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Migliaia" style:data-style-name="N36"/>
    <style:style style:name="ce3" style:family="table-cell" style:parent-style-name="Default" style:data-style-name="N0">
      <style:table-cell-properties style:vertical-align="automatic" fo:wrap-option="wrap"/>
      <style:text-properties style:font-name="Arial1" style:font-name-asian="Arial1" style:font-name-complex="Arial1" fo:font-size="10pt" style:font-size-asian="10pt" style:font-size-complex="10pt" fo:font-style="italic" style:font-style-asian="italic" style:font-style-complex="italic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fo:background-color="#FFFF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Migliaia" style:data-style-name="N36">
      <style:table-cell-properties fo:border="thin solid #000000" style:vertical-align="automatic" fo:wrap-option="wrap" fo:background-color="#FFFF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19"/>
    <style:style style:name="ce9" style:family="table-cell" style:parent-style-name="Migliaia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91041666666667cm" style:use-optimal-column-width="true"/>
    </style:style>
    <style:style style:name="co3" style:family="table-column">
      <style:table-column-properties fo:break-before="auto" style:column-width="10.4775cm" style:use-optimal-column-width="true"/>
    </style:style>
    <style:style style:name="co4" style:family="table-column">
      <style:table-column-properties fo:break-before="auto" style:column-width="4.07458333333333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16.35125cm" style:use-optimal-column-width="true"/>
    </style:style>
    <style:style style:name="co7" style:family="table-column">
      <style:table-column-properties fo:break-before="auto" style:column-width="3.43958333333333cm" style:use-optimal-column-width="true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2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.31497in 0in 0in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"/>
        <table:table-column table:style-name="co1" table:number-columns-repeated="16377" table:default-cell-style-name="ce1"/>
        <table:table-row table:style-name="ro1">
          <table:table-cell table:style-name="ce1">
            <draw:frame xmlns:presentation="urn:oasis:names:tc:opendocument:xmlns:presentation:1.0" draw:z-index="1" draw:id="id0" draw:style-name="a0" draw:name="Picture 2_0" svg:x="0in" svg:y="0in" svg:width="3.4in" svg:height="1.64328in" style:rel-width="scale" style:rel-height="scale">
              <draw:image xlink:href="media/image1.png" xlink:type="simple" xlink:show="embed" xlink:actuate="onLoad"/>
              <svg:desc/>
            </draw:frame>
          </table:table-cell>
          <table:table-cell table:number-columns-repeated="16383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 table:number-columns-repeated="3" table:style-name="ce1"/>
          <table:table-cell office:value-type="string" table:style-name="ce3">
            <text:p>SPESE CORRENTI</text:p>
          </table:table-cell>
          <table:table-cell table:number-columns-repeated="2" table:style-name="ce1"/>
          <table:table-cell table:style-name="ce2"/>
          <table:table-cell table:number-columns-repeated="16377"/>
        </table:table-row>
        <table:table-row table:style-name="ro1">
          <table:table-cell table:number-columns-repeated="3" table:style-name="ce1"/>
          <table:table-cell table:style-name="ce3"/>
          <table:table-cell table:number-columns-repeated="2" table:style-name="ce1"/>
          <table:table-cell table:style-name="ce2"/>
          <table:table-cell table:number-columns-repeated="16377"/>
        </table:table-row>
        <table:table-row table:style-name="ro2">
          <table:table-cell table:number-columns-repeated="3" table:style-name="ce1"/>
          <table:table-cell office:value-type="string" table:style-name="ce3">
            <text:p>PRIMO TRIMESTRE 2021</text:p>
          </table:table-cell>
          <table:table-cell table:number-columns-repeated="2" table:style-name="ce1"/>
          <table:table-cell table:style-name="ce2"/>
          <table:table-cell table:number-columns-repeated="16377"/>
        </table:table-row>
        <table:table-row table:number-rows-repeated="3" table:style-name="ro1">
          <table:table-cell table:number-columns-repeated="16384"/>
        </table:table-row>
        <table:table-row table:style-name="ro2">
          <table:table-cell office:value-type="string" table:style-name="ce4">
            <text:p>TITOLO</text:p>
          </table:table-cell>
          <table:table-cell office:value-type="string" table:style-name="ce4">
            <text:p>MACRO</text:p>
          </table:table-cell>
          <table:table-cell office:value-type="string" table:style-name="ce5">
            <text:p>RAGIONE SOCIALE FORNITORE</text:p>
          </table:table-cell>
          <table:table-cell office:value-type="string" table:style-name="ce6">
            <text:p>PAGAMENTO</text:p>
          </table:table-cell>
          <table:table-cell office:value-type="string" table:style-name="ce6">
            <text:p>CODICE V°LVL</text:p>
          </table:table-cell>
          <table:table-cell office:value-type="string" table:style-name="ce5">
            <text:p>DESCRIZIONE V° LVL</text:p>
          </table:table-cell>
          <table:table-cell office:value-type="string" table:style-name="ce7">
            <text:p>IMPORTO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,1,3)" table:style-name="ce1">
            <text:p>103</text:p>
          </table:table-cell>
          <table:table-cell office:value-type="string" table:style-name="ce1">
            <text:p>CORRADO <text:s/>SALVATORE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1" table:style-name="ce1">
            <text:p>1030201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33.33" table:style-name="ce2">
            <text:p><text:s/>33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,1,3)" table:style-name="ce1">
            <text:p>103</text:p>
          </table:table-cell>
          <table:table-cell office:value-type="string" table:style-name="ce1">
            <text:p>SERVIZI EDITORIALI DI CANTAMESSA CARLO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2" table:style-name="ce1">
            <text:p>1030202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2790.14" table:style-name="ce2">
            <text:p><text:s/>2.790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,1,3)" table:style-name="ce1">
            <text:p>103</text:p>
          </table:table-cell>
          <table:table-cell office:value-type="string" table:style-name="ce1">
            <text:p>CORRADO <text:s/>SALVATORE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1" table:style-name="ce1">
            <text:p>1030201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5800" table:style-name="ce2">
            <text:p><text:s/>5.8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,1,3)" table:style-name="ce1">
            <text:p>103</text:p>
          </table:table-cell>
          <table:table-cell office:value-type="string" table:style-name="ce1">
            <text:p>IL DOLCE FIORIRE DI GENNARI ERIC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0" table:style-name="ce2">
            <text:p><text:s/>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,1,3)" table:style-name="ce1">
            <text:p>103</text:p>
          </table:table-cell>
          <table:table-cell office:value-type="string" table:style-name="ce1">
            <text:p>IEENG SOLUTION S.R.L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2" table:style-name="ce1">
            <text:p>1030202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786.9" table:style-name="ce2">
            <text:p><text:s/>786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,1,3)" table:style-name="ce1">
            <text:p>103</text:p>
          </table:table-cell>
          <table:table-cell office:value-type="string" table:style-name="ce1">
            <text:p>EDITRICE LUNA NUOVA S.C.A.R.L.<text:s text:c="5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2.72" table:style-name="ce2">
            <text:p><text:s/>92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518.57000000000005" table:style-name="ce2">
            <text:p><text:s/>518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,1,3)" table:style-name="ce1">
            <text:p>103</text:p>
          </table:table-cell>
          <table:table-cell office:value-type="string" table:style-name="ce1">
            <text:p>RCS MEDIAGROUP S.P.A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66" table:style-name="ce2">
            <text:p><text:s/>36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,1,3)" table:style-name="ce1">
            <text:p>103</text:p>
          </table:table-cell>
          <table:table-cell office:value-type="string" table:style-name="ce1">
            <text:p>RIVETTI GRAFICA 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441.64" table:style-name="ce2">
            <text:p><text:s/>441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69.15" table:style-name="ce2">
            <text:p><text:s/>969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09.69" table:style-name="ce2">
            <text:p><text:s/>209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177.1099999999999" table:style-name="ce2">
            <text:p><text:s/>1.177,1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55.44" table:style-name="ce2">
            <text:p><text:s/>255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10.57" table:style-name="ce2">
            <text:p><text:s/>110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726.53" table:style-name="ce2">
            <text:p><text:s/>726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56.32" table:style-name="ce2">
            <text:p><text:s/>156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,1,3)" table:style-name="ce1">
            <text:p>103</text:p>
          </table:table-cell>
          <table:table-cell office:value-type="string" table:style-name="ce1">
            <text:p>CLASS PUBBLICITA' SPA<text:s text:c="14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44" table:style-name="ce2">
            <text:p><text:s/>24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882.5" table:style-name="ce2">
            <text:p><text:s/>882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,1,3)" table:style-name="ce1">
            <text:p>103</text:p>
          </table:table-cell>
          <table:table-cell office:value-type="string" table:style-name="ce1">
            <text:p>ISTIT.POLIGR.E ZECCA DELLO STATO<text:s text:c="3"/>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90.63" table:style-name="ce2">
            <text:p><text:s/>190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,1,3)" table:style-name="ce1">
            <text:p>103</text:p>
          </table:table-cell>
          <table:table-cell office:value-type="string" table:style-name="ce1">
            <text:p>DEFENDINI LOGISTICA S.R.L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0888.93" table:style-name="ce2">
            <text:p><text:s/>10.888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,1,3)" table:style-name="ce1">
            <text:p>103</text:p>
          </table:table-cell>
          <table:table-cell office:value-type="string" table:style-name="ce1">
            <text:p>ARUBA PEC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4941" table:style-name="ce2">
            <text:p><text:s/>4.94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,1,3)" table:style-name="ce1">
            <text:p>103</text:p>
          </table:table-cell>
          <table:table-cell office:value-type="string" table:style-name="ce1">
            <text:p>DEFENDINI LOGISTICA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826.23" table:style-name="ce2">
            <text:p><text:s/>1.826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,1,3)" table:style-name="ce1">
            <text:p>103</text:p>
          </table:table-cell>
          <table:table-cell office:value-type="string" table:style-name="ce1">
            <text:p>DEFENDINI LOGISTICA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4658.76" table:style-name="ce2">
            <text:p><text:s/>14.658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,1,3)" table:style-name="ce1">
            <text:p>103</text:p>
          </table:table-cell>
          <table:table-cell office:value-type="string" table:style-name="ce1">
            <text:p>BONZANINO <text:s/>PAOLA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733.91" table:style-name="ce2">
            <text:p><text:s/>1.733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,1,3)" table:style-name="ce1">
            <text:p>103</text:p>
          </table:table-cell>
          <table:table-cell office:value-type="string" table:style-name="ce1">
            <text:p>BONZANINO <text:s/>PAOLA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970.37" table:style-name="ce2">
            <text:p><text:s/>1.970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,1,3)" table:style-name="ce1">
            <text:p>103</text:p>
          </table:table-cell>
          <table:table-cell office:value-type="string" table:style-name="ce1">
            <text:p>BONZANINO <text:s/>PAOLA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1970.37" table:style-name="ce2">
            <text:p><text:s/>1.970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,1,3)" table:style-name="ce1">
            <text:p>103</text:p>
          </table:table-cell>
          <table:table-cell office:value-type="string" table:style-name="ce1">
            <text:p>POSTE ITALIANE SP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6.4" table:style-name="ce2">
            <text:p><text:s/>56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,1,3)" table:style-name="ce1">
            <text:p>103</text:p>
          </table:table-cell>
          <table:table-cell office:value-type="string" table:style-name="ce1">
            <text:p>ASSOC. PROFESSIONALE STUDIO AVV CARPANO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0.8" table:style-name="ce2">
            <text:p><text:s/>0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5.48" table:style-name="ce2">
            <text:p><text:s/>5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47.6" table:style-name="ce2">
            <text:p><text:s/>14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4.9" table:style-name="ce2">
            <text:p><text:s/>24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6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47.6" table:style-name="ce2">
            <text:p><text:s/>14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2.47" table:style-name="ce2">
            <text:p><text:s/>32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2.47" table:style-name="ce2">
            <text:p><text:s/>32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09.62" table:style-name="ce2">
            <text:p><text:s/>10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4.12" table:style-name="ce2">
            <text:p><text:s/>24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97.32" table:style-name="ce2">
            <text:p><text:s/>97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,1,3)" table:style-name="ce1">
            <text:p>103</text:p>
          </table:table-cell>
          <table:table-cell office:value-type="string" table:style-name="ce1">
            <text:p>NEXI PAYMENTS SPA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1.42" table:style-name="ce2">
            <text:p><text:s/>2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,1,3)" table:style-name="ce1">
            <text:p>103</text:p>
          </table:table-cell>
          <table:table-cell office:value-type="string" table:style-name="ce1">
            <text:p>STUDIO BUFFA-PELLATI-CALVI-BUZZI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01" table:style-name="ce1">
            <text:p>1030201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9457.01" table:style-name="ce2">
            <text:p><text:s/>9.457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,1,3)" table:style-name="ce1">
            <text:p>103</text:p>
          </table:table-cell>
          <table:table-cell office:value-type="string" table:style-name="ce1">
            <text:p>ALLASIA <text:s/>FABRIZIO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01" table:style-name="ce1">
            <text:p>1030201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9172.5400000000009" table:style-name="ce2">
            <text:p><text:s/>9.172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,1,3)" table:style-name="ce1">
            <text:p>103</text:p>
          </table:table-cell>
          <table:table-cell office:value-type="string" table:style-name="ce1">
            <text:p>STUDIO DE GREGORIO COMM.STI ASS.TI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01" table:style-name="ce1">
            <text:p>1030201</text:p>
          </table:table-cell>
          <table:table-cell office:value-type="string" table:style-name="ce1">
            <text:p>Organi e incarichi istituzionali dell'amministrazione</text:p>
          </table:table-cell>
          <table:table-cell office:value-type="float" office:value="13758.79" table:style-name="ce2">
            <text:p><text:s/>13.758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,1,3)" table:style-name="ce1">
            <text:p>103</text:p>
          </table:table-cell>
          <table:table-cell office:value-type="string" table:style-name="ce1">
            <text:p>BORGI S.R.L.<text:s text:c="2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42.74" table:style-name="ce2">
            <text:p><text:s/>142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,1,3)" table:style-name="ce1">
            <text:p>103</text:p>
          </table:table-cell>
          <table:table-cell office:value-type="string" table:style-name="ce1">
            <text:p>PRIMO S.P.A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9.8" table:style-name="ce2">
            <text:p><text:s/>69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,1,3)" table:style-name="ce1">
            <text:p>103</text:p>
          </table:table-cell>
          <table:table-cell office:value-type="string" table:style-name="ce1">
            <text:p>MOTTURA TIMBRI S.N.C.<text:s text:c="14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7.56" table:style-name="ce2">
            <text:p><text:s/>7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,1,3)" table:style-name="ce1">
            <text:p>103</text:p>
          </table:table-cell>
          <table:table-cell office:value-type="string" table:style-name="ce1">
            <text:p>LIBRERIA FELTRINELLI S.R.L.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5" table:style-name="ce2">
            <text:p><text:s/>2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,1,3)" table:style-name="ce1">
            <text:p>103</text:p>
          </table:table-cell>
          <table:table-cell office:value-type="string" table:style-name="ce1">
            <text:p>GESTIONI.DOC <text:s/>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5.88" table:style-name="ce2">
            <text:p><text:s/>65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5066.4799999999996" table:style-name="ce2">
            <text:p><text:s/>5.066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549" table:style-name="ce2">
            <text:p><text:s/>54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5992.64" table:style-name="ce2">
            <text:p><text:s/>5.992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026" table:style-name="ce2">
            <text:p><text:s/>4.02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,1,3)" table:style-name="ce1">
            <text:p>103</text:p>
          </table:table-cell>
          <table:table-cell office:value-type="string" table:style-name="ce1">
            <text:p>POSTE ITALIANE SPA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88.2" table:style-name="ce2">
            <text:p><text:s/>188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,1,3)" table:style-name="ce1">
            <text:p>103</text:p>
          </table:table-cell>
          <table:table-cell office:value-type="string" table:style-name="ce1">
            <text:p>POSTE ITALIANE SP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6.4" table:style-name="ce2">
            <text:p><text:s/>56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,1,3)" table:style-name="ce1">
            <text:p>103</text:p>
          </table:table-cell>
          <table:table-cell office:value-type="string" table:style-name="ce1">
            <text:p>MONDOOFFICE S.R.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95.73" table:style-name="ce2">
            <text:p><text:s/>295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78,1,3)" table:style-name="ce1">
            <text:p>104</text:p>
          </table:table-cell>
          <table:table-cell office:value-type="string" table:style-name="ce1">
            <text:p>FONDAZIONE IFEL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40101" table:style-name="ce1">
            <text:p>1040101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68.849999999999994" table:style-name="ce2">
            <text:p><text:s/>68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79,1,3)" table:style-name="ce1">
            <text:p>104</text:p>
          </table:table-cell>
          <table:table-cell office:value-type="string" table:style-name="ce1">
            <text:p>FONDAZIONE IFEL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101" table:style-name="ce1">
            <text:p>1040101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104.63" table:style-name="ce2">
            <text:p><text:s/>104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0,1,3)" table:style-name="ce1">
            <text:p>104</text:p>
          </table:table-cell>
          <table:table-cell office:value-type="string" table:style-name="ce1">
            <text:p>FONDAZIONE IFEL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101" table:style-name="ce1">
            <text:p>1040101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3511.71" table:style-name="ce2">
            <text:p><text:s/>3.511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1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14" table:style-name="ce2">
            <text:p><text:s/>31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2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83.8" table:style-name="ce2">
            <text:p><text:s/>383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3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9.32" table:style-name="ce2">
            <text:p><text:s/>9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4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1.48" table:style-name="ce2">
            <text:p><text:s/>1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5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0.08" table:style-name="ce2">
            <text:p><text:s/>0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86,1,3)" table:style-name="ce1">
            <text:p>109</text:p>
          </table:table-cell>
          <table:table-cell office:value-type="string" table:style-name="ce1">
            <text:p>COMUNE DI ALMESE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107" table:style-name="ce2">
            <text:p><text:s/>10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87,1,3)" table:style-name="ce1">
            <text:p>109</text:p>
          </table:table-cell>
          <table:table-cell office:value-type="string" table:style-name="ce1">
            <text:p>COMUNE DI RIVALTA<text:s text:c="18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47.72" table:style-name="ce2">
            <text:p><text:s/>47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88,1,3)" table:style-name="ce1">
            <text:p>109</text:p>
          </table:table-cell>
          <table:table-cell office:value-type="string" table:style-name="ce1">
            <text:p>CMS OUTDOOR SRL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305.02" table:style-name="ce2">
            <text:p><text:s/>305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89,1,3)" table:style-name="ce1">
            <text:p>109</text:p>
          </table:table-cell>
          <table:table-cell office:value-type="string" table:style-name="ce1">
            <text:p>FIVA-CONFCOMMERCIO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4351.8900000000003" table:style-name="ce2">
            <text:p><text:s/>4.351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,1,3)" table:style-name="ce1">
            <text:p>103</text:p>
          </table:table-cell>
          <table:table-cell office:value-type="string" table:style-name="ce1">
            <text:p>CKC GROUP S.R.L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8.3699999999999992" table:style-name="ce2">
            <text:p><text:s/>8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,1,3)" table:style-name="ce1">
            <text:p>103</text:p>
          </table:table-cell>
          <table:table-cell office:value-type="string" table:style-name="ce1">
            <text:p>POLIGRAFICO ROGGERO &amp; TORTIA<text:s text:c="7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18.9" table:style-name="ce2">
            <text:p><text:s/>218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,1,3)" table:style-name="ce1">
            <text:p>103</text:p>
          </table:table-cell>
          <table:table-cell office:value-type="string" table:style-name="ce1">
            <text:p>POLIGRAFICO ROGGERO &amp; TORTIA<text:s text:c="7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622.41999999999996" table:style-name="ce2">
            <text:p><text:s/>62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,1,3)" table:style-name="ce1">
            <text:p>103</text:p>
          </table:table-cell>
          <table:table-cell office:value-type="string" table:style-name="ce1">
            <text:p>POLIGRAFICO ROGGERO &amp; TORTIA<text:s text:c="7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748.38" table:style-name="ce2">
            <text:p><text:s/>1.748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,1,3)" table:style-name="ce1">
            <text:p>103</text:p>
          </table:table-cell>
          <table:table-cell office:value-type="string" table:style-name="ce1">
            <text:p>ASSOC.NAZ.LE UFFICI TRIBUTI.ANUTEL<text:s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200" table:style-name="ce2">
            <text:p><text:s/>1.2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98.49" table:style-name="ce2">
            <text:p><text:s/>98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052.71" table:style-name="ce2">
            <text:p><text:s/>3.052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808.87" table:style-name="ce2">
            <text:p><text:s/>3.808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57.10000000000002" table:style-name="ce2">
            <text:p><text:s/>257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0.64" table:style-name="ce2">
            <text:p><text:s/>20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63.71" table:style-name="ce2">
            <text:p><text:s/>163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27.41" table:style-name="ce2">
            <text:p><text:s/>427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63.15" table:style-name="ce2">
            <text:p><text:s/>63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03.72" table:style-name="ce2">
            <text:p><text:s/>103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153.32" table:style-name="ce2">
            <text:p><text:s/>3.153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0695.97" table:style-name="ce2">
            <text:p><text:s/>10.695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0.64" table:style-name="ce2">
            <text:p><text:s/>20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94.37" table:style-name="ce2">
            <text:p><text:s/>194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.9800000000000004" table:style-name="ce2">
            <text:p><text:s/>4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59.04" table:style-name="ce2">
            <text:p><text:s/>59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78.52" table:style-name="ce2">
            <text:p><text:s/>78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20.08" table:style-name="ce2">
            <text:p><text:s/>220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85.34" table:style-name="ce2">
            <text:p><text:s/>185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91.13" table:style-name="ce2">
            <text:p><text:s/>191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4.37" table:style-name="ce2">
            <text:p><text:s/>44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5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4.74" table:style-name="ce2">
            <text:p><text:s/>44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24.32" table:style-name="ce2">
            <text:p><text:s/>324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353.16" table:style-name="ce2">
            <text:p><text:s/>1.353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16.09" table:style-name="ce2">
            <text:p><text:s/>216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666.58" table:style-name="ce2">
            <text:p><text:s/>666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64.39" table:style-name="ce2">
            <text:p><text:s/>364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0.29" table:style-name="ce2">
            <text:p><text:s/>20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.44" table:style-name="ce2">
            <text:p><text:s/>2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41.71" table:style-name="ce2">
            <text:p><text:s/>41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304.89" table:style-name="ce2">
            <text:p><text:s/>304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2187.06" table:style-name="ce2">
            <text:p><text:s/>2.187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.16" table:style-name="ce2">
            <text:p><text:s/>61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55.15" table:style-name="ce2">
            <text:p><text:s/>155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9.55" table:style-name="ce2">
            <text:p><text:s/>59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7.39" table:style-name="ce2">
            <text:p><text:s/>117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5.63" table:style-name="ce2">
            <text:p><text:s/>105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8.319999999999993" table:style-name="ce2">
            <text:p><text:s/>68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.98" table:style-name="ce2">
            <text:p><text:s/>20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1.26" table:style-name="ce2">
            <text:p><text:s/>141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58" table:style-name="ce2">
            <text:p><text:s/>89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20.31" table:style-name="ce2">
            <text:p><text:s/>1.320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25" table:style-name="ce2">
            <text:p><text:s/>56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9.08000000000004" table:style-name="ce2">
            <text:p><text:s/>589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0.94" table:style-name="ce2">
            <text:p><text:s/>400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9.46" table:style-name="ce2">
            <text:p><text:s/>389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54.25" table:style-name="ce2">
            <text:p><text:s/>454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27.47000000000003" table:style-name="ce2">
            <text:p><text:s/>327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6.75" table:style-name="ce2">
            <text:p><text:s/>366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.77" table:style-name="ce2">
            <text:p><text:s/>58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10.67" table:style-name="ce2">
            <text:p><text:s/>710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94.1099999999999" table:style-name="ce2">
            <text:p><text:s/>1.194,1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0,1,3)" table:style-name="ce1">
            <text:p>103</text:p>
          </table:table-cell>
          <table:table-cell office:value-type="string" table:style-name="ce1">
            <text:p>COSTRUZIONI ARMANDO CAMERLO S.R.L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4675" table:style-name="ce2">
            <text:p><text:s/>4.67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1,1,3)" table:style-name="ce1">
            <text:p>103</text:p>
          </table:table-cell>
          <table:table-cell office:value-type="string" table:style-name="ce1">
            <text:p>COSTRUZIONI ARMANDO CAMERLO S.R.L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1250" table:style-name="ce2">
            <text:p><text:s/>21.2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2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42.85" table:style-name="ce2">
            <text:p><text:s/>442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3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04.53" table:style-name="ce2">
            <text:p><text:s/>2.704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456.35" table:style-name="ce2">
            <text:p><text:s/>3.456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83.8699999999999" table:style-name="ce2">
            <text:p><text:s/>1.183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6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58.94" table:style-name="ce2">
            <text:p><text:s/>1.058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5.38" table:style-name="ce2">
            <text:p><text:s/>85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.13" table:style-name="ce2">
            <text:p><text:s/>61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2" table:style-name="ce2">
            <text:p><text:s/>19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2.19" table:style-name="ce2">
            <text:p><text:s/>112,1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9.32" table:style-name="ce2">
            <text:p><text:s/>219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3.83" table:style-name="ce2">
            <text:p><text:s/>373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79" table:style-name="ce2">
            <text:p><text:s/>60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5.91" table:style-name="ce2">
            <text:p><text:s/>85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7" table:style-name="ce2">
            <text:p><text:s/>2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6,1,3)" table:style-name="ce1">
            <text:p>103</text:p>
          </table:table-cell>
          <table:table-cell office:value-type="string" table:style-name="ce1">
            <text:p>CENTRO 2 ASSISTENZA GAS S.R.L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135" table:style-name="ce2">
            <text:p><text:s/>2.13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7,1,3)" table:style-name="ce1">
            <text:p>103</text:p>
          </table:table-cell>
          <table:table-cell office:value-type="string" table:style-name="ce1">
            <text:p>ELIOGRAFICA VICA S.N.C. DI TR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61.04" table:style-name="ce2">
            <text:p><text:s/>161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8,1,3)" table:style-name="ce1">
            <text:p>103</text:p>
          </table:table-cell>
          <table:table-cell office:value-type="string" table:style-name="ce1">
            <text:p>SAMPERIO VERNICI S.R.L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097.17" table:style-name="ce2">
            <text:p><text:s/>2.097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,1,3)" table:style-name="ce1">
            <text:p>103</text:p>
          </table:table-cell>
          <table:table-cell office:value-type="string" table:style-name="ce1">
            <text:p>SAMPERIO VERNICI S.R.L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1.31" table:style-name="ce2">
            <text:p><text:s/>51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,1,3)" table:style-name="ce1">
            <text:p>103</text:p>
          </table:table-cell>
          <table:table-cell office:value-type="string" table:style-name="ce1">
            <text:p>IL TRAPANO S.R.L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679.08" table:style-name="ce2">
            <text:p><text:s/>3.679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71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82840.08" table:style-name="ce2">
            <text:p><text:s/>82.840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72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3796.68" table:style-name="ce2">
            <text:p><text:s/>3.796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73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9947.75" table:style-name="ce2">
            <text:p><text:s/>29.947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74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100" table:style-name="ce2">
            <text:p><text:s/>2.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75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99" table:style-name="ce1">
            <text:p>1100499</text:p>
          </table:table-cell>
          <table:table-cell office:value-type="string" table:style-name="ce1">
            <text:p>Altri premi di assicurazione n.a.c.</text:p>
          </table:table-cell>
          <table:table-cell office:value-type="float" office:value="2392.5" table:style-name="ce2">
            <text:p><text:s/>2.392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6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29.41" table:style-name="ce2">
            <text:p><text:s/>2.429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7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815.05" table:style-name="ce2">
            <text:p><text:s/>5.815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8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64722.36" table:style-name="ce2">
            <text:p><text:s/>64.722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9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37.01" table:style-name="ce2">
            <text:p><text:s/>1.737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0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7.63" table:style-name="ce2">
            <text:p><text:s/>247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1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22.4" table:style-name="ce2">
            <text:p><text:s/>822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2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00" table:style-name="ce2">
            <text:p><text:s/>2.6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3,1,3)" table:style-name="ce1">
            <text:p>103</text:p>
          </table:table-cell>
          <table:table-cell office:value-type="string" table:style-name="ce1">
            <text:p>ROBERT &amp; C. S.N.C.<text:s text:c="17"/>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058.9" table:style-name="ce2">
            <text:p><text:s/>10.058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4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02.8800000000001" table:style-name="ce2">
            <text:p><text:s/>1.102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5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00" table:style-name="ce2">
            <text:p><text:s/>4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6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51.32" table:style-name="ce2">
            <text:p><text:s/>1.951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7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11.79" table:style-name="ce2">
            <text:p><text:s/>1.411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8,1,3)" table:style-name="ce1">
            <text:p>103</text:p>
          </table:table-cell>
          <table:table-cell office:value-type="string" table:style-name="ce1">
            <text:p>BETACOM S.R.L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15.04" table:style-name="ce2">
            <text:p><text:s/>1.015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89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0" table:style-name="ce2">
            <text:p><text:s/>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0,1,3)" table:style-name="ce1">
            <text:p>103</text:p>
          </table:table-cell>
          <table:table-cell office:value-type="string" table:style-name="ce1">
            <text:p>DRINK SYSTEM S.R.L.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3" table:style-name="ce2">
            <text:p><text:s/>18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1,1,3)" table:style-name="ce1">
            <text:p>103</text:p>
          </table:table-cell>
          <table:table-cell office:value-type="string" table:style-name="ce1">
            <text:p>DRINK SYSTEM S.R.L.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34.4" table:style-name="ce2">
            <text:p><text:s/>634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2,1,3)" table:style-name="ce1">
            <text:p>103</text:p>
          </table:table-cell>
          <table:table-cell office:value-type="string" table:style-name="ce1">
            <text:p>TECNICA <text:s/>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4.63" table:style-name="ce2">
            <text:p><text:s/>104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3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47" table:style-name="ce2">
            <text:p><text:s/>7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4,1,3)" table:style-name="ce1">
            <text:p>103</text:p>
          </table:table-cell>
          <table:table-cell office:value-type="string" table:style-name="ce1">
            <text:p>TECNICA <text:s/>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2.31" table:style-name="ce2">
            <text:p><text:s/>52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5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2.12" table:style-name="ce2">
            <text:p><text:s/>652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6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2.46" table:style-name="ce2">
            <text:p><text:s/>352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7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92.96" table:style-name="ce2">
            <text:p><text:s/>592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8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247.84" table:style-name="ce2">
            <text:p><text:s/>2.247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99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994.4" table:style-name="ce2">
            <text:p><text:s/>11.994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0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2.46" table:style-name="ce2">
            <text:p><text:s/>352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1,1,3)" table:style-name="ce1">
            <text:p>103</text:p>
          </table:table-cell>
          <table:table-cell office:value-type="string" table:style-name="ce1">
            <text:p>UFFICIO UNICO UFFICIALI GIUDIZIARI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80" table:style-name="ce2">
            <text:p><text:s/>18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2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169.39" table:style-name="ce2">
            <text:p><text:s/>7.169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3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56.03" table:style-name="ce2">
            <text:p><text:s/>456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4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3228.8" table:style-name="ce2">
            <text:p><text:s/>3.228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5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8253.13" table:style-name="ce2">
            <text:p><text:s/>18.253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6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21.53" table:style-name="ce2">
            <text:p><text:s/>221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7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6" table:style-name="ce2">
            <text:p><text:s/>15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8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4066.62" table:style-name="ce2">
            <text:p><text:s/>14.066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09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789.1499999999996" table:style-name="ce2">
            <text:p><text:s/>4.789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4.93" table:style-name="ce2">
            <text:p><text:s/>94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41.35" table:style-name="ce2">
            <text:p><text:s/>441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.51" table:style-name="ce2">
            <text:p><text:s/>20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.77" table:style-name="ce2">
            <text:p><text:s/>58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1.13" table:style-name="ce2">
            <text:p><text:s/>171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9.31" table:style-name="ce2">
            <text:p><text:s/>219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7.14999999999998" table:style-name="ce2">
            <text:p><text:s/>277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.9" table:style-name="ce2">
            <text:p><text:s/>22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32" table:style-name="ce2">
            <text:p><text:s/>60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1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.700000000000003" table:style-name="ce2">
            <text:p><text:s/>33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.94" table:style-name="ce2">
            <text:p><text:s/>52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50.94" table:style-name="ce2">
            <text:p><text:s/>450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6.24" table:style-name="ce2">
            <text:p><text:s/>246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0.1" table:style-name="ce2">
            <text:p><text:s/>360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2" table:formula="msoxl:=MID(E224,1,3)" table:style-name="ce1">
            <text:p>102</text:p>
          </table:table-cell>
          <table:table-cell office:value-type="string" table:style-name="ce1">
            <text:p>DUCCO CENTER S.N.C. DI DUCCO PIERO &amp; C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20109" table:style-name="ce1">
            <text:p>1020109</text:p>
          </table:table-cell>
          <table:table-cell office:value-type="string" table:style-name="ce1">
            <text:p>Tassa di circolazione dei veicoli a motore (tassa automobilistica)</text:p>
          </table:table-cell>
          <table:table-cell office:value-type="float" office:value="235.46" table:style-name="ce2">
            <text:p><text:s/>235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2" table:formula="msoxl:=MID(E225,1,3)" table:style-name="ce1">
            <text:p>102</text:p>
          </table:table-cell>
          <table:table-cell office:value-type="string" table:style-name="ce1">
            <text:p>NUOVA EDILMODERNA S.N.C.<text:s text:c="11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20109" table:style-name="ce1">
            <text:p>1020109</text:p>
          </table:table-cell>
          <table:table-cell office:value-type="string" table:style-name="ce1">
            <text:p>Tassa di circolazione dei veicoli a motore (tassa automobilistica)</text:p>
          </table:table-cell>
          <table:table-cell office:value-type="float" office:value="41.73" table:style-name="ce2">
            <text:p><text:s/>41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2" table:formula="msoxl:=MID(E226,1,3)" table:style-name="ce1">
            <text:p>102</text:p>
          </table:table-cell>
          <table:table-cell office:value-type="string" table:style-name="ce1">
            <text:p>GESTIONI.DOC <text:s/>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20109" table:style-name="ce1">
            <text:p>1020109</text:p>
          </table:table-cell>
          <table:table-cell office:value-type="string" table:style-name="ce1">
            <text:p>Tassa di circolazione dei veicoli a motore (tassa automobilistica)</text:p>
          </table:table-cell>
          <table:table-cell office:value-type="float" office:value="30.5" table:style-name="ce2">
            <text:p><text:s/>3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7,1,3)" table:style-name="ce1">
            <text:p>103</text:p>
          </table:table-cell>
          <table:table-cell office:value-type="string" table:style-name="ce1">
            <text:p>TUTTONORMEL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39.5" table:style-name="ce2">
            <text:p><text:s/>139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8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48.13999999999999" table:style-name="ce2">
            <text:p><text:s/>148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29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500.2" table:style-name="ce2">
            <text:p><text:s/>500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230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878.6" table:style-name="ce2">
            <text:p><text:s/>2.878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1,1,3)" table:style-name="ce1">
            <text:p>103</text:p>
          </table:table-cell>
          <table:table-cell office:value-type="string" table:style-name="ce1">
            <text:p>AXTERISKO INFORMATICA SRL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97.79999999999995" table:style-name="ce2">
            <text:p><text:s/>597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2,1,3)" table:style-name="ce1">
            <text:p>103</text:p>
          </table:table-cell>
          <table:table-cell office:value-type="string" table:style-name="ce1">
            <text:p>B.M. SERVIZI S.R.L.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445.7" table:style-name="ce2">
            <text:p><text:s/>1.445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3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6100" table:style-name="ce2">
            <text:p><text:s/>6.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4,1,3)" table:style-name="ce1">
            <text:p>103</text:p>
          </table:table-cell>
          <table:table-cell office:value-type="string" table:style-name="ce1">
            <text:p>INFOSISTEMI S.R.L.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610.4" table:style-name="ce2">
            <text:p><text:s/>1.610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235,1,3)" table:style-name="ce1">
            <text:p>104</text:p>
          </table:table-cell>
          <table:table-cell office:value-type="string" table:style-name="ce1">
            <text:p>COLLEGIO COSTRUTTORI EDILI<text:s text:c="9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516" table:style-name="ce2">
            <text:p><text:s/>51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6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6.5" table:style-name="ce2">
            <text:p><text:s/>76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7,1,3)" table:style-name="ce1">
            <text:p>103</text:p>
          </table:table-cell>
          <table:table-cell office:value-type="string" table:style-name="ce1">
            <text:p>MONTEBELLO TEODORO FABRIZIO E ROBERTO S.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9.84" table:style-name="ce2">
            <text:p><text:s/>209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8,1,3)" table:style-name="ce1">
            <text:p>103</text:p>
          </table:table-cell>
          <table:table-cell office:value-type="string" table:style-name="ce1">
            <text:p>G.M.A. <text:s/>BATTERIE DI SCALENGHE MAUR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0" table:style-name="ce2">
            <text:p><text:s/>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39,1,3)" table:style-name="ce1">
            <text:p>103</text:p>
          </table:table-cell>
          <table:table-cell office:value-type="string" table:style-name="ce1">
            <text:p>G.M.A. <text:s/>BATTERIE DI SCALENGHE MAUR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0" table:style-name="ce2">
            <text:p><text:s/>9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0,1,3)" table:style-name="ce1">
            <text:p>103</text:p>
          </table:table-cell>
          <table:table-cell office:value-type="string" table:style-name="ce1">
            <text:p>CASSILI <text:s/>WALTER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449.64" table:style-name="ce2">
            <text:p><text:s/>1.449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1,1,3)" table:style-name="ce1">
            <text:p>103</text:p>
          </table:table-cell>
          <table:table-cell office:value-type="string" table:style-name="ce1">
            <text:p>SINTESI S.P.A.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10" table:style-name="ce2">
            <text:p><text:s/>61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2,1,3)" table:style-name="ce1">
            <text:p>103</text:p>
          </table:table-cell>
          <table:table-cell office:value-type="string" table:style-name="ce1">
            <text:p>FURNO GIANCARLO S.R.L INGEGNERIA &amp; ARCHI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562.0300000000002" table:style-name="ce2">
            <text:p><text:s/>2.562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3,1,3)" table:style-name="ce1">
            <text:p>103</text:p>
          </table:table-cell>
          <table:table-cell office:value-type="string" table:style-name="ce1">
            <text:p>FURNO GIANCARLO S.R.L INGEGNERIA &amp; ARCHI</text:p>
          </table:table-cell>
          <table:table-cell office:value-type="date" office:date-value="2021-01-18T00:00:00" table:style-name="ce8">
            <text:p>18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485.31" table:style-name="ce2">
            <text:p><text:s/>3.485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4,1,3)" table:style-name="ce1">
            <text:p>103</text:p>
          </table:table-cell>
          <table:table-cell office:value-type="string" table:style-name="ce1">
            <text:p>MGA4STUDIO MAURO BELLORA GIULIANA MORISA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4248.09" table:style-name="ce2">
            <text:p><text:s/>4.248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5,1,3)" table:style-name="ce1">
            <text:p>103</text:p>
          </table:table-cell>
          <table:table-cell office:value-type="string" table:style-name="ce1">
            <text:p>FILIPELLO <text:s/>ANDREA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85" table:style-name="ce2">
            <text:p><text:s/>58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6,1,3)" table:style-name="ce1">
            <text:p>103</text:p>
          </table:table-cell>
          <table:table-cell office:value-type="string" table:style-name="ce1">
            <text:p>ZERBINI CLAUDIO<text:s text:c="20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209.8800000000001" table:style-name="ce2">
            <text:p><text:s/>1.209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7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620.2600000000002" table:style-name="ce2">
            <text:p><text:s/>2.620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8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4408.99" table:style-name="ce2">
            <text:p><text:s/>44.408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49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84.04" table:style-name="ce2">
            <text:p><text:s/>1.884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0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490.04" table:style-name="ce2">
            <text:p><text:s/>2.490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1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490.04" table:style-name="ce2">
            <text:p><text:s/>2.490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2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4408.99" table:style-name="ce2">
            <text:p><text:s/>44.408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3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84.04" table:style-name="ce2">
            <text:p><text:s/>1.884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4,1,3)" table:style-name="ce1">
            <text:p>103</text:p>
          </table:table-cell>
          <table:table-cell office:value-type="string" table:style-name="ce1">
            <text:p>COOPERATIVA SOCIALE P.G. FRASSATI S.C.S.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7768.55" table:style-name="ce2">
            <text:p><text:s/>7.768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68" table:style-name="ce2">
            <text:p><text:s/>121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35" table:style-name="ce2">
            <text:p><text:s/>121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8" table:style-name="ce2">
            <text:p><text:s/>56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33" table:style-name="ce2">
            <text:p><text:s/>64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59,1,3)" table:style-name="ce1">
            <text:p>103</text:p>
          </table:table-cell>
          <table:table-cell office:value-type="string" table:style-name="ce1">
            <text:p>SINTESI S.P.A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098" table:style-name="ce2">
            <text:p><text:s/>1.09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0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3" table:style-name="ce2">
            <text:p><text:s/>16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1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3" table:style-name="ce2">
            <text:p><text:s/>16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2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3" table:style-name="ce2">
            <text:p><text:s/>24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3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2" table:style-name="ce2">
            <text:p><text:s/>24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4,1,3)" table:style-name="ce1">
            <text:p>103</text:p>
          </table:table-cell>
          <table:table-cell office:value-type="string" table:style-name="ce1">
            <text:p>DUCCO CENTER S.N.C. DI DUCCO PIERO &amp; C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1.5" table:style-name="ce2">
            <text:p><text:s/>21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5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3.74" table:style-name="ce2">
            <text:p><text:s/>23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6,1,3)" table:style-name="ce1">
            <text:p>103</text:p>
          </table:table-cell>
          <table:table-cell office:value-type="string" table:style-name="ce1">
            <text:p>NUOVA EDILMODERNA S.N.C.<text:s text:c="11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8.549999999999997" table:style-name="ce2">
            <text:p><text:s/>38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7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8.340000000000003" table:style-name="ce2">
            <text:p><text:s/>38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8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5.930000000000007" table:style-name="ce2">
            <text:p><text:s/>65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69,1,3)" table:style-name="ce1">
            <text:p>103</text:p>
          </table:table-cell>
          <table:table-cell office:value-type="string" table:style-name="ce1">
            <text:p>BC FORNITURE SRL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58.91" table:style-name="ce2">
            <text:p><text:s/>158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0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.6900000000000004" table:style-name="ce2">
            <text:p><text:s/>4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1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18.71" table:style-name="ce2">
            <text:p><text:s/>118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2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.3" table:style-name="ce2">
            <text:p><text:s/>12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3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25.46" table:style-name="ce2">
            <text:p><text:s/>225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4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33.69999999999999" table:style-name="ce2">
            <text:p><text:s/>133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5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71.739999999999995" table:style-name="ce2">
            <text:p><text:s/>71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6,1,3)" table:style-name="ce1">
            <text:p>103</text:p>
          </table:table-cell>
          <table:table-cell office:value-type="string" table:style-name="ce1">
            <text:p>MORRA <text:s/>DANIELE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0" table:style-name="ce2">
            <text:p><text:s/>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7,1,3)" table:style-name="ce1">
            <text:p>103</text:p>
          </table:table-cell>
          <table:table-cell office:value-type="string" table:style-name="ce1">
            <text:p>MORRA <text:s/>DANIELE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5" table:style-name="ce2">
            <text:p><text:s/>2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8,1,3)" table:style-name="ce1">
            <text:p>103</text:p>
          </table:table-cell>
          <table:table-cell office:value-type="string" table:style-name="ce1">
            <text:p>MORRA <text:s/>DANIELE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5" table:style-name="ce2">
            <text:p><text:s/>1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79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1.87" table:style-name="ce2">
            <text:p><text:s/>11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0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4.69" table:style-name="ce2">
            <text:p><text:s/>104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1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98.64" table:style-name="ce2">
            <text:p><text:s/>98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2,1,3)" table:style-name="ce1">
            <text:p>103</text:p>
          </table:table-cell>
          <table:table-cell office:value-type="string" table:style-name="ce1">
            <text:p>UTILITY CENTER PIU' S.N.C. IN LIQUIDAZIO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9.05" table:style-name="ce2">
            <text:p><text:s/>69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3,1,3)" table:style-name="ce1">
            <text:p>103</text:p>
          </table:table-cell>
          <table:table-cell office:value-type="string" table:style-name="ce1">
            <text:p>MONDOOFFICE S.R.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19.88" table:style-name="ce2">
            <text:p><text:s/>319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4,1,3)" table:style-name="ce1">
            <text:p>103</text:p>
          </table:table-cell>
          <table:table-cell office:value-type="string" table:style-name="ce1">
            <text:p>BC FORNITURE SR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37.05" table:style-name="ce2">
            <text:p><text:s/>337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5,1,3)" table:style-name="ce1">
            <text:p>103</text:p>
          </table:table-cell>
          <table:table-cell office:value-type="string" table:style-name="ce1">
            <text:p>BC FORNITURE SRL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46.19999999999999" table:style-name="ce2">
            <text:p><text:s/>146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6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21.01" table:style-name="ce2">
            <text:p><text:s/>521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7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22.66" table:style-name="ce2">
            <text:p><text:s/>522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8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72.63" table:style-name="ce2">
            <text:p><text:s/>272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89,1,3)" table:style-name="ce1">
            <text:p>103</text:p>
          </table:table-cell>
          <table:table-cell office:value-type="string" table:style-name="ce1">
            <text:p>BARBERO PIETRO 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127.23" table:style-name="ce2">
            <text:p><text:s/>1.127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0,1,3)" table:style-name="ce1">
            <text:p>103</text:p>
          </table:table-cell>
          <table:table-cell office:value-type="string" table:style-name="ce1">
            <text:p>AMPERE ITALIA S.R.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392" table:style-name="ce2">
            <text:p><text:s/>4.39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1,1,3)" table:style-name="ce1">
            <text:p>103</text:p>
          </table:table-cell>
          <table:table-cell office:value-type="string" table:style-name="ce1">
            <text:p>BARBERO PIETRO 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84.69" table:style-name="ce2">
            <text:p><text:s/>384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2,1,3)" table:style-name="ce1">
            <text:p>103</text:p>
          </table:table-cell>
          <table:table-cell office:value-type="string" table:style-name="ce1">
            <text:p>LAZZARI S.R.L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988.2" table:style-name="ce2">
            <text:p><text:s/>988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293,1,3)" table:style-name="ce1">
            <text:p>104</text:p>
          </table:table-cell>
          <table:table-cell office:value-type="string" table:style-name="ce1">
            <text:p>A.N.U.S.C.A <text:s text:c="2"/>S.R.L.<text:s text:c="15"/>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40101" table:style-name="ce1">
            <text:p>1040101</text:p>
          </table:table-cell>
          <table:table-cell office:value-type="string" table:style-name="ce1">
            <text:p>Trasferimenti correnti a Amministrazioni Centrali</text:p>
          </table:table-cell>
          <table:table-cell office:value-type="float" office:value="560" table:style-name="ce2">
            <text:p><text:s/>5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4,1,3)" table:style-name="ce1">
            <text:p>103</text:p>
          </table:table-cell>
          <table:table-cell office:value-type="string" table:style-name="ce1">
            <text:p>EDA SYSTEM S.R.L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79.17" table:style-name="ce2">
            <text:p><text:s/>1.779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5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9.27" table:style-name="ce2">
            <text:p><text:s/>199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6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39.34" table:style-name="ce2">
            <text:p><text:s/>239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7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39.34" table:style-name="ce2">
            <text:p><text:s/>239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8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99.63" table:style-name="ce2">
            <text:p><text:s/>99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299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.05" table:style-name="ce2">
            <text:p><text:s/>3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0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67.099999999999994" table:style-name="ce2">
            <text:p><text:s/>67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1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1.35" table:style-name="ce2">
            <text:p><text:s/>21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2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3.42" table:style-name="ce2">
            <text:p><text:s/>13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3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.2" table:style-name="ce2">
            <text:p><text:s/>12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4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9.52" table:style-name="ce2">
            <text:p><text:s/>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5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.7799999999999994" table:style-name="ce2">
            <text:p><text:s/>8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6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.2699999999999996" table:style-name="ce2">
            <text:p><text:s/>4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7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.1399999999999997" table:style-name="ce2">
            <text:p><text:s/>4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8,1,3)" table:style-name="ce1">
            <text:p>103</text:p>
          </table:table-cell>
          <table:table-cell office:value-type="string" table:style-name="ce1">
            <text:p>MONDOOFFICE S.R.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10.39" table:style-name="ce2">
            <text:p><text:s/>210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09,1,3)" table:style-name="ce1">
            <text:p>103</text:p>
          </table:table-cell>
          <table:table-cell office:value-type="string" table:style-name="ce1">
            <text:p>S.I.M.I. SAS<text:s text:c="23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47.74" table:style-name="ce2">
            <text:p><text:s/>447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0,1,3)" table:style-name="ce1">
            <text:p>103</text:p>
          </table:table-cell>
          <table:table-cell office:value-type="string" table:style-name="ce1">
            <text:p>S.I.M.I. SAS<text:s text:c="23"/>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34.24" table:style-name="ce2">
            <text:p><text:s/>234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1,1,3)" table:style-name="ce1">
            <text:p>103</text:p>
          </table:table-cell>
          <table:table-cell office:value-type="string" table:style-name="ce1">
            <text:p>VALSECCHI CANCELLERIA S.R.L.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3.82" table:style-name="ce2">
            <text:p><text:s/>83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2,1,3)" table:style-name="ce1">
            <text:p>103</text:p>
          </table:table-cell>
          <table:table-cell office:value-type="string" table:style-name="ce1">
            <text:p>BORGI S.R.L.<text:s text:c="2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9.04" table:style-name="ce2">
            <text:p><text:s/>29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313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614.35" table:style-name="ce2">
            <text:p><text:s/>2.614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4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62.83" table:style-name="ce2">
            <text:p><text:s/>62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5,1,3)" table:style-name="ce1">
            <text:p>103</text:p>
          </table:table-cell>
          <table:table-cell office:value-type="string" table:style-name="ce1">
            <text:p>CABRIL SERVICE SRL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257" table:style-name="ce2">
            <text:p><text:s/>2.25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6,1,3)" table:style-name="ce1">
            <text:p>103</text:p>
          </table:table-cell>
          <table:table-cell office:value-type="string" table:style-name="ce1">
            <text:p>CSI PIEMONTE<text:s text:c="23"/>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6643.83" table:style-name="ce2">
            <text:p><text:s/>6.643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1530.98" table:style-name="ce2">
            <text:p><text:s/>21.530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19.06" table:style-name="ce2">
            <text:p><text:s/>119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19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330.01" table:style-name="ce2">
            <text:p><text:s/>1.330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0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27.26" table:style-name="ce2">
            <text:p><text:s/>127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1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32.02" table:style-name="ce2">
            <text:p><text:s/>532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2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119.3699999999999" table:style-name="ce2">
            <text:p><text:s/>1.119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3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27.88" table:style-name="ce2">
            <text:p><text:s/>127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4,1,3)" table:style-name="ce1">
            <text:p>103</text:p>
          </table:table-cell>
          <table:table-cell office:value-type="string" table:style-name="ce1">
            <text:p>CONSIP <text:s/>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10.18" table:style-name="ce2">
            <text:p><text:s/>110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5,1,3)" table:style-name="ce1">
            <text:p>103</text:p>
          </table:table-cell>
          <table:table-cell office:value-type="string" table:style-name="ce1">
            <text:p>BIDUE SYSTEM S.R.L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671" table:style-name="ce2">
            <text:p><text:s/>67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7667.37" table:style-name="ce2">
            <text:p><text:s/>17.667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7,1,3)" table:style-name="ce1">
            <text:p>103</text:p>
          </table:table-cell>
          <table:table-cell office:value-type="string" table:style-name="ce1">
            <text:p>AXTERISKO INFORMATICA SRL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97.79999999999995" table:style-name="ce2">
            <text:p><text:s/>597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8,1,3)" table:style-name="ce1">
            <text:p>103</text:p>
          </table:table-cell>
          <table:table-cell office:value-type="string" table:style-name="ce1">
            <text:p>3CIME TECHNOLOGY SRL</text:p>
          </table:table-cell>
          <table:table-cell office:value-type="date" office:date-value="2021-03-11T00:00:00" table:style-name="ce8">
            <text:p>11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9453.7800000000007" table:style-name="ce2">
            <text:p><text:s/>9.453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29,1,3)" table:style-name="ce1">
            <text:p>103</text:p>
          </table:table-cell>
          <table:table-cell office:value-type="string" table:style-name="ce1">
            <text:p>PRINK S.P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3.91" table:style-name="ce2">
            <text:p><text:s/>103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398.14" table:style-name="ce2">
            <text:p><text:s/>2.398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5020.04" table:style-name="ce2">
            <text:p><text:s/>5.020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621.72" table:style-name="ce2">
            <text:p><text:s/>2.621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621.73" table:style-name="ce2">
            <text:p><text:s/>2.621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398.13" table:style-name="ce2">
            <text:p><text:s/>2.398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5,1,3)" table:style-name="ce1">
            <text:p>103</text:p>
          </table:table-cell>
          <table:table-cell office:value-type="string" table:style-name="ce1">
            <text:p>STUDIO STORTI SRL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754.36" table:style-name="ce2">
            <text:p><text:s/>1.754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6,1,3)" table:style-name="ce1">
            <text:p>103</text:p>
          </table:table-cell>
          <table:table-cell office:value-type="string" table:style-name="ce1">
            <text:p>CATAPANO <text:s/>GIUSEPPE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8" table:style-name="ce1">
            <text:p>1030218</text:p>
          </table:table-cell>
          <table:table-cell office:value-type="string" table:style-name="ce1">
            <text:p>Servizi sanitari</text:p>
          </table:table-cell>
          <table:table-cell office:value-type="float" office:value="295" table:style-name="ce2">
            <text:p><text:s/>29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37,1,3)" table:style-name="ce1">
            <text:p>103</text:p>
          </table:table-cell>
          <table:table-cell office:value-type="string" table:style-name="ce1">
            <text:p>CRISTIANO MICHELA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903.2" table:style-name="ce2">
            <text:p><text:s/>1.903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1" table:formula="msoxl:=MID(E338,1,3)" table:style-name="ce1">
            <text:p>101</text:p>
          </table:table-cell>
          <table:table-cell office:value-type="string" table:style-name="ce1">
            <text:p>DAY <text:s/>RISTOSERVI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10102" table:style-name="ce1">
            <text:p>1010102</text:p>
          </table:table-cell>
          <table:table-cell office:value-type="string" table:style-name="ce1">
            <text:p>Altre spese per il personale</text:p>
          </table:table-cell>
          <table:table-cell office:value-type="float" office:value="68.28" table:style-name="ce2">
            <text:p><text:s/>68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1" table:formula="msoxl:=MID(E339,1,3)" table:style-name="ce1">
            <text:p>101</text:p>
          </table:table-cell>
          <table:table-cell office:value-type="string" table:style-name="ce1">
            <text:p>DAY <text:s/>RISTOSERVICE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10102" table:style-name="ce1">
            <text:p>1010102</text:p>
          </table:table-cell>
          <table:table-cell office:value-type="string" table:style-name="ce1">
            <text:p>Altre spese per il personale</text:p>
          </table:table-cell>
          <table:table-cell office:value-type="float" office:value="11580.66" table:style-name="ce2">
            <text:p><text:s/>11.580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1" table:formula="msoxl:=MID(E340,1,3)" table:style-name="ce1">
            <text:p>101</text:p>
          </table:table-cell>
          <table:table-cell office:value-type="string" table:style-name="ce1">
            <text:p>DAY <text:s/>RISTOSERVICE SPA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10102" table:style-name="ce1">
            <text:p>1010102</text:p>
          </table:table-cell>
          <table:table-cell office:value-type="string" table:style-name="ce1">
            <text:p>Altre spese per il personale</text:p>
          </table:table-cell>
          <table:table-cell office:value-type="float" office:value="12079.6" table:style-name="ce2">
            <text:p><text:s/>12.07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1" table:formula="msoxl:=MID(E341,1,3)" table:style-name="ce1">
            <text:p>101</text:p>
          </table:table-cell>
          <table:table-cell office:value-type="string" table:style-name="ce1">
            <text:p>DAY <text:s/>RISTOSERVICE SP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10102" table:style-name="ce1">
            <text:p>1010102</text:p>
          </table:table-cell>
          <table:table-cell office:value-type="string" table:style-name="ce1">
            <text:p>Altre spese per il personale</text:p>
          </table:table-cell>
          <table:table-cell office:value-type="float" office:value="12867.4" table:style-name="ce2">
            <text:p><text:s/>12.867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2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3,1,3)" table:style-name="ce1">
            <text:p>103</text:p>
          </table:table-cell>
          <table:table-cell office:value-type="string" table:style-name="ce1">
            <text:p>NOMODIDATTICA S.R.L.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40" table:style-name="ce2">
            <text:p><text:s/>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4,1,3)" table:style-name="ce1">
            <text:p>103</text:p>
          </table:table-cell>
          <table:table-cell office:value-type="string" table:style-name="ce1">
            <text:p>FORMAZIONE PIANIFICAZIONE E RICERCA &amp; C.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400" table:style-name="ce2">
            <text:p><text:s/>4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5,1,3)" table:style-name="ce1">
            <text:p>103</text:p>
          </table:table-cell>
          <table:table-cell office:value-type="string" table:style-name="ce1">
            <text:p>DELFINO &amp; PARTNERS S.P.A.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730" table:style-name="ce2">
            <text:p><text:s/>73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6,1,3)" table:style-name="ce1">
            <text:p>103</text:p>
          </table:table-cell>
          <table:table-cell office:value-type="string" table:style-name="ce1">
            <text:p>COMITATO ELETTROTECNICO ITALIANO<text:s text:c="3"/></text:p>
          </table:table-cell>
          <table:table-cell office:value-type="date" office:date-value="2021-02-15T00:00:00" table:style-name="ce8">
            <text:p>15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00" table:style-name="ce2">
            <text:p><text:s/>3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7,1,3)" table:style-name="ce1">
            <text:p>103</text:p>
          </table:table-cell>
          <table:table-cell office:value-type="string" table:style-name="ce1">
            <text:p>CENTRO STUDI AMMINISTRATIVI<text:s text:c="8"/>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02" table:style-name="ce2">
            <text:p><text:s/>20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8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65" table:style-name="ce2">
            <text:p><text:s/>6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49,1,3)" table:style-name="ce1">
            <text:p>103</text:p>
          </table:table-cell>
          <table:table-cell office:value-type="string" table:style-name="ce1">
            <text:p>NOMODIDATTICA S.R.L.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40" table:style-name="ce2">
            <text:p><text:s/>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0,1,3)" table:style-name="ce1">
            <text:p>103</text:p>
          </table:table-cell>
          <table:table-cell office:value-type="string" table:style-name="ce1">
            <text:p>NOMODIDATTICA S.R.L.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70" table:style-name="ce2">
            <text:p><text:s/>7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1,1,3)" table:style-name="ce1">
            <text:p>103</text:p>
          </table:table-cell>
          <table:table-cell office:value-type="string" table:style-name="ce1">
            <text:p>DELFINO &amp; PARTNERS S.P.A.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70" table:style-name="ce2">
            <text:p><text:s/>7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2,1,3)" table:style-name="ce1">
            <text:p>103</text:p>
          </table:table-cell>
          <table:table-cell office:value-type="string" table:style-name="ce1">
            <text:p>CENTRO STUDI AMMINISTRATIVI<text:s text:c="8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02" table:style-name="ce2">
            <text:p><text:s/>20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3,1,3)" table:style-name="ce1">
            <text:p>103</text:p>
          </table:table-cell>
          <table:table-cell office:value-type="string" table:style-name="ce1">
            <text:p>DELFINO &amp; PARTNERS S.P.A.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80.5" table:style-name="ce2">
            <text:p><text:s/>18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4,1,3)" table:style-name="ce1">
            <text:p>103</text:p>
          </table:table-cell>
          <table:table-cell office:value-type="string" table:style-name="ce1">
            <text:p>ANAI - ASSOCIAZIONE NAZIONALE ARCHIVISTI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62" table:style-name="ce2">
            <text:p><text:s/>36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5,1,3)" table:style-name="ce1">
            <text:p>103</text:p>
          </table:table-cell>
          <table:table-cell office:value-type="string" table:style-name="ce1">
            <text:p>DI LORENZO <text:s/>PATRIZIA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260" table:style-name="ce2">
            <text:p><text:s/>2.2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6,1,3)" table:style-name="ce1">
            <text:p>103</text:p>
          </table:table-cell>
          <table:table-cell office:value-type="string" table:style-name="ce1">
            <text:p>NOMODIDATTICA S.R.L.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70" table:style-name="ce2">
            <text:p><text:s/>7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7,1,3)" table:style-name="ce1">
            <text:p>103</text:p>
          </table:table-cell>
          <table:table-cell office:value-type="string" table:style-name="ce1">
            <text:p>FONDAZIONE DELL'ORDINE DEGLI ARCHITETTI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30" table:style-name="ce2">
            <text:p><text:s/>13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8,1,3)" table:style-name="ce1">
            <text:p>103</text:p>
          </table:table-cell>
          <table:table-cell office:value-type="string" table:style-name="ce1">
            <text:p>CALDARINI&amp; ASSOCIATI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062" table:style-name="ce2">
            <text:p><text:s/>3.06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59,1,3)" table:style-name="ce1">
            <text:p>103</text:p>
          </table:table-cell>
          <table:table-cell office:value-type="string" table:style-name="ce1">
            <text:p>SA SICUREZZA SRL</text:p>
          </table:table-cell>
          <table:table-cell office:value-type="date" office:date-value="2021-01-05T00:00:00" table:style-name="ce8">
            <text:p>05/01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908.1" table:style-name="ce2">
            <text:p><text:s/>1.908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0,1,3)" table:style-name="ce1">
            <text:p>103</text:p>
          </table:table-cell>
          <table:table-cell office:value-type="string" table:style-name="ce1">
            <text:p>SA SICUREZZA SRL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602" table:style-name="ce2">
            <text:p><text:s/>60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1,1,3)" table:style-name="ce1">
            <text:p>103</text:p>
          </table:table-cell>
          <table:table-cell office:value-type="string" table:style-name="ce1">
            <text:p>SA SICUREZZA SRL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16.5" table:style-name="ce2">
            <text:p><text:s/>116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2,1,3)" table:style-name="ce1">
            <text:p>103</text:p>
          </table:table-cell>
          <table:table-cell office:value-type="string" table:style-name="ce1">
            <text:p>SA SICUREZZA SRL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1531.9" table:style-name="ce2">
            <text:p><text:s/>1.531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3,1,3)" table:style-name="ce1">
            <text:p>103</text:p>
          </table:table-cell>
          <table:table-cell office:value-type="string" table:style-name="ce1">
            <text:p>APITFORMA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300" table:style-name="ce2">
            <text:p><text:s/>3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4,1,3)" table:style-name="ce1">
            <text:p>103</text:p>
          </table:table-cell>
          <table:table-cell office:value-type="string" table:style-name="ce1">
            <text:p>CSI PIEMONTE<text:s text:c="23"/>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3172" table:style-name="ce2">
            <text:p><text:s/>3.17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5,1,3)" table:style-name="ce1">
            <text:p>103</text:p>
          </table:table-cell>
          <table:table-cell office:value-type="string" table:style-name="ce1">
            <text:p>CSI PIEMONTE<text:s text:c="23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246.5100000000002" table:style-name="ce2">
            <text:p><text:s/>2.246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6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5" table:style-name="ce2">
            <text:p><text:s/>1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7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.2" table:style-name="ce2">
            <text:p><text:s/>12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2" table:style-name="ce2">
            <text:p><text:s/>12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6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57.81" table:style-name="ce2">
            <text:p><text:s/>257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930" table:style-name="ce2">
            <text:p><text:s/>7.93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82.02" table:style-name="ce2">
            <text:p><text:s/>782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.4" table:style-name="ce2">
            <text:p><text:s/>24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8.52" table:style-name="ce2">
            <text:p><text:s/>208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39.24" table:style-name="ce2">
            <text:p><text:s/>539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6.88" table:style-name="ce2">
            <text:p><text:s/>126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0.01" table:style-name="ce2">
            <text:p><text:s/>0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7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4.59" table:style-name="ce2">
            <text:p><text:s/>384,5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3.93" table:style-name="ce2">
            <text:p><text:s/>313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2" table:style-name="ce2">
            <text:p><text:s/>12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6.89" table:style-name="ce2">
            <text:p><text:s/>336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32.49" table:style-name="ce2">
            <text:p><text:s/>532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94.1" table:style-name="ce2">
            <text:p><text:s/>494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3.30000000000001" table:style-name="ce2">
            <text:p><text:s/>143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8.98" table:style-name="ce2">
            <text:p><text:s/>368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2.15" table:style-name="ce2">
            <text:p><text:s/>62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8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589.71" table:style-name="ce2">
            <text:p><text:s/>12.589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6.89" table:style-name="ce2">
            <text:p><text:s/>336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4.46" table:style-name="ce2">
            <text:p><text:s/>174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6.88" table:style-name="ce2">
            <text:p><text:s/>126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6.88" table:style-name="ce2">
            <text:p><text:s/>126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6.88" table:style-name="ce2">
            <text:p><text:s/>126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49.14" table:style-name="ce2">
            <text:p><text:s/>1.949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61.31" table:style-name="ce2">
            <text:p><text:s/>661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15.09" table:style-name="ce2">
            <text:p><text:s/>1.015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39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.8600000000000003" table:style-name="ce2">
            <text:p><text:s/>4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96" table:style-name="ce2">
            <text:p><text:s/>82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8.36" table:style-name="ce2">
            <text:p><text:s/>168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6.89" table:style-name="ce2">
            <text:p><text:s/>336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6.89" table:style-name="ce2">
            <text:p><text:s/>336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74.33" table:style-name="ce2">
            <text:p><text:s/>874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.659999999999997" table:style-name="ce2">
            <text:p><text:s/>40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6,1,3)" table:style-name="ce1">
            <text:p>103</text:p>
          </table:table-cell>
          <table:table-cell office:value-type="string" table:style-name="ce1">
            <text:p>FORMEL S.R.L.<text:s text:c="22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60" table:style-name="ce2">
            <text:p><text:s/>2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7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707.6" table:style-name="ce2">
            <text:p><text:s/>70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8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573.4" table:style-name="ce2">
            <text:p><text:s/>573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09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740.7" table:style-name="ce2">
            <text:p><text:s/>740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0,1,3)" table:style-name="ce1">
            <text:p>103</text:p>
          </table:table-cell>
          <table:table-cell office:value-type="string" table:style-name="ce1">
            <text:p>EDITRICE LUNA NUOVA S.C.A.R.L.<text:s text:c="5"/>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84" table:style-name="ce2">
            <text:p><text:s/>8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1,1,3)" table:style-name="ce1">
            <text:p>103</text:p>
          </table:table-cell>
          <table:table-cell office:value-type="string" table:style-name="ce1">
            <text:p>AUNDE ITALIA S.P.A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6" table:style-name="ce2">
            <text:p><text:s/>8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2,1,3)" table:style-name="ce1">
            <text:p>103</text:p>
          </table:table-cell>
          <table:table-cell office:value-type="string" table:style-name="ce1">
            <text:p>AUNDE ITALIA S.P.A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92" table:style-name="ce2">
            <text:p><text:s/>89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3,1,3)" table:style-name="ce1">
            <text:p>103</text:p>
          </table:table-cell>
          <table:table-cell office:value-type="string" table:style-name="ce1">
            <text:p>MORRA <text:s/>DANIELE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55" table:style-name="ce2">
            <text:p><text:s/>15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4,1,3)" table:style-name="ce1">
            <text:p>103</text:p>
          </table:table-cell>
          <table:table-cell office:value-type="string" table:style-name="ce1">
            <text:p>MONDOOFFICE 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52.83" table:style-name="ce2">
            <text:p><text:s/>252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5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74.5" table:style-name="ce2">
            <text:p><text:s/>274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6,1,3)" table:style-name="ce1">
            <text:p>103</text:p>
          </table:table-cell>
          <table:table-cell office:value-type="string" table:style-name="ce1">
            <text:p>VALSECCHI CANCELLERIA S.R.L.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91.13" table:style-name="ce2">
            <text:p><text:s/>391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7,1,3)" table:style-name="ce1">
            <text:p>103</text:p>
          </table:table-cell>
          <table:table-cell office:value-type="string" table:style-name="ce1">
            <text:p>VALSECCHI CANCELLERIA S.R.L.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95.97" table:style-name="ce2">
            <text:p><text:s/>895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8,1,3)" table:style-name="ce1">
            <text:p>103</text:p>
          </table:table-cell>
          <table:table-cell office:value-type="string" table:style-name="ce1">
            <text:p>MONDOOFFICE S.R.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60.39" table:style-name="ce2">
            <text:p><text:s/>360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1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0.45" table:style-name="ce2">
            <text:p><text:s/>210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2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94.77" table:style-name="ce2">
            <text:p><text:s/>2.694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871.32" table:style-name="ce2">
            <text:p><text:s/>2.871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3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02.33" table:style-name="ce2">
            <text:p><text:s/>702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8.16000000000003" table:style-name="ce2">
            <text:p><text:s/>278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502.2199999999998" table:style-name="ce2">
            <text:p><text:s/>2.502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2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6.93" table:style-name="ce2">
            <text:p><text:s/>4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28.27" table:style-name="ce2">
            <text:p><text:s/>728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032.46" table:style-name="ce2">
            <text:p><text:s/>11.032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593.26" table:style-name="ce2">
            <text:p><text:s/>1.593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527.18" table:style-name="ce2">
            <text:p><text:s/>9.527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42.31" table:style-name="ce2">
            <text:p><text:s/>1.442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70.32" table:style-name="ce2">
            <text:p><text:s/>6.070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4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68.31" table:style-name="ce2">
            <text:p><text:s/>5.268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9.31" table:style-name="ce2">
            <text:p><text:s/>349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1.27" table:style-name="ce2">
            <text:p><text:s/>191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20.41" table:style-name="ce2">
            <text:p><text:s/>420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.36" table:style-name="ce2">
            <text:p><text:s/>31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.81" table:style-name="ce2">
            <text:p><text:s/>37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7,1,3)" table:style-name="ce1">
            <text:p>103</text:p>
          </table:table-cell>
          <table:table-cell office:value-type="string" table:style-name="ce1">
            <text:p>INFO CAMERE S.P.A.<text:s text:c="17"/>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54.2" table:style-name="ce2">
            <text:p><text:s/>1.354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5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6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" table:style-name="ce2">
            <text:p><text:s/>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6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0.93" table:style-name="ce2">
            <text:p><text:s/>300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6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3.93" table:style-name="ce2">
            <text:p><text:s/>313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3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817.25" table:style-name="ce2">
            <text:p><text:s/>1.817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4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117.51" table:style-name="ce2">
            <text:p><text:s/>1.117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5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7800" table:style-name="ce2">
            <text:p><text:s/>7.8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6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2489.34" table:style-name="ce2">
            <text:p><text:s/>2.489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7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99" table:style-name="ce1">
            <text:p>1100499</text:p>
          </table:table-cell>
          <table:table-cell office:value-type="string" table:style-name="ce1">
            <text:p>Altri premi di assicurazione n.a.c.</text:p>
          </table:table-cell>
          <table:table-cell office:value-type="float" office:value="12937.5" table:style-name="ce2">
            <text:p><text:s/>12.937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468,1,3)" table:style-name="ce1">
            <text:p>110</text:p>
          </table:table-cell>
          <table:table-cell office:value-type="string" table:style-name="ce1">
            <text:p>I.N.A.I.L. - TORINO 1 -<text:s text:c="12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109999" table:style-name="ce1">
            <text:p>1109999</text:p>
          </table:table-cell>
          <table:table-cell office:value-type="string" table:style-name="ce1">
            <text:p>Altre spese correnti n.a.c.</text:p>
          </table:table-cell>
          <table:table-cell office:value-type="float" office:value="135.65" table:style-name="ce2">
            <text:p><text:s/>135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69,1,3)" table:style-name="ce1">
            <text:p>103</text:p>
          </table:table-cell>
          <table:table-cell office:value-type="string" table:style-name="ce1">
            <text:p>RAI RADIO TELEVESIONE ITALIANA SPA<text:s/>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03.7" table:style-name="ce2">
            <text:p><text:s/>203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0,1,3)" table:style-name="ce1">
            <text:p>103</text:p>
          </table:table-cell>
          <table:table-cell office:value-type="string" table:style-name="ce1">
            <text:p>GESTIONI.DOC <text:s/>S.R.L.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15.9" table:style-name="ce2">
            <text:p><text:s/>115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1,1,3)" table:style-name="ce1">
            <text:p>103</text:p>
          </table:table-cell>
          <table:table-cell office:value-type="string" table:style-name="ce1">
            <text:p>RAI RADIO TELEVESIONE ITALIANA SPA<text:s/>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407.35" table:style-name="ce2">
            <text:p><text:s/>407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2,1,3)" table:style-name="ce1">
            <text:p>103</text:p>
          </table:table-cell>
          <table:table-cell office:value-type="string" table:style-name="ce1">
            <text:p>GRAFICA STAMPA RIVOLI S.N.C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1.85" table:style-name="ce2">
            <text:p><text:s/>51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3,1,3)" table:style-name="ce1">
            <text:p>103</text:p>
          </table:table-cell>
          <table:table-cell office:value-type="string" table:style-name="ce1">
            <text:p>TURISMOVEST-CONS.PROMOZIONE/SVILUPPO TUR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72" table:style-name="ce2">
            <text:p><text:s/>7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4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05" table:style-name="ce2">
            <text:p><text:s/>30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5,1,3)" table:style-name="ce1">
            <text:p>103</text:p>
          </table:table-cell>
          <table:table-cell office:value-type="string" table:style-name="ce1">
            <text:p>GRAFICA STAMPA RIVOLI S.N.C.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75.72000000000003" table:style-name="ce2">
            <text:p><text:s/>275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6,1,3)" table:style-name="ce1">
            <text:p>103</text:p>
          </table:table-cell>
          <table:table-cell office:value-type="string" table:style-name="ce1">
            <text:p>GRAFICA STAMPA RIVOLI S.N.C.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9.65" table:style-name="ce2">
            <text:p><text:s/>39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477,1,3)" table:style-name="ce1">
            <text:p>104</text:p>
          </table:table-cell>
          <table:table-cell office:value-type="string" table:style-name="ce1">
            <text:p>ORDINE DEGLI AVVOCATI DI TORINO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40104" table:style-name="ce1">
            <text:p>1040104</text:p>
          </table:table-cell>
          <table:table-cell office:value-type="string" table:style-name="ce1">
            <text:p>Trasferimenti correnti a organismi interni e/o unita' locali della amministrazione</text:p>
          </table:table-cell>
          <table:table-cell office:value-type="float" office:value="300" table:style-name="ce2">
            <text:p><text:s/>3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8,1,3)" table:style-name="ce1">
            <text:p>103</text:p>
          </table:table-cell>
          <table:table-cell office:value-type="string" table:style-name="ce1">
            <text:p>EDA SYSTEM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5.83" table:style-name="ce2">
            <text:p><text:s/>355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79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" table:style-name="ce2">
            <text:p><text:s/>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0,1,3)" table:style-name="ce1">
            <text:p>103</text:p>
          </table:table-cell>
          <table:table-cell office:value-type="string" table:style-name="ce1">
            <text:p>GIELLE PUBBLICITA'-GALLO LUCA STEFA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4.9" table:style-name="ce2">
            <text:p><text:s/>54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1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8.5" table:style-name="ce2">
            <text:p><text:s/>218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2,1,3)" table:style-name="ce1">
            <text:p>103</text:p>
          </table:table-cell>
          <table:table-cell office:value-type="string" table:style-name="ce1">
            <text:p>ASSOC. PROFESSIONALE STUDIO AVV CARPANO</text:p>
          </table:table-cell>
          <table:table-cell office:value-type="date" office:date-value="2021-01-05T00:00:00" table:style-name="ce8">
            <text:p>05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471.9" table:style-name="ce2">
            <text:p><text:s/>3.471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3,1,3)" table:style-name="ce1">
            <text:p>103</text:p>
          </table:table-cell>
          <table:table-cell office:value-type="string" table:style-name="ce1">
            <text:p>FELLI <text:s/>GIUSEPPE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045.12" table:style-name="ce2">
            <text:p><text:s/>3.045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4,1,3)" table:style-name="ce1">
            <text:p>103</text:p>
          </table:table-cell>
          <table:table-cell office:value-type="string" table:style-name="ce1">
            <text:p>CALIO' <text:s/>MARIA LAUR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93.92" table:style-name="ce2">
            <text:p><text:s/>393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5,1,3)" table:style-name="ce1">
            <text:p>103</text:p>
          </table:table-cell>
          <table:table-cell office:value-type="string" table:style-name="ce1">
            <text:p>CALIO' <text:s/>MARIA LAUR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705.86" table:style-name="ce2">
            <text:p><text:s/>705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6,1,3)" table:style-name="ce1">
            <text:p>103</text:p>
          </table:table-cell>
          <table:table-cell office:value-type="string" table:style-name="ce1">
            <text:p>RAVINETTO <text:s/>EG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30.51" table:style-name="ce2">
            <text:p><text:s/>630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7,1,3)" table:style-name="ce1">
            <text:p>103</text:p>
          </table:table-cell>
          <table:table-cell office:value-type="string" table:style-name="ce1">
            <text:p>PIOVANO <text:s/>GIANARMANDO - BARUELLI VAND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50" table:style-name="ce2">
            <text:p><text:s/>6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8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8.86" table:style-name="ce2">
            <text:p><text:s/>168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89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8.86" table:style-name="ce2">
            <text:p><text:s/>168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0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921.65" table:style-name="ce2">
            <text:p><text:s/>921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1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921.65" table:style-name="ce2">
            <text:p><text:s/>921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2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1.72" table:style-name="ce2">
            <text:p><text:s/>21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3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484.85" table:style-name="ce2">
            <text:p><text:s/>484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4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484.86" table:style-name="ce2">
            <text:p><text:s/>484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12.4" table:style-name="ce2">
            <text:p><text:s/>512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4.32" table:style-name="ce2">
            <text:p><text:s/>434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49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0.93" table:style-name="ce2">
            <text:p><text:s/>300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2.32" table:style-name="ce2">
            <text:p><text:s/>762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0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2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2" table:style-name="ce2">
            <text:p><text:s/>12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3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4.770000000000003" table:style-name="ce2">
            <text:p><text:s/>34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4,1,3)" table:style-name="ce1">
            <text:p>103</text:p>
          </table:table-cell>
          <table:table-cell office:value-type="string" table:style-name="ce1">
            <text:p>BIGIO <text:s/>MASSIMO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3.19" table:style-name="ce2">
            <text:p><text:s/>23,1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5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.73" table:style-name="ce2">
            <text:p><text:s/>2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6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.56" table:style-name="ce2">
            <text:p><text:s/>2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7,1,3)" table:style-name="ce1">
            <text:p>103</text:p>
          </table:table-cell>
          <table:table-cell office:value-type="string" table:style-name="ce1">
            <text:p>LIBRERIA DEL PALAZZO DI GIUSTIZIA DI BRI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00.45" table:style-name="ce2">
            <text:p><text:s/>200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8,1,3)" table:style-name="ce1">
            <text:p>103</text:p>
          </table:table-cell>
          <table:table-cell office:value-type="string" table:style-name="ce1">
            <text:p>POSTE ITALIANE SPA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5" table:style-name="ce2">
            <text:p><text:s/>5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19,1,3)" table:style-name="ce1">
            <text:p>103</text:p>
          </table:table-cell>
          <table:table-cell office:value-type="string" table:style-name="ce1">
            <text:p>RINALDI S.P.A.<text:s text:c="21"/>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16.92" table:style-name="ce2">
            <text:p><text:s/>116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0,1,3)" table:style-name="ce1">
            <text:p>103</text:p>
          </table:table-cell>
          <table:table-cell office:value-type="string" table:style-name="ce1">
            <text:p>CARROZZERIA LA GENERALA DI LASALVIA VINC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00.64" table:style-name="ce2">
            <text:p><text:s/>200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1,1,3)" table:style-name="ce1">
            <text:p>103</text:p>
          </table:table-cell>
          <table:table-cell office:value-type="string" table:style-name="ce1">
            <text:p>CARROZZERIA LA GENERALA DI LASALVIA VINC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33.76" table:style-name="ce2">
            <text:p><text:s/>133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2,1,3)" table:style-name="ce1">
            <text:p>103</text:p>
          </table:table-cell>
          <table:table-cell office:value-type="string" table:style-name="ce1">
            <text:p>CONFEZIONI PIERROT DI BALLARDINI PIETRO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943.68" table:style-name="ce2">
            <text:p><text:s/>4.943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3,1,3)" table:style-name="ce1">
            <text:p>103</text:p>
          </table:table-cell>
          <table:table-cell office:value-type="string" table:style-name="ce1">
            <text:p>CONFEZIONI PIERROT DI BALLARDINI PIETRO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770.72" table:style-name="ce2">
            <text:p><text:s/>12.770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4,1,3)" table:style-name="ce1">
            <text:p>103</text:p>
          </table:table-cell>
          <table:table-cell office:value-type="string" table:style-name="ce1">
            <text:p>KAAMA S.R.L.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943.4" table:style-name="ce2">
            <text:p><text:s/>10.943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5,1,3)" table:style-name="ce1">
            <text:p>103</text:p>
          </table:table-cell>
          <table:table-cell office:value-type="string" table:style-name="ce1">
            <text:p>GIANFORT SRL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050.8" table:style-name="ce2">
            <text:p><text:s/>5.050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6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2-15T00:00:00" table:style-name="ce8">
            <text:p>15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835.02" table:style-name="ce2">
            <text:p><text:s/>835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7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227.3399999999999" table:style-name="ce2">
            <text:p><text:s/>1.227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8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29.47" table:style-name="ce2">
            <text:p><text:s/>1.029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29,1,3)" table:style-name="ce1">
            <text:p>103</text:p>
          </table:table-cell>
          <table:table-cell office:value-type="string" table:style-name="ce1">
            <text:p>KUWAIT PETROLEUM ITALIA S.P.A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62.44" table:style-name="ce2">
            <text:p><text:s/>1.062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0,1,3)" table:style-name="ce1">
            <text:p>103</text:p>
          </table:table-cell>
          <table:table-cell office:value-type="string" table:style-name="ce1">
            <text:p>BANCA D'ITALIA - SERVIZIO TESORERIA PROV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4" table:style-name="ce1">
            <text:p>1030104</text:p>
          </table:table-cell>
          <table:table-cell office:value-type="string" table:style-name="ce1">
            <text:p>Armi e materiale per usi militari, ordine pubblico, sicurezza</text:p>
          </table:table-cell>
          <table:table-cell office:value-type="float" office:value="8.85" table:style-name="ce2">
            <text:p><text:s/>8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1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3" table:style-name="ce1">
            <text:p>1030203</text:p>
          </table:table-cell>
          <table:table-cell office:value-type="string" table:style-name="ce1">
            <text:p>Aggi di riscossione</text:p>
          </table:table-cell>
          <table:table-cell office:value-type="float" office:value="1964.08" table:style-name="ce2">
            <text:p><text:s/>1.964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2,1,3)" table:style-name="ce1">
            <text:p>103</text:p>
          </table:table-cell>
          <table:table-cell office:value-type="string" table:style-name="ce1">
            <text:p>TIRO A SEGNO NAZIONALE SEZ.DI TORINO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04" table:style-name="ce1">
            <text:p>1030204</text:p>
          </table:table-cell>
          <table:table-cell office:value-type="string" table:style-name="ce1">
            <text:p>Acquisto di servizi per formazione e addestramento del personale dell'ente</text:p>
          </table:table-cell>
          <table:table-cell office:value-type="float" office:value="2522.81" table:style-name="ce2">
            <text:p><text:s/>2.522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3,1,3)" table:style-name="ce1">
            <text:p>103</text:p>
          </table:table-cell>
          <table:table-cell office:value-type="string" table:style-name="ce1">
            <text:p>PROJECT AUTOMATION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95.55" table:style-name="ce2">
            <text:p><text:s/>3.795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4,1,3)" table:style-name="ce1">
            <text:p>103</text:p>
          </table:table-cell>
          <table:table-cell office:value-type="string" table:style-name="ce1">
            <text:p>PROJECT AUTOMATION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95.55" table:style-name="ce2">
            <text:p><text:s/>3.795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5,1,3)" table:style-name="ce1">
            <text:p>103</text:p>
          </table:table-cell>
          <table:table-cell office:value-type="string" table:style-name="ce1">
            <text:p>PROJECT AUTOMATION S.P.A.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95.55" table:style-name="ce2">
            <text:p><text:s/>3.795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6,1,3)" table:style-name="ce1">
            <text:p>103</text:p>
          </table:table-cell>
          <table:table-cell office:value-type="string" table:style-name="ce1">
            <text:p>COMUNE DI TORINO<text:s text:c="19"/></text:p>
          </table:table-cell>
          <table:table-cell office:value-type="date" office:date-value="2021-03-18T00:00:00" table:style-name="ce8">
            <text:p>18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150" table:style-name="ce2">
            <text:p><text:s/>10.1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7,1,3)" table:style-name="ce1">
            <text:p>103</text:p>
          </table:table-cell>
          <table:table-cell office:value-type="string" table:style-name="ce1">
            <text:p>TESORERIA PROVINCIALE DELLO STATO<text:s text:c="2"/>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12.97" table:style-name="ce2">
            <text:p><text:s/>5.812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8,1,3)" table:style-name="ce1">
            <text:p>103</text:p>
          </table:table-cell>
          <table:table-cell office:value-type="string" table:style-name="ce1">
            <text:p>TESORERIA PROVINCIALE DELLO STATO<text:s text:c="2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20.25" table:style-name="ce2">
            <text:p><text:s/>1.220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39,1,3)" table:style-name="ce1">
            <text:p>103</text:p>
          </table:table-cell>
          <table:table-cell office:value-type="string" table:style-name="ce1">
            <text:p>ANCI DIGITALE S.P.A.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62.78" table:style-name="ce2">
            <text:p><text:s/>1.462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0,1,3)" table:style-name="ce1">
            <text:p>103</text:p>
          </table:table-cell>
          <table:table-cell office:value-type="string" table:style-name="ce1">
            <text:p>ANCI DIGITALE S.P.A.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597.74" table:style-name="ce2">
            <text:p><text:s/>4.597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70.55" table:style-name="ce2">
            <text:p><text:s/>1.870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.73" table:style-name="ce2">
            <text:p><text:s/>6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4.44" table:style-name="ce2">
            <text:p><text:s/>54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6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359.01" table:style-name="ce2">
            <text:p><text:s/>359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7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359.01" table:style-name="ce2">
            <text:p><text:s/>359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8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3" table:style-name="ce2">
            <text:p><text:s/>24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49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2" table:style-name="ce2">
            <text:p><text:s/>24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0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9" table:style-name="ce2">
            <text:p><text:s/>4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1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49" table:style-name="ce2">
            <text:p><text:s/>11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2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8" table:style-name="ce2">
            <text:p><text:s/>20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3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76.16" table:style-name="ce2">
            <text:p><text:s/>2.176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4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39.33" table:style-name="ce2">
            <text:p><text:s/>3.539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5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49" table:style-name="ce2">
            <text:p><text:s/>11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6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35.05000000000001" table:style-name="ce2">
            <text:p><text:s/>135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7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89.43" table:style-name="ce2">
            <text:p><text:s/>289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8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" table:style-name="ce2">
            <text:p><text:s/>6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59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636" table:style-name="ce2">
            <text:p><text:s/>4.63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0,1,3)" table:style-name="ce1">
            <text:p>103</text:p>
          </table:table-cell>
          <table:table-cell office:value-type="string" table:style-name="ce1">
            <text:p>RINALDI S.P.A.<text:s text:c="21"/>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1.06" table:style-name="ce2">
            <text:p><text:s/>201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1,1,3)" table:style-name="ce1">
            <text:p>103</text:p>
          </table:table-cell>
          <table:table-cell office:value-type="string" table:style-name="ce1">
            <text:p>COMUNE DI GRUGLIASCO<text:s text:c="15"/>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.88" table:style-name="ce2">
            <text:p><text:s/>5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2,1,3)" table:style-name="ce1">
            <text:p>103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20.8" table:style-name="ce2">
            <text:p><text:s/>320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3,1,3)" table:style-name="ce1">
            <text:p>103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1.12" table:style-name="ce2">
            <text:p><text:s/>51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4,1,3)" table:style-name="ce1">
            <text:p>103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4.24" table:style-name="ce2">
            <text:p><text:s/>354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5,1,3)" table:style-name="ce1">
            <text:p>103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0.27" table:style-name="ce2">
            <text:p><text:s/>50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6,1,3)" table:style-name="ce1">
            <text:p>103</text:p>
          </table:table-cell>
          <table:table-cell office:value-type="string" table:style-name="ce1">
            <text:p>ARMO SERVICE S.R.L.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95.4" table:style-name="ce2">
            <text:p><text:s/>695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7,1,3)" table:style-name="ce1">
            <text:p>103</text:p>
          </table:table-cell>
          <table:table-cell office:value-type="string" table:style-name="ce1">
            <text:p>LO PRESTI <text:s/>GUGLIELMO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200" table:style-name="ce2">
            <text:p><text:s/>1.2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8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88.48" table:style-name="ce2">
            <text:p><text:s/>188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69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36770.589999999997" table:style-name="ce2">
            <text:p><text:s/>36.770,5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0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9158.63" table:style-name="ce2">
            <text:p><text:s/>29.158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1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486.639999999999" table:style-name="ce2">
            <text:p><text:s/>24.486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2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110.01" table:style-name="ce2">
            <text:p><text:s/>7.110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3,1,3)" table:style-name="ce1">
            <text:p>103</text:p>
          </table:table-cell>
          <table:table-cell office:value-type="string" table:style-name="ce1">
            <text:p>I.C.A. <text:s/>S.R.L.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4484.8500000000004" table:style-name="ce2">
            <text:p><text:s/>4.484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4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6287.22" table:style-name="ce2">
            <text:p><text:s/>36.287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5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23844.5" table:style-name="ce2">
            <text:p><text:s/>23.844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6,1,3)" table:style-name="ce1">
            <text:p>103</text:p>
          </table:table-cell>
          <table:table-cell office:value-type="string" table:style-name="ce1">
            <text:p>I.C.A. S.R.L.<text:s text:c="22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6871.18" table:style-name="ce2">
            <text:p><text:s/>36.871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7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1049.2" table:style-name="ce2">
            <text:p><text:s/>1.049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8,1,3)" table:style-name="ce1">
            <text:p>103</text:p>
          </table:table-cell>
          <table:table-cell office:value-type="string" table:style-name="ce1">
            <text:p>EGAF EDIZIONI SRL<text:s text:c="18"/>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42.39" table:style-name="ce2">
            <text:p><text:s/>2.342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79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48.16" table:style-name="ce2">
            <text:p><text:s/>148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0,1,3)" table:style-name="ce1">
            <text:p>103</text:p>
          </table:table-cell>
          <table:table-cell office:value-type="string" table:style-name="ce1">
            <text:p>AUTOSTRADE PER L'ITALIA S.P.A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.79" table:style-name="ce2">
            <text:p><text:s/>3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1,1,3)" table:style-name="ce1">
            <text:p>103</text:p>
          </table:table-cell>
          <table:table-cell office:value-type="string" table:style-name="ce1">
            <text:p>TELEPASS S.P.A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4.54" table:style-name="ce2">
            <text:p><text:s/>34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2,1,3)" table:style-name="ce1">
            <text:p>103</text:p>
          </table:table-cell>
          <table:table-cell office:value-type="string" table:style-name="ce1">
            <text:p>TELEPASS S.P.A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6.65" table:style-name="ce2">
            <text:p><text:s/>6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3,1,3)" table:style-name="ce1">
            <text:p>103</text:p>
          </table:table-cell>
          <table:table-cell office:value-type="string" table:style-name="ce1">
            <text:p>AUTOSTRADE PER L'ITALIA S.P.A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4.0999999999999996" table:style-name="ce2">
            <text:p><text:s/>4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4,1,3)" table:style-name="ce1">
            <text:p>103</text:p>
          </table:table-cell>
          <table:table-cell office:value-type="string" table:style-name="ce1">
            <text:p>TELEPASS S.P.A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6.65" table:style-name="ce2">
            <text:p><text:s/>6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5,1,3)" table:style-name="ce1">
            <text:p>103</text:p>
          </table:table-cell>
          <table:table-cell office:value-type="string" table:style-name="ce1">
            <text:p>TELEPASS S.P.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6.65" table:style-name="ce2">
            <text:p><text:s/>6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86,1,3)" table:style-name="ce1">
            <text:p>103</text:p>
          </table:table-cell>
          <table:table-cell office:value-type="string" table:style-name="ce1">
            <text:p>REGOLA S.R.L.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587,1,3)" table:style-name="ce1">
            <text:p>104</text:p>
          </table:table-cell>
          <table:table-cell office:value-type="string" table:style-name="ce1">
            <text:p>C.B. CLUB IL MARINAIO O.D.V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450" table:style-name="ce2">
            <text:p><text:s/>4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588,1,3)" table:style-name="ce1">
            <text:p>104</text:p>
          </table:table-cell>
          <table:table-cell office:value-type="string" table:style-name="ce1">
            <text:p>LE AQUILE DI RIVOLI O.D.V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450" table:style-name="ce2">
            <text:p><text:s/>4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589,1,3)" table:style-name="ce1">
            <text:p>109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99904" table:style-name="ce1">
            <text:p>1099904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57.69999999999999" table:style-name="ce2">
            <text:p><text:s/>157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590,1,3)" table:style-name="ce1">
            <text:p>109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99904" table:style-name="ce1">
            <text:p>1099904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331.1" table:style-name="ce2">
            <text:p><text:s/>331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591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0358" table:style-name="ce2">
            <text:p><text:s/>10.35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0.69" table:style-name="ce2">
            <text:p><text:s/>50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0.64" table:style-name="ce2">
            <text:p><text:s/>310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93.88" table:style-name="ce2">
            <text:p><text:s/>493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4.21" table:style-name="ce2">
            <text:p><text:s/>484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0.08" table:style-name="ce2">
            <text:p><text:s/>810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8.62" table:style-name="ce2">
            <text:p><text:s/>568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0.39999999999998" table:style-name="ce2">
            <text:p><text:s/>310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59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6.02999999999997" table:style-name="ce2">
            <text:p><text:s/>316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2.55" table:style-name="ce2">
            <text:p><text:s/>102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.72" table:style-name="ce2">
            <text:p><text:s/>73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3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829.19" table:style-name="ce2">
            <text:p><text:s/>6.829,1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4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63.43" table:style-name="ce2">
            <text:p><text:s/>3.363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5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662.46" table:style-name="ce2">
            <text:p><text:s/>21.662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6,1,3)" table:style-name="ce1">
            <text:p>103</text:p>
          </table:table-cell>
          <table:table-cell office:value-type="string" table:style-name="ce1">
            <text:p>TECNICA <text:s/>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4.63" table:style-name="ce2">
            <text:p><text:s/>104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07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90" table:style-name="ce2">
            <text:p><text:s/>89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608,1,3)" table:style-name="ce1">
            <text:p>104</text:p>
          </table:table-cell>
          <table:table-cell office:value-type="string" table:style-name="ce1">
            <text:p>ASILO INFANTILE CENTRO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551.66" table:style-name="ce2">
            <text:p><text:s/>3.551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609,1,3)" table:style-name="ce1">
            <text:p>104</text:p>
          </table:table-cell>
          <table:table-cell office:value-type="string" table:style-name="ce1">
            <text:p>ISTITUTI RIUNITI SALOTTO E FIORITO<text:s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327.49" table:style-name="ce2">
            <text:p><text:s/>5.32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0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912.6" table:style-name="ce2">
            <text:p><text:s/>912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1,1,3)" table:style-name="ce1">
            <text:p>103</text:p>
          </table:table-cell>
          <table:table-cell office:value-type="string" table:style-name="ce1">
            <text:p>CANAVESANA MULTISERVICE S.R.L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58.52" table:style-name="ce2">
            <text:p><text:s/>1.658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2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00" table:style-name="ce2">
            <text:p><text:s/>1.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3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2.94" table:style-name="ce2">
            <text:p><text:s/>42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4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9188.240000000005" table:style-name="ce2">
            <text:p><text:s/>79.188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5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4.97" table:style-name="ce2">
            <text:p><text:s/>23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6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01.66" table:style-name="ce2">
            <text:p><text:s/>2.301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7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985.92" table:style-name="ce2">
            <text:p><text:s/>15.985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8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152.7800000000007" table:style-name="ce2">
            <text:p><text:s/>9.152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19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4.97" table:style-name="ce2">
            <text:p><text:s/>23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52" table:style-name="ce2">
            <text:p><text:s/>8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2.82" table:style-name="ce2">
            <text:p><text:s/>162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.37" table:style-name="ce2">
            <text:p><text:s/>8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4.97000000000003" table:style-name="ce2">
            <text:p><text:s/>31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3.17" table:style-name="ce2">
            <text:p><text:s/>83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2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7.87" table:style-name="ce2">
            <text:p><text:s/>107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.2" table:style-name="ce2">
            <text:p><text:s/>73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2" table:style-name="ce2">
            <text:p><text:s/>74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7.74" table:style-name="ce2">
            <text:p><text:s/>137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8.540000000000006" table:style-name="ce2">
            <text:p><text:s/>78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" table:style-name="ce2">
            <text:p><text:s/>8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3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7.33" table:style-name="ce2">
            <text:p><text:s/>67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.98" table:style-name="ce2">
            <text:p><text:s/>76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9.45" table:style-name="ce2">
            <text:p><text:s/>79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9.07" table:style-name="ce2">
            <text:p><text:s/>149,0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4.64" table:style-name="ce2">
            <text:p><text:s/>84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0.180000000000007" table:style-name="ce2">
            <text:p><text:s/>80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6.54" table:style-name="ce2">
            <text:p><text:s/>356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4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.72" table:style-name="ce2">
            <text:p><text:s/>52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95.98" table:style-name="ce2">
            <text:p><text:s/>495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3.63" table:style-name="ce2">
            <text:p><text:s/>523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17.72" table:style-name="ce2">
            <text:p><text:s/>417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3.17" table:style-name="ce2">
            <text:p><text:s/>313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9.97000000000003" table:style-name="ce2">
            <text:p><text:s/>319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2.45" table:style-name="ce2">
            <text:p><text:s/>402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.53" table:style-name="ce2">
            <text:p><text:s/>81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2.2" table:style-name="ce2">
            <text:p><text:s/>432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8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.290000000000006" table:style-name="ce2">
            <text:p><text:s/>69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5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74.89" table:style-name="ce2">
            <text:p><text:s/>474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79.55" table:style-name="ce2">
            <text:p><text:s/>479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5.87" table:style-name="ce2">
            <text:p><text:s/>385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3.83999999999997" table:style-name="ce2">
            <text:p><text:s/>293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9.79000000000002" table:style-name="ce2">
            <text:p><text:s/>269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03.69" table:style-name="ce2">
            <text:p><text:s/>503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5.01" table:style-name="ce2">
            <text:p><text:s/>745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2.13" table:style-name="ce2">
            <text:p><text:s/>212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98" table:style-name="ce2">
            <text:p><text:s/>12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3.74" table:style-name="ce2">
            <text:p><text:s/>23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6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2.18" table:style-name="ce2">
            <text:p><text:s/>62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.36" table:style-name="ce2">
            <text:p><text:s/>13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2.38" table:style-name="ce2">
            <text:p><text:s/>102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1.47" table:style-name="ce2">
            <text:p><text:s/>51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06.23" table:style-name="ce2">
            <text:p><text:s/>506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6.78" table:style-name="ce2">
            <text:p><text:s/>336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0.69" table:style-name="ce2">
            <text:p><text:s/>330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0.64" table:style-name="ce2">
            <text:p><text:s/>310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8.25" table:style-name="ce2">
            <text:p><text:s/>528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7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06" table:style-name="ce2">
            <text:p><text:s/>90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99.01" table:style-name="ce2">
            <text:p><text:s/>599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3.77" table:style-name="ce2">
            <text:p><text:s/>393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32.16" table:style-name="ce2">
            <text:p><text:s/>832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9" table:style-name="ce2">
            <text:p><text:s/>69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96" table:style-name="ce2">
            <text:p><text:s/>82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4.56" table:style-name="ce2">
            <text:p><text:s/>384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.67" table:style-name="ce2">
            <text:p><text:s/>39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.53" table:style-name="ce2">
            <text:p><text:s/>33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.06" table:style-name="ce2">
            <text:p><text:s/>81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8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97" table:style-name="ce2">
            <text:p><text:s/>7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9.400000000000006" table:style-name="ce2">
            <text:p><text:s/>79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7.58" table:style-name="ce2">
            <text:p><text:s/>47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8.14" table:style-name="ce2">
            <text:p><text:s/>98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5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100000000000001" table:style-name="ce2">
            <text:p><text:s/>19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31.57" table:style-name="ce2">
            <text:p><text:s/>1.031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4.37" table:style-name="ce2">
            <text:p><text:s/>84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8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3.91" table:style-name="ce2">
            <text:p><text:s/>23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699,1,3)" table:style-name="ce1">
            <text:p>103</text:p>
          </table:table-cell>
          <table:table-cell office:value-type="string" table:style-name="ce1">
            <text:p>AR.PA.S. S.N.C. DI TREVISAN LUIGI E ALES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439.2" table:style-name="ce2">
            <text:p><text:s/>439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2.92" table:style-name="ce2">
            <text:p><text:s/>42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5.94" table:style-name="ce2">
            <text:p><text:s/>135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55" table:style-name="ce2">
            <text:p><text:s/>82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5.24" table:style-name="ce2">
            <text:p><text:s/>165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97" table:style-name="ce2">
            <text:p><text:s/>7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54.36" table:style-name="ce2">
            <text:p><text:s/>754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0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" table:style-name="ce2">
            <text:p><text:s/>8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" table:style-name="ce2">
            <text:p><text:s/>8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8.89" table:style-name="ce2">
            <text:p><text:s/>78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1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97" table:style-name="ce2">
            <text:p><text:s/>7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2.85" table:style-name="ce2">
            <text:p><text:s/>192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3.78" table:style-name="ce2">
            <text:p><text:s/>83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6.84" table:style-name="ce2">
            <text:p><text:s/>86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15" table:style-name="ce2">
            <text:p><text:s/>89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2.87" table:style-name="ce2">
            <text:p><text:s/>132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37.65" table:style-name="ce2">
            <text:p><text:s/>537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2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8.69" table:style-name="ce2">
            <text:p><text:s/>78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5.99" table:style-name="ce2">
            <text:p><text:s/>95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20.79" table:style-name="ce2">
            <text:p><text:s/>1.120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5.87" table:style-name="ce2">
            <text:p><text:s/>105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81.96" table:style-name="ce2">
            <text:p><text:s/>1.781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81.38" table:style-name="ce2">
            <text:p><text:s/>281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3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9.52" table:style-name="ce2">
            <text:p><text:s/>40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2.48" table:style-name="ce2">
            <text:p><text:s/>292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53.32" table:style-name="ce2">
            <text:p><text:s/>1.153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73.99" table:style-name="ce2">
            <text:p><text:s/>1.173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2.1" table:style-name="ce2">
            <text:p><text:s/>142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6.07" table:style-name="ce2">
            <text:p><text:s/>736,0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17.54" table:style-name="ce2">
            <text:p><text:s/>1.917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7.22" table:style-name="ce2">
            <text:p><text:s/>407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7.45" table:style-name="ce2">
            <text:p><text:s/>227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5.39" table:style-name="ce2">
            <text:p><text:s/>245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4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95.99" table:style-name="ce2">
            <text:p><text:s/>495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4.57" table:style-name="ce2">
            <text:p><text:s/>734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84.74" table:style-name="ce2">
            <text:p><text:s/>684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3.98" table:style-name="ce2">
            <text:p><text:s/>483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72.04" table:style-name="ce2">
            <text:p><text:s/>872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4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.3" table:style-name="ce2">
            <text:p><text:s/>69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7.1" table:style-name="ce2">
            <text:p><text:s/>167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3.04" table:style-name="ce2">
            <text:p><text:s/>563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58.3" table:style-name="ce2">
            <text:p><text:s/>858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74.89" table:style-name="ce2">
            <text:p><text:s/>474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5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45.53" table:style-name="ce2">
            <text:p><text:s/>1.445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8.32" table:style-name="ce2">
            <text:p><text:s/>818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05.08" table:style-name="ce2">
            <text:p><text:s/>805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15.27" table:style-name="ce2">
            <text:p><text:s/>1.415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07.51" table:style-name="ce2">
            <text:p><text:s/>1.107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14.20000000000005" table:style-name="ce2">
            <text:p><text:s/>514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64.48" table:style-name="ce2">
            <text:p><text:s/>964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5.72" table:style-name="ce2">
            <text:p><text:s/>485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6.83000000000004" table:style-name="ce2">
            <text:p><text:s/>646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4.9" table:style-name="ce2">
            <text:p><text:s/>84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6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34.27" table:style-name="ce2">
            <text:p><text:s/>934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9.81" table:style-name="ce2">
            <text:p><text:s/>769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8.8" table:style-name="ce2">
            <text:p><text:s/>408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02.79" table:style-name="ce2">
            <text:p><text:s/>802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6.5" table:style-name="ce2">
            <text:p><text:s/>696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13.42" table:style-name="ce2">
            <text:p><text:s/>713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73.39" table:style-name="ce2">
            <text:p><text:s/>773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9.07" table:style-name="ce2">
            <text:p><text:s/>439,0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33.56" table:style-name="ce2">
            <text:p><text:s/>1.233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72.29" table:style-name="ce2">
            <text:p><text:s/>1.072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7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43.71" table:style-name="ce2">
            <text:p><text:s/>443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8.23" table:style-name="ce2">
            <text:p><text:s/>188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18" table:style-name="ce2">
            <text:p><text:s/>81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71.75" table:style-name="ce2">
            <text:p><text:s/>871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18.73" table:style-name="ce2">
            <text:p><text:s/>718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58.6" table:style-name="ce2">
            <text:p><text:s/>758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98.68" table:style-name="ce2">
            <text:p><text:s/>798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74.78" table:style-name="ce2">
            <text:p><text:s/>474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78.3599999999999" table:style-name="ce2">
            <text:p><text:s/>1.178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4.31" table:style-name="ce2">
            <text:p><text:s/>434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8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3.72" table:style-name="ce2">
            <text:p><text:s/>163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3.57" table:style-name="ce2">
            <text:p><text:s/>373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52.72" table:style-name="ce2">
            <text:p><text:s/>1.152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8.85" table:style-name="ce2">
            <text:p><text:s/>228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0.83" table:style-name="ce2">
            <text:p><text:s/>180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50.06" table:style-name="ce2">
            <text:p><text:s/>950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1.22" table:style-name="ce2">
            <text:p><text:s/>141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9.94" table:style-name="ce2">
            <text:p><text:s/>229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50.43" table:style-name="ce2">
            <text:p><text:s/>450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32.79" table:style-name="ce2">
            <text:p><text:s/>632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799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02.25" table:style-name="ce2">
            <text:p><text:s/>1.902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0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600" table:style-name="ce2">
            <text:p><text:s/>3.6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1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807.01" table:style-name="ce2">
            <text:p><text:s/>7.807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2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5573.730000000003" table:style-name="ce2">
            <text:p><text:s/>35.573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3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84.56" table:style-name="ce2">
            <text:p><text:s/>2.784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4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491.25" table:style-name="ce2">
            <text:p><text:s/>2.491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5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23.57000000000005" table:style-name="ce2">
            <text:p><text:s/>623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6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60.09" table:style-name="ce2">
            <text:p><text:s/>660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7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7588.44" table:style-name="ce2">
            <text:p><text:s/>47.588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8,1,3)" table:style-name="ce1">
            <text:p>103</text:p>
          </table:table-cell>
          <table:table-cell office:value-type="string" table:style-name="ce1">
            <text:p>SIPARIETTE TORINO DI CORRONCA GIANFRANCO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0000" table:style-name="ce2">
            <text:p><text:s/>20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09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4.42999999999995" table:style-name="ce2">
            <text:p><text:s/>654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0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87.42999999999995" table:style-name="ce2">
            <text:p><text:s/>587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1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00" table:style-name="ce2">
            <text:p><text:s/>2.6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2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042.45" table:style-name="ce2">
            <text:p><text:s/>23.042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3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144.32" table:style-name="ce2">
            <text:p><text:s/>10.144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4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87.42999999999995" table:style-name="ce2">
            <text:p><text:s/>587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5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32.66" table:style-name="ce2">
            <text:p><text:s/>732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6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3.33000000000004" table:style-name="ce2">
            <text:p><text:s/>603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7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787.22" table:style-name="ce2">
            <text:p><text:s/>6.787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8,1,3)" table:style-name="ce1">
            <text:p>103</text:p>
          </table:table-cell>
          <table:table-cell office:value-type="string" table:style-name="ce1">
            <text:p>TECNICA <text:s/>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2.31" table:style-name="ce2">
            <text:p><text:s/>52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19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01" table:style-name="ce2">
            <text:p><text:s/>1.00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8.700000000000003" table:style-name="ce2">
            <text:p><text:s/>38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3.209999999999994" table:style-name="ce2">
            <text:p><text:s/>73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5.9" table:style-name="ce2">
            <text:p><text:s/>175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2.77" table:style-name="ce2">
            <text:p><text:s/>332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4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598.35" table:style-name="ce2">
            <text:p><text:s/>598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5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598.34" table:style-name="ce2">
            <text:p><text:s/>598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59.15" table:style-name="ce2">
            <text:p><text:s/>859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2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" table:style-name="ce2">
            <text:p><text:s/>8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82" table:style-name="ce2">
            <text:p><text:s/>121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7.78" table:style-name="ce2">
            <text:p><text:s/>177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47" table:style-name="ce2">
            <text:p><text:s/>74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2.22" table:style-name="ce2">
            <text:p><text:s/>72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1.35" table:style-name="ce2">
            <text:p><text:s/>111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6" table:style-name="ce2">
            <text:p><text:s/>97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4.71" table:style-name="ce2">
            <text:p><text:s/>124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3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4" table:style-name="ce2">
            <text:p><text:s/>11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97" table:style-name="ce2">
            <text:p><text:s/>7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28.3" table:style-name="ce2">
            <text:p><text:s/>1.328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43.17" table:style-name="ce2">
            <text:p><text:s/>1.243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3.31" table:style-name="ce2">
            <text:p><text:s/>163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26.22" table:style-name="ce2">
            <text:p><text:s/>626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8.2" table:style-name="ce2">
            <text:p><text:s/>278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9.52000000000001" table:style-name="ce2">
            <text:p><text:s/>12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20.95" table:style-name="ce2">
            <text:p><text:s/>720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4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43.94" table:style-name="ce2">
            <text:p><text:s/>1.743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6.23" table:style-name="ce2">
            <text:p><text:s/>266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1.82" table:style-name="ce2">
            <text:p><text:s/>431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11.5899999999999" table:style-name="ce2">
            <text:p><text:s/>1.111,5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9.17" table:style-name="ce2">
            <text:p><text:s/>209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5.27999999999997" table:style-name="ce2">
            <text:p><text:s/>295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5,1,3)" table:style-name="ce1">
            <text:p>103</text:p>
          </table:table-cell>
          <table:table-cell office:value-type="string" table:style-name="ce1">
            <text:p>ER CARTOMATTO DI MURGIA ANDRE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26.14" table:style-name="ce2">
            <text:p><text:s/>126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6,1,3)" table:style-name="ce1">
            <text:p>103</text:p>
          </table:table-cell>
          <table:table-cell office:value-type="string" table:style-name="ce1">
            <text:p>RC SERVICES SCUOLA SRL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21.97" table:style-name="ce2">
            <text:p><text:s/>521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7,1,3)" table:style-name="ce1">
            <text:p>103</text:p>
          </table:table-cell>
          <table:table-cell office:value-type="string" table:style-name="ce1">
            <text:p>LIBRERIA DEI RAGAZZI S.N.C.<text:s text:c="8"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993.27" table:style-name="ce2">
            <text:p><text:s/>993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8,1,3)" table:style-name="ce1">
            <text:p>103</text:p>
          </table:table-cell>
          <table:table-cell office:value-type="string" table:style-name="ce1">
            <text:p>33X3 SNC DI MONEA ANITA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0585.34" table:style-name="ce2">
            <text:p><text:s/>10.585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59,1,3)" table:style-name="ce1">
            <text:p>103</text:p>
          </table:table-cell>
          <table:table-cell office:value-type="string" table:style-name="ce1">
            <text:p>RC SERVICES SCUOLA SRL</text:p>
          </table:table-cell>
          <table:table-cell office:value-type="date" office:date-value="2021-01-05T00:00:00" table:style-name="ce8">
            <text:p>05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6642.55" table:style-name="ce2">
            <text:p><text:s/>6.642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0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70.16" table:style-name="ce2">
            <text:p><text:s/>670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1,1,3)" table:style-name="ce1">
            <text:p>103</text:p>
          </table:table-cell>
          <table:table-cell office:value-type="string" table:style-name="ce1">
            <text:p>B. &amp; B. SERVICE SOCIETÀ COOPERATIV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138.13" table:style-name="ce2">
            <text:p><text:s/>6.138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2,1,3)" table:style-name="ce1">
            <text:p>103</text:p>
          </table:table-cell>
          <table:table-cell office:value-type="string" table:style-name="ce1">
            <text:p>CANAVESANA MULTISERVICE S.R.L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5000" table:style-name="ce2">
            <text:p><text:s/>5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3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23.17999999999995" table:style-name="ce2">
            <text:p><text:s/>623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4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00" table:style-name="ce2">
            <text:p><text:s/>1.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5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3232.61" table:style-name="ce2">
            <text:p><text:s/>13.232,6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6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2862.47" table:style-name="ce2">
            <text:p><text:s/>72.862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7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911.17" table:style-name="ce2">
            <text:p><text:s/>2.911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8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6029.74" table:style-name="ce2">
            <text:p><text:s/>16.029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69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4262.93" table:style-name="ce2">
            <text:p><text:s/>14.262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0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63292.34" table:style-name="ce2">
            <text:p><text:s/>63.292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1,1,3)" table:style-name="ce1">
            <text:p>103</text:p>
          </table:table-cell>
          <table:table-cell office:value-type="string" table:style-name="ce1">
            <text:p>PROGETTI &amp; SOLUZIONI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585.6" table:style-name="ce2">
            <text:p><text:s/>585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2,1,3)" table:style-name="ce1">
            <text:p>103</text:p>
          </table:table-cell>
          <table:table-cell office:value-type="string" table:style-name="ce1">
            <text:p>PROGETTI &amp; SOLUZIONI S.P.A.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660" table:style-name="ce2">
            <text:p><text:s/>3.6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3,1,3)" table:style-name="ce1">
            <text:p>103</text:p>
          </table:table-cell>
          <table:table-cell office:value-type="string" table:style-name="ce1">
            <text:p>PROGETTI &amp; SOLUZIONI S.P.A.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660" table:style-name="ce2">
            <text:p><text:s/>3.6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4,1,3)" table:style-name="ce1">
            <text:p>103</text:p>
          </table:table-cell>
          <table:table-cell office:value-type="string" table:style-name="ce1">
            <text:p>PROGETTI &amp; SOLUZIONI S.P.A.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7385.76" table:style-name="ce2">
            <text:p><text:s/>7.385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5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41.96" table:style-name="ce2">
            <text:p><text:s/>1.141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6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386.06" table:style-name="ce2">
            <text:p><text:s/>5.386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7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5869.81" table:style-name="ce2">
            <text:p><text:s/>75.869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8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1574.79999999999" table:style-name="ce2">
            <text:p><text:s/>151.574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79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877.76" table:style-name="ce2">
            <text:p><text:s/>1.877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0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62884.41" table:style-name="ce2">
            <text:p><text:s/>62.884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1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26310.37" table:style-name="ce2">
            <text:p><text:s/>126.310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2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0502.47" table:style-name="ce2">
            <text:p><text:s/>10.502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3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433.2" table:style-name="ce2">
            <text:p><text:s/>11.433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4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0462.469999999999" table:style-name="ce2">
            <text:p><text:s/>10.462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5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838.7" table:style-name="ce2">
            <text:p><text:s/>11.838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6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931.45" table:style-name="ce2">
            <text:p><text:s/>11.931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7,1,3)" table:style-name="ce1">
            <text:p>103</text:p>
          </table:table-cell>
          <table:table-cell office:value-type="string" table:style-name="ce1">
            <text:p>GHI.ME S.R.L.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931.45" table:style-name="ce2">
            <text:p><text:s/>11.931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8,1,3)" table:style-name="ce1">
            <text:p>103</text:p>
          </table:table-cell>
          <table:table-cell office:value-type="string" table:style-name="ce1">
            <text:p>COOPERATIVA SOCIALE ALDIA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9476.17" table:style-name="ce2">
            <text:p><text:s/>39.476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89,1,3)" table:style-name="ce1">
            <text:p>103</text:p>
          </table:table-cell>
          <table:table-cell office:value-type="string" table:style-name="ce1">
            <text:p>COOPERATIVA SOCIALE ALDI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49025.37" table:style-name="ce2">
            <text:p><text:s/>49.025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0,1,3)" table:style-name="ce1">
            <text:p>103</text:p>
          </table:table-cell>
          <table:table-cell office:value-type="string" table:style-name="ce1">
            <text:p>COOPERATIVA SOCIALE ALDIA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48893" table:style-name="ce2">
            <text:p><text:s/>48.89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1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17" table:style-name="ce2">
            <text:p><text:s/>41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2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79.43" table:style-name="ce2">
            <text:p><text:s/>1.479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3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814.16" table:style-name="ce2">
            <text:p><text:s/>1.814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94,1,3)" table:style-name="ce1">
            <text:p>104</text:p>
          </table:table-cell>
          <table:table-cell office:value-type="string" table:style-name="ce1">
            <text:p>ISTITUTO BERNARDI SEMERIA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2491.4" table:style-name="ce2">
            <text:p><text:s/>12.491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95,1,3)" table:style-name="ce1">
            <text:p>104</text:p>
          </table:table-cell>
          <table:table-cell office:value-type="string" table:style-name="ce1">
            <text:p>PARROCCHIA SAN BERNARDO<text:s text:c="12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0414.950000000001" table:style-name="ce2">
            <text:p><text:s/>10.414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896,1,3)" table:style-name="ce1">
            <text:p>104</text:p>
          </table:table-cell>
          <table:table-cell office:value-type="string" table:style-name="ce1">
            <text:p>CASTELLO DI RIVOLI-MUSEO ARTE CONT.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7079.55" table:style-name="ce2">
            <text:p><text:s/>7.079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8.36" table:style-name="ce2">
            <text:p><text:s/>98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1.33" table:style-name="ce2">
            <text:p><text:s/>111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89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7.2" table:style-name="ce2">
            <text:p><text:s/>357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60.31" table:style-name="ce2">
            <text:p><text:s/>1.160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4.89" table:style-name="ce2">
            <text:p><text:s/>244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03.76" table:style-name="ce2">
            <text:p><text:s/>1.103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8.37" table:style-name="ce2">
            <text:p><text:s/>98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55.72" table:style-name="ce2">
            <text:p><text:s/>1.455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5.86" table:style-name="ce2">
            <text:p><text:s/>555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88.75" table:style-name="ce2">
            <text:p><text:s/>688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0.58000000000001" table:style-name="ce2">
            <text:p><text:s/>130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0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2.46" table:style-name="ce2">
            <text:p><text:s/>102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6.37" table:style-name="ce2">
            <text:p><text:s/>606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1.9" table:style-name="ce2">
            <text:p><text:s/>341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2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5.38" table:style-name="ce2">
            <text:p><text:s/>85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3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2.07" table:style-name="ce2">
            <text:p><text:s/>102,0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4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.2" table:style-name="ce2">
            <text:p><text:s/>73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96" table:style-name="ce2">
            <text:p><text:s/>82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.04" table:style-name="ce2">
            <text:p><text:s/>61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7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07.98" table:style-name="ce2">
            <text:p><text:s/>607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8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.72" table:style-name="ce2">
            <text:p><text:s/>6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19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53.78" table:style-name="ce2">
            <text:p><text:s/>53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0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20.89" table:style-name="ce2">
            <text:p><text:s/>120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1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03.36" table:style-name="ce2">
            <text:p><text:s/>203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2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6.66" table:style-name="ce2">
            <text:p><text:s/>6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3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74.2" table:style-name="ce2">
            <text:p><text:s/>174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4,1,3)" table:style-name="ce1">
            <text:p>103</text:p>
          </table:table-cell>
          <table:table-cell office:value-type="string" table:style-name="ce1">
            <text:p>DVDSAT SNC DI MANNI FREDIANO &amp; C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312.52" table:style-name="ce2">
            <text:p><text:s/>312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5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720" table:style-name="ce2">
            <text:p><text:s/>2.7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6,1,3)" table:style-name="ce1">
            <text:p>103</text:p>
          </table:table-cell>
          <table:table-cell office:value-type="string" table:style-name="ce1">
            <text:p>BORGI S.R.L.<text:s text:c="23"/>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317.2" table:style-name="ce2">
            <text:p><text:s/>317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7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04.3" table:style-name="ce2">
            <text:p><text:s/>104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8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150.80000000000001" table:style-name="ce2">
            <text:p><text:s/>150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29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84.14" table:style-name="ce2">
            <text:p><text:s/>284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0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287.01" table:style-name="ce2">
            <text:p><text:s/>287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1,1,3)" table:style-name="ce1">
            <text:p>103</text:p>
          </table:table-cell>
          <table:table-cell office:value-type="string" table:style-name="ce1">
            <text:p>TERMINAL VIDEO ITALIA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101" table:style-name="ce1">
            <text:p>1030101</text:p>
          </table:table-cell>
          <table:table-cell office:value-type="string" table:style-name="ce1">
            <text:p>Giornali, riviste e pubblicazioni</text:p>
          </table:table-cell>
          <table:table-cell office:value-type="float" office:value="461.36" table:style-name="ce2">
            <text:p><text:s/>461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2,1,3)" table:style-name="ce1">
            <text:p>103</text:p>
          </table:table-cell>
          <table:table-cell office:value-type="string" table:style-name="ce1">
            <text:p>KUPRINA <text:s/>NADEZHD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99.68" table:style-name="ce2">
            <text:p><text:s/>199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3,1,3)" table:style-name="ce1">
            <text:p>103</text:p>
          </table:table-cell>
          <table:table-cell office:value-type="string" table:style-name="ce1">
            <text:p>CALISI <text:s/>MARIO GIOVANNI VALTER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44" table:style-name="ce2">
            <text:p><text:s/>14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4,1,3)" table:style-name="ce1">
            <text:p>103</text:p>
          </table:table-cell>
          <table:table-cell office:value-type="string" table:style-name="ce1">
            <text:p>CIMA <text:s/>GIOVANNI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776" table:style-name="ce2">
            <text:p><text:s/>77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5,1,3)" table:style-name="ce1">
            <text:p>103</text:p>
          </table:table-cell>
          <table:table-cell office:value-type="string" table:style-name="ce1">
            <text:p>CUCCHI <text:s/>SILVI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68" table:style-name="ce2">
            <text:p><text:s/>16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6,1,3)" table:style-name="ce1">
            <text:p>103</text:p>
          </table:table-cell>
          <table:table-cell office:value-type="string" table:style-name="ce1">
            <text:p>D'ONOFRIO <text:s/>MAURIZIO MORENO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56" table:style-name="ce2">
            <text:p><text:s/>15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7,1,3)" table:style-name="ce1">
            <text:p>103</text:p>
          </table:table-cell>
          <table:table-cell office:value-type="string" table:style-name="ce1">
            <text:p>GILLI <text:s/>MASSIMILIANO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88" table:style-name="ce2">
            <text:p><text:s/>28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8,1,3)" table:style-name="ce1">
            <text:p>103</text:p>
          </table:table-cell>
          <table:table-cell office:value-type="string" table:style-name="ce1">
            <text:p>CALISI <text:s/>MARIO GIOVANNI VALTER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32" table:style-name="ce2">
            <text:p><text:s/>33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39,1,3)" table:style-name="ce1">
            <text:p>103</text:p>
          </table:table-cell>
          <table:table-cell office:value-type="string" table:style-name="ce1">
            <text:p>MASOERO <text:s/>CRISTIN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12" table:style-name="ce2">
            <text:p><text:s/>51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0,1,3)" table:style-name="ce1">
            <text:p>103</text:p>
          </table:table-cell>
          <table:table-cell office:value-type="string" table:style-name="ce1">
            <text:p>MITOLA <text:s/>VALENTIN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24" table:style-name="ce2">
            <text:p><text:s/>12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1,1,3)" table:style-name="ce1">
            <text:p>103</text:p>
          </table:table-cell>
          <table:table-cell office:value-type="string" table:style-name="ce1">
            <text:p>PENNA <text:s/>ANDRE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4" table:style-name="ce2">
            <text:p><text:s/>6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2,1,3)" table:style-name="ce1">
            <text:p>103</text:p>
          </table:table-cell>
          <table:table-cell office:value-type="string" table:style-name="ce1">
            <text:p>PONCINA <text:s/>ELEN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56" table:style-name="ce2">
            <text:p><text:s/>35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3,1,3)" table:style-name="ce1">
            <text:p>103</text:p>
          </table:table-cell>
          <table:table-cell office:value-type="string" table:style-name="ce1">
            <text:p>SANTORO <text:s/>ANTONIO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28" table:style-name="ce2">
            <text:p><text:s/>32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4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1-11T00:00:00" table:style-name="ce8">
            <text:p>11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66.13" table:style-name="ce2">
            <text:p><text:s/>166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5,1,3)" table:style-name="ce1">
            <text:p>103</text:p>
          </table:table-cell>
          <table:table-cell office:value-type="string" table:style-name="ce1">
            <text:p>BULFAMANTE <text:s/>FILIPPO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500" table:style-name="ce2">
            <text:p><text:s/>1.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6,1,3)" table:style-name="ce1">
            <text:p>103</text:p>
          </table:table-cell>
          <table:table-cell office:value-type="string" table:style-name="ce1">
            <text:p>VERANDO <text:s/>ALESSANDRO</text:p>
          </table:table-cell>
          <table:table-cell office:value-type="date" office:date-value="2021-01-15T00:00:00" table:style-name="ce8">
            <text:p>15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68" table:style-name="ce2">
            <text:p><text:s/>66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7,1,3)" table:style-name="ce1">
            <text:p>103</text:p>
          </table:table-cell>
          <table:table-cell office:value-type="string" table:style-name="ce1">
            <text:p>GILLI <text:s/>MASSIMILIANO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64" table:style-name="ce2">
            <text:p><text:s/>26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8,1,3)" table:style-name="ce1">
            <text:p>103</text:p>
          </table:table-cell>
          <table:table-cell office:value-type="string" table:style-name="ce1">
            <text:p>CIMA <text:s/>GIOVANNI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816" table:style-name="ce2">
            <text:p><text:s/>81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49,1,3)" table:style-name="ce1">
            <text:p>103</text:p>
          </table:table-cell>
          <table:table-cell office:value-type="string" table:style-name="ce1">
            <text:p>D'ONOFRIO <text:s/>MAURIZIO MORENO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04" table:style-name="ce2">
            <text:p><text:s/>30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0,1,3)" table:style-name="ce1">
            <text:p>103</text:p>
          </table:table-cell>
          <table:table-cell office:value-type="string" table:style-name="ce1">
            <text:p>MACCAGNO <text:s/>STEFANO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58" table:style-name="ce2">
            <text:p><text:s/>55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1,1,3)" table:style-name="ce1">
            <text:p>103</text:p>
          </table:table-cell>
          <table:table-cell office:value-type="string" table:style-name="ce1">
            <text:p>KUPRINA <text:s/>NADEZHD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99.68" table:style-name="ce2">
            <text:p><text:s/>199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2,1,3)" table:style-name="ce1">
            <text:p>103</text:p>
          </table:table-cell>
          <table:table-cell office:value-type="string" table:style-name="ce1">
            <text:p>LUDERS <text:s/>HANS CARL PHILIPP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78.57000000000005" table:style-name="ce2">
            <text:p><text:s/>578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3,1,3)" table:style-name="ce1">
            <text:p>103</text:p>
          </table:table-cell>
          <table:table-cell office:value-type="string" table:style-name="ce1">
            <text:p>FESSIA <text:s/>TERES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856.96" table:style-name="ce2">
            <text:p><text:s/>856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4,1,3)" table:style-name="ce1">
            <text:p>103</text:p>
          </table:table-cell>
          <table:table-cell office:value-type="string" table:style-name="ce1">
            <text:p>CONVERTINO <text:s/>PAOLA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12" table:style-name="ce2">
            <text:p><text:s/>11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5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48" table:style-name="ce2">
            <text:p><text:s/>117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6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10.62" table:style-name="ce2">
            <text:p><text:s/>310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7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4.36" table:style-name="ce2">
            <text:p><text:s/>254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8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4.36" table:style-name="ce2">
            <text:p><text:s/>254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59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26.76" table:style-name="ce2">
            <text:p><text:s/>1.126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0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26.77" table:style-name="ce2">
            <text:p><text:s/>1.126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1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00" table:style-name="ce2">
            <text:p><text:s/>1.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2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890.3" table:style-name="ce2">
            <text:p><text:s/>3.890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3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4.05" table:style-name="ce2">
            <text:p><text:s/>214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4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4.06" table:style-name="ce2">
            <text:p><text:s/>214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5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49" table:style-name="ce2">
            <text:p><text:s/>11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6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7" table:style-name="ce2">
            <text:p><text:s/>6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7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90.85" table:style-name="ce2">
            <text:p><text:s/>590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8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647.5600000000004" table:style-name="ce2">
            <text:p><text:s/>4.647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69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7.49" table:style-name="ce2">
            <text:p><text:s/>11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0,1,3)" table:style-name="ce1">
            <text:p>103</text:p>
          </table:table-cell>
          <table:table-cell office:value-type="string" table:style-name="ce1">
            <text:p>ROBERT &amp; C. S.N.C.<text:s text:c="17"/>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37" table:style-name="ce2">
            <text:p><text:s/>1.03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1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3" table:style-name="ce2">
            <text:p><text:s/>16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2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84.43" table:style-name="ce2">
            <text:p><text:s/>84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3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84.43" table:style-name="ce2">
            <text:p><text:s/>84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4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2" table:style-name="ce2">
            <text:p><text:s/>24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5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3" table:style-name="ce2">
            <text:p><text:s/>24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7.02" table:style-name="ce2">
            <text:p><text:s/>357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7" table:style-name="ce2">
            <text:p><text:s/>19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1.08" table:style-name="ce2">
            <text:p><text:s/>241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7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920000000000002" table:style-name="ce2">
            <text:p><text:s/>17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9.45" table:style-name="ce2">
            <text:p><text:s/>219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3.32" table:style-name="ce2">
            <text:p><text:s/>273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0.05" table:style-name="ce2">
            <text:p><text:s/>0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5.06" table:style-name="ce2">
            <text:p><text:s/>25,0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2.83" table:style-name="ce2">
            <text:p><text:s/>32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.19" table:style-name="ce2">
            <text:p><text:s/>5,1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55" table:style-name="ce2">
            <text:p><text:s/>82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7.54" table:style-name="ce2">
            <text:p><text:s/>337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26.77" table:style-name="ce2">
            <text:p><text:s/>1.126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8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2.23" table:style-name="ce2">
            <text:p><text:s/>62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4.05" table:style-name="ce2">
            <text:p><text:s/>224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9.73" table:style-name="ce2">
            <text:p><text:s/>569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3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7.26" table:style-name="ce2">
            <text:p><text:s/>437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99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7.819999999999993" table:style-name="ce2">
            <text:p><text:s/>67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996,1,3)" table:style-name="ce1">
            <text:p>104</text:p>
          </table:table-cell>
          <table:table-cell office:value-type="string" table:style-name="ce1">
            <text:p>COMUNE DI COLLEGNO<text:s text:c="17"/>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997,1,3)" table:style-name="ce1">
            <text:p>104</text:p>
          </table:table-cell>
          <table:table-cell office:value-type="string" table:style-name="ce1">
            <text:p>COMUNE DI BEINASCO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000" table:style-name="ce2">
            <text:p><text:s/>1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998,1,3)" table:style-name="ce1">
            <text:p>109</text:p>
          </table:table-cell>
          <table:table-cell office:value-type="string" table:style-name="ce1">
            <text:p>SIDOLI <text:s/>ELISABETTA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99904" table:style-name="ce1">
            <text:p>1099904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91.67" table:style-name="ce2">
            <text:p><text:s/>91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999,1,3)" table:style-name="ce1">
            <text:p>109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1-05T00:00:00" table:style-name="ce8">
            <text:p>05/01/2021</text:p>
          </table:table-cell>
          <table:table-cell office:value-type="float" office:value="1099904" table:style-name="ce1">
            <text:p>1099904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76.29" table:style-name="ce2">
            <text:p><text:s/>176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0,1,3)" table:style-name="ce1">
            <text:p>103</text:p>
          </table:table-cell>
          <table:table-cell office:value-type="string" table:style-name="ce1">
            <text:p>S.I.A.E.<text:s text:c="27"/>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340.22" table:style-name="ce2">
            <text:p><text:s/>340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1,1,3)" table:style-name="ce1">
            <text:p>103</text:p>
          </table:table-cell>
          <table:table-cell office:value-type="string" table:style-name="ce1">
            <text:p>DOC EDUCATIONAL SOCIETA' COOP. SOCIALE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5943.25" table:style-name="ce2">
            <text:p><text:s/>5.943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2,1,3)" table:style-name="ce1">
            <text:p>103</text:p>
          </table:table-cell>
          <table:table-cell office:value-type="string" table:style-name="ce1">
            <text:p>DOC EDUCATIONAL SOCIETA' COOP. SOCIALE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7582.02" table:style-name="ce2">
            <text:p><text:s/>7.582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3,1,3)" table:style-name="ce1">
            <text:p>103</text:p>
          </table:table-cell>
          <table:table-cell office:value-type="string" table:style-name="ce1">
            <text:p>DOC EDUCATIONAL SOCIETA' COOP. SOCIALE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7625.72" table:style-name="ce2">
            <text:p><text:s/>7.625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4,1,3)" table:style-name="ce1">
            <text:p>103</text:p>
          </table:table-cell>
          <table:table-cell office:value-type="string" table:style-name="ce1">
            <text:p>DOC EDUCATIONAL SOCIETA' COOP. SOCIALE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16" table:style-name="ce1">
            <text:p>1030216</text:p>
          </table:table-cell>
          <table:table-cell office:value-type="string" table:style-name="ce1">
            <text:p>Servizi amministrativi</text:p>
          </table:table-cell>
          <table:table-cell office:value-type="float" office:value="163.38" table:style-name="ce2">
            <text:p><text:s/>163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5,1,3)" table:style-name="ce1">
            <text:p>103</text:p>
          </table:table-cell>
          <table:table-cell office:value-type="string" table:style-name="ce1">
            <text:p>CS SRL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110.6" table:style-name="ce2">
            <text:p><text:s/>2.110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6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1.8" table:style-name="ce2">
            <text:p><text:s/>231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7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1.8" table:style-name="ce2">
            <text:p><text:s/>231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8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1.8" table:style-name="ce2">
            <text:p><text:s/>231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09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1-19T00:00:00" table:style-name="ce8">
            <text:p>19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1.8" table:style-name="ce2">
            <text:p><text:s/>231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0,1,3)" table:style-name="ce1">
            <text:p>103</text:p>
          </table:table-cell>
          <table:table-cell office:value-type="string" table:style-name="ce1">
            <text:p>EDUCAZIONE PROGETTO SCRL<text:s text:c="11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308.5" table:style-name="ce2">
            <text:p><text:s/>1.308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1,1,3)" table:style-name="ce1">
            <text:p>103</text:p>
          </table:table-cell>
          <table:table-cell office:value-type="string" table:style-name="ce1">
            <text:p>KUPRINA <text:s/>NADEZHDA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99.68" table:style-name="ce2">
            <text:p><text:s/>199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2,1,3)" table:style-name="ce1">
            <text:p>103</text:p>
          </table:table-cell>
          <table:table-cell office:value-type="string" table:style-name="ce1">
            <text:p>LUDERS <text:s/>HANS CARL PHILIPP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771.43" table:style-name="ce2">
            <text:p><text:s/>771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3,1,3)" table:style-name="ce1">
            <text:p>103</text:p>
          </table:table-cell>
          <table:table-cell office:value-type="string" table:style-name="ce1">
            <text:p>CALISI <text:s/>MARIO GIOVANNI VALTER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12" table:style-name="ce2">
            <text:p><text:s/>21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4,1,3)" table:style-name="ce1">
            <text:p>103</text:p>
          </table:table-cell>
          <table:table-cell office:value-type="string" table:style-name="ce1">
            <text:p>CIMA <text:s/>GIOVANNI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100" table:style-name="ce2">
            <text:p><text:s/>1.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5,1,3)" table:style-name="ce1">
            <text:p>103</text:p>
          </table:table-cell>
          <table:table-cell office:value-type="string" table:style-name="ce1">
            <text:p>CONVERTINO <text:s/>PAOL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448" table:style-name="ce2">
            <text:p><text:s/>44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6,1,3)" table:style-name="ce1">
            <text:p>103</text:p>
          </table:table-cell>
          <table:table-cell office:value-type="string" table:style-name="ce1">
            <text:p>GILLI <text:s/>MASSIMILIAN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12" table:style-name="ce2">
            <text:p><text:s/>31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7,1,3)" table:style-name="ce1">
            <text:p>103</text:p>
          </table:table-cell>
          <table:table-cell office:value-type="string" table:style-name="ce1">
            <text:p>MACCAGNO <text:s/>STEFAN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58" table:style-name="ce2">
            <text:p><text:s/>55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8,1,3)" table:style-name="ce1">
            <text:p>103</text:p>
          </table:table-cell>
          <table:table-cell office:value-type="string" table:style-name="ce1">
            <text:p>FESSIA <text:s/>TERES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135.68" table:style-name="ce2">
            <text:p><text:s/>1.135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19,1,3)" table:style-name="ce1">
            <text:p>103</text:p>
          </table:table-cell>
          <table:table-cell office:value-type="string" table:style-name="ce1">
            <text:p>LUDERS <text:s/>HANS CARL PHILIPP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771.43" table:style-name="ce2">
            <text:p><text:s/>771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0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60.54" table:style-name="ce2">
            <text:p><text:s/>60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1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25.54" table:style-name="ce2">
            <text:p><text:s/>125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2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37.77000000000001" table:style-name="ce2">
            <text:p><text:s/>137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3,1,3)" table:style-name="ce1">
            <text:p>103</text:p>
          </table:table-cell>
          <table:table-cell office:value-type="string" table:style-name="ce1">
            <text:p>A.N.A.C. AUTORITA' NAZIONALE ANTICORRUZI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" table:style-name="ce2">
            <text:p><text:s/>22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4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74.35000000000002" table:style-name="ce2">
            <text:p><text:s/>274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5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3.0300000000002" table:style-name="ce2">
            <text:p><text:s/>2.253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6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3.0300000000002" table:style-name="ce2">
            <text:p><text:s/>2.253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7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3.0300000000002" table:style-name="ce2">
            <text:p><text:s/>2.253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8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3.0300000000002" table:style-name="ce2">
            <text:p><text:s/>2.253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29,1,3)" table:style-name="ce1">
            <text:p>103</text:p>
          </table:table-cell>
          <table:table-cell office:value-type="string" table:style-name="ce1">
            <text:p>SOCIETA' COOPERATIVA CULTURE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253.0300000000002" table:style-name="ce2">
            <text:p><text:s/>2.253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0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88.5300000000002" table:style-name="ce2">
            <text:p><text:s/>2.488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1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9070.89" table:style-name="ce2">
            <text:p><text:s/>9.070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2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90" table:style-name="ce2">
            <text:p><text:s/>29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3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50" table:style-name="ce2">
            <text:p><text:s/>2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4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38.63" table:style-name="ce2">
            <text:p><text:s/>238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5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50" table:style-name="ce2">
            <text:p><text:s/>2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6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357.63" table:style-name="ce2">
            <text:p><text:s/>357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7,1,3)" table:style-name="ce1">
            <text:p>103</text:p>
          </table:table-cell>
          <table:table-cell office:value-type="string" table:style-name="ce1">
            <text:p>FREIRIA <text:s/>GIOVANNI</text:p>
          </table:table-cell>
          <table:table-cell office:value-type="date" office:date-value="2021-01-15T00:00:00" table:style-name="ce8">
            <text:p>15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88" table:style-name="ce2">
            <text:p><text:s/>28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8,1,3)" table:style-name="ce1">
            <text:p>103</text:p>
          </table:table-cell>
          <table:table-cell office:value-type="string" table:style-name="ce1">
            <text:p>MACCAGNO <text:s/>STEFAN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88" table:style-name="ce2">
            <text:p><text:s/>58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39,1,3)" table:style-name="ce1">
            <text:p>103</text:p>
          </table:table-cell>
          <table:table-cell office:value-type="string" table:style-name="ce1">
            <text:p>FESSIA <text:s/>TERESA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085.76" table:style-name="ce2">
            <text:p><text:s/>1.085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0,1,3)" table:style-name="ce1">
            <text:p>103</text:p>
          </table:table-cell>
          <table:table-cell office:value-type="string" table:style-name="ce1">
            <text:p>MASOERO <text:s/>CRISTINA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464" table:style-name="ce2">
            <text:p><text:s/>46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1,1,3)" table:style-name="ce1">
            <text:p>103</text:p>
          </table:table-cell>
          <table:table-cell office:value-type="string" table:style-name="ce1">
            <text:p>MELLA <text:s/>ALD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4" table:style-name="ce2">
            <text:p><text:s/>6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2,1,3)" table:style-name="ce1">
            <text:p>103</text:p>
          </table:table-cell>
          <table:table-cell office:value-type="string" table:style-name="ce1">
            <text:p>MIMMO <text:s/>DARI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68" table:style-name="ce2">
            <text:p><text:s/>36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3,1,3)" table:style-name="ce1">
            <text:p>103</text:p>
          </table:table-cell>
          <table:table-cell office:value-type="string" table:style-name="ce1">
            <text:p>MITOLA <text:s/>VALENTINA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96" table:style-name="ce2">
            <text:p><text:s/>9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4,1,3)" table:style-name="ce1">
            <text:p>103</text:p>
          </table:table-cell>
          <table:table-cell office:value-type="string" table:style-name="ce1">
            <text:p>PONCINA <text:s/>ELENA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80" table:style-name="ce2">
            <text:p><text:s/>28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5,1,3)" table:style-name="ce1">
            <text:p>103</text:p>
          </table:table-cell>
          <table:table-cell office:value-type="string" table:style-name="ce1">
            <text:p>SANTORO <text:s/>ANTONI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72" table:style-name="ce2">
            <text:p><text:s/>27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6,1,3)" table:style-name="ce1">
            <text:p>103</text:p>
          </table:table-cell>
          <table:table-cell office:value-type="string" table:style-name="ce1">
            <text:p>STOLFI <text:s/>DONAT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36" table:style-name="ce2">
            <text:p><text:s/>33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7,1,3)" table:style-name="ce1">
            <text:p>103</text:p>
          </table:table-cell>
          <table:table-cell office:value-type="string" table:style-name="ce1">
            <text:p>TARALLO <text:s/>PAOLO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20" table:style-name="ce2">
            <text:p><text:s/>3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8,1,3)" table:style-name="ce1">
            <text:p>103</text:p>
          </table:table-cell>
          <table:table-cell office:value-type="string" table:style-name="ce1">
            <text:p>BONINO <text:s/>SILVIA</text:p>
          </table:table-cell>
          <table:table-cell office:value-type="date" office:date-value="2021-01-15T00:00:00" table:style-name="ce8">
            <text:p>15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106.56" table:style-name="ce2">
            <text:p><text:s/>1.106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49,1,3)" table:style-name="ce1">
            <text:p>103</text:p>
          </table:table-cell>
          <table:table-cell office:value-type="string" table:style-name="ce1">
            <text:p>BULFAMANTE <text:s/>FILIPP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500" table:style-name="ce2">
            <text:p><text:s/>1.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0,1,3)" table:style-name="ce1">
            <text:p>103</text:p>
          </table:table-cell>
          <table:table-cell office:value-type="string" table:style-name="ce1">
            <text:p>D'ONOFRIO <text:s/>MAURIZIO MOREN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04" table:style-name="ce2">
            <text:p><text:s/>30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1,1,3)" table:style-name="ce1">
            <text:p>103</text:p>
          </table:table-cell>
          <table:table-cell office:value-type="string" table:style-name="ce1">
            <text:p>MELLA <text:s/>ALD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28" table:style-name="ce2">
            <text:p><text:s/>12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2,1,3)" table:style-name="ce1">
            <text:p>103</text:p>
          </table:table-cell>
          <table:table-cell office:value-type="string" table:style-name="ce1">
            <text:p>MIMMO <text:s/>DARI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520" table:style-name="ce2">
            <text:p><text:s/>5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3,1,3)" table:style-name="ce1">
            <text:p>103</text:p>
          </table:table-cell>
          <table:table-cell office:value-type="string" table:style-name="ce1">
            <text:p>PONCINA <text:s/>ELEN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24" table:style-name="ce2">
            <text:p><text:s/>32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4,1,3)" table:style-name="ce1">
            <text:p>103</text:p>
          </table:table-cell>
          <table:table-cell office:value-type="string" table:style-name="ce1">
            <text:p>SANTORO <text:s/>ANTONIO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08" table:style-name="ce2">
            <text:p><text:s/>60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5,1,3)" table:style-name="ce1">
            <text:p>103</text:p>
          </table:table-cell>
          <table:table-cell office:value-type="string" table:style-name="ce1">
            <text:p>PENNA <text:s/>ANDRE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92" table:style-name="ce2">
            <text:p><text:s/>9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6,1,3)" table:style-name="ce1">
            <text:p>103</text:p>
          </table:table-cell>
          <table:table-cell office:value-type="string" table:style-name="ce1">
            <text:p>MASOERO <text:s/>CRISTINA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36" table:style-name="ce2">
            <text:p><text:s/>33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057,1,3)" table:style-name="ce1">
            <text:p>104</text:p>
          </table:table-cell>
          <table:table-cell office:value-type="string" table:style-name="ce1">
            <text:p>ASSOCIAZIONE SPORTIVA RIVOLI RUGBY<text:s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2861.17" table:style-name="ce2">
            <text:p><text:s/>2.861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058,1,3)" table:style-name="ce1">
            <text:p>104</text:p>
          </table:table-cell>
          <table:table-cell office:value-type="string" table:style-name="ce1">
            <text:p>ASS. SPORTIVA LIBERTAS NUOTO RIVOLI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1573.8" table:style-name="ce2">
            <text:p><text:s/>1.573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59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6294.99" table:style-name="ce2">
            <text:p><text:s/>26.294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0,1,3)" table:style-name="ce1">
            <text:p>103</text:p>
          </table:table-cell>
          <table:table-cell office:value-type="string" table:style-name="ce1">
            <text:p>PRETE <text:s/>GIOVANNI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6203.59" table:style-name="ce2">
            <text:p><text:s/>6.203,5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1,1,3)" table:style-name="ce1">
            <text:p>103</text:p>
          </table:table-cell>
          <table:table-cell office:value-type="string" table:style-name="ce1">
            <text:p>SINTESI S.P.A.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1830" table:style-name="ce2">
            <text:p><text:s/>1.83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2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15.2" table:style-name="ce2">
            <text:p><text:s/>315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3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4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97.41" table:style-name="ce2">
            <text:p><text:s/>2.497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5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0180.03" table:style-name="ce2">
            <text:p><text:s/>40.180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6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40" table:style-name="ce2">
            <text:p><text:s/>5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7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4.74" table:style-name="ce2">
            <text:p><text:s/>174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8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90.2" table:style-name="ce2">
            <text:p><text:s/>890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6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950000000000003" table:style-name="ce2">
            <text:p><text:s/>35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.299999999999997" table:style-name="ce2">
            <text:p><text:s/>38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0.35" table:style-name="ce2">
            <text:p><text:s/>110,3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7.67" table:style-name="ce2">
            <text:p><text:s/>187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3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25" table:style-name="ce2">
            <text:p><text:s/>56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0.45" table:style-name="ce2">
            <text:p><text:s/>430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13.53" table:style-name="ce2">
            <text:p><text:s/>1.913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28" table:style-name="ce2">
            <text:p><text:s/>56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7.79" table:style-name="ce2">
            <text:p><text:s/>487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7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8.9" table:style-name="ce2">
            <text:p><text:s/>348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32.57000000000005" table:style-name="ce2">
            <text:p><text:s/>532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5.41" table:style-name="ce2">
            <text:p><text:s/>895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3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8.05" table:style-name="ce2">
            <text:p><text:s/>308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2.41999999999999" table:style-name="ce2">
            <text:p><text:s/>16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2.56" table:style-name="ce2">
            <text:p><text:s/>172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89.43" table:style-name="ce2">
            <text:p><text:s/>2.789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22.69" table:style-name="ce2">
            <text:p><text:s/>3.022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8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37.51" table:style-name="ce2">
            <text:p><text:s/>2.937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71.3699999999999" table:style-name="ce2">
            <text:p><text:s/>1.07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30.17" table:style-name="ce2">
            <text:p><text:s/>830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2.52" table:style-name="ce2">
            <text:p><text:s/>742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4.71" table:style-name="ce2">
            <text:p><text:s/>164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63" table:style-name="ce2">
            <text:p><text:s/>17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63" table:style-name="ce2">
            <text:p><text:s/>17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7.92" table:style-name="ce2">
            <text:p><text:s/>367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8.42" table:style-name="ce2">
            <text:p><text:s/>98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2.19" table:style-name="ce2">
            <text:p><text:s/>202,1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09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47" table:style-name="ce2">
            <text:p><text:s/>35,4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.31" table:style-name="ce2">
            <text:p><text:s/>73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.75" table:style-name="ce2">
            <text:p><text:s/>34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9" table:style-name="ce2">
            <text:p><text:s/>4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6.93" table:style-name="ce2">
            <text:p><text:s/>69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5.1" table:style-name="ce2">
            <text:p><text:s/>585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3.8" table:style-name="ce2">
            <text:p><text:s/>173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0.67" table:style-name="ce2">
            <text:p><text:s/>90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.86" table:style-name="ce2">
            <text:p><text:s/>38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0.20999999999998" table:style-name="ce2">
            <text:p><text:s/>260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0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7.96" table:style-name="ce2">
            <text:p><text:s/>57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1.60000000000002" table:style-name="ce2">
            <text:p><text:s/>301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33.04" table:style-name="ce2">
            <text:p><text:s/>1.133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31.37" table:style-name="ce2">
            <text:p><text:s/>53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69.09" table:style-name="ce2">
            <text:p><text:s/>969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850000000000001" table:style-name="ce2">
            <text:p><text:s/>17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850000000000001" table:style-name="ce2">
            <text:p><text:s/>17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3.22" table:style-name="ce2">
            <text:p><text:s/>173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9.37" table:style-name="ce2">
            <text:p><text:s/>399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4.01" table:style-name="ce2">
            <text:p><text:s/>84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1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36.79" table:style-name="ce2">
            <text:p><text:s/>236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7.42" table:style-name="ce2">
            <text:p><text:s/>367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0.67999999999995" table:style-name="ce2">
            <text:p><text:s/>640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850000000000001" table:style-name="ce2">
            <text:p><text:s/>17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7.850000000000001" table:style-name="ce2">
            <text:p><text:s/>17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1.27" table:style-name="ce2">
            <text:p><text:s/>341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0.28" table:style-name="ce2">
            <text:p><text:s/>210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950000000000003" table:style-name="ce2">
            <text:p><text:s/>35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22" table:style-name="ce2">
            <text:p><text:s/>56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159999999999997" table:style-name="ce2">
            <text:p><text:s/>35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2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2.64" table:style-name="ce2">
            <text:p><text:s/>42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2.75" table:style-name="ce2">
            <text:p><text:s/>222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1,1,3)" table:style-name="ce1">
            <text:p>103</text:p>
          </table:table-cell>
          <table:table-cell office:value-type="string" table:style-name="ce1">
            <text:p>EDUCAZIONE PROGETTO SCRL<text:s text:c="11"/>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362.36" table:style-name="ce2">
            <text:p><text:s/>5.362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2,1,3)" table:style-name="ce1">
            <text:p>103</text:p>
          </table:table-cell>
          <table:table-cell office:value-type="string" table:style-name="ce1">
            <text:p>LISA LAURA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02" table:style-name="ce2">
            <text:p><text:s/>50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3,1,3)" table:style-name="ce1">
            <text:p>103</text:p>
          </table:table-cell>
          <table:table-cell office:value-type="string" table:style-name="ce1">
            <text:p>EDUCAZIONE PROGETTO SCRL<text:s text:c="11"/>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2" table:style-name="ce1">
            <text:p>1030202</text:p>
          </table:table-cell>
          <table:table-cell office:value-type="string" table:style-name="ce1">
            <text:p>Organizzazione eventi, pubblicita' e servizi per trasferta</text:p>
          </table:table-cell>
          <table:table-cell office:value-type="float" office:value="880" table:style-name="ce2">
            <text:p><text:s/>88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4,1,3)" table:style-name="ce1">
            <text:p>103</text:p>
          </table:table-cell>
          <table:table-cell office:value-type="string" table:style-name="ce1">
            <text:p>LANGUAGE ACADEMY SOC. COOP. A R.L.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639.34" table:style-name="ce2">
            <text:p><text:s/>1.639,3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35,1,3)" table:style-name="ce1">
            <text:p>104</text:p>
          </table:table-cell>
          <table:table-cell office:value-type="string" table:style-name="ce1">
            <text:p>TURISMO TORINO E PROVINCIA</text:p>
          </table:table-cell>
          <table:table-cell office:value-type="date" office:date-value="2021-01-05T00:00:00" table:style-name="ce8">
            <text:p>05/01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36,1,3)" table:style-name="ce1">
            <text:p>104</text:p>
          </table:table-cell>
          <table:table-cell office:value-type="string" table:style-name="ce1">
            <text:p>TURISMOVEST-CONS.PROMOZIONE/SVILUPPO TUR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6979.48" table:style-name="ce2">
            <text:p><text:s/>6.979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37,1,3)" table:style-name="ce1">
            <text:p>104</text:p>
          </table:table-cell>
          <table:table-cell office:value-type="string" table:style-name="ce1">
            <text:p>ZONA OVEST DI TORINO S.R.L.<text:s text:c="8"/>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40302" table:style-name="ce1">
            <text:p>1040302</text:p>
          </table:table-cell>
          <table:table-cell office:value-type="string" table:style-name="ce1">
            <text:p>Trasferimenti correnti a altre imprese partecipate</text:p>
          </table:table-cell>
          <table:table-cell office:value-type="float" office:value="31332.6" table:style-name="ce2">
            <text:p><text:s/>31.332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8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95" table:style-name="ce2">
            <text:p><text:s/>49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39,1,3)" table:style-name="ce1">
            <text:p>103</text:p>
          </table:table-cell>
          <table:table-cell office:value-type="string" table:style-name="ce1">
            <text:p>COPISISTEM S.R.L.<text:s text:c="18"/>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19" table:style-name="ce1">
            <text:p>1030219</text:p>
          </table:table-cell>
          <table:table-cell office:value-type="string" table:style-name="ce1">
            <text:p>Servizi informatici e di telecomunicazioni</text:p>
          </table:table-cell>
          <table:table-cell office:value-type="float" office:value="280.60000000000002" table:style-name="ce2">
            <text:p><text:s/>280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0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3" table:style-name="ce2">
            <text:p><text:s/>16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1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1" table:style-name="ce2">
            <text:p><text:s/>166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2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166.93" table:style-name="ce2">
            <text:p><text:s/>166,9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3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2" table:style-name="ce2">
            <text:p><text:s/>24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4,1,3)" table:style-name="ce1">
            <text:p>103</text:p>
          </table:table-cell>
          <table:table-cell office:value-type="string" table:style-name="ce1">
            <text:p>KYOCERA DOCUMENT SOLUTIONS ITALIA S.P.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242.43" table:style-name="ce2">
            <text:p><text:s/>24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5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631.22" table:style-name="ce2">
            <text:p><text:s/>7.631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46,1,3)" table:style-name="ce1">
            <text:p>104</text:p>
          </table:table-cell>
          <table:table-cell office:value-type="string" table:style-name="ce1">
            <text:p>CONSORZIO INTERCOMUNALE TORINESE<text:s text:c="3"/>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65.64" table:style-name="ce2">
            <text:p><text:s/>165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7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46.28" table:style-name="ce2">
            <text:p><text:s/>1.246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8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34.85" table:style-name="ce2">
            <text:p><text:s/>434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49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9" table:style-name="ce2">
            <text:p><text:s/>4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150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590" table:style-name="ce2">
            <text:p><text:s/>59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1151,1,3)" table:style-name="ce1">
            <text:p>109</text:p>
          </table:table-cell>
          <table:table-cell office:value-type="string" table:style-name="ce1">
            <text:p>MARCIANO <text:s/>DANIELE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99904" table:style-name="ce1">
            <text:p>1099904</text:p>
          </table:table-cell>
          <table:table-cell office:value-type="string" table:style-name="ce1">
            <text:p>Rimborsi di parte corrente a Famiglie di somme non dovute o incassate in eccesso</text:p>
          </table:table-cell>
          <table:table-cell office:value-type="float" office:value="100" table:style-name="ce2">
            <text:p><text:s/>1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2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1-18T00:00:00" table:style-name="ce8">
            <text:p>18/01/2021</text:p>
          </table:table-cell>
          <table:table-cell office:value-type="float" office:value="1040205" table:style-name="ce1">
            <text:p>1040205</text:p>
          </table:table-cell>
          <table:table-cell office:value-type="string" table:style-name="ce1">
            <text:p>Altri trasferimenti a famiglie</text:p>
          </table:table-cell>
          <table:table-cell office:value-type="float" office:value="14256.54" table:style-name="ce2">
            <text:p><text:s/>14.256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3,1,3)" table:style-name="ce1">
            <text:p>104</text:p>
          </table:table-cell>
          <table:table-cell office:value-type="string" table:style-name="ce1">
            <text:p>CREDITORI DIVERSI<text:s text:c="18"/></text:p>
          </table:table-cell>
          <table:table-cell office:value-type="date" office:date-value="2021-01-18T00:00:00" table:style-name="ce8">
            <text:p>18/01/2021</text:p>
          </table:table-cell>
          <table:table-cell office:value-type="float" office:value="1040205" table:style-name="ce1">
            <text:p>1040205</text:p>
          </table:table-cell>
          <table:table-cell office:value-type="string" table:style-name="ce1">
            <text:p>Altri trasferimenti a famiglie</text:p>
          </table:table-cell>
          <table:table-cell office:value-type="float" office:value="22851.51" table:style-name="ce2">
            <text:p><text:s/>22.851,5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4,1,3)" table:style-name="ce1">
            <text:p>104</text:p>
          </table:table-cell>
          <table:table-cell office:value-type="string" table:style-name="ce1">
            <text:p>COMUNE DI BUTTIGLIERA ALTA<text:s text:c="9"/>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40205" table:style-name="ce1">
            <text:p>1040205</text:p>
          </table:table-cell>
          <table:table-cell office:value-type="string" table:style-name="ce1">
            <text:p>Altri trasferimenti a famiglie</text:p>
          </table:table-cell>
          <table:table-cell office:value-type="float" office:value="3814.65" table:style-name="ce2">
            <text:p><text:s/>3.814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5,1,3)" table:style-name="ce1">
            <text:p>104</text:p>
          </table:table-cell>
          <table:table-cell office:value-type="string" table:style-name="ce1">
            <text:p>AGENZIA TERRITORIALE PER LA CASA<text:s text:c="3"/>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8343.22" table:style-name="ce2">
            <text:p><text:s/>18.343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6,1,3)" table:style-name="ce1">
            <text:p>104</text:p>
          </table:table-cell>
          <table:table-cell office:value-type="string" table:style-name="ce1">
            <text:p>AGENZIA TERRITORIALE PER LA CASA<text:s text:c="3"/>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0857.120000000003" table:style-name="ce2">
            <text:p><text:s/>50.857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157,1,3)" table:style-name="ce1">
            <text:p>104</text:p>
          </table:table-cell>
          <table:table-cell office:value-type="string" table:style-name="ce1">
            <text:p>CONSORZIO INTERCOMUNALE TORINESE<text:s text:c="3"/>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5879.02" table:style-name="ce2">
            <text:p><text:s/>5.879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58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81.91" table:style-name="ce2">
            <text:p><text:s/>781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59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30.83" table:style-name="ce2">
            <text:p><text:s/>2.730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0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8554.02" table:style-name="ce2">
            <text:p><text:s/>58.554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1,1,3)" table:style-name="ce1">
            <text:p>103</text:p>
          </table:table-cell>
          <table:table-cell office:value-type="string" table:style-name="ce1">
            <text:p>G.M.A. <text:s/>BATTERIE DI SCALENGHE MAURO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0" table:style-name="ce2">
            <text:p><text:s/>1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2,1,3)" table:style-name="ce1">
            <text:p>103</text:p>
          </table:table-cell>
          <table:table-cell office:value-type="string" table:style-name="ce1">
            <text:p>L.B. AUTORIPARAZIONI DI BERTAIA LUC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28.94" table:style-name="ce2">
            <text:p><text:s/>328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3,1,3)" table:style-name="ce1">
            <text:p>103</text:p>
          </table:table-cell>
          <table:table-cell office:value-type="string" table:style-name="ce1">
            <text:p>L.B. AUTORIPARAZIONI DI BERTAIA LUC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2.52" table:style-name="ce2">
            <text:p><text:s/>272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4,1,3)" table:style-name="ce1">
            <text:p>103</text:p>
          </table:table-cell>
          <table:table-cell office:value-type="string" table:style-name="ce1">
            <text:p>DUCCO CENTER S.N.C. DI DUCCO PIERO &amp; C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1.52000000000001" table:style-name="ce2">
            <text:p><text:s/>141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5,1,3)" table:style-name="ce1">
            <text:p>103</text:p>
          </table:table-cell>
          <table:table-cell office:value-type="string" table:style-name="ce1">
            <text:p>DUCCO CENTER S.N.C. DI DUCCO PIERO &amp; C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03.17" table:style-name="ce2">
            <text:p><text:s/>303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0.61000000000001" table:style-name="ce2">
            <text:p><text:s/>160,6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1.68" table:style-name="ce2">
            <text:p><text:s/>161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30.13" table:style-name="ce2">
            <text:p><text:s/>330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6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6.77000000000001" table:style-name="ce2">
            <text:p><text:s/>146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09.94" table:style-name="ce2">
            <text:p><text:s/>209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32" table:style-name="ce2">
            <text:p><text:s/>121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66" table:style-name="ce2">
            <text:p><text:s/>121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46" table:style-name="ce2">
            <text:p><text:s/>56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33.36" table:style-name="ce2">
            <text:p><text:s/>233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6.18" table:style-name="ce2">
            <text:p><text:s/>166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7.46" table:style-name="ce2">
            <text:p><text:s/>57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6.09" table:style-name="ce2">
            <text:p><text:s/>106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7.27" table:style-name="ce2">
            <text:p><text:s/>57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7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5.260000000000005" table:style-name="ce2">
            <text:p><text:s/>65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9.52" table:style-name="ce2">
            <text:p><text:s/>18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1.66" table:style-name="ce2">
            <text:p><text:s/>241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.1" table:style-name="ce2">
            <text:p><text:s/>2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6.45" table:style-name="ce2">
            <text:p><text:s/>106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.319999999999993" table:style-name="ce2">
            <text:p><text:s/>69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8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.319999999999993" table:style-name="ce2">
            <text:p><text:s/>69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19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92" table:style-name="ce2">
            <text:p><text:s/>64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92" table:style-name="ce2">
            <text:p><text:s/>64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6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1-29T00:00:00" table:style-name="ce8">
            <text:p>29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05.29" table:style-name="ce2">
            <text:p><text:s/>105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7,1,3)" table:style-name="ce1">
            <text:p>103</text:p>
          </table:table-cell>
          <table:table-cell office:value-type="string" table:style-name="ce1">
            <text:p>COMUNE DI RIVALTA<text:s text:c="18"/>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.88" table:style-name="ce2">
            <text:p><text:s/>5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8,1,3)" table:style-name="ce1">
            <text:p>103</text:p>
          </table:table-cell>
          <table:table-cell office:value-type="string" table:style-name="ce1">
            <text:p>COMUNE DI TORINO<text:s text:c="19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1.54" table:style-name="ce2">
            <text:p><text:s/>21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09,1,3)" table:style-name="ce1">
            <text:p>103</text:p>
          </table:table-cell>
          <table:table-cell office:value-type="string" table:style-name="ce1">
            <text:p>VALSUSA LEGNAMI S.A.S.<text:s text:c="13"/></text:p>
          </table:table-cell>
          <table:table-cell office:value-type="date" office:date-value="2021-02-15T00:00:00" table:style-name="ce8">
            <text:p>15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5868.2" table:style-name="ce2">
            <text:p><text:s/>5.868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0,1,3)" table:style-name="ce1">
            <text:p>103</text:p>
          </table:table-cell>
          <table:table-cell office:value-type="string" table:style-name="ce1">
            <text:p>VERDESPAZIO S.N.C. DI MASSIMILIANO BIASI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4466.76" table:style-name="ce2">
            <text:p><text:s/>14.466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1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072.86" table:style-name="ce2">
            <text:p><text:s/>3.072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212,1,3)" table:style-name="ce1">
            <text:p>104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3914.24" table:style-name="ce2">
            <text:p><text:s/>13.914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213,1,3)" table:style-name="ce1">
            <text:p>104</text:p>
          </table:table-cell>
          <table:table-cell office:value-type="string" table:style-name="ce1">
            <text:p>UNIONE DEI CONSIGLI DI VALLE DEI PESCATO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121.25" table:style-name="ce2">
            <text:p><text:s/>2.121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214,1,3)" table:style-name="ce1">
            <text:p>104</text:p>
          </table:table-cell>
          <table:table-cell office:value-type="string" table:style-name="ce1">
            <text:p>LAGO CASTELPASSERINO A.P.S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330.42" table:style-name="ce2">
            <text:p><text:s/>1.330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215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524" table:style-name="ce2">
            <text:p><text:s/>52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6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900" table:style-name="ce2">
            <text:p><text:s/>9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7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50" table:style-name="ce2">
            <text:p><text:s/>2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8,1,3)" table:style-name="ce1">
            <text:p>103</text:p>
          </table:table-cell>
          <table:table-cell office:value-type="string" table:style-name="ce1">
            <text:p>CLINICA CROCE BLU S.A.S.<text:s text:c="11"/>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622.42" table:style-name="ce2">
            <text:p><text:s/>2.62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19,1,3)" table:style-name="ce1">
            <text:p>103</text:p>
          </table:table-cell>
          <table:table-cell office:value-type="string" table:style-name="ce1">
            <text:p>CLINICA CROCE BLU S.A.S.<text:s text:c="11"/>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622.42" table:style-name="ce2">
            <text:p><text:s/>2.622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0,1,3)" table:style-name="ce1">
            <text:p>103</text:p>
          </table:table-cell>
          <table:table-cell office:value-type="string" table:style-name="ce1">
            <text:p>COOP.AGRIFOREST A.R.L.<text:s text:c="13"/></text:p>
          </table:table-cell>
          <table:table-cell office:value-type="date" office:date-value="2021-03-11T00:00:00" table:style-name="ce8">
            <text:p>1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851.42" table:style-name="ce2">
            <text:p><text:s/>1.851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1,1,3)" table:style-name="ce1">
            <text:p>103</text:p>
          </table:table-cell>
          <table:table-cell office:value-type="string" table:style-name="ce1">
            <text:p>COOP.AGRIFOREST A.R.L.<text:s text:c="13"/>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925.7" table:style-name="ce2">
            <text:p><text:s/>925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2,1,3)" table:style-name="ce1">
            <text:p>103</text:p>
          </table:table-cell>
          <table:table-cell office:value-type="string" table:style-name="ce1">
            <text:p>5T S.R.L.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7320" table:style-name="ce2">
            <text:p><text:s/>7.3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3,1,3)" table:style-name="ce1">
            <text:p>103</text:p>
          </table:table-cell>
          <table:table-cell office:value-type="string" table:style-name="ce1">
            <text:p>CLINICA CROCE BLU S.A.S.<text:s text:c="11"/>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269.95999999999998" table:style-name="ce2">
            <text:p><text:s/>269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4,1,3)" table:style-name="ce1">
            <text:p>103</text:p>
          </table:table-cell>
          <table:table-cell office:value-type="string" table:style-name="ce1">
            <text:p>CLINICA CROCE BLU S.A.S.<text:s text:c="11"/>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09.95" table:style-name="ce2">
            <text:p><text:s/>309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5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97.18" table:style-name="ce2">
            <text:p><text:s/>397,1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6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6.5" table:style-name="ce2">
            <text:p><text:s/>36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7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7" table:style-name="ce2">
            <text:p><text:s/>5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8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.21" table:style-name="ce2">
            <text:p><text:s/>25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29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65.41000000000003" table:style-name="ce2">
            <text:p><text:s/>265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0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1-14T00:00:00" table:style-name="ce8">
            <text:p>14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042.48" table:style-name="ce2">
            <text:p><text:s/>65.042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1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11.55" table:style-name="ce2">
            <text:p><text:s/>1.511,5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1232,1,3)" table:style-name="ce1">
            <text:p>109</text:p>
          </table:table-cell>
          <table:table-cell office:value-type="string" table:style-name="ce1">
            <text:p>CITTA' METROPOLITANA DI TORINO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1203.1099999999999" table:style-name="ce2">
            <text:p><text:s/>1.203,1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1233,1,3)" table:style-name="ce1">
            <text:p>109</text:p>
          </table:table-cell>
          <table:table-cell office:value-type="string" table:style-name="ce1">
            <text:p>CITTA' METROPOLITANA DI TORIN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483.3" table:style-name="ce2">
            <text:p><text:s/>483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4,1,3)" table:style-name="ce1">
            <text:p>103</text:p>
          </table:table-cell>
          <table:table-cell office:value-type="string" table:style-name="ce1">
            <text:p>TRICICLO S.C.S.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189.07" table:style-name="ce2">
            <text:p><text:s/>5.189,0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5,1,3)" table:style-name="ce1">
            <text:p>103</text:p>
          </table:table-cell>
          <table:table-cell office:value-type="string" table:style-name="ce1">
            <text:p>TRICICLO S.C.S.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189.09" table:style-name="ce2">
            <text:p><text:s/>5.189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6,1,3)" table:style-name="ce1">
            <text:p>103</text:p>
          </table:table-cell>
          <table:table-cell office:value-type="string" table:style-name="ce1">
            <text:p>TRICICLO S.C.S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5189.09" table:style-name="ce2">
            <text:p><text:s/>5.189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7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69194.16" table:style-name="ce2">
            <text:p><text:s/>69.194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38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84647.46" table:style-name="ce2">
            <text:p><text:s/>84.647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9" table:formula="msoxl:=MID(E1239,1,3)" table:style-name="ce1">
            <text:p>109</text:p>
          </table:table-cell>
          <table:table-cell office:value-type="string" table:style-name="ce1">
            <text:p>CITTA' METROPOLITANA DI TORIN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90201" table:style-name="ce1">
            <text:p>1090201</text:p>
          </table:table-cell>
          <table:table-cell office:value-type="string" table:style-name="ce1">
            <text:p>Rimborsi di imposte e tasse di natura corrente</text:p>
          </table:table-cell>
          <table:table-cell office:value-type="float" office:value="692.64" table:style-name="ce2">
            <text:p><text:s/>692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0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69600.96" table:style-name="ce2">
            <text:p><text:s/>469.600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1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4998.29" table:style-name="ce2">
            <text:p><text:s/>24.998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2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69600.96" table:style-name="ce2">
            <text:p><text:s/>469.600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3,1,3)" table:style-name="ce1">
            <text:p>103</text:p>
          </table:table-cell>
          <table:table-cell office:value-type="string" table:style-name="ce1">
            <text:p>MAGGIOLI S.P.A<text:s text:c="21"/>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159" table:style-name="ce2">
            <text:p><text:s/>1.15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4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69600.96" table:style-name="ce2">
            <text:p><text:s/>469.600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5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70070.52" table:style-name="ce2">
            <text:p><text:s/>470.070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6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70070.52" table:style-name="ce2">
            <text:p><text:s/>470.070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7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093.21" table:style-name="ce2">
            <text:p><text:s/>1.093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8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0796.95" table:style-name="ce2">
            <text:p><text:s/>20.796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49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38.63" table:style-name="ce2">
            <text:p><text:s/>238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0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93938.39" table:style-name="ce2">
            <text:p><text:s/>93.938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1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2.99" table:style-name="ce2">
            <text:p><text:s/>152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2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6952.710000000006" table:style-name="ce2">
            <text:p><text:s/>76.952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3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3006.42" table:style-name="ce2">
            <text:p><text:s/>3.006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4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951.5" table:style-name="ce2">
            <text:p><text:s/>17.951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5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1-13T00:00:00" table:style-name="ce8">
            <text:p>13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4228.92" table:style-name="ce2">
            <text:p><text:s/>14.228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6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80829.119999999995" table:style-name="ce2">
            <text:p><text:s/>80.829,1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7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1590.320000000007" table:style-name="ce2">
            <text:p><text:s/>71.590,3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8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874.1" table:style-name="ce2">
            <text:p><text:s/>1.874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59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60" table:style-name="ce2">
            <text:p><text:s/>1.76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0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71045.91" table:style-name="ce2">
            <text:p><text:s/>71.045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1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624.03" table:style-name="ce2">
            <text:p><text:s/>624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2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03T00:00:00" table:style-name="ce8">
            <text:p>03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8800.91" table:style-name="ce2">
            <text:p><text:s/>8.800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3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86614.63" table:style-name="ce2">
            <text:p><text:s/>86.614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4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2843.86" table:style-name="ce2">
            <text:p><text:s/>42.843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5,1,3)" table:style-name="ce1">
            <text:p>103</text:p>
          </table:table-cell>
          <table:table-cell office:value-type="string" table:style-name="ce1">
            <text:p>CIDIU SERVIZI S.P.A.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6531.71" table:style-name="ce2">
            <text:p><text:s/>26.531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6,1,3)" table:style-name="ce1">
            <text:p>103</text:p>
          </table:table-cell>
          <table:table-cell office:value-type="string" table:style-name="ce1">
            <text:p>CENTRO INTERCOMUN.IGIENE URBAN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98.5" table:style-name="ce2">
            <text:p><text:s/>1.798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267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246" table:style-name="ce2">
            <text:p><text:s/>1.24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8,1,3)" table:style-name="ce1">
            <text:p>103</text:p>
          </table:table-cell>
          <table:table-cell office:value-type="string" table:style-name="ce1">
            <text:p>VAL SERVICE PNEUMATICI<text:s text:c="13"/>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10" table:style-name="ce2">
            <text:p><text:s/>31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69,1,3)" table:style-name="ce1">
            <text:p>103</text:p>
          </table:table-cell>
          <table:table-cell office:value-type="string" table:style-name="ce1">
            <text:p>G.M.A. <text:s/>BATTERIE DI SCALENGHE MAUR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40" table:style-name="ce2">
            <text:p><text:s/>1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0,1,3)" table:style-name="ce1">
            <text:p>103</text:p>
          </table:table-cell>
          <table:table-cell office:value-type="string" table:style-name="ce1">
            <text:p>ROCA <text:s/>WILLIAM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3500" table:style-name="ce2">
            <text:p><text:s/>13.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1,1,3)" table:style-name="ce1">
            <text:p>103</text:p>
          </table:table-cell>
          <table:table-cell office:value-type="string" table:style-name="ce1">
            <text:p>ROCA <text:s/>WILLIAM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390.5300000000002" table:style-name="ce2">
            <text:p><text:s/>2.390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2,1,3)" table:style-name="ce1">
            <text:p>103</text:p>
          </table:table-cell>
          <table:table-cell office:value-type="string" table:style-name="ce1">
            <text:p>AG. DELLA MOBILITA' PIEMONTES(CONSORZIO)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320479.40999999997" table:style-name="ce2">
            <text:p><text:s/>320.479,4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3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4623.78" table:style-name="ce2">
            <text:p><text:s/>124.623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82.24" table:style-name="ce2">
            <text:p><text:s/>682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5,1,3)" table:style-name="ce1">
            <text:p>103</text:p>
          </table:table-cell>
          <table:table-cell office:value-type="string" table:style-name="ce1">
            <text:p>GI ONE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559.15" table:style-name="ce2">
            <text:p><text:s/>6.559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159999999999997" table:style-name="ce2">
            <text:p><text:s/>35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7.22999999999999" table:style-name="ce2">
            <text:p><text:s/>137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782.54" table:style-name="ce2">
            <text:p><text:s/>29.782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7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6.39" table:style-name="ce2">
            <text:p><text:s/>766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159999999999997" table:style-name="ce2">
            <text:p><text:s/>35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65.79" table:style-name="ce2">
            <text:p><text:s/>965,7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2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1.78" table:style-name="ce2">
            <text:p><text:s/>41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851.46" table:style-name="ce2">
            <text:p><text:s/>34.851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06.66" table:style-name="ce2">
            <text:p><text:s/>706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5,1,3)" table:style-name="ce1">
            <text:p>103</text:p>
          </table:table-cell>
          <table:table-cell office:value-type="string" table:style-name="ce1">
            <text:p>ENEL ENERGIA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.74" table:style-name="ce2">
            <text:p><text:s/>37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6,1,3)" table:style-name="ce1">
            <text:p>103</text:p>
          </table:table-cell>
          <table:table-cell office:value-type="string" table:style-name="ce1">
            <text:p>ENEL SOLE SR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52.68" table:style-name="ce2">
            <text:p><text:s/>7.452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017.23" table:style-name="ce2">
            <text:p><text:s/>18.017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8,1,3)" table:style-name="ce1">
            <text:p>103</text:p>
          </table:table-cell>
          <table:table-cell office:value-type="string" table:style-name="ce1">
            <text:p>HERA COMM S.R.L</text:p>
          </table:table-cell>
          <table:table-cell office:value-type="date" office:date-value="2021-03-18T00:00:00" table:style-name="ce8">
            <text:p>18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52" table:style-name="ce2">
            <text:p><text:s/>19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89,1,3)" table:style-name="ce1">
            <text:p>103</text:p>
          </table:table-cell>
          <table:table-cell office:value-type="string" table:style-name="ce1">
            <text:p>HERA COMM S.R.L</text:p>
          </table:table-cell>
          <table:table-cell office:value-type="date" office:date-value="2021-03-18T00:00:00" table:style-name="ce8">
            <text:p>18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.05" table:style-name="ce2">
            <text:p><text:s/>5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290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1142" table:style-name="ce2">
            <text:p><text:s/>1.14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1,1,3)" table:style-name="ce1">
            <text:p>103</text:p>
          </table:table-cell>
          <table:table-cell office:value-type="string" table:style-name="ce1">
            <text:p>L.B. AUTORIPARAZIONI DI BERTAIA LUC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84.62" table:style-name="ce2">
            <text:p><text:s/>484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2,1,3)" table:style-name="ce1">
            <text:p>103</text:p>
          </table:table-cell>
          <table:table-cell office:value-type="string" table:style-name="ce1">
            <text:p>L.B. AUTORIPARAZIONI DI BERTAIA LUC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76.94" table:style-name="ce2">
            <text:p><text:s/>276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3,1,3)" table:style-name="ce1">
            <text:p>103</text:p>
          </table:table-cell>
          <table:table-cell office:value-type="string" table:style-name="ce1">
            <text:p>ARAT 2000 RICAMBI SRL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4.71" table:style-name="ce2">
            <text:p><text:s/>214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4,1,3)" table:style-name="ce1">
            <text:p>103</text:p>
          </table:table-cell>
          <table:table-cell office:value-type="string" table:style-name="ce1">
            <text:p>G.M.A. <text:s/>BATTERIE DI SCALENGHE MAUR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0" table:style-name="ce2">
            <text:p><text:s/>12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5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7759.98" table:style-name="ce2">
            <text:p><text:s/>7.759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6,1,3)" table:style-name="ce1">
            <text:p>103</text:p>
          </table:table-cell>
          <table:table-cell office:value-type="string" table:style-name="ce1">
            <text:p>ARTUSO <text:s/>S.R.L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66" table:style-name="ce2">
            <text:p><text:s/>36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7,1,3)" table:style-name="ce1">
            <text:p>103</text:p>
          </table:table-cell>
          <table:table-cell office:value-type="string" table:style-name="ce1">
            <text:p>ARTUSO <text:s/>S.R.L</text:p>
          </table:table-cell>
          <table:table-cell office:value-type="date" office:date-value="2021-03-29T00:00:00" table:style-name="ce8">
            <text:p>29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4.66" table:style-name="ce2">
            <text:p><text:s/>94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8,1,3)" table:style-name="ce1">
            <text:p>103</text:p>
          </table:table-cell>
          <table:table-cell office:value-type="string" table:style-name="ce1">
            <text:p>IMPRESA PIAZZA S.R.L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0667.72" table:style-name="ce2">
            <text:p><text:s/>150.667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299,1,3)" table:style-name="ce1">
            <text:p>103</text:p>
          </table:table-cell>
          <table:table-cell office:value-type="string" table:style-name="ce1">
            <text:p>I.N.P.D.A.P. EX C.P.D.E.L.<text:s text:c="9"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7.97" table:style-name="ce2">
            <text:p><text:s/>157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0,1,3)" table:style-name="ce1">
            <text:p>103</text:p>
          </table:table-cell>
          <table:table-cell office:value-type="string" table:style-name="ce1">
            <text:p>REGIONE PIEMONTE<text:s text:c="19"/>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6.42" table:style-name="ce2">
            <text:p><text:s/>56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1,1,3)" table:style-name="ce1">
            <text:p>103</text:p>
          </table:table-cell>
          <table:table-cell office:value-type="string" table:style-name="ce1">
            <text:p>GIGLIOLI S.R.L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803.5" table:style-name="ce2">
            <text:p><text:s/>17.803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2,1,3)" table:style-name="ce1">
            <text:p>103</text:p>
          </table:table-cell>
          <table:table-cell office:value-type="string" table:style-name="ce1">
            <text:p>PERSONALE SERVIZI ALLA CITTA'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63.74" table:style-name="ce2">
            <text:p><text:s/>663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3,1,3)" table:style-name="ce1">
            <text:p>103</text:p>
          </table:table-cell>
          <table:table-cell office:value-type="string" table:style-name="ce1">
            <text:p>GIGLIOLI S.R.L.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014.2" table:style-name="ce2">
            <text:p><text:s/>5.014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4,1,3)" table:style-name="ce1">
            <text:p>103</text:p>
          </table:table-cell>
          <table:table-cell office:value-type="string" table:style-name="ce1">
            <text:p>ESCOSA S.P.A.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920.99" table:style-name="ce2">
            <text:p><text:s/>2.920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5,1,3)" table:style-name="ce1">
            <text:p>103</text:p>
          </table:table-cell>
          <table:table-cell office:value-type="string" table:style-name="ce1">
            <text:p>BARBERO PIETRO 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954.64" table:style-name="ce2">
            <text:p><text:s/>954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6,1,3)" table:style-name="ce1">
            <text:p>103</text:p>
          </table:table-cell>
          <table:table-cell office:value-type="string" table:style-name="ce1">
            <text:p>S.I.S.A.S <text:s/>S.P.A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097.56" table:style-name="ce2">
            <text:p><text:s/>6.097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7,1,3)" table:style-name="ce1">
            <text:p>103</text:p>
          </table:table-cell>
          <table:table-cell office:value-type="string" table:style-name="ce1">
            <text:p>BARBERO PIETRO S.P.A.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12.56" table:style-name="ce2">
            <text:p><text:s/>212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8,1,3)" table:style-name="ce1">
            <text:p>103</text:p>
          </table:table-cell>
          <table:table-cell office:value-type="string" table:style-name="ce1">
            <text:p>BENITO ARREDO URBANO S.R.L.</text:p>
          </table:table-cell>
          <table:table-cell office:value-type="date" office:date-value="2021-02-02T00:00:00" table:style-name="ce8">
            <text:p>0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039.42" table:style-name="ce2">
            <text:p><text:s/>4.039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09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2517.54" table:style-name="ce2">
            <text:p><text:s/>12.517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0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9092.94" table:style-name="ce2">
            <text:p><text:s/>59.092,9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1,1,3)" table:style-name="ce1">
            <text:p>103</text:p>
          </table:table-cell>
          <table:table-cell office:value-type="string" table:style-name="ce1">
            <text:p>BARRECA DANIELE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69.3" table:style-name="ce2">
            <text:p><text:s/>1.069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2,1,3)" table:style-name="ce1">
            <text:p>103</text:p>
          </table:table-cell>
          <table:table-cell office:value-type="string" table:style-name="ce1">
            <text:p>LAZZARI S.R.L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980" table:style-name="ce2">
            <text:p><text:s/>10.98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3,1,3)" table:style-name="ce1">
            <text:p>103</text:p>
          </table:table-cell>
          <table:table-cell office:value-type="string" table:style-name="ce1">
            <text:p>ISTRA S.R.L.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124" table:style-name="ce2">
            <text:p><text:s/>5.12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4,1,3)" table:style-name="ce1">
            <text:p>103</text:p>
          </table:table-cell>
          <table:table-cell office:value-type="string" table:style-name="ce1">
            <text:p>GI ONE S.P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4.71" table:style-name="ce2">
            <text:p><text:s/>234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5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50.21" table:style-name="ce2">
            <text:p><text:s/>3.350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6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109.23" table:style-name="ce2">
            <text:p><text:s/>1.109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7,1,3)" table:style-name="ce1">
            <text:p>103</text:p>
          </table:table-cell>
          <table:table-cell office:value-type="string" table:style-name="ce1">
            <text:p>GI ONE S.P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810.04" table:style-name="ce2">
            <text:p><text:s/>2.810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8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7759.29" table:style-name="ce2">
            <text:p><text:s/>37.759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19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22T00:00:00" table:style-name="ce8">
            <text:p>22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631.49" table:style-name="ce2">
            <text:p><text:s/>15.631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89.95" table:style-name="ce2">
            <text:p><text:s/>889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1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986.49" table:style-name="ce2">
            <text:p><text:s/>5.986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2,1,3)" table:style-name="ce1">
            <text:p>103</text:p>
          </table:table-cell>
          <table:table-cell office:value-type="string" table:style-name="ce1">
            <text:p>CITELUM S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73.54" table:style-name="ce2">
            <text:p><text:s/>4.373,5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3,1,3)" table:style-name="ce1">
            <text:p>103</text:p>
          </table:table-cell>
          <table:table-cell office:value-type="string" table:style-name="ce1">
            <text:p>GI ONE S.P.A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45.26" table:style-name="ce2">
            <text:p><text:s/>545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7.3" table:style-name="ce2">
            <text:p><text:s/>77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7.22999999999999" table:style-name="ce2">
            <text:p><text:s/>137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.72" table:style-name="ce2">
            <text:p><text:s/>26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.76" table:style-name="ce2">
            <text:p><text:s/>31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7.95" table:style-name="ce2">
            <text:p><text:s/>127,9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2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42.43" table:style-name="ce2">
            <text:p><text:s/>94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2.44" table:style-name="ce2">
            <text:p><text:s/>162,4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.78" table:style-name="ce2">
            <text:p><text:s/>19,7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.02" table:style-name="ce2">
            <text:p><text:s/>27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2.64" table:style-name="ce2">
            <text:p><text:s/>32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.02" table:style-name="ce2">
            <text:p><text:s/>27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2.43" table:style-name="ce2">
            <text:p><text:s/>3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.75" table:style-name="ce2">
            <text:p><text:s/>34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5.31" table:style-name="ce2">
            <text:p><text:s/>135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338,1,3)" table:style-name="ce1">
            <text:p>104</text:p>
          </table:table-cell>
          <table:table-cell office:value-type="string" table:style-name="ce1">
            <text:p>NUCLEO P.C. CARABINIERI IN CONGEDO O.D.V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3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340,1,3)" table:style-name="ce1">
            <text:p>104</text:p>
          </table:table-cell>
          <table:table-cell office:value-type="string" table:style-name="ce1">
            <text:p>NUCLEO P.C. CARABINIERI IN CONGEDO O.D.V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1750" table:style-name="ce2">
            <text:p><text:s/>1.75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341,1,3)" table:style-name="ce1">
            <text:p>104</text:p>
          </table:table-cell>
          <table:table-cell office:value-type="string" table:style-name="ce1">
            <text:p>LE AQUILE DI RIVOLI O.D.V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2,1,3)" table:style-name="ce1">
            <text:p>103</text:p>
          </table:table-cell>
          <table:table-cell office:value-type="string" table:style-name="ce1">
            <text:p>DUSSMANN SERVICE S.R.L.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848.7" table:style-name="ce2">
            <text:p><text:s/>2.848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3,1,3)" table:style-name="ce1">
            <text:p>103</text:p>
          </table:table-cell>
          <table:table-cell office:value-type="string" table:style-name="ce1">
            <text:p>DUSSMANN SERVICE S.R.L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637.48" table:style-name="ce2">
            <text:p><text:s/>1.637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4,1,3)" table:style-name="ce1">
            <text:p>103</text:p>
          </table:table-cell>
          <table:table-cell office:value-type="string" table:style-name="ce1">
            <text:p>DUSSMANN SERVICE S.R.L.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328.42" table:style-name="ce2">
            <text:p><text:s/>328,4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5,1,3)" table:style-name="ce1">
            <text:p>103</text:p>
          </table:table-cell>
          <table:table-cell office:value-type="string" table:style-name="ce1">
            <text:p>DUSSMANN SERVICE S.R.L.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472.14" table:style-name="ce2">
            <text:p><text:s/>472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6,1,3)" table:style-name="ce1">
            <text:p>103</text:p>
          </table:table-cell>
          <table:table-cell office:value-type="string" table:style-name="ce1">
            <text:p>REGOLA S.R.L.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636.4" table:style-name="ce2">
            <text:p><text:s/>3.636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4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9.3" table:style-name="ce2">
            <text:p><text:s/>299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30.99" table:style-name="ce2">
            <text:p><text:s/>230,9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3.72000000000003" table:style-name="ce2">
            <text:p><text:s/>303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8.39" table:style-name="ce2">
            <text:p><text:s/>98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1.37" table:style-name="ce2">
            <text:p><text:s/>9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2.62" table:style-name="ce2">
            <text:p><text:s/>52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.88" table:style-name="ce2">
            <text:p><text:s/>7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8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92" table:style-name="ce2">
            <text:p><text:s/>64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59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0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1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2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92" table:style-name="ce2">
            <text:p><text:s/>64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3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4.92" table:style-name="ce2">
            <text:p><text:s/>64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5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5" table:style-name="ce2">
            <text:p><text:s/>60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366,1,3)" table:style-name="ce1">
            <text:p>104</text:p>
          </table:table-cell>
          <table:table-cell office:value-type="string" table:style-name="ce1">
            <text:p>C.B. CLUB IL MARINAIO O.D.V.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2000" table:style-name="ce2">
            <text:p><text:s/>2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7,1,3)" table:style-name="ce1">
            <text:p>103</text:p>
          </table:table-cell>
          <table:table-cell office:value-type="string" table:style-name="ce1">
            <text:p>TELECONTROL VIGILANZA S.R.L.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16.29" table:style-name="ce2">
            <text:p><text:s/>216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8,1,3)" table:style-name="ce1">
            <text:p>103</text:p>
          </table:table-cell>
          <table:table-cell office:value-type="string" table:style-name="ce1">
            <text:p>LA NUOVA COOPERATIVA SOC.COOP.SOCIALE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1079.29" table:style-name="ce2">
            <text:p><text:s/>21.079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69,1,3)" table:style-name="ce1">
            <text:p>103</text:p>
          </table:table-cell>
          <table:table-cell office:value-type="string" table:style-name="ce1">
            <text:p>LA NUOVA COOPERATIVA SOC.COOP.SOCIALE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130.58" table:style-name="ce2">
            <text:p><text:s/>10.130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0,1,3)" table:style-name="ce1">
            <text:p>103</text:p>
          </table:table-cell>
          <table:table-cell office:value-type="string" table:style-name="ce1">
            <text:p>LA NUOVA COOPERATIVA SOC.COOP.SOCIALE</text:p>
          </table:table-cell>
          <table:table-cell office:value-type="date" office:date-value="2021-03-08T00:00:00" table:style-name="ce8">
            <text:p>08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4478.45" table:style-name="ce2">
            <text:p><text:s/>14.478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1,1,3)" table:style-name="ce1">
            <text:p>103</text:p>
          </table:table-cell>
          <table:table-cell office:value-type="string" table:style-name="ce1">
            <text:p>LA NUOVA COOPERATIVA SOC.COOP.SOCIALE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28793.16" table:style-name="ce2">
            <text:p><text:s/>28.793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2,1,3)" table:style-name="ce1">
            <text:p>103</text:p>
          </table:table-cell>
          <table:table-cell office:value-type="string" table:style-name="ce1">
            <text:p>SINTESI S.P.A.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13" table:style-name="ce1">
            <text:p>1030213</text:p>
          </table:table-cell>
          <table:table-cell office:value-type="string" table:style-name="ce1">
            <text:p>Servizi ausiliari per il funzionamento dell'ente</text:p>
          </table:table-cell>
          <table:table-cell office:value-type="float" office:value="1098" table:style-name="ce2">
            <text:p><text:s/>1.09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3,1,3)" table:style-name="ce1">
            <text:p>103</text:p>
          </table:table-cell>
          <table:table-cell office:value-type="string" table:style-name="ce1">
            <text:p>EURORISTORAZIONE SRL<text:s/>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843.8999999999996" table:style-name="ce2">
            <text:p><text:s/>4.843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4,1,3)" table:style-name="ce1">
            <text:p>103</text:p>
          </table:table-cell>
          <table:table-cell office:value-type="string" table:style-name="ce1">
            <text:p>ANTICIMEX S.R.L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72.82" table:style-name="ce2">
            <text:p><text:s/>272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5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5821.14" table:style-name="ce2">
            <text:p><text:s/>15.821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376,1,3)" table:style-name="ce1">
            <text:p>104</text:p>
          </table:table-cell>
          <table:table-cell office:value-type="string" table:style-name="ce1">
            <text:p>HARTI <text:s/>OCTAVIAN</text:p>
          </table:table-cell>
          <table:table-cell office:value-type="date" office:date-value="2021-01-12T00:00:00" table:style-name="ce8">
            <text:p>12/01/2021</text:p>
          </table:table-cell>
          <table:table-cell office:value-type="float" office:value="1040205" table:style-name="ce1">
            <text:p>1040205</text:p>
          </table:table-cell>
          <table:table-cell office:value-type="string" table:style-name="ce1">
            <text:p>Altri trasferimenti a famiglie</text:p>
          </table:table-cell>
          <table:table-cell office:value-type="float" office:value="450.3" table:style-name="ce2">
            <text:p><text:s/>450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7,1,3)" table:style-name="ce1">
            <text:p>103</text:p>
          </table:table-cell>
          <table:table-cell office:value-type="string" table:style-name="ce1">
            <text:p>ORA SYSTEM S.R.L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8" table:style-name="ce2">
            <text:p><text:s/>88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8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1.30000000000001" table:style-name="ce2">
            <text:p><text:s/>151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79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903" table:style-name="ce2">
            <text:p><text:s/>1.90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0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221.31" table:style-name="ce2">
            <text:p><text:s/>3.221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1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890.2" table:style-name="ce2">
            <text:p><text:s/>890,2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2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1.30000000000001" table:style-name="ce2">
            <text:p><text:s/>151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3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46.72" table:style-name="ce2">
            <text:p><text:s/>1.746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4,1,3)" table:style-name="ce1">
            <text:p>103</text:p>
          </table:table-cell>
          <table:table-cell office:value-type="string" table:style-name="ce1">
            <text:p>ARTEMISIA SCS ONLUS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36.68" table:style-name="ce2">
            <text:p><text:s/>436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5,1,3)" table:style-name="ce1">
            <text:p>103</text:p>
          </table:table-cell>
          <table:table-cell office:value-type="string" table:style-name="ce1">
            <text:p>SICILVILLE S.R.L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3321.56" table:style-name="ce2">
            <text:p><text:s/>3.321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6,1,3)" table:style-name="ce1">
            <text:p>103</text:p>
          </table:table-cell>
          <table:table-cell office:value-type="string" table:style-name="ce1">
            <text:p>BARBERO PIETRO S.P.A.</text:p>
          </table:table-cell>
          <table:table-cell office:value-type="date" office:date-value="2021-03-17T00:00:00" table:style-name="ce8">
            <text:p>17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58.6" table:style-name="ce2">
            <text:p><text:s/>158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" table:style-name="ce2">
            <text:p><text:s/>89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8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1.96" table:style-name="ce2">
            <text:p><text:s/>161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9.75" table:style-name="ce2">
            <text:p><text:s/>79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60.83" table:style-name="ce2">
            <text:p><text:s/>460,8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52" table:style-name="ce2">
            <text:p><text:s/>65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07.22" table:style-name="ce2">
            <text:p><text:s/>507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1.23" table:style-name="ce2">
            <text:p><text:s/>101,2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2.84" table:style-name="ce2">
            <text:p><text:s/>432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3.62" table:style-name="ce2">
            <text:p><text:s/>433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7.33000000000004" table:style-name="ce2">
            <text:p><text:s/>557,3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399,1,3)" table:style-name="ce1">
            <text:p>103</text:p>
          </table:table-cell>
          <table:table-cell office:value-type="string" table:style-name="ce1">
            <text:p>LIBRERIA DEI RAGAZZI S.N.C.<text:s text:c="8"/>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743.87" table:style-name="ce2">
            <text:p><text:s/>743,8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00,1,3)" table:style-name="ce1">
            <text:p>104</text:p>
          </table:table-cell>
          <table:table-cell office:value-type="string" table:style-name="ce1">
            <text:p>CONSORZIO <text:s/>OVEST <text:s/>SOLIDALE</text:p>
          </table:table-cell>
          <table:table-cell office:value-type="date" office:date-value="2021-02-11T00:00:00" table:style-name="ce8">
            <text:p>11/02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281190" table:style-name="ce2">
            <text:p><text:s/>281.19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1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10T00:00:00" table:style-name="ce8">
            <text:p>10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32.09" table:style-name="ce2">
            <text:p><text:s/>17.732,0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02,1,3)" table:style-name="ce1">
            <text:p>104</text:p>
          </table:table-cell>
          <table:table-cell office:value-type="string" table:style-name="ce1">
            <text:p>CONSORZIO <text:s/>OVEST <text:s/>SOLIDALE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3498.49" table:style-name="ce2">
            <text:p><text:s/>3.498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3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17732.11" table:style-name="ce2">
            <text:p><text:s/>17.732,1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.86" table:style-name="ce2">
            <text:p><text:s/>34,8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65" table:style-name="ce2">
            <text:p><text:s/>35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6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70.85" table:style-name="ce2">
            <text:p><text:s/>670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7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4" table:style-name="ce2">
            <text:p><text:s/>56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7.49" table:style-name="ce2">
            <text:p><text:s/>3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09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84.43" table:style-name="ce2">
            <text:p><text:s/>84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0,1,3)" table:style-name="ce1">
            <text:p>103</text:p>
          </table:table-cell>
          <table:table-cell office:value-type="string" table:style-name="ce1">
            <text:p>SHARP ELECTRONICS ITALIA S.P.A.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7" table:style-name="ce1">
            <text:p>1030207</text:p>
          </table:table-cell>
          <table:table-cell office:value-type="string" table:style-name="ce1">
            <text:p>Utilizzo di beni di terzi</text:p>
          </table:table-cell>
          <table:table-cell office:value-type="float" office:value="84.43" table:style-name="ce2">
            <text:p><text:s/>84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1.37" table:style-name="ce2">
            <text:p><text:s/>10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58" table:style-name="ce2">
            <text:p><text:s/>89,5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2.03" table:style-name="ce2">
            <text:p><text:s/>82,0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0.15" table:style-name="ce2">
            <text:p><text:s/>60,1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0.6" table:style-name="ce2">
            <text:p><text:s/>100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0.57" table:style-name="ce2">
            <text:p><text:s/>90,5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9.46" table:style-name="ce2">
            <text:p><text:s/>99,4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62" table:style-name="ce2">
            <text:p><text:s/>89,6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19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3.88" table:style-name="ce2">
            <text:p><text:s/>73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0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1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4.66" table:style-name="ce2">
            <text:p><text:s/>124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56.01" table:style-name="ce2">
            <text:p><text:s/>156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14" table:style-name="ce2">
            <text:p><text:s/>74,1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4.31" table:style-name="ce2">
            <text:p><text:s/>114,3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6.38" table:style-name="ce2">
            <text:p><text:s/>56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.02" table:style-name="ce2">
            <text:p><text:s/>48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.56" table:style-name="ce2">
            <text:p><text:s/>7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.89" table:style-name="ce2">
            <text:p><text:s/>40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2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2.92" table:style-name="ce2">
            <text:p><text:s/>302,9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6.3" table:style-name="ce2">
            <text:p><text:s/>166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159999999999997" table:style-name="ce2">
            <text:p><text:s/>35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63.25" table:style-name="ce2">
            <text:p><text:s/>163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0.9" table:style-name="ce2">
            <text:p><text:s/>120,9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4.05" table:style-name="ce2">
            <text:p><text:s/>74,0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7.39" table:style-name="ce2">
            <text:p><text:s/>97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7.69" table:style-name="ce2">
            <text:p><text:s/>117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5.01" table:style-name="ce2">
            <text:p><text:s/>95,0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9.3" table:style-name="ce2">
            <text:p><text:s/>89,3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3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0.49" table:style-name="ce2">
            <text:p><text:s/>40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.909999999999997" table:style-name="ce2">
            <text:p><text:s/>39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0.66" table:style-name="ce2">
            <text:p><text:s/>70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90.66" table:style-name="ce2">
            <text:p><text:s/>90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6.82" table:style-name="ce2">
            <text:p><text:s/>106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9.96" table:style-name="ce2">
            <text:p><text:s/>59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2.6" table:style-name="ce2">
            <text:p><text:s/>122,6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46,1,3)" table:style-name="ce1">
            <text:p>104</text:p>
          </table:table-cell>
          <table:table-cell office:value-type="string" table:style-name="ce1">
            <text:p>COMUNE DI TORINO<text:s text:c="19"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40102" table:style-name="ce1">
            <text:p>1040102</text:p>
          </table:table-cell>
          <table:table-cell office:value-type="string" table:style-name="ce1">
            <text:p>Trasferimenti correnti a Amministrazioni Locali</text:p>
          </table:table-cell>
          <table:table-cell office:value-type="float" office:value="1800" table:style-name="ce2">
            <text:p><text:s/>1.8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7,1,3)" table:style-name="ce1">
            <text:p>103</text:p>
          </table:table-cell>
          <table:table-cell office:value-type="string" table:style-name="ce1">
            <text:p>DEMO S.N.C. DI SILVANA BORGNA &amp;C.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995" table:style-name="ce2">
            <text:p><text:s/>995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8,1,3)" table:style-name="ce1">
            <text:p>103</text:p>
          </table:table-cell>
          <table:table-cell office:value-type="string" table:style-name="ce1">
            <text:p>TECNICA <text:s/>S.R.L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04.63" table:style-name="ce2">
            <text:p><text:s/>104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49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541" table:style-name="ce2">
            <text:p><text:s/>54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0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238.63" table:style-name="ce2">
            <text:p><text:s/>238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1,1,3)" table:style-name="ce1">
            <text:p>103</text:p>
          </table:table-cell>
          <table:table-cell office:value-type="string" table:style-name="ce1">
            <text:p>DEMO S.N.C. DI SILVANA BORGNA &amp;C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98.5" table:style-name="ce2">
            <text:p><text:s/>298,5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2,1,3)" table:style-name="ce1">
            <text:p>103</text:p>
          </table:table-cell>
          <table:table-cell office:value-type="string" table:style-name="ce1">
            <text:p>DEMO S.N.C. DI SILVANA BORGNA &amp;C.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597" table:style-name="ce2">
            <text:p><text:s/>59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3,1,3)" table:style-name="ce1">
            <text:p>103</text:p>
          </table:table-cell>
          <table:table-cell office:value-type="string" table:style-name="ce1">
            <text:p>AGRIDEA COOP.SOCIALE ONLUS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28096.61" table:style-name="ce2">
            <text:p><text:s/>28.096,6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4,1,3)" table:style-name="ce1">
            <text:p>103</text:p>
          </table:table-cell>
          <table:table-cell office:value-type="string" table:style-name="ce1">
            <text:p>AGRIDEA COOP.SOCIALE ONLUS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7469.240000000002" table:style-name="ce2">
            <text:p><text:s/>17.469,2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5,1,3)" table:style-name="ce1">
            <text:p>103</text:p>
          </table:table-cell>
          <table:table-cell office:value-type="string" table:style-name="ce1">
            <text:p>A.N.A.C. AUTORITA' NAZIONALE ANTICORRUZI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600" table:style-name="ce2">
            <text:p><text:s/>6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6,1,3)" table:style-name="ce1">
            <text:p>103</text:p>
          </table:table-cell>
          <table:table-cell office:value-type="string" table:style-name="ce1">
            <text:p>AGRIDEA COOP.SOCIALE ONLUS</text:p>
          </table:table-cell>
          <table:table-cell office:value-type="date" office:date-value="2021-02-04T00:00:00" table:style-name="ce8">
            <text:p>04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7994.73" table:style-name="ce2">
            <text:p><text:s/>17.994,7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7,1,3)" table:style-name="ce1">
            <text:p>103</text:p>
          </table:table-cell>
          <table:table-cell office:value-type="string" table:style-name="ce1">
            <text:p>AGRIDEA COOP.SOCIALE ONLUS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30115.360000000001" table:style-name="ce2">
            <text:p><text:s/>30.115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8,1,3)" table:style-name="ce1">
            <text:p>103</text:p>
          </table:table-cell>
          <table:table-cell office:value-type="string" table:style-name="ce1">
            <text:p>SOCIETÀ PASCHETTO F.LLI S.N.C. DI PASCHE</text:p>
          </table:table-cell>
          <table:table-cell office:value-type="date" office:date-value="2021-03-31T00:00:00" table:style-name="ce8">
            <text:p>31/03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4636" table:style-name="ce2">
            <text:p><text:s/>4.63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59,1,3)" table:style-name="ce1">
            <text:p>103</text:p>
          </table:table-cell>
          <table:table-cell office:value-type="string" table:style-name="ce1">
            <text:p>COMUNE DI COLLEGNO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99" table:style-name="ce1">
            <text:p>1030299</text:p>
          </table:table-cell>
          <table:table-cell office:value-type="string" table:style-name="ce1">
            <text:p>Altri servizi</text:p>
          </table:table-cell>
          <table:table-cell office:value-type="float" office:value="1110" table:style-name="ce2">
            <text:p><text:s/>1.11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0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4.97" table:style-name="ce2">
            <text:p><text:s/>23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1,1,3)" table:style-name="ce1">
            <text:p>103</text:p>
          </table:table-cell>
          <table:table-cell office:value-type="string" table:style-name="ce1">
            <text:p>M.I.T. SRL</text:p>
          </table:table-cell>
          <table:table-cell office:value-type="date" office:date-value="2021-02-18T00:00:00" table:style-name="ce8">
            <text:p>18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59" table:style-name="ce2">
            <text:p><text:s/>259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2,1,3)" table:style-name="ce1">
            <text:p>103</text:p>
          </table:table-cell>
          <table:table-cell office:value-type="string" table:style-name="ce1">
            <text:p>I.E.F. LEONARDO S.R.L.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653.08000000000004" table:style-name="ce2">
            <text:p><text:s/>653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3,1,3)" table:style-name="ce1">
            <text:p>103</text:p>
          </table:table-cell>
          <table:table-cell office:value-type="string" table:style-name="ce1">
            <text:p>SMC S.R.L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1780.4" table:style-name="ce2">
            <text:p><text:s/>1.780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4,1,3)" table:style-name="ce1">
            <text:p>103</text:p>
          </table:table-cell>
          <table:table-cell office:value-type="string" table:style-name="ce1">
            <text:p>C.I.O.C.C.A. S.R.L.<text:s text:c="16"/></text:p>
          </table:table-cell>
          <table:table-cell office:value-type="date" office:date-value="2021-03-01T00:00:00" table:style-name="ce8">
            <text:p>01/03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234.97" table:style-name="ce2">
            <text:p><text:s/>234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5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" table:style-name="ce2">
            <text:p><text:s/>6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6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5.799999999999997" table:style-name="ce2">
            <text:p><text:s/>35,8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7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4T00:00:00" table:style-name="ce8">
            <text:p>04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4.68" table:style-name="ce2">
            <text:p><text:s/>54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8,1,3)" table:style-name="ce1">
            <text:p>103</text:p>
          </table:table-cell>
          <table:table-cell office:value-type="string" table:style-name="ce1">
            <text:p>TIM S.P.A.</text:p>
          </table:table-cell>
          <table:table-cell office:value-type="date" office:date-value="2021-03-05T00:00:00" table:style-name="ce8">
            <text:p>0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.400000000000006" table:style-name="ce2">
            <text:p><text:s/>76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6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03.65" table:style-name="ce2">
            <text:p><text:s/>1.003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0,1,3)" table:style-name="ce1">
            <text:p>103</text:p>
          </table:table-cell>
          <table:table-cell office:value-type="string" table:style-name="ce1">
            <text:p>SERVIZIO ELETTR NAZIONALE</text:p>
          </table:table-cell>
          <table:table-cell office:value-type="date" office:date-value="2021-03-12T00:00:00" table:style-name="ce8">
            <text:p>1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.04" table:style-name="ce2">
            <text:p><text:s/>39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63.71" table:style-name="ce2">
            <text:p><text:s/>863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9.20999999999998" table:style-name="ce2">
            <text:p><text:s/>309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74.38" table:style-name="ce2">
            <text:p><text:s/>774,3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4,1,3)" table:style-name="ce1">
            <text:p>103</text:p>
          </table:table-cell>
          <table:table-cell office:value-type="string" table:style-name="ce1">
            <text:p>SOC.METROPOLITANA ACQUE TORINO SPA<text:s/></text:p>
          </table:table-cell>
          <table:table-cell office:value-type="date" office:date-value="2021-01-26T00:00:00" table:style-name="ce8">
            <text:p>26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8.16" table:style-name="ce2">
            <text:p><text:s/>398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97.49" table:style-name="ce2">
            <text:p><text:s/>397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6.52" table:style-name="ce2">
            <text:p><text:s/>486,5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12.37" table:style-name="ce2">
            <text:p><text:s/>312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7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5.7" table:style-name="ce2">
            <text:p><text:s/>275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8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61.65" table:style-name="ce2">
            <text:p><text:s/>461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81,1,3)" table:style-name="ce1">
            <text:p>103</text:p>
          </table:table-cell>
          <table:table-cell office:value-type="string" table:style-name="ce1">
            <text:p>DEMO S.N.C. DI SILVANA BORGNA &amp;C.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240" table:style-name="ce2">
            <text:p><text:s/>2.24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2,1,3)" table:style-name="ce1">
            <text:p>104</text:p>
          </table:table-cell>
          <table:table-cell office:value-type="string" table:style-name="ce1">
            <text:p>FONDAZIONE DON MARIO OPERTI ONLUS</text:p>
          </table:table-cell>
          <table:table-cell office:value-type="date" office:date-value="2021-02-03T00:00:00" table:style-name="ce8">
            <text:p>03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40000" table:style-name="ce2">
            <text:p><text:s/>40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3,1,3)" table:style-name="ce1">
            <text:p>104</text:p>
          </table:table-cell>
          <table:table-cell office:value-type="string" table:style-name="ce1">
            <text:p>OGGERO <text:s/>ANNA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800" table:style-name="ce2">
            <text:p><text:s/>8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4,1,3)" table:style-name="ce1">
            <text:p>104</text:p>
          </table:table-cell>
          <table:table-cell office:value-type="string" table:style-name="ce1">
            <text:p>CONFESERCENTI DI TORINO E PROVINCIA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13507" table:style-name="ce2">
            <text:p><text:s/>13.50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5,1,3)" table:style-name="ce1">
            <text:p>104</text:p>
          </table:table-cell>
          <table:table-cell office:value-type="string" table:style-name="ce1">
            <text:p>MIELE E DINTORNI DI CREPALDI ELISA</text:p>
          </table:table-cell>
          <table:table-cell office:value-type="date" office:date-value="2021-02-10T00:00:00" table:style-name="ce8">
            <text:p>10/02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4000" table:style-name="ce2">
            <text:p><text:s/>4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6,1,3)" table:style-name="ce1">
            <text:p>104</text:p>
          </table:table-cell>
          <table:table-cell office:value-type="string" table:style-name="ce1">
            <text:p>OGGERO <text:s/>ANNA</text:p>
          </table:table-cell>
          <table:table-cell office:value-type="date" office:date-value="2021-03-18T00:00:00" table:style-name="ce8">
            <text:p>18/03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3200" table:style-name="ce2">
            <text:p><text:s/>3.2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87,1,3)" table:style-name="ce1">
            <text:p>104</text:p>
          </table:table-cell>
          <table:table-cell office:value-type="string" table:style-name="ce1">
            <text:p>GIOIELLI ARTIGIANALI SRLS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4000" table:style-name="ce2">
            <text:p><text:s/>4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8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3.76" table:style-name="ce2">
            <text:p><text:s/>123,7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8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6.13" table:style-name="ce2">
            <text:p><text:s/>226,1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2.67" table:style-name="ce2">
            <text:p><text:s/>32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8.89" table:style-name="ce2">
            <text:p><text:s/>298,8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14.81" table:style-name="ce2">
            <text:p><text:s/>214,8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9.77" table:style-name="ce2">
            <text:p><text:s/>119,7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4.75" table:style-name="ce2">
            <text:p><text:s/>584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8.63" table:style-name="ce2">
            <text:p><text:s/>118,6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94.39" table:style-name="ce2">
            <text:p><text:s/>294,3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1.08" table:style-name="ce2">
            <text:p><text:s/>341,0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49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6T00:00:00" table:style-name="ce8">
            <text:p>16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2.37" table:style-name="ce2">
            <text:p><text:s/>142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499,1,3)" table:style-name="ce1">
            <text:p>104</text:p>
          </table:table-cell>
          <table:table-cell office:value-type="string" table:style-name="ce1">
            <text:p>PRIVITERA GIUSEPP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0,1,3)" table:style-name="ce1">
            <text:p>104</text:p>
          </table:table-cell>
          <table:table-cell office:value-type="string" table:style-name="ce1">
            <text:p>PURA MAGIA DI MALACARNE MONI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1,1,3)" table:style-name="ce1">
            <text:p>104</text:p>
          </table:table-cell>
          <table:table-cell office:value-type="string" table:style-name="ce1">
            <text:p>R.L. SNC DI PAPALLO LUCIANO SALVATORE &amp;<text:s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2,1,3)" table:style-name="ce1">
            <text:p>104</text:p>
          </table:table-cell>
          <table:table-cell office:value-type="string" table:style-name="ce1">
            <text:p>REGIS VIAGGI DI DANIA MENIN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3,1,3)" table:style-name="ce1">
            <text:p>104</text:p>
          </table:table-cell>
          <table:table-cell office:value-type="string" table:style-name="ce1">
            <text:p>RESSA DANIEL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4,1,3)" table:style-name="ce1">
            <text:p>104</text:p>
          </table:table-cell>
          <table:table-cell office:value-type="string" table:style-name="ce1">
            <text:p>SPATOLISANO MARC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5,1,3)" table:style-name="ce1">
            <text:p>104</text:p>
          </table:table-cell>
          <table:table-cell office:value-type="string" table:style-name="ce1">
            <text:p>RICCIO BARBAR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6,1,3)" table:style-name="ce1">
            <text:p>104</text:p>
          </table:table-cell>
          <table:table-cell office:value-type="string" table:style-name="ce1">
            <text:p>ROSA FIORI DI LA PIETRA LUIG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7,1,3)" table:style-name="ce1">
            <text:p>104</text:p>
          </table:table-cell>
          <table:table-cell office:value-type="string" table:style-name="ce1">
            <text:p>SA-BA S.N.C. DI ARIANO B. &amp; C.<text:s text:c="5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8,1,3)" table:style-name="ce1">
            <text:p>104</text:p>
          </table:table-cell>
          <table:table-cell office:value-type="string" table:style-name="ce1">
            <text:p>SABIA <text:s/>ANGEL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09,1,3)" table:style-name="ce1">
            <text:p>104</text:p>
          </table:table-cell>
          <table:table-cell office:value-type="string" table:style-name="ce1">
            <text:p>SADART S.R.L. DI ROMA DAVID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0,1,3)" table:style-name="ce1">
            <text:p>104</text:p>
          </table:table-cell>
          <table:table-cell office:value-type="string" table:style-name="ce1">
            <text:p>SALANI ALESSANDR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1,1,3)" table:style-name="ce1">
            <text:p>104</text:p>
          </table:table-cell>
          <table:table-cell office:value-type="string" table:style-name="ce1">
            <text:p>SAMPOGNA UG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2,1,3)" table:style-name="ce1">
            <text:p>104</text:p>
          </table:table-cell>
          <table:table-cell office:value-type="string" table:style-name="ce1">
            <text:p>SCOLLO SEBASTIA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3,1,3)" table:style-name="ce1">
            <text:p>104</text:p>
          </table:table-cell>
          <table:table-cell office:value-type="string" table:style-name="ce1">
            <text:p>LUX SOUND SERVICE DI SEVERINA MIRK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4,1,3)" table:style-name="ce1">
            <text:p>104</text:p>
          </table:table-cell>
          <table:table-cell office:value-type="string" table:style-name="ce1">
            <text:p>SHARM EL SHEIKH DI ELSAWY MOUSTAFA'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5,1,3)" table:style-name="ce1">
            <text:p>104</text:p>
          </table:table-cell>
          <table:table-cell office:value-type="string" table:style-name="ce1">
            <text:p>SIGAUDO <text:s/>GIS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6,1,3)" table:style-name="ce1">
            <text:p>104</text:p>
          </table:table-cell>
          <table:table-cell office:value-type="string" table:style-name="ce1">
            <text:p>SOLATO ALBERT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7,1,3)" table:style-name="ce1">
            <text:p>104</text:p>
          </table:table-cell>
          <table:table-cell office:value-type="string" table:style-name="ce1">
            <text:p>SOLATO MASSIM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8,1,3)" table:style-name="ce1">
            <text:p>104</text:p>
          </table:table-cell>
          <table:table-cell office:value-type="string" table:style-name="ce1">
            <text:p>SOLAVAGGIONE GABRI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19,1,3)" table:style-name="ce1">
            <text:p>104</text:p>
          </table:table-cell>
          <table:table-cell office:value-type="string" table:style-name="ce1">
            <text:p>SPOSE DI CLEO DI LAURA LUPA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0,1,3)" table:style-name="ce1">
            <text:p>104</text:p>
          </table:table-cell>
          <table:table-cell office:value-type="string" table:style-name="ce1">
            <text:p>STONE BODY DI CORDERO ALESSANDR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1,1,3)" table:style-name="ce1">
            <text:p>104</text:p>
          </table:table-cell>
          <table:table-cell office:value-type="string" table:style-name="ce1">
            <text:p>SWEET CASA S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2,1,3)" table:style-name="ce1">
            <text:p>104</text:p>
          </table:table-cell>
          <table:table-cell office:value-type="string" table:style-name="ce1">
            <text:p>TAHITI CLUB SN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3,1,3)" table:style-name="ce1">
            <text:p>104</text:p>
          </table:table-cell>
          <table:table-cell office:value-type="string" table:style-name="ce1">
            <text:p>TAVERNA S.R.L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4,1,3)" table:style-name="ce1">
            <text:p>104</text:p>
          </table:table-cell>
          <table:table-cell office:value-type="string" table:style-name="ce1">
            <text:p>TENTAZIONE DI GHEDINI STEFAN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5,1,3)" table:style-name="ce1">
            <text:p>104</text:p>
          </table:table-cell>
          <table:table-cell office:value-type="string" table:style-name="ce1">
            <text:p>TODISCO VINCENZ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6,1,3)" table:style-name="ce1">
            <text:p>104</text:p>
          </table:table-cell>
          <table:table-cell office:value-type="string" table:style-name="ce1">
            <text:p>TRATTORIA I MIORIN DI LORENZELLI SILVA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7,1,3)" table:style-name="ce1">
            <text:p>104</text:p>
          </table:table-cell>
          <table:table-cell office:value-type="string" table:style-name="ce1">
            <text:p>TRECCANI <text:s/>IVA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8,1,3)" table:style-name="ce1">
            <text:p>104</text:p>
          </table:table-cell>
          <table:table-cell office:value-type="string" table:style-name="ce1">
            <text:p>TRENDY SN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29,1,3)" table:style-name="ce1">
            <text:p>104</text:p>
          </table:table-cell>
          <table:table-cell office:value-type="string" table:style-name="ce1">
            <text:p>BORGI GIOCATTOLI DI TRISCIUZZI SERG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30,1,3)" table:style-name="ce1">
            <text:p>103</text:p>
          </table:table-cell>
          <table:table-cell office:value-type="string" table:style-name="ce1">
            <text:p>CEAM TORINO S.R.L.<text:s text:c="17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09" table:style-name="ce1">
            <text:p>1030209</text:p>
          </table:table-cell>
          <table:table-cell office:value-type="string" table:style-name="ce1">
            <text:p>Manutenzione ordinaria e riparazioni</text:p>
          </table:table-cell>
          <table:table-cell office:value-type="float" office:value="4042.45" table:style-name="ce2">
            <text:p><text:s/>4.042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1,1,3)" table:style-name="ce1">
            <text:p>104</text:p>
          </table:table-cell>
          <table:table-cell office:value-type="string" table:style-name="ce1">
            <text:p>IS.ESTETICA FEMMINILE VANESSA DI PERACCH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2,1,3)" table:style-name="ce1">
            <text:p>104</text:p>
          </table:table-cell>
          <table:table-cell office:value-type="string" table:style-name="ce1">
            <text:p>JELIDI SAM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3,1,3)" table:style-name="ce1">
            <text:p>104</text:p>
          </table:table-cell>
          <table:table-cell office:value-type="string" table:style-name="ce1">
            <text:p>JOMADER NASIR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4,1,3)" table:style-name="ce1">
            <text:p>104</text:p>
          </table:table-cell>
          <table:table-cell office:value-type="string" table:style-name="ce1">
            <text:p>JP PELLETTERIE DI GIARRIZZO PAO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5,1,3)" table:style-name="ce1">
            <text:p>104</text:p>
          </table:table-cell>
          <table:table-cell office:value-type="string" table:style-name="ce1">
            <text:p>LA GROTTA DEGLI ELF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36,1,3)" table:style-name="ce1">
            <text:p>104</text:p>
          </table:table-cell>
          <table:table-cell office:value-type="string" table:style-name="ce1">
            <text:p>LA PIADINA SRLS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3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68.65" table:style-name="ce2">
            <text:p><text:s/>768,6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3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90.22" table:style-name="ce2">
            <text:p><text:s/>190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3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7.88" table:style-name="ce2">
            <text:p><text:s/>117,8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8.28" table:style-name="ce2">
            <text:p><text:s/>148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5.74" table:style-name="ce2">
            <text:p><text:s/>245,7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0.96" table:style-name="ce2">
            <text:p><text:s/>30,9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08.56" table:style-name="ce2">
            <text:p><text:s/>108,5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9.53" table:style-name="ce2">
            <text:p><text:s/>69,5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8T00:00:00" table:style-name="ce8">
            <text:p>08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3.36" table:style-name="ce2">
            <text:p><text:s/>183,3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1.37" table:style-name="ce2">
            <text:p><text:s/>551,3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7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1.82" table:style-name="ce2">
            <text:p><text:s/>121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8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79.17" table:style-name="ce2">
            <text:p><text:s/>279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49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58.98" table:style-name="ce2">
            <text:p><text:s/>258,9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0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82.20999999999998" table:style-name="ce2">
            <text:p><text:s/>282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1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15T00:00:00" table:style-name="ce8">
            <text:p>1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50.82" table:style-name="ce2">
            <text:p><text:s/>150,8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2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1.22" table:style-name="ce2">
            <text:p><text:s/>181,2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3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18.97" table:style-name="ce2">
            <text:p><text:s/>118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4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2-05T00:00:00" table:style-name="ce8">
            <text:p>05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7.43" table:style-name="ce2">
            <text:p><text:s/>137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5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3.49" table:style-name="ce2">
            <text:p><text:s/>43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556,1,3)" table:style-name="ce1">
            <text:p>103</text:p>
          </table:table-cell>
          <table:table-cell office:value-type="string" table:style-name="ce1">
            <text:p>REPOWER VENDITA ITALIA SPA</text:p>
          </table:table-cell>
          <table:table-cell office:value-type="date" office:date-value="2021-03-25T00:00:00" table:style-name="ce8">
            <text:p>25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37.21" table:style-name="ce2">
            <text:p><text:s/>137,2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57,1,3)" table:style-name="ce1">
            <text:p>104</text:p>
          </table:table-cell>
          <table:table-cell office:value-type="string" table:style-name="ce1">
            <text:p>BOKA S.N.C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58,1,3)" table:style-name="ce1">
            <text:p>104</text:p>
          </table:table-cell>
          <table:table-cell office:value-type="string" table:style-name="ce1">
            <text:p>BONAFE' TIZIANO<text:s text:c="20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59,1,3)" table:style-name="ce1">
            <text:p>104</text:p>
          </table:table-cell>
          <table:table-cell office:value-type="string" table:style-name="ce1">
            <text:p>BOTTAZZI LU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0,1,3)" table:style-name="ce1">
            <text:p>104</text:p>
          </table:table-cell>
          <table:table-cell office:value-type="string" table:style-name="ce1">
            <text:p>BOVO GRAZI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1,1,3)" table:style-name="ce1">
            <text:p>104</text:p>
          </table:table-cell>
          <table:table-cell office:value-type="string" table:style-name="ce1">
            <text:p>BRANCA PIETRO<text:s text:c="22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2,1,3)" table:style-name="ce1">
            <text:p>104</text:p>
          </table:table-cell>
          <table:table-cell office:value-type="string" table:style-name="ce1">
            <text:p>TARANTINO PASQUAL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3,1,3)" table:style-name="ce1">
            <text:p>104</text:p>
          </table:table-cell>
          <table:table-cell office:value-type="string" table:style-name="ce1">
            <text:p>CALZATURE GRAZIELLA DI FARELLO CRISTIA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4,1,3)" table:style-name="ce1">
            <text:p>104</text:p>
          </table:table-cell>
          <table:table-cell office:value-type="string" table:style-name="ce1">
            <text:p>CANE ANGELI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5,1,3)" table:style-name="ce1">
            <text:p>104</text:p>
          </table:table-cell>
          <table:table-cell office:value-type="string" table:style-name="ce1">
            <text:p>CAPARELLO ANTON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6,1,3)" table:style-name="ce1">
            <text:p>104</text:p>
          </table:table-cell>
          <table:table-cell office:value-type="string" table:style-name="ce1">
            <text:p>CAPEZZERA CATER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7,1,3)" table:style-name="ce1">
            <text:p>104</text:p>
          </table:table-cell>
          <table:table-cell office:value-type="string" table:style-name="ce1">
            <text:p>CARMI SAS DI VEGLIATO ISAB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8,1,3)" table:style-name="ce1">
            <text:p>104</text:p>
          </table:table-cell>
          <table:table-cell office:value-type="string" table:style-name="ce1">
            <text:p>CASASSA CHIAR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69,1,3)" table:style-name="ce1">
            <text:p>104</text:p>
          </table:table-cell>
          <table:table-cell office:value-type="string" table:style-name="ce1">
            <text:p>CASTRIOTA MASSIM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0,1,3)" table:style-name="ce1">
            <text:p>104</text:p>
          </table:table-cell>
          <table:table-cell office:value-type="string" table:style-name="ce1">
            <text:p>CATANIA MARIA ANTONIETT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1,1,3)" table:style-name="ce1">
            <text:p>104</text:p>
          </table:table-cell>
          <table:table-cell office:value-type="string" table:style-name="ce1">
            <text:p>CELEK SNC DI MICH CINZ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2,1,3)" table:style-name="ce1">
            <text:p>104</text:p>
          </table:table-cell>
          <table:table-cell office:value-type="string" table:style-name="ce1">
            <text:p>CERUTTI DANIE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3,1,3)" table:style-name="ce1">
            <text:p>104</text:p>
          </table:table-cell>
          <table:table-cell office:value-type="string" table:style-name="ce1">
            <text:p>CHIACCHIA PAO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4,1,3)" table:style-name="ce1">
            <text:p>104</text:p>
          </table:table-cell>
          <table:table-cell office:value-type="string" table:style-name="ce1">
            <text:p>CIUPERCA MARIA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5,1,3)" table:style-name="ce1">
            <text:p>104</text:p>
          </table:table-cell>
          <table:table-cell office:value-type="string" table:style-name="ce1">
            <text:p>COMBA GIUSEPP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6,1,3)" table:style-name="ce1">
            <text:p>104</text:p>
          </table:table-cell>
          <table:table-cell office:value-type="string" table:style-name="ce1">
            <text:p>COMMISSO FILIPP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7,1,3)" table:style-name="ce1">
            <text:p>104</text:p>
          </table:table-cell>
          <table:table-cell office:value-type="string" table:style-name="ce1">
            <text:p>COZZULA SALVATOR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8,1,3)" table:style-name="ce1">
            <text:p>104</text:p>
          </table:table-cell>
          <table:table-cell office:value-type="string" table:style-name="ce1">
            <text:p>CREPALDI ELIS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79,1,3)" table:style-name="ce1">
            <text:p>104</text:p>
          </table:table-cell>
          <table:table-cell office:value-type="string" table:style-name="ce1">
            <text:p>CRISCUOLO ANGEL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0,1,3)" table:style-name="ce1">
            <text:p>104</text:p>
          </table:table-cell>
          <table:table-cell office:value-type="string" table:style-name="ce1">
            <text:p>DALL'ARMELLINA LORIS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1,1,3)" table:style-name="ce1">
            <text:p>104</text:p>
          </table:table-cell>
          <table:table-cell office:value-type="string" table:style-name="ce1">
            <text:p>DAMICO RAFFAEL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2,1,3)" table:style-name="ce1">
            <text:p>104</text:p>
          </table:table-cell>
          <table:table-cell office:value-type="string" table:style-name="ce1">
            <text:p>DAMICO SABI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3,1,3)" table:style-name="ce1">
            <text:p>104</text:p>
          </table:table-cell>
          <table:table-cell office:value-type="string" table:style-name="ce1">
            <text:p>DE CARLO MODE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4,1,3)" table:style-name="ce1">
            <text:p>104</text:p>
          </table:table-cell>
          <table:table-cell office:value-type="string" table:style-name="ce1">
            <text:p>DE GENNARO FABRIZ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5,1,3)" table:style-name="ce1">
            <text:p>104</text:p>
          </table:table-cell>
          <table:table-cell office:value-type="string" table:style-name="ce1">
            <text:p>DE VINCENZI LAUR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6,1,3)" table:style-name="ce1">
            <text:p>104</text:p>
          </table:table-cell>
          <table:table-cell office:value-type="string" table:style-name="ce1">
            <text:p>DEL TORCHIO GIAN ENRIC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7,1,3)" table:style-name="ce1">
            <text:p>104</text:p>
          </table:table-cell>
          <table:table-cell office:value-type="string" table:style-name="ce1">
            <text:p>DEMASI ROBERT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8,1,3)" table:style-name="ce1">
            <text:p>104</text:p>
          </table:table-cell>
          <table:table-cell office:value-type="string" table:style-name="ce1">
            <text:p>LANCIANO ANTON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89,1,3)" table:style-name="ce1">
            <text:p>104</text:p>
          </table:table-cell>
          <table:table-cell office:value-type="string" table:style-name="ce1">
            <text:p>L'ANGOLO DEGLI AIRONI DI FEDERICA CAPR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0,1,3)" table:style-name="ce1">
            <text:p>104</text:p>
          </table:table-cell>
          <table:table-cell office:value-type="string" table:style-name="ce1">
            <text:p>LATRONICO GIUSEPP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1,1,3)" table:style-name="ce1">
            <text:p>104</text:p>
          </table:table-cell>
          <table:table-cell office:value-type="string" table:style-name="ce1">
            <text:p>LAZZARATO GIANN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2,1,3)" table:style-name="ce1">
            <text:p>104</text:p>
          </table:table-cell>
          <table:table-cell office:value-type="string" table:style-name="ce1">
            <text:p>LE DISQUE S.A.S. DI VERGNANO ANGELO <text:s/>&amp; 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3,1,3)" table:style-name="ce1">
            <text:p>104</text:p>
          </table:table-cell>
          <table:table-cell office:value-type="string" table:style-name="ce1">
            <text:p>LE PETIT BISTROT DI FUSO VALENT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4,1,3)" table:style-name="ce1">
            <text:p>104</text:p>
          </table:table-cell>
          <table:table-cell office:value-type="string" table:style-name="ce1">
            <text:p>LES CHOSES S.A.S. DI BELLAN ROSETTA &amp; C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5,1,3)" table:style-name="ce1">
            <text:p>104</text:p>
          </table:table-cell>
          <table:table-cell office:value-type="string" table:style-name="ce1">
            <text:p>LOQOUAISAH SAID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6,1,3)" table:style-name="ce1">
            <text:p>104</text:p>
          </table:table-cell>
          <table:table-cell office:value-type="string" table:style-name="ce1">
            <text:p>LUCIDI <text:s/>SILV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7,1,3)" table:style-name="ce1">
            <text:p>104</text:p>
          </table:table-cell>
          <table:table-cell office:value-type="string" table:style-name="ce1">
            <text:p>M.&amp;E. DI POMA ELE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8,1,3)" table:style-name="ce1">
            <text:p>104</text:p>
          </table:table-cell>
          <table:table-cell office:value-type="string" table:style-name="ce1">
            <text:p>GRATTERI MORGANA<text:s text:c="19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599,1,3)" table:style-name="ce1">
            <text:p>104</text:p>
          </table:table-cell>
          <table:table-cell office:value-type="string" table:style-name="ce1">
            <text:p>MACRI' GIUSEPP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0,1,3)" table:style-name="ce1">
            <text:p>104</text:p>
          </table:table-cell>
          <table:table-cell office:value-type="string" table:style-name="ce1">
            <text:p>MAGNANI DANIELE (ELLEDI SRL)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1,1,3)" table:style-name="ce1">
            <text:p>104</text:p>
          </table:table-cell>
          <table:table-cell office:value-type="string" table:style-name="ce1">
            <text:p>MAGNO GIOVANN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2,1,3)" table:style-name="ce1">
            <text:p>104</text:p>
          </table:table-cell>
          <table:table-cell office:value-type="string" table:style-name="ce1">
            <text:p>MANGANELLO FAB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3,1,3)" table:style-name="ce1">
            <text:p>104</text:p>
          </table:table-cell>
          <table:table-cell office:value-type="string" table:style-name="ce1">
            <text:p>MANGONE ARMANDO S.R.L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4,1,3)" table:style-name="ce1">
            <text:p>104</text:p>
          </table:table-cell>
          <table:table-cell office:value-type="string" table:style-name="ce1">
            <text:p>MARCASSA PAOL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5,1,3)" table:style-name="ce1">
            <text:p>104</text:p>
          </table:table-cell>
          <table:table-cell office:value-type="string" table:style-name="ce1">
            <text:p>MATTEO S.A.S. DI VISENTIN SIMONE &amp; C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6,1,3)" table:style-name="ce1">
            <text:p>104</text:p>
          </table:table-cell>
          <table:table-cell office:value-type="string" table:style-name="ce1">
            <text:p>MAZZEO MARIAN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7,1,3)" table:style-name="ce1">
            <text:p>104</text:p>
          </table:table-cell>
          <table:table-cell office:value-type="string" table:style-name="ce1">
            <text:p>MIGLIETTA IVAN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8,1,3)" table:style-name="ce1">
            <text:p>104</text:p>
          </table:table-cell>
          <table:table-cell office:value-type="string" table:style-name="ce1">
            <text:p>MUSSA MASSIMILIANO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09,1,3)" table:style-name="ce1">
            <text:p>104</text:p>
          </table:table-cell>
          <table:table-cell office:value-type="string" table:style-name="ce1">
            <text:p>ZULIAN FEDERI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0,1,3)" table:style-name="ce1">
            <text:p>104</text:p>
          </table:table-cell>
          <table:table-cell office:value-type="string" table:style-name="ce1">
            <text:p>NEW LINE SAS DI AMORE DANIE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1,1,3)" table:style-name="ce1">
            <text:p>104</text:p>
          </table:table-cell>
          <table:table-cell office:value-type="string" table:style-name="ce1">
            <text:p>NEW PINK PANTER SAS DI PES GIUSEPP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2,1,3)" table:style-name="ce1">
            <text:p>104</text:p>
          </table:table-cell>
          <table:table-cell office:value-type="string" table:style-name="ce1">
            <text:p>OUTLINE DI PETRILLO BARBAR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3,1,3)" table:style-name="ce1">
            <text:p>104</text:p>
          </table:table-cell>
          <table:table-cell office:value-type="string" table:style-name="ce1">
            <text:p>PAM PAM BAR DI ZHAO DONGAN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4,1,3)" table:style-name="ce1">
            <text:p>104</text:p>
          </table:table-cell>
          <table:table-cell office:value-type="string" table:style-name="ce1">
            <text:p>PAPA MARC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5,1,3)" table:style-name="ce1">
            <text:p>104</text:p>
          </table:table-cell>
          <table:table-cell office:value-type="string" table:style-name="ce1">
            <text:p>PASTICCERIA NANI DI IABONI ROBERT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6,1,3)" table:style-name="ce1">
            <text:p>104</text:p>
          </table:table-cell>
          <table:table-cell office:value-type="string" table:style-name="ce1">
            <text:p>PEARLAGE2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7,1,3)" table:style-name="ce1">
            <text:p>104</text:p>
          </table:table-cell>
          <table:table-cell office:value-type="string" table:style-name="ce1">
            <text:p>PERCHINUNNO GRAZI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8,1,3)" table:style-name="ce1">
            <text:p>104</text:p>
          </table:table-cell>
          <table:table-cell office:value-type="string" table:style-name="ce1">
            <text:p>PETULLA' ALESS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19,1,3)" table:style-name="ce1">
            <text:p>104</text:p>
          </table:table-cell>
          <table:table-cell office:value-type="string" table:style-name="ce1">
            <text:p>PGF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0,1,3)" table:style-name="ce1">
            <text:p>104</text:p>
          </table:table-cell>
          <table:table-cell office:value-type="string" table:style-name="ce1">
            <text:p>PICCININ MARCO GIOVANN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1,1,3)" table:style-name="ce1">
            <text:p>104</text:p>
          </table:table-cell>
          <table:table-cell office:value-type="string" table:style-name="ce1">
            <text:p>DG OFFICE SN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2,1,3)" table:style-name="ce1">
            <text:p>104</text:p>
          </table:table-cell>
          <table:table-cell office:value-type="string" table:style-name="ce1">
            <text:p>DI BENEDETTO SALVATORE (PRESTO SERVICE)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3,1,3)" table:style-name="ce1">
            <text:p>104</text:p>
          </table:table-cell>
          <table:table-cell office:value-type="string" table:style-name="ce1">
            <text:p>DI BIASE GIOVANNI BATTIST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4,1,3)" table:style-name="ce1">
            <text:p>104</text:p>
          </table:table-cell>
          <table:table-cell office:value-type="string" table:style-name="ce1">
            <text:p>DI CERBO LETIZ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5,1,3)" table:style-name="ce1">
            <text:p>104</text:p>
          </table:table-cell>
          <table:table-cell office:value-type="string" table:style-name="ce1">
            <text:p>DI GIUGNO LU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6,1,3)" table:style-name="ce1">
            <text:p>104</text:p>
          </table:table-cell>
          <table:table-cell office:value-type="string" table:style-name="ce1">
            <text:p>DI MARINO SON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7,1,3)" table:style-name="ce1">
            <text:p>104</text:p>
          </table:table-cell>
          <table:table-cell office:value-type="string" table:style-name="ce1">
            <text:p>DIFINO <text:s/>STEFA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8,1,3)" table:style-name="ce1">
            <text:p>104</text:p>
          </table:table-cell>
          <table:table-cell office:value-type="string" table:style-name="ce1">
            <text:p>DOLCE LATTE SAS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29,1,3)" table:style-name="ce1">
            <text:p>104</text:p>
          </table:table-cell>
          <table:table-cell office:value-type="string" table:style-name="ce1">
            <text:p>DRAMMIS GIN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0,1,3)" table:style-name="ce1">
            <text:p>104</text:p>
          </table:table-cell>
          <table:table-cell office:value-type="string" table:style-name="ce1">
            <text:p>EFFEGI SNC DI CALI' FILIPPO E ARIANO GIU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1,1,3)" table:style-name="ce1">
            <text:p>104</text:p>
          </table:table-cell>
          <table:table-cell office:value-type="string" table:style-name="ce1">
            <text:p>FACILE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2,1,3)" table:style-name="ce1">
            <text:p>104</text:p>
          </table:table-cell>
          <table:table-cell office:value-type="string" table:style-name="ce1">
            <text:p>FARAWAY S.N.C. DI OLIVETTI MARCO E MADE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3,1,3)" table:style-name="ce1">
            <text:p>104</text:p>
          </table:table-cell>
          <table:table-cell office:value-type="string" table:style-name="ce1">
            <text:p>FERRANTE VITO DONAT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4,1,3)" table:style-name="ce1">
            <text:p>104</text:p>
          </table:table-cell>
          <table:table-cell office:value-type="string" table:style-name="ce1">
            <text:p>FILI D'ARTE DI RAFFAELLA CANT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5,1,3)" table:style-name="ce1">
            <text:p>104</text:p>
          </table:table-cell>
          <table:table-cell office:value-type="string" table:style-name="ce1">
            <text:p>FODARO GIUSEPP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6,1,3)" table:style-name="ce1">
            <text:p>104</text:p>
          </table:table-cell>
          <table:table-cell office:value-type="string" table:style-name="ce1">
            <text:p>FONTANA LU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7,1,3)" table:style-name="ce1">
            <text:p>104</text:p>
          </table:table-cell>
          <table:table-cell office:value-type="string" table:style-name="ce1">
            <text:p>TOMASI VALERIA - FORMA E COLORE<text:s text:c="4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8,1,3)" table:style-name="ce1">
            <text:p>104</text:p>
          </table:table-cell>
          <table:table-cell office:value-type="string" table:style-name="ce1">
            <text:p>GALIMI MARC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39,1,3)" table:style-name="ce1">
            <text:p>104</text:p>
          </table:table-cell>
          <table:table-cell office:value-type="string" table:style-name="ce1">
            <text:p>GESTIONE SIRIO DI ZAPPITELLI EMIL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0,1,3)" table:style-name="ce1">
            <text:p>104</text:p>
          </table:table-cell>
          <table:table-cell office:value-type="string" table:style-name="ce1">
            <text:p>GIANOTTI MART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1,1,3)" table:style-name="ce1">
            <text:p>104</text:p>
          </table:table-cell>
          <table:table-cell office:value-type="string" table:style-name="ce1">
            <text:p>GIOIELLI ARTIGIANALI SRLS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2,1,3)" table:style-name="ce1">
            <text:p>104</text:p>
          </table:table-cell>
          <table:table-cell office:value-type="string" table:style-name="ce1">
            <text:p>GUERRIERI MAR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3,1,3)" table:style-name="ce1">
            <text:p>104</text:p>
          </table:table-cell>
          <table:table-cell office:value-type="string" table:style-name="ce1">
            <text:p>HOU SANME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4,1,3)" table:style-name="ce1">
            <text:p>104</text:p>
          </table:table-cell>
          <table:table-cell office:value-type="string" table:style-name="ce1">
            <text:p>IL BISOGNO S.A.S. DI PALESE GIUSEPPE E 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5,1,3)" table:style-name="ce1">
            <text:p>104</text:p>
          </table:table-cell>
          <table:table-cell office:value-type="string" table:style-name="ce1">
            <text:p>IL MACCHERONE S.A.S. DI CHENG J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6,1,3)" table:style-name="ce1">
            <text:p>104</text:p>
          </table:table-cell>
          <table:table-cell office:value-type="string" table:style-name="ce1">
            <text:p>IL SORRISO DEI BIMBI DI FERA SIMON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7,1,3)" table:style-name="ce1">
            <text:p>104</text:p>
          </table:table-cell>
          <table:table-cell office:value-type="string" table:style-name="ce1">
            <text:p>GOITRE SNC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8,1,3)" table:style-name="ce1">
            <text:p>104</text:p>
          </table:table-cell>
          <table:table-cell office:value-type="string" table:style-name="ce1">
            <text:p>INNOVO SAS DI CAPORALE FRANC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49,1,3)" table:style-name="ce1">
            <text:p>104</text:p>
          </table:table-cell>
          <table:table-cell office:value-type="string" table:style-name="ce1">
            <text:p>LA BEAUTIQUE SNC</text:p>
          </table:table-cell>
          <table:table-cell office:value-type="date" office:date-value="2021-03-18T00:00:00" table:style-name="ce8">
            <text:p>18/03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0,1,3)" table:style-name="ce1">
            <text:p>104</text:p>
          </table:table-cell>
          <table:table-cell office:value-type="string" table:style-name="ce1">
            <text:p>TURISMOVEST-CONS.PROMOZIONE/SVILUPPO TUR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5000" table:style-name="ce2">
            <text:p><text:s/>5.0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1,1,3)" table:style-name="ce1">
            <text:p>104</text:p>
          </table:table-cell>
          <table:table-cell office:value-type="string" table:style-name="ce1">
            <text:p>CONFESERCENTI DI TORINO E PROVINCIA</text:p>
          </table:table-cell>
          <table:table-cell office:value-type="date" office:date-value="2021-02-09T00:00:00" table:style-name="ce8">
            <text:p>09/02/2021</text:p>
          </table:table-cell>
          <table:table-cell office:value-type="float" office:value="1040401" table:style-name="ce1">
            <text:p>1040401</text:p>
          </table:table-cell>
          <table:table-cell office:value-type="string" table:style-name="ce1">
            <text:p>Trasferimenti correnti a Istituzioni Sociali Private<text:s/></text:p>
          </table:table-cell>
          <table:table-cell office:value-type="float" office:value="6493" table:style-name="ce2">
            <text:p><text:s/>6.49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2,1,3)" table:style-name="ce1">
            <text:p>104</text:p>
          </table:table-cell>
          <table:table-cell office:value-type="string" table:style-name="ce1">
            <text:p>UTENSIL A DI PEROTTI FRANCESC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3,1,3)" table:style-name="ce1">
            <text:p>104</text:p>
          </table:table-cell>
          <table:table-cell office:value-type="string" table:style-name="ce1">
            <text:p>VERNERO RAFFAEL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4,1,3)" table:style-name="ce1">
            <text:p>104</text:p>
          </table:table-cell>
          <table:table-cell office:value-type="string" table:style-name="ce1">
            <text:p>VINDROLA CARLO <text:s/>&amp; <text:s/>C. S.A.S.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5,1,3)" table:style-name="ce1">
            <text:p>104</text:p>
          </table:table-cell>
          <table:table-cell office:value-type="string" table:style-name="ce1">
            <text:p>VINTAGE TIME DI POMATO CHIARA CRISTI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6,1,3)" table:style-name="ce1">
            <text:p>104</text:p>
          </table:table-cell>
          <table:table-cell office:value-type="string" table:style-name="ce1">
            <text:p>VODOLA ANDRE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7,1,3)" table:style-name="ce1">
            <text:p>104</text:p>
          </table:table-cell>
          <table:table-cell office:value-type="string" table:style-name="ce1">
            <text:p>ZANZIBAR SNC (ER CARTOMATTO DI MURGIA AN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8,1,3)" table:style-name="ce1">
            <text:p>104</text:p>
          </table:table-cell>
          <table:table-cell office:value-type="string" table:style-name="ce1">
            <text:p>ZEN STUDIO PILATES DI TRIVELLATO ROSSEL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59,1,3)" table:style-name="ce1">
            <text:p>104</text:p>
          </table:table-cell>
          <table:table-cell office:value-type="string" table:style-name="ce1">
            <text:p>DHARMA SNC DI ANDOLFATTO LAR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0,1,3)" table:style-name="ce1">
            <text:p>104</text:p>
          </table:table-cell>
          <table:table-cell office:value-type="string" table:style-name="ce1">
            <text:p>COSIVAILMONDO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1,1,3)" table:style-name="ce1">
            <text:p>104</text:p>
          </table:table-cell>
          <table:table-cell office:value-type="string" table:style-name="ce1">
            <text:p>MAIOCCO ELENA (IL GLICINE)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2,1,3)" table:style-name="ce1">
            <text:p>104</text:p>
          </table:table-cell>
          <table:table-cell office:value-type="string" table:style-name="ce1">
            <text:p>MPT SRL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3,1,3)" table:style-name="ce1">
            <text:p>104</text:p>
          </table:table-cell>
          <table:table-cell office:value-type="string" table:style-name="ce1">
            <text:p>PISTORIO DENIS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4,1,3)" table:style-name="ce1">
            <text:p>104</text:p>
          </table:table-cell>
          <table:table-cell office:value-type="string" table:style-name="ce1">
            <text:p>BATTAGLIA SABRINA (QUALITIAMO)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5,1,3)" table:style-name="ce1">
            <text:p>104</text:p>
          </table:table-cell>
          <table:table-cell office:value-type="string" table:style-name="ce1">
            <text:p>PIAZZA MARTIRI 7 SRL (GALLUCCI DONATEL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6,1,3)" table:style-name="ce1">
            <text:p>104</text:p>
          </table:table-cell>
          <table:table-cell office:value-type="string" table:style-name="ce1">
            <text:p>AG SAFE DI ANTONELLA BORG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7,1,3)" table:style-name="ce1">
            <text:p>104</text:p>
          </table:table-cell>
          <table:table-cell office:value-type="string" table:style-name="ce1">
            <text:p>ALESSIO <text:s/>ANDRE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8,1,3)" table:style-name="ce1">
            <text:p>104</text:p>
          </table:table-cell>
          <table:table-cell office:value-type="string" table:style-name="ce1">
            <text:p>ANNIE PARIS SAS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69,1,3)" table:style-name="ce1">
            <text:p>104</text:p>
          </table:table-cell>
          <table:table-cell office:value-type="string" table:style-name="ce1">
            <text:p>ARENA GIOVANNI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0,1,3)" table:style-name="ce1">
            <text:p>104</text:p>
          </table:table-cell>
          <table:table-cell office:value-type="string" table:style-name="ce1">
            <text:p>ARMANDO ALESSANDRA<text:s text:c="17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1,1,3)" table:style-name="ce1">
            <text:p>104</text:p>
          </table:table-cell>
          <table:table-cell office:value-type="string" table:style-name="ce1">
            <text:p>ARTUSO <text:s/>GIORG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2,1,3)" table:style-name="ce1">
            <text:p>104</text:p>
          </table:table-cell>
          <table:table-cell office:value-type="string" table:style-name="ce1">
            <text:p>AVANCINI DANIEL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3,1,3)" table:style-name="ce1">
            <text:p>104</text:p>
          </table:table-cell>
          <table:table-cell office:value-type="string" table:style-name="ce1">
            <text:p>AZIENDA VITIVINICOLA PIERRO PAOL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4,1,3)" table:style-name="ce1">
            <text:p>104</text:p>
          </table:table-cell>
          <table:table-cell office:value-type="string" table:style-name="ce1">
            <text:p>BALLADORE LOREDANA<text:s text:c="17"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5,1,3)" table:style-name="ce1">
            <text:p>104</text:p>
          </table:table-cell>
          <table:table-cell office:value-type="string" table:style-name="ce1">
            <text:p>BAR MICHELE DI MANDUNZIO ANTON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6,1,3)" table:style-name="ce1">
            <text:p>104</text:p>
          </table:table-cell>
          <table:table-cell office:value-type="string" table:style-name="ce1">
            <text:p>BAR MIRIAM DI BERGAMINI FAUST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7,1,3)" table:style-name="ce1">
            <text:p>104</text:p>
          </table:table-cell>
          <table:table-cell office:value-type="string" table:style-name="ce1">
            <text:p>BAR PIT STOP DI CANONICO RAFFAELE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8,1,3)" table:style-name="ce1">
            <text:p>104</text:p>
          </table:table-cell>
          <table:table-cell office:value-type="string" table:style-name="ce1">
            <text:p>BASSETTO SILVAN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79,1,3)" table:style-name="ce1">
            <text:p>104</text:p>
          </table:table-cell>
          <table:table-cell office:value-type="string" table:style-name="ce1">
            <text:p>BELLATO <text:s/>RINALD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80,1,3)" table:style-name="ce1">
            <text:p>104</text:p>
          </table:table-cell>
          <table:table-cell office:value-type="string" table:style-name="ce1">
            <text:p>BELTRAMO GIORGIA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81,1,3)" table:style-name="ce1">
            <text:p>104</text:p>
          </table:table-cell>
          <table:table-cell office:value-type="string" table:style-name="ce1">
            <text:p>BERTANA CALZATURE DI BERTANA MASSIM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82,1,3)" table:style-name="ce1">
            <text:p>104</text:p>
          </table:table-cell>
          <table:table-cell office:value-type="string" table:style-name="ce1">
            <text:p>BIRRACECA 82 S.A.S. DI ARROBBIO MARCO &amp;<text:s/>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83,1,3)" table:style-name="ce1">
            <text:p>104</text:p>
          </table:table-cell>
          <table:table-cell office:value-type="string" table:style-name="ce1">
            <text:p>BLOB DI ABRATE GIORG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684,1,3)" table:style-name="ce1">
            <text:p>104</text:p>
          </table:table-cell>
          <table:table-cell office:value-type="string" table:style-name="ce1">
            <text:p>BOICO ALESSIO</text:p>
          </table:table-cell>
          <table:table-cell office:value-type="date" office:date-value="2021-01-25T00:00:00" table:style-name="ce8">
            <text:p>25/01/2021</text:p>
          </table:table-cell>
          <table:table-cell office:value-type="float" office:value="1040399" table:style-name="ce1">
            <text:p>1040399</text:p>
          </table:table-cell>
          <table:table-cell office:value-type="string" table:style-name="ce1">
            <text:p>Trasferimenti correnti a altre imprese</text:p>
          </table:table-cell>
          <table:table-cell office:value-type="float" office:value="500" table:style-name="ce2">
            <text:p><text:s/>500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10" table:formula="msoxl:=MID(E1685,1,3)" table:style-name="ce1">
            <text:p>110</text:p>
          </table:table-cell>
          <table:table-cell office:value-type="string" table:style-name="ce1">
            <text:p>UNION BROKERS S.R.L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100401" table:style-name="ce1">
            <text:p>1100401</text:p>
          </table:table-cell>
          <table:table-cell office:value-type="string" table:style-name="ce1">
            <text:p>Premi di assicurazione contro i danni</text:p>
          </table:table-cell>
          <table:table-cell office:value-type="float" office:value="452" table:style-name="ce2">
            <text:p><text:s/>452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86,1,3)" table:style-name="ce1">
            <text:p>103</text:p>
          </table:table-cell>
          <table:table-cell office:value-type="string" table:style-name="ce1">
            <text:p>ZONA OVEST DI TORINO S.R.L.<text:s text:c="8"/></text:p>
          </table:table-cell>
          <table:table-cell office:value-type="date" office:date-value="2021-03-02T00:00:00" table:style-name="ce8">
            <text:p>02/03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7466.4" table:style-name="ce2">
            <text:p><text:s/>7.466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87,1,3)" table:style-name="ce1">
            <text:p>103</text:p>
          </table:table-cell>
          <table:table-cell office:value-type="string" table:style-name="ce1">
            <text:p>ZONA OVEST DI TORINO S.R.L.<text:s text:c="8"/></text:p>
          </table:table-cell>
          <table:table-cell office:value-type="date" office:date-value="2021-02-25T00:00:00" table:style-name="ce8">
            <text:p>25/02/2021</text:p>
          </table:table-cell>
          <table:table-cell office:value-type="float" office:value="1030211" table:style-name="ce1">
            <text:p>1030211</text:p>
          </table:table-cell>
          <table:table-cell office:value-type="string" table:style-name="ce1">
            <text:p>Prestazioni professionali e specialistiche</text:p>
          </table:table-cell>
          <table:table-cell office:value-type="float" office:value="33593.29" table:style-name="ce2">
            <text:p><text:s/>33.593,2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88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1-08T00:00:00" table:style-name="ce8">
            <text:p>08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63" table:style-name="ce2">
            <text:p><text:s/>46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89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84" table:style-name="ce2">
            <text:p><text:s/>484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0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3-24T00:00:00" table:style-name="ce8">
            <text:p>24/03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7" table:style-name="ce2">
            <text:p><text:s/>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1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533" table:style-name="ce2">
            <text:p><text:s/>533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2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1-27T00:00:00" table:style-name="ce8">
            <text:p>27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7" table:style-name="ce2">
            <text:p><text:s/>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3,1,3)" table:style-name="ce1">
            <text:p>103</text:p>
          </table:table-cell>
          <table:table-cell office:value-type="string" table:style-name="ce1">
            <text:p>PERSONALE CANTIERI DI LAVORO<text:s text:c="7"/>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6" table:style-name="ce2">
            <text:p><text:s/>4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4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3-23T00:00:00" table:style-name="ce8">
            <text:p>23/03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501" table:style-name="ce2">
            <text:p><text:s/>50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5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2-24T00:00:00" table:style-name="ce8">
            <text:p>24/02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6" table:style-name="ce2">
            <text:p><text:s/>4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6,1,3)" table:style-name="ce1">
            <text:p>103</text:p>
          </table:table-cell>
          <table:table-cell office:value-type="string" table:style-name="ce1">
            <text:p>PERSONALE CANTIERI DI LAVORO<text:s text:c="7"/>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7" table:style-name="ce2">
            <text:p><text:s/>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7,1,3)" table:style-name="ce1">
            <text:p>103</text:p>
          </table:table-cell>
          <table:table-cell office:value-type="string" table:style-name="ce1">
            <text:p>I.N.P.S.<text:s text:c="27"/></text:p>
          </table:table-cell>
          <table:table-cell office:value-type="date" office:date-value="2021-01-08T00:00:00" table:style-name="ce8">
            <text:p>08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6" table:style-name="ce2">
            <text:p><text:s/>46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8,1,3)" table:style-name="ce1">
            <text:p>103</text:p>
          </table:table-cell>
          <table:table-cell office:value-type="string" table:style-name="ce1">
            <text:p>PERSONALE CANTIERI DI LAVORO<text:s text:c="7"/>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47" table:style-name="ce2">
            <text:p><text:s/>47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699,1,3)" table:style-name="ce1">
            <text:p>103</text:p>
          </table:table-cell>
          <table:table-cell office:value-type="string" table:style-name="ce1">
            <text:p>INSERIMENTO LAVORATIVO "BORSISTI"<text:s text:c="2"/></text:p>
          </table:table-cell>
          <table:table-cell office:value-type="date" office:date-value="2021-02-23T00:00:00" table:style-name="ce8">
            <text:p>23/02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2573.1" table:style-name="ce2">
            <text:p><text:s/>2.573,1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0,1,3)" table:style-name="ce1">
            <text:p>103</text:p>
          </table:table-cell>
          <table:table-cell office:value-type="string" table:style-name="ce1">
            <text:p>INSERIMENTO LAVORATIVO "BORSISTI"<text:s text:c="2"/>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151.49" table:style-name="ce2">
            <text:p><text:s/>3.151,4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1,1,3)" table:style-name="ce1">
            <text:p>103</text:p>
          </table:table-cell>
          <table:table-cell office:value-type="string" table:style-name="ce1">
            <text:p>INSERIMENTO LAVORATIVO "BORSISTI"<text:s text:c="2"/></text:p>
          </table:table-cell>
          <table:table-cell office:value-type="date" office:date-value="2021-01-21T00:00:00" table:style-name="ce8">
            <text:p>21/01/2021</text:p>
          </table:table-cell>
          <table:table-cell office:value-type="float" office:value="1030212" table:style-name="ce1">
            <text:p>1030212</text:p>
          </table:table-cell>
          <table:table-cell office:value-type="string" table:style-name="ce1">
            <text:p>Lavoro flessibile, quota LSU e acquisto di servizi da agenzie di lavoro interinale</text:p>
          </table:table-cell>
          <table:table-cell office:value-type="float" office:value="3802.16" table:style-name="ce2">
            <text:p><text:s/>3.802,1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2,1,3)" table:style-name="ce1">
            <text:p>103</text:p>
          </table:table-cell>
          <table:table-cell office:value-type="string" table:style-name="ce1">
            <text:p>REKEEP S.P.A.</text:p>
          </table:table-cell>
          <table:table-cell office:value-type="date" office:date-value="2021-03-09T00:00:00" table:style-name="ce8">
            <text:p>09/03/2021</text:p>
          </table:table-cell>
          <table:table-cell office:value-type="float" office:value="1030215" table:style-name="ce1">
            <text:p>1030215</text:p>
          </table:table-cell>
          <table:table-cell office:value-type="string" table:style-name="ce1">
            <text:p>Contratti di servizio pubblico</text:p>
          </table:table-cell>
          <table:table-cell office:value-type="float" office:value="4185.6099999999997" table:style-name="ce2">
            <text:p><text:s/>4.185,6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4" table:formula="msoxl:=MID(E1703,1,3)" table:style-name="ce1">
            <text:p>104</text:p>
          </table:table-cell>
          <table:table-cell office:value-type="string" table:style-name="ce1">
            <text:p>ZONA OVEST DI TORINO S.R.L.<text:s text:c="8"/></text:p>
          </table:table-cell>
          <table:table-cell office:value-type="date" office:date-value="2021-03-30T00:00:00" table:style-name="ce8">
            <text:p>30/03/2021</text:p>
          </table:table-cell>
          <table:table-cell office:value-type="float" office:value="1040302" table:style-name="ce1">
            <text:p>1040302</text:p>
          </table:table-cell>
          <table:table-cell office:value-type="string" table:style-name="ce1">
            <text:p>Trasferimenti correnti a altre imprese partecipate</text:p>
          </table:table-cell>
          <table:table-cell office:value-type="float" office:value="48441" table:style-name="ce2">
            <text:p><text:s/>48.441,0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88.69" table:style-name="ce2">
            <text:p><text:s/>88,69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52.48" table:style-name="ce2">
            <text:p><text:s/>252,4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404.66" table:style-name="ce2">
            <text:p><text:s/>2.404,6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21.4" table:style-name="ce2">
            <text:p><text:s/>421,4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68.84" table:style-name="ce2">
            <text:p><text:s/>368,8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0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3-22T00:00:00" table:style-name="ce8">
            <text:p>22/03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50.72" table:style-name="ce2">
            <text:p><text:s/>450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8.72" table:style-name="ce2">
            <text:p><text:s/>28,7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81.02" table:style-name="ce2">
            <text:p><text:s/>181,02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69.67" table:style-name="ce2">
            <text:p><text:s/>269,6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3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80.75" table:style-name="ce2">
            <text:p><text:s/>380,7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1-20T00:00:00" table:style-name="ce8">
            <text:p>20/01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48.04" table:style-name="ce2">
            <text:p><text:s/>48,0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34.68" table:style-name="ce2">
            <text:p><text:s/>234,6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61.17" table:style-name="ce2">
            <text:p><text:s/>61,1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70.27" table:style-name="ce2">
            <text:p><text:s/>70,2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1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5.64" table:style-name="ce2">
            <text:p><text:s/>15,64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26.7" table:style-name="ce2">
            <text:p><text:s/>226,70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0.25" table:style-name="ce2">
            <text:p><text:s/>50,2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2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282.97000000000003" table:style-name="ce2">
            <text:p><text:s/>282,97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3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341.26" table:style-name="ce2">
            <text:p><text:s/>341,26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4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86.28" table:style-name="ce2">
            <text:p><text:s/>586,28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5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6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5.71" table:style-name="ce2">
            <text:p><text:s/>55,7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7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51.45" table:style-name="ce2">
            <text:p><text:s/>51,4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8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29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4.85" table:style-name="ce2">
            <text:p><text:s/>14,85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30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31,1,3)" table:style-name="ce1">
            <text:p>103</text:p>
          </table:table-cell>
          <table:table-cell office:value-type="string" table:style-name="ce1">
            <text:p>ENI GAS E LUCE SPA</text:p>
          </table:table-cell>
          <table:table-cell office:value-type="date" office:date-value="2021-02-01T00:00:00" table:style-name="ce8">
            <text:p>01/02/2021</text:p>
          </table:table-cell>
          <table:table-cell office:value-type="float" office:value="1030205" table:style-name="ce1">
            <text:p>1030205</text:p>
          </table:table-cell>
          <table:table-cell office:value-type="string" table:style-name="ce1">
            <text:p>Utenze e canoni</text:p>
          </table:table-cell>
          <table:table-cell office:value-type="float" office:value="12.43" table:style-name="ce2">
            <text:p><text:s/>12,43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32,1,3)" table:style-name="ce1">
            <text:p>103</text:p>
          </table:table-cell>
          <table:table-cell office:value-type="string" table:style-name="ce1">
            <text:p>UTILITY CENTER PIU' S.N.C.DI GABRIELE TR</text:p>
          </table:table-cell>
          <table:table-cell office:value-type="date" office:date-value="2021-01-28T00:00:00" table:style-name="ce8">
            <text:p>28/01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23.91" table:style-name="ce2">
            <text:p><text:s/>23,91<text:s text:c="3"/>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1</text:p>
          </table:table-cell>
          <table:table-cell office:value-type="string" office:string-value="103" table:formula="msoxl:=MID(E1733,1,3)" table:style-name="ce1">
            <text:p>103</text:p>
          </table:table-cell>
          <table:table-cell office:value-type="string" table:style-name="ce1">
            <text:p>TIPOGRAFIA FB DEI F.LLI MASSIMO E PAOLO</text:p>
          </table:table-cell>
          <table:table-cell office:value-type="date" office:date-value="2021-02-17T00:00:00" table:style-name="ce8">
            <text:p>17/02/2021</text:p>
          </table:table-cell>
          <table:table-cell office:value-type="float" office:value="1030102" table:style-name="ce1">
            <text:p>1030102</text:p>
          </table:table-cell>
          <table:table-cell office:value-type="string" table:style-name="ce1">
            <text:p>Altri beni di consumo</text:p>
          </table:table-cell>
          <table:table-cell office:value-type="float" office:value="170.8" table:style-name="ce2">
            <text:p><text:s/>170,80<text:s text:c="3"/></text:p>
          </table:table-cell>
          <table:table-cell table:number-columns-repeated="16377"/>
        </table:table-row>
        <table:table-row table:style-name="ro1">
          <table:table-cell table:number-columns-repeated="6" table:style-name="ce1"/>
          <table:table-cell office:value-type="float" office:value="8055157.9400000032" table:formula="msoxl:=SUM(G11:G1733)" table:style-name="ce9">
            <text:p><text:s/>8.055.157,94<text:s text:c="3"/></text:p>
          </table:table-cell>
          <table:table-cell table:number-columns-repeated="16377"/>
        </table:table-row>
        <table:table-row table:number-rows-repeated="1046842" table:style-name="ro1">
          <table:table-cell table:number-columns-repeated="16384"/>
        </table:table-row>
      </table:table>
      <table:table table:name="Foglio2" table:style-name="ta2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1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  </number:text>
    </number:number-style>
    <number:number-style style:name="N36P1">
      <number:text>-</number:text>
      <number:number number:decimal-places="2" number:min-integer-digits="1" number:grouping="true"/>
      <number:text>   </number:text>
    </number:number-style>
    <number:number-style style:name="N36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Graphics" style:family="table-cell" style:data-style-name="N0"/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49%" style:table-centering="none" style:print="grid 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pcastagno</meta:initial-creator>
    <dc:creator>pcastagno</dc:creator>
    <meta:creation-date>2021-05-20T12:11:08Z</meta:creation-date>
    <dc:date>2021-05-20T12:15:45Z</dc:date>
    <meta:print-date>2021-05-20T12:15:31Z</meta:print-date>
  </office:meta>
</office:document-meta>
</file>