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3B000001EFC9229E036ACCFF51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2.91cm"/>
    </style:style>
    <style:style style:name="co3" style:family="table-column">
      <style:table-column-properties fo:break-before="auto" style:column-width="10.478cm"/>
    </style:style>
    <style:style style:name="co4" style:family="table-column">
      <style:table-column-properties fo:break-before="auto" style:column-width="4.07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6.351cm"/>
    </style:style>
    <style:style style:name="co7" style:family="table-column">
      <style:table-column-properties fo:break-before="auto" style:column-width="3.4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0.5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/>
    <style:style style:name="ce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" style:family="table-cell" style:parent-style-name="Default">
      <style:table-cell-properties fo:padding="0.071cm"/>
    </style:style>
    <style:style style:name="ce5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6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6" style:family="table-cell" style:parent-style-name="Default" style:data-style-name="N36">
      <style:table-cell-properties fo:padding="0.071cm"/>
    </style:style>
    <style:style style:name="ce8" style:family="table-cell" style:parent-style-name="Default" style:data-style-name="N36"/>
    <style:style style:name="ce2" style:family="table-cell" style:parent-style-name="Migliaia" style:data-style-name="N107"/>
    <style:style style:name="ce7" style:family="table-cell" style:parent-style-name="Migliaia" style:data-style-name="N107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9" style:family="table-cell" style:parent-style-name="Migliaia" style:data-style-name="N107">
      <style:text-properties fo:font-weight="bold" style:font-weight-asian="bold" style:font-weight-complex="bold"/>
    </style:style>
    <style:style style:name="gr1" style:family="graphic">
      <style:graphic-properties draw:stroke="none" draw:fill="none" draw:luminance="0%" draw:contrast="0%" fo:clip="rect(0.8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2"/>
        <table:table-column table:style-name="co1" table:number-columns-repeated="57" table:default-cell-style-name="ce1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33B000001EFC9229E036ACCFF51.png" xlink:type="simple" xlink:show="embed" xlink:actuate="onLoad" loext:mime-type="image/pn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3"/>
          <table:table-cell table:style-name="ce3" office:value-type="string" calcext:value-type="string">
            <text:p>SPESE CORRENTI</text:p>
          </table:table-cell>
          <table:table-cell table:number-columns-repeated="60"/>
        </table:table-row>
        <table:table-row table:style-name="ro1">
          <table:table-cell table:number-columns-repeated="3"/>
          <table:table-cell table:style-name="ce3"/>
          <table:table-cell table:number-columns-repeated="60"/>
        </table:table-row>
        <table:table-row table:style-name="ro1">
          <table:table-cell table:number-columns-repeated="3"/>
          <table:table-cell table:style-name="ce3" office:value-type="string" calcext:value-type="string">
            <text:p>PRIMO TRIMESTRE 2021</text:p>
          </table:table-cell>
          <table:table-cell table:number-columns-repeated="60"/>
        </table:table-row>
        <table:table-row table:style-name="ro1" table:number-rows-repeated="3">
          <table:table-cell table:number-columns-repeated="64"/>
        </table:table-row>
        <table:table-row table:style-name="ro2">
          <table:table-cell table:style-name="ce4" office:value-type="string" calcext:value-type="string">
            <text:p>TITOLO</text:p>
          </table:table-cell>
          <table:table-cell table:style-name="ce4" office:value-type="string" calcext:value-type="string">
            <text:p>MACRO</text:p>
          </table:table-cell>
          <table:table-cell table:style-name="ce5" office:value-type="string" calcext:value-type="string">
            <text:p>RAGIONE SOCIALE FORNITORE</text:p>
          </table:table-cell>
          <table:table-cell table:style-name="ce6" office:value-type="string" calcext:value-type="string">
            <text:p>PAGAMENTO</text:p>
          </table:table-cell>
          <table:table-cell table:style-name="ce6" office:value-type="string" calcext:value-type="string">
            <text:p>CODICE V°LVL</text:p>
          </table:table-cell>
          <table:table-cell table:style-name="ce5" office:value-type="string" calcext:value-type="string">
            <text:p>DESCRIZIONE V° LVL</text:p>
          </table:table-cell>
          <table:table-cell table:style-name="ce7" office:value-type="string" office:string-value="IMPORTO" calcext:value-type="string">
            <text:p><text:s/>IMPORTO 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1" calcext:value-type="float">
            <text:p>101</text:p>
          </table:table-cell>
          <table:table-cell table:style-name="ce12" office:value-type="string" calcext:value-type="string">
            <text:p>IL DOLCE FIORIRE DI GENNARI ERICA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51.38" calcext:value-type="float">
            <text:p>851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2"/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431.92" calcext:value-type="float">
            <text:p>431,9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431.92" calcext:value-type="float">
            <text:p>431,9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7-15" calcext:value-type="date">
            <text:p>15/07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91.5" calcext:value-type="float">
            <text:p>91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CAIRORCS MEDIA S.P.A.</text:p>
          </table:table-cell>
          <table:table-cell table:style-name="ce16" office:value-type="date" office:date-value="2021-05-19" calcext:value-type="date">
            <text:p>19/05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44" calcext:value-type="float">
            <text:p>2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91.5" calcext:value-type="float">
            <text:p>91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CAIRORCS MEDIA S.P.A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44" calcext:value-type="float">
            <text:p>2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431.92" calcext:value-type="float">
            <text:p>431,9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RIVETTI GRAFICA S.R.L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95.24" calcext:value-type="float">
            <text:p>295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865.17" calcext:value-type="float">
            <text:p>865,1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86.82" calcext:value-type="float">
            <text:p>186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RIVETTI GRAFICA S.R.L.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95.24" calcext:value-type="float">
            <text:p>295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882.5" calcext:value-type="float">
            <text:p>882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90.63" calcext:value-type="float">
            <text:p>190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CLASS PUBBLICITA' SPA <text:s text:c="13"/>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44" calcext:value-type="float">
            <text:p>2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91.5" calcext:value-type="float">
            <text:p>91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DEFENDINI LOGISTICA S.R.L</text:p>
          </table:table-cell>
          <table:table-cell table:style-name="ce16" office:value-type="date" office:date-value="2021-04-14" calcext:value-type="date">
            <text:p>14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4305.71" calcext:value-type="float">
            <text:p>4305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DEFENDINI LOGISTICA S.R.L</text:p>
          </table:table-cell>
          <table:table-cell table:style-name="ce16" office:value-type="date" office:date-value="2021-04-14" calcext:value-type="date">
            <text:p>14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1665.9" calcext:value-type="float">
            <text:p>11665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DEFENDINI LOGISTICA S.R.L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919.37" calcext:value-type="float">
            <text:p>919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DEFENDINI LOGISTICA S.R.L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927.98" calcext:value-type="float">
            <text:p>1927,9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DEFENDINI LOGISTICA S.R.L</text:p>
          </table:table-cell>
          <table:table-cell table:style-name="ce16" office:value-type="date" office:date-value="2021-05-19" calcext:value-type="date">
            <text:p>19/05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396.31" calcext:value-type="float">
            <text:p>1396,3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795.85" calcext:value-type="float">
            <text:p>795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CAIRORCS MEDIA S.P.A.</text:p>
          </table:table-cell>
          <table:table-cell table:style-name="ce16" office:value-type="date" office:date-value="2021-04-14" calcext:value-type="date">
            <text:p>14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44" calcext:value-type="float">
            <text:p>2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CLASS PUBBLICITA' SPA <text:s text:c="13"/></text:p>
          </table:table-cell>
          <table:table-cell table:style-name="ce16" office:value-type="date" office:date-value="2021-04-06" calcext:value-type="date">
            <text:p>06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44" calcext:value-type="float">
            <text:p>2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71.57" calcext:value-type="float">
            <text:p>171,5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761.19" calcext:value-type="float">
            <text:p>761,1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63.94" calcext:value-type="float">
            <text:p>163,9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RIVETTI GRAFICA S.R.L.</text:p>
          </table:table-cell>
          <table:table-cell table:style-name="ce16" office:value-type="date" office:date-value="2021-04-06" calcext:value-type="date">
            <text:p>06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95.24" calcext:value-type="float">
            <text:p>295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2" calcext:value-type="float">
            <text:p>102</text:p>
          </table:table-cell>
          <table:table-cell table:style-name="ce12" office:value-type="string" calcext:value-type="string">
            <text:p>CLASS PUBBLICITA' SPA <text:s text:c="13"/></text:p>
          </table:table-cell>
          <table:table-cell table:style-name="ce16" office:value-type="date" office:date-value="2021-06-16" calcext:value-type="date">
            <text:p>16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44" calcext:value-type="float">
            <text:p>2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CENTRO STUDI ENTI LOCALI</text:p>
          </table:table-cell>
          <table:table-cell table:style-name="ce16" office:value-type="date" office:date-value="2021-06-17" calcext:value-type="date">
            <text:p>17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159" calcext:value-type="float">
            <text:p>11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CENTRO STUDI ENTI LOCALI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74.97" calcext:value-type="float">
            <text:p>174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CENTRO STUDI ENTI LOCALI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35" calcext:value-type="float">
            <text:p>13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CENTRO STUDI ENTI LOCALI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879.53" calcext:value-type="float">
            <text:p>879,5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TIPOGRAFIA FB DEI F.LLI MASSIMO E PAOLO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83" calcext:value-type="float">
            <text:p>1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.72" calcext:value-type="float">
            <text:p>8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ERREBIAN S.P.A. <text:s text:c="19"/>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64.7" calcext:value-type="float">
            <text:p>164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ECO ANTINFORTUNISTICA SAS-LUCIDO &amp;C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0" calcext:value-type="float">
            <text:p>7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GIELLE PUBBLICITA'-GALLO LUCA STEFA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01.3" calcext:value-type="float">
            <text:p>201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ENEA ROSSI SAS DI RONCAROLI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04.9" calcext:value-type="float">
            <text:p>104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ERREBIAN S.P.A. <text:s text:c="19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1.96" calcext:value-type="float">
            <text:p>61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C.E.A.R.T. S.R.L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07.01" calcext:value-type="float">
            <text:p>207,0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3" calcext:value-type="float">
            <text:p>103</text:p>
          </table:table-cell>
          <table:table-cell table:style-name="ce12" office:value-type="string" calcext:value-type="string">
            <text:p>FORMANAGEMENT S.R.L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05" calcext:value-type="float">
            <text:p>30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4-06" calcext:value-type="date">
            <text:p>06/04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06.1" calcext:value-type="float">
            <text:p>106,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4-06" calcext:value-type="date">
            <text:p>06/04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287.44" calcext:value-type="float">
            <text:p>287,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4-06" calcext:value-type="date">
            <text:p>06/04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740.7" calcext:value-type="float">
            <text:p>740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4-06" calcext:value-type="date">
            <text:p>06/04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2034.33" calcext:value-type="float">
            <text:p>2034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6654.05" calcext:value-type="float">
            <text:p>6654,0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274.23" calcext:value-type="float">
            <text:p>274,2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396.24" calcext:value-type="float">
            <text:p>396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6898.76" calcext:value-type="float">
            <text:p>6898,7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19" calcext:value-type="date">
            <text:p>19/05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47403.48" calcext:value-type="float">
            <text:p>47403,4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84.22" calcext:value-type="float">
            <text:p>84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458.71" calcext:value-type="float">
            <text:p>458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683.82" calcext:value-type="float">
            <text:p>1683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4" calcext:value-type="float">
            <text:p>104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6373.3" calcext:value-type="float">
            <text:p>6373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224.87" calcext:value-type="float">
            <text:p>3224,8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52.46" calcext:value-type="float">
            <text:p>352,4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50.41" calcext:value-type="float">
            <text:p>50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80.04" calcext:value-type="float">
            <text:p>80,0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228.51" calcext:value-type="float">
            <text:p>3228,5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228.51" calcext:value-type="float">
            <text:p>3228,5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8252.37" calcext:value-type="float">
            <text:p>18252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8252.37" calcext:value-type="float">
            <text:p>18252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4065.87" calcext:value-type="float">
            <text:p>14065,8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4065.87" calcext:value-type="float">
            <text:p>14065,8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788.36" calcext:value-type="float">
            <text:p>4788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788.36" calcext:value-type="float">
            <text:p>4788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428.54" calcext:value-type="float">
            <text:p>2428,5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428.54" calcext:value-type="float">
            <text:p>2428,5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COSAFETY CONSULTING S.R.L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267.28" calcext:value-type="float">
            <text:p>2267,2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OSTAN PER. IND. GIORGIO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100" calcext:value-type="float">
            <text:p>21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S.P.E. STUDIO PROGETTO ENERGIA DIVISIONE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918.24" calcext:value-type="float">
            <text:p>2918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2268.57" calcext:value-type="float">
            <text:p>52268,5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2268.57" calcext:value-type="float">
            <text:p>52268,5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736.56" calcext:value-type="float">
            <text:p>1736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736.56" calcext:value-type="float">
            <text:p>1736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38" calcext:value-type="float">
            <text:p>85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54" calcext:value-type="float">
            <text:p>61,5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23" calcext:value-type="float">
            <text:p>61,2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9" calcext:value-type="float">
            <text:p>73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.97" calcext:value-type="float">
            <text:p>47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4.63" calcext:value-type="float">
            <text:p>144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78" calcext:value-type="float">
            <text:p>85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6.32" calcext:value-type="float">
            <text:p>206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6.02" calcext:value-type="float">
            <text:p>116,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23" calcext:value-type="float">
            <text:p>75,2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5.61" calcext:value-type="float">
            <text:p>65,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3.84" calcext:value-type="float">
            <text:p>143,8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8.95" calcext:value-type="float">
            <text:p>48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6.54" calcext:value-type="float">
            <text:p>96,5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6.77" calcext:value-type="float">
            <text:p>266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25.24" calcext:value-type="float">
            <text:p>325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1.09" calcext:value-type="float">
            <text:p>211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6.4" calcext:value-type="float">
            <text:p>136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6.6" calcext:value-type="float">
            <text:p>186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0.76" calcext:value-type="float">
            <text:p>170,7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3.95" calcext:value-type="float">
            <text:p>383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63" calcext:value-type="float">
            <text:p>17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2.84" calcext:value-type="float">
            <text:p>92,8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.75" calcext:value-type="float">
            <text:p>70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9.11" calcext:value-type="float">
            <text:p>179,1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.7" calcext:value-type="float">
            <text:p>69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7.73" calcext:value-type="float">
            <text:p>107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9.95" calcext:value-type="float">
            <text:p>259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6" calcext:value-type="float">
            <text:p>74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.53" calcext:value-type="float">
            <text:p>11,5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41.41" calcext:value-type="float">
            <text:p>1741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9.26" calcext:value-type="float">
            <text:p>309,2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9.52" calcext:value-type="float">
            <text:p>25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95.97" calcext:value-type="float">
            <text:p>1395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93.38" calcext:value-type="float">
            <text:p>493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76.37" calcext:value-type="float">
            <text:p>1076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5.94" calcext:value-type="float">
            <text:p>335,9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4.41" calcext:value-type="float">
            <text:p>54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COSTRUZIONI ARMANDO CAMERLO S.R.L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14" calcext:value-type="float">
            <text:p>1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COSTRUZIONI ARMANDO CAMERLO S.R.L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3104.53" calcext:value-type="float">
            <text:p>3104,5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COSTRUZIONI ARMANDO CAMERLO S.R.L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675" calcext:value-type="float">
            <text:p>46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COSTRUZIONI ARMANDO CAMERLO S.R.L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6974.47" calcext:value-type="float">
            <text:p>6974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COSTRUZIONI ARMANDO CAMERLO S.R.L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11157" calcext:value-type="float">
            <text:p>1115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3588.18" calcext:value-type="float">
            <text:p>13588,1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42.85" calcext:value-type="float">
            <text:p>442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BANCA FARMAFACTORING</text:p>
          </table:table-cell>
          <table:table-cell table:style-name="ce16" office:value-type="date" office:date-value="2021-06-18" calcext:value-type="date">
            <text:p>18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257.18" calcext:value-type="float">
            <text:p>2257,1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BANCA FARMAFACTORING</text:p>
          </table:table-cell>
          <table:table-cell table:style-name="ce16" office:value-type="date" office:date-value="2021-06-18" calcext:value-type="date">
            <text:p>18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80.73" calcext:value-type="float">
            <text:p>280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009.84" calcext:value-type="float">
            <text:p>1009,8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822.4" calcext:value-type="float">
            <text:p>822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DECORAZIONI D.O.C. DI BERNARDI ROBERTO P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81" calcext:value-type="float">
            <text:p>12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6635.97" calcext:value-type="float">
            <text:p>26635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026" calcext:value-type="float">
            <text:p>402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9.61" calcext:value-type="float">
            <text:p>119,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6" office:value-type="date" office:date-value="2021-07-01" calcext:value-type="date">
            <text:p>01/07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333.85" calcext:value-type="float">
            <text:p>333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0" calcext:value-type="float">
            <text:p>6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70.01" calcext:value-type="float">
            <text:p>70,0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20109" calcext:value-type="float">
            <text:p>1020109</text:p>
          </table:table-cell>
          <table:table-cell table:style-name="ce12" office:value-type="string" calcext:value-type="string">
            <text:p>Tassa di circolazione dei veicoli a motore (tassa automobilistica)</text:p>
          </table:table-cell>
          <table:table-cell table:style-name="ce12" office:value-type="float" office:value="93" calcext:value-type="float">
            <text:p>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20109" calcext:value-type="float">
            <text:p>1020109</text:p>
          </table:table-cell>
          <table:table-cell table:style-name="ce12" office:value-type="string" calcext:value-type="string">
            <text:p>Tassa di circolazione dei veicoli a motore (tassa automobilistica)</text:p>
          </table:table-cell>
          <table:table-cell table:style-name="ce12" office:value-type="float" office:value="89.9" calcext:value-type="float">
            <text:p>89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20109" calcext:value-type="float">
            <text:p>1020109</text:p>
          </table:table-cell>
          <table:table-cell table:style-name="ce12" office:value-type="string" calcext:value-type="string">
            <text:p>Tassa di circolazione dei veicoli a motore (tassa automobilistica)</text:p>
          </table:table-cell>
          <table:table-cell table:style-name="ce12" office:value-type="float" office:value="78.49" calcext:value-type="float">
            <text:p>78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BC FORNITURE SRL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20109" calcext:value-type="float">
            <text:p>1020109</text:p>
          </table:table-cell>
          <table:table-cell table:style-name="ce12" office:value-type="string" calcext:value-type="string">
            <text:p>Tassa di circolazione dei veicoli a motore (tassa automobilistica)</text:p>
          </table:table-cell>
          <table:table-cell table:style-name="ce12" office:value-type="float" office:value="965.91" calcext:value-type="float">
            <text:p>965,9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BC FORNITURE SRL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20109" calcext:value-type="float">
            <text:p>1020109</text:p>
          </table:table-cell>
          <table:table-cell table:style-name="ce12" office:value-type="string" calcext:value-type="string">
            <text:p>Tassa di circolazione dei veicoli a motore (tassa automobilistica)</text:p>
          </table:table-cell>
          <table:table-cell table:style-name="ce12" office:value-type="float" office:value="66.67" calcext:value-type="float">
            <text:p>66,6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EDITRICE SIFIC S.R.L.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990" calcext:value-type="float">
            <text:p>99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.89" calcext:value-type="float">
            <text:p>9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9" calcext:value-type="float">
            <text:p>1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35.01" calcext:value-type="float">
            <text:p>135,0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9.1" calcext:value-type="float">
            <text:p>39,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TEAM TECNOLOGIA ED AMBIENTE SAS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1" calcext:value-type="float">
            <text:p>3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SAMPERIO VERNICI S.R.L.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9.09" calcext:value-type="float">
            <text:p>39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ECO ANTINFORTUNISTICA SAS-LUCIDO &amp;C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3" calcext:value-type="float">
            <text:p>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0" calcext:value-type="float">
            <text:p>9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BC FORNITURE SRL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50" calcext:value-type="float">
            <text:p>65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24.72" calcext:value-type="float">
            <text:p>524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72.84" calcext:value-type="float">
            <text:p>672,8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SAMPERIO VERNICI S.R.L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24.78" calcext:value-type="float">
            <text:p>124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2"/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4484.6" calcext:value-type="float">
            <text:p>4484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EXEL SRL <text:s text:c="26"/></text:p>
          </table:table-cell>
          <table:table-cell table:style-name="ce16" office:value-type="date" office:date-value="2021-06-18" calcext:value-type="date">
            <text:p>18/06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369.05" calcext:value-type="float">
            <text:p>369,0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4.4" calcext:value-type="float">
            <text:p>24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MONTEBELLO TEODORO FABRIZIO E ROBERTO S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5.45" calcext:value-type="float">
            <text:p>45,4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L.B. AUTORIPARAZIONI DI BERTAIA LUCA</text:p>
          </table:table-cell>
          <table:table-cell table:style-name="ce16" office:value-type="date" office:date-value="2021-05-27" calcext:value-type="date">
            <text:p>27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PIEMONTE RICAMBI SRL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52.68" calcext:value-type="float">
            <text:p>352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LA LUCERNA DI G.LONGO &amp; C. S.A.S.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STUDIO LEGALE ROULLET SCALISE</text:p>
          </table:table-cell>
          <table:table-cell table:style-name="ce16" office:value-type="date" office:date-value="2021-04-14" calcext:value-type="date">
            <text:p>14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6472.8" calcext:value-type="float">
            <text:p>6472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CSA TEAM S.R.L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114.67" calcext:value-type="float">
            <text:p>5114,6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SINTESI S.P.A.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159" calcext:value-type="float">
            <text:p>11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COOPERATIVA SOCIALE P.G. FRASSATI S.C.S.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7768.55" calcext:value-type="float">
            <text:p>7768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COOPERATIVA SOCIALE P.G. FRASSATI S.C.S.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7768.55" calcext:value-type="float">
            <text:p>7768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44408.99" calcext:value-type="float">
            <text:p>44408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884.04" calcext:value-type="float">
            <text:p>1884,0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490.04" calcext:value-type="float">
            <text:p>2490,0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.43" calcext:value-type="float">
            <text:p>37,4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6" calcext:value-type="float">
            <text:p>106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8.62" calcext:value-type="float">
            <text:p>118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7" calcext:value-type="float">
            <text:p>107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6" office:value-type="date" office:date-value="2021-07-01" calcext:value-type="date">
            <text:p>01/07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78.68" calcext:value-type="float">
            <text:p>478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7" calcext:value-type="float">
            <text:p>107</text:p>
          </table:table-cell>
          <table:table-cell table:style-name="ce12" office:value-type="string" calcext:value-type="string">
            <text:p>S.I.M.I. SAS <text:s text:c="22"/></text:p>
          </table:table-cell>
          <table:table-cell table:style-name="ce16" office:value-type="date" office:date-value="2021-06-28" calcext:value-type="date">
            <text:p>28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47.74" calcext:value-type="float">
            <text:p>447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7" calcext:value-type="float">
            <text:p>107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17.16" calcext:value-type="float">
            <text:p>817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7" calcext:value-type="float">
            <text:p>107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41.6" calcext:value-type="float">
            <text:p>341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7" calcext:value-type="float">
            <text:p>107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6" office:value-type="date" office:date-value="2021-05-27" calcext:value-type="date">
            <text:p>27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8.3" calcext:value-type="float">
            <text:p>18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7" calcext:value-type="float">
            <text:p>107</text:p>
          </table:table-cell>
          <table:table-cell table:style-name="ce12" office:value-type="string" calcext:value-type="string">
            <text:p>CRIVELLARI SANDRO LEGATORIA <text:s text:c="7"/>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58" calcext:value-type="float">
            <text:p>95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CONCRETE SRL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679.54" calcext:value-type="float">
            <text:p>679,5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24" calcext:value-type="date">
            <text:p>24/05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437.15" calcext:value-type="float">
            <text:p>437,1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S.I.M.I. SAS <text:s text:c="22"/>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1592.1" calcext:value-type="float">
            <text:p>1592,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9582.09" calcext:value-type="float">
            <text:p>9582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238.11" calcext:value-type="float">
            <text:p>238,1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WICON ITALIA SRL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13" calcext:value-type="float">
            <text:p>2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5243.45" calcext:value-type="float">
            <text:p>5243,4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13061.72" calcext:value-type="float">
            <text:p>13061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6" office:value-type="date" office:date-value="2021-07-28" calcext:value-type="date">
            <text:p>28/07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12105.86" calcext:value-type="float">
            <text:p>12105,8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6" office:value-type="date" office:date-value="2021-06-28" calcext:value-type="date">
            <text:p>28/06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14920.93" calcext:value-type="float">
            <text:p>14920,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INFOPOL S.R.L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PROGETTO SOFIS DI MICHELE MAJETTA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90" calcext:value-type="float">
            <text:p>9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INFOPOL S.R.L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60" calcext:value-type="float">
            <text:p>6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OPERA S.R.L.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220" calcext:value-type="float">
            <text:p>22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A.N.U.S.C.A <text:s text:c="2"/>S.R.L. <text:s text:c="14"/></text:p>
          </table:table-cell>
          <table:table-cell table:style-name="ce16" office:value-type="date" office:date-value="2021-06-29" calcext:value-type="date">
            <text:p>29/06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200" calcext:value-type="float">
            <text:p>2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FONDAZIONE DELL'ORDINE DEGLI ARCHITETTI</text:p>
          </table:table-cell>
          <table:table-cell table:style-name="ce16" office:value-type="date" office:date-value="2021-06-29" calcext:value-type="date">
            <text:p>29/06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65" calcext:value-type="float">
            <text:p>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DIRITTOITALIA SRL</text:p>
          </table:table-cell>
          <table:table-cell table:style-name="ce16" office:value-type="date" office:date-value="2021-06-28" calcext:value-type="date">
            <text:p>28/06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700" calcext:value-type="float">
            <text:p>7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GTER SRL INNOVAZIONE IN GEOMATICA</text:p>
          </table:table-cell>
          <table:table-cell table:style-name="ce16" office:value-type="date" office:date-value="2021-05-24" calcext:value-type="date">
            <text:p>24/05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820" calcext:value-type="float">
            <text:p>82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FONDAZIONE DELL'ORDINE DEGLI ARCHITETTI</text:p>
          </table:table-cell>
          <table:table-cell table:style-name="ce16" office:value-type="date" office:date-value="2021-05-27" calcext:value-type="date">
            <text:p>27/05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92" calcext:value-type="float">
            <text:p>19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CIVICA S.R.L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60" calcext:value-type="float">
            <text:p>6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PUBBLIFORMEZ S.A.S. DI GAGLIANO M. &amp; C.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230" calcext:value-type="float">
            <text:p>23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PROGETTO SOFIS DI MICHELE MAJETTA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80" calcext:value-type="float">
            <text:p>18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A.N.U.S.C.A <text:s text:c="2"/>S.R.L. <text:s text:c="14"/>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200" calcext:value-type="float">
            <text:p>2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GEAM ASSOCIAZIONE GEORISORSE E AMBIENTE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02" calcext:value-type="float">
            <text:p>1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NOMODIDATTICA S.R.L.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82" calcext:value-type="float">
            <text:p>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FORMEL S.R.L. <text:s text:c="21"/>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3502" calcext:value-type="float">
            <text:p>35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CSI PIEMONTE <text:s text:c="22"/></text:p>
          </table:table-cell>
          <table:table-cell table:style-name="ce16" office:value-type="date" office:date-value="2021-05-27" calcext:value-type="date">
            <text:p>27/05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3710.65" calcext:value-type="float">
            <text:p>3710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" calcext:value-type="float">
            <text:p>110</text:p>
          </table:table-cell>
          <table:table-cell table:style-name="ce12" office:value-type="string" calcext:value-type="string">
            <text:p>STUDIO STORTI SRL</text:p>
          </table:table-cell>
          <table:table-cell table:style-name="ce16" office:value-type="date" office:date-value="2021-04-14" calcext:value-type="date">
            <text:p>14/04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1754.36" calcext:value-type="float">
            <text:p>1754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02.22" calcext:value-type="float">
            <text:p>2502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691.94" calcext:value-type="float">
            <text:p>18691,9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.86" calcext:value-type="float">
            <text:p>4,8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FASTWEB S.P.A.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0.2" calcext:value-type="float">
            <text:p>0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01.39" calcext:value-type="float">
            <text:p>1701,3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724.14" calcext:value-type="float">
            <text:p>18724,1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6" calcext:value-type="date">
            <text:p>0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.7" calcext:value-type="float">
            <text:p>4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6" calcext:value-type="date">
            <text:p>0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.16" calcext:value-type="float">
            <text:p>4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6" calcext:value-type="date">
            <text:p>0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17" calcext:value-type="float">
            <text:p>3,1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30" calcext:value-type="float">
            <text:p>793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52.68" calcext:value-type="float">
            <text:p>1952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PUBLIKA S.R.L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20" calcext:value-type="float">
            <text:p>32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30" calcext:value-type="float">
            <text:p>23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WOLTERS KLUWER ITALIA SRL - (EX IPSOA)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898.56" calcext:value-type="float">
            <text:p>898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WOLTERS KLUWER ITALIA SRL - (EX IPSOA)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898.56" calcext:value-type="float">
            <text:p>898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AZIENDA SPECIALE MULTISERVIZI <text:s text:c="5"/>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9.16" calcext:value-type="float">
            <text:p>49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AZIENDA SPECIALE MULTISERVIZI <text:s text:c="5"/>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5.55" calcext:value-type="float">
            <text:p>55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4.48" calcext:value-type="float">
            <text:p>144,4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00.46" calcext:value-type="float">
            <text:p>100,4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2.34" calcext:value-type="float">
            <text:p>12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0.77" calcext:value-type="float">
            <text:p>20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0.91" calcext:value-type="float">
            <text:p>140,9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GRAFICA STAMPA RIVOLI S.N.C.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0.26" calcext:value-type="float">
            <text:p>40,2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61" calcext:value-type="float">
            <text:p>19,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0.45" calcext:value-type="float">
            <text:p>210,4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2.4" calcext:value-type="float">
            <text:p>512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34.32" calcext:value-type="float">
            <text:p>434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4" calcext:value-type="float">
            <text:p>85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3.93" calcext:value-type="float">
            <text:p>313,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6.89" calcext:value-type="float">
            <text:p>336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.41" calcext:value-type="float">
            <text:p>24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06.82" calcext:value-type="float">
            <text:p>8206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6.11" calcext:value-type="float">
            <text:p>896,1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4.96" calcext:value-type="float">
            <text:p>634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65.16" calcext:value-type="float">
            <text:p>9965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SERVIZIO ELETTR NAZIONALE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.93" calcext:value-type="float">
            <text:p>47,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488.15" calcext:value-type="float">
            <text:p>8488,1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1.15" calcext:value-type="float">
            <text:p>821,1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45.89" calcext:value-type="float">
            <text:p>945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.33" calcext:value-type="float">
            <text:p>15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BANCA FARMAFACTORING</text:p>
          </table:table-cell>
          <table:table-cell table:style-name="ce16" office:value-type="date" office:date-value="2021-06-18" calcext:value-type="date">
            <text:p>18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6.29" calcext:value-type="float">
            <text:p>116,2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.24" calcext:value-type="float">
            <text:p>37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8.52" calcext:value-type="float">
            <text:p>208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52.68" calcext:value-type="float">
            <text:p>1952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2.49" calcext:value-type="float">
            <text:p>532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92.78" calcext:value-type="float">
            <text:p>1692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4.59" calcext:value-type="float">
            <text:p>384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3.03" calcext:value-type="float">
            <text:p>123,0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8.16" calcext:value-type="float">
            <text:p>278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0.93" calcext:value-type="float">
            <text:p>300,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30" calcext:value-type="float">
            <text:p>793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GIELLE PUBBLICITA'-GALLO LUCA STEFA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829.6" calcext:value-type="float">
            <text:p>829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AR.PA.S. S.N.C. DI TREVISAN LUIGI E ALES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00.2" calcext:value-type="float">
            <text:p>500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PRIMO S.P.A.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64.07" calcext:value-type="float">
            <text:p>264,0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INFOCERT SPA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10" calcext:value-type="float">
            <text:p>61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GESTIONI.DOC <text:s/>S.R.L.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15.9" calcext:value-type="float">
            <text:p>115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MATTIAZZO - ZANINI <text:s/>SNC <text:s text:c="11"/></text:p>
          </table:table-cell>
          <table:table-cell table:style-name="ce12"/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00" calcext:value-type="float">
            <text:p>1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MATTIAZZO - ZANINI <text:s/>SNC <text:s text:c="11"/></text:p>
          </table:table-cell>
          <table:table-cell table:style-name="ce12"/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00" calcext:value-type="float">
            <text:p>1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17.16" calcext:value-type="float">
            <text:p>217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SERVETTI <text:s/>MARIA <text:s/>CHIARA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049.29" calcext:value-type="float">
            <text:p>5049,2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MERANI &amp; ASSOCIATI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948.32" calcext:value-type="float">
            <text:p>4948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ASSOC. PROFESSIONALE STUDIO AVV CARPANO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357.89" calcext:value-type="float">
            <text:p>5357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SERVETTI <text:s/>MARIA <text:s/>CHIARA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3145.14" calcext:value-type="float">
            <text:p>3145,1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PUBLIKA S.R.L</text:p>
          </table:table-cell>
          <table:table-cell table:style-name="ce12"/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7320" calcext:value-type="float">
            <text:p>732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6" office:value-type="date" office:date-value="2021-07-01" calcext:value-type="date">
            <text:p>01/07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1843.3" calcext:value-type="float">
            <text:p>1843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5-27" calcext:value-type="date">
            <text:p>27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0" calcext:value-type="float">
            <text:p>3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0" calcext:value-type="float">
            <text:p>3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74.33" calcext:value-type="float">
            <text:p>874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02.22" calcext:value-type="float">
            <text:p>2502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2.32" calcext:value-type="float">
            <text:p>762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2.49" calcext:value-type="float">
            <text:p>532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94.1" calcext:value-type="float">
            <text:p>494,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2.02" calcext:value-type="float">
            <text:p>782,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2.33" calcext:value-type="float">
            <text:p>702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7.81" calcext:value-type="float">
            <text:p>257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4.46" calcext:value-type="float">
            <text:p>174,4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9.24" calcext:value-type="float">
            <text:p>539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0.01" calcext:value-type="float">
            <text:p>0,0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0.66" calcext:value-type="float">
            <text:p>40,6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71" calcext:value-type="float">
            <text:p>19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71" calcext:value-type="float">
            <text:p>19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2"/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730.9" calcext:value-type="float">
            <text:p>730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CI.TI.ESSE S.R.L. <text:s text:c="17"/>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27" calcext:value-type="float">
            <text:p>42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732" calcext:value-type="float">
            <text:p>7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5-27" calcext:value-type="date">
            <text:p>27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92.96" calcext:value-type="float">
            <text:p>192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GIANOTTI SERGIO - ELETTRAUTO <text:s text:c="6"/>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11.37" calcext:value-type="float">
            <text:p>211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9.36" calcext:value-type="float">
            <text:p>119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CARROZZERIA LA GENERALA DI LASALVIA VINC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67.52" calcext:value-type="float">
            <text:p>267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GIANOTTI SERGIO - ELETTRAUTO <text:s text:c="6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80.56" calcext:value-type="float">
            <text:p>180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40" calcext:value-type="float">
            <text:p>24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AUTORIPARAZIONI NATALE S.R.L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56.67" calcext:value-type="float">
            <text:p>156,6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LA MATTINA ANGELO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7.5" calcext:value-type="float">
            <text:p>127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ALADINA RADIO S.R.L. <text:s text:c="14"/>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597.46" calcext:value-type="float">
            <text:p>1597,4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GATTO <text:s/>ALESSANDRO</text:p>
          </table:table-cell>
          <table:table-cell table:style-name="ce16" office:value-type="date" office:date-value="2021-04-14" calcext:value-type="date">
            <text:p>14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512.4" calcext:value-type="float">
            <text:p>512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35.24" calcext:value-type="float">
            <text:p>135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4-16" calcext:value-type="date">
            <text:p>16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7.36" calcext:value-type="float">
            <text:p>17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4-16" calcext:value-type="date">
            <text:p>16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3.22" calcext:value-type="float">
            <text:p>353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4-16" calcext:value-type="date">
            <text:p>16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4989.89" calcext:value-type="float">
            <text:p>24989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3111.54" calcext:value-type="float">
            <text:p>33111,5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7585.05" calcext:value-type="float">
            <text:p>27585,0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3974.17" calcext:value-type="float">
            <text:p>33974,1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7109.99" calcext:value-type="float">
            <text:p>7109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7109.99" calcext:value-type="float">
            <text:p>7109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4-16" calcext:value-type="date">
            <text:p>16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9806.03" calcext:value-type="float">
            <text:p>29806,0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6-16" calcext:value-type="date">
            <text:p>16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841.85" calcext:value-type="float">
            <text:p>841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5087" calcext:value-type="float">
            <text:p>3508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3769" calcext:value-type="float">
            <text:p>2376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7935.5" calcext:value-type="float">
            <text:p>17935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ELEPASS S.P.A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.65" calcext:value-type="float">
            <text:p>6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AUTOSTRADE PER L'ITALIA S.P.A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.81" calcext:value-type="float">
            <text:p>2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ELEPASS S.P.A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.65" calcext:value-type="float">
            <text:p>6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ELEPASS S.P.A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.65" calcext:value-type="float">
            <text:p>6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52.05" calcext:value-type="float">
            <text:p>552,0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OFFICE DEPOT ITALIA S.R.L.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07.53" calcext:value-type="float">
            <text:p>307,5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ERREBIAN S.P.A. <text:s text:c="19"/>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83.5" calcext:value-type="float">
            <text:p>283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GESTIONI.DOC <text:s/>S.R.L.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47.7" calcext:value-type="float">
            <text:p>347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GESTIONI.DOC <text:s/>S.R.L.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0.5" calcext:value-type="float">
            <text:p>30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CONFEZIONI PIERROT DI BALLARDINI PIETRO</text:p>
          </table:table-cell>
          <table:table-cell table:style-name="ce16" office:value-type="date" office:date-value="2021-04-14" calcext:value-type="date">
            <text:p>14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65.15" calcext:value-type="float">
            <text:p>365,1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CONFEZIONI PIERROT DI BALLARDINI PIETRO</text:p>
          </table:table-cell>
          <table:table-cell table:style-name="ce16" office:value-type="date" office:date-value="2021-05-19" calcext:value-type="date">
            <text:p>19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300.54" calcext:value-type="float">
            <text:p>1300,5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CALZATURIFICIO FRATELLI SOLDINI SPA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260.29" calcext:value-type="float">
            <text:p>2260,2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GIANFORT SRL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16.06" calcext:value-type="float">
            <text:p>516,0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11.35" calcext:value-type="float">
            <text:p>1111,3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64.38" calcext:value-type="float">
            <text:p>1164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03.14" calcext:value-type="float">
            <text:p>1103,1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CONFEZIONI PIERROT DI BALLARDINI PIETRO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104" calcext:value-type="float">
            <text:p>1030104</text:p>
          </table:table-cell>
          <table:table-cell table:style-name="ce12" office:value-type="string" calcext:value-type="string">
            <text:p>Armi e materiale per usi militari, ordine pubblico, sicurezza</text:p>
          </table:table-cell>
          <table:table-cell table:style-name="ce12" office:value-type="float" office:value="488" calcext:value-type="float">
            <text:p>4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6" office:value-type="date" office:date-value="2021-06-16" calcext:value-type="date">
            <text:p>16/06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275.59" calcext:value-type="float">
            <text:p>275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95.55" calcext:value-type="float">
            <text:p>3795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95.55" calcext:value-type="float">
            <text:p>3795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95.55" calcext:value-type="float">
            <text:p>3795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AXON ENTERPRISE ITALIA S.R.L.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39.36" calcext:value-type="float">
            <text:p>6939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29.15" calcext:value-type="float">
            <text:p>2029,1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33.31" calcext:value-type="float">
            <text:p>1433,3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7.41" calcext:value-type="float">
            <text:p>367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.83" calcext:value-type="float">
            <text:p>69,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8.4" calcext:value-type="float">
            <text:p>58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6" office:value-type="date" office:date-value="2021-07-01" calcext:value-type="date">
            <text:p>01/07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718.02" calcext:value-type="float">
            <text:p>718,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1.82" calcext:value-type="float">
            <text:p>121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SAMPERIO VERNICI S.R.L.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1.65" calcext:value-type="float">
            <text:p>41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2" calcext:value-type="float">
            <text:p>9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.87" calcext:value-type="float">
            <text:p>63,8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73" calcext:value-type="float">
            <text:p>89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37" calcext:value-type="float">
            <text:p>73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.32" calcext:value-type="float">
            <text:p>102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2.76" calcext:value-type="float">
            <text:p>62,7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4.2" calcext:value-type="float">
            <text:p>134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.59" calcext:value-type="float">
            <text:p>79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74" calcext:value-type="float">
            <text:p>77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9" calcext:value-type="float">
            <text:p>73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6.77" calcext:value-type="float">
            <text:p>66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26" calcext:value-type="float">
            <text:p>77,2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7.58" calcext:value-type="float">
            <text:p>147,5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0.89" calcext:value-type="float">
            <text:p>90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71" calcext:value-type="float">
            <text:p>73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5.02" calcext:value-type="float">
            <text:p>105,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.89" calcext:value-type="float">
            <text:p>63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19" calcext:value-type="float">
            <text:p>78,1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.73" calcext:value-type="float">
            <text:p>63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5" calcext:value-type="float">
            <text:p>89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68" calcext:value-type="float">
            <text:p>77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83" calcext:value-type="float">
            <text:p>85,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81" calcext:value-type="float">
            <text:p>77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7.77" calcext:value-type="float">
            <text:p>417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.12" calcext:value-type="float">
            <text:p>50,1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9.46" calcext:value-type="float">
            <text:p>219,4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9.77" calcext:value-type="float">
            <text:p>399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4.76" calcext:value-type="float">
            <text:p>384,7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8.6" calcext:value-type="float">
            <text:p>378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5.7" calcext:value-type="float">
            <text:p>385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49.69" calcext:value-type="float">
            <text:p>649,6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3.46" calcext:value-type="float">
            <text:p>253,4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1.65" calcext:value-type="float">
            <text:p>211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5.36" calcext:value-type="float">
            <text:p>185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4.65" calcext:value-type="float">
            <text:p>384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.51" calcext:value-type="float">
            <text:p>28,5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36.34" calcext:value-type="float">
            <text:p>236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1.4" calcext:value-type="float">
            <text:p>451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9.62" calcext:value-type="float">
            <text:p>2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4.99" calcext:value-type="float">
            <text:p>334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4" calcext:value-type="float">
            <text:p>30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82.64" calcext:value-type="float">
            <text:p>582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.12" calcext:value-type="float">
            <text:p>50,1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8.04" calcext:value-type="float">
            <text:p>278,0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8.27" calcext:value-type="float">
            <text:p>518,2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4.16" calcext:value-type="float">
            <text:p>514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1.33" calcext:value-type="float">
            <text:p>761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1.82" calcext:value-type="float">
            <text:p>451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9.56" calcext:value-type="float">
            <text:p>479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5.12" calcext:value-type="float">
            <text:p>375,1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1.86" calcext:value-type="float">
            <text:p>341,8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9.96" calcext:value-type="float">
            <text:p>289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SERVIZIO ELETTR NAZIONALE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2.21" calcext:value-type="float">
            <text:p>62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2.33" calcext:value-type="float">
            <text:p>362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9.75" calcext:value-type="float">
            <text:p>289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8.47" calcext:value-type="float">
            <text:p>208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1.89" calcext:value-type="float">
            <text:p>691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1.19" calcext:value-type="float">
            <text:p>71,1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8.4" calcext:value-type="float">
            <text:p>58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36.59" calcext:value-type="float">
            <text:p>236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0.3" calcext:value-type="float">
            <text:p>390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52.07" calcext:value-type="float">
            <text:p>652,0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77.09" calcext:value-type="float">
            <text:p>2777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1.9" calcext:value-type="float">
            <text:p>191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9.95" calcext:value-type="float">
            <text:p>159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.08" calcext:value-type="float">
            <text:p>16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0.98" calcext:value-type="float">
            <text:p>110,9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.39" calcext:value-type="float">
            <text:p>9,3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0919.18" calcext:value-type="float">
            <text:p>10919,1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34.97" calcext:value-type="float">
            <text:p>234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49.51" calcext:value-type="float">
            <text:p>249,5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79821.64" calcext:value-type="float">
            <text:p>79821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4788.13" calcext:value-type="float">
            <text:p>34788,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31" calcext:value-type="float">
            <text:p>61,3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8.6" calcext:value-type="float">
            <text:p>378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48.62" calcext:value-type="float">
            <text:p>548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5.98" calcext:value-type="float">
            <text:p>615,9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29.01" calcext:value-type="float">
            <text:p>529,0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8.34" calcext:value-type="float">
            <text:p>458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2" calcext:value-type="float">
            <text:p>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AR.PA.S. S.N.C. DI TREVISAN LUIGI E ALES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PRIMO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1.5" calcext:value-type="float">
            <text:p>91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4-15" calcext:value-type="date">
            <text:p>15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9.3" calcext:value-type="float">
            <text:p>49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34" calcext:value-type="float">
            <text:p>89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56" calcext:value-type="float">
            <text:p>99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5.03" calcext:value-type="float">
            <text:p>125,0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7.77" calcext:value-type="float">
            <text:p>177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.37" calcext:value-type="float">
            <text:p>98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.68" calcext:value-type="float">
            <text:p>79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0.93" calcext:value-type="float">
            <text:p>80,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95" calcext:value-type="float">
            <text:p>75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3.37" calcext:value-type="float">
            <text:p>83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0.39" calcext:value-type="float">
            <text:p>80,3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3.35" calcext:value-type="float">
            <text:p>123,3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69.85" calcext:value-type="float">
            <text:p>469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09" calcext:value-type="float">
            <text:p>77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86" calcext:value-type="float">
            <text:p>76,8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.62" calcext:value-type="float">
            <text:p>98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0.22" calcext:value-type="float">
            <text:p>80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1.07" calcext:value-type="float">
            <text:p>81,0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98" calcext:value-type="float">
            <text:p>75,9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79" calcext:value-type="float">
            <text:p>78,7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15" calcext:value-type="float">
            <text:p>82,1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33" calcext:value-type="float">
            <text:p>126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4.3" calcext:value-type="float">
            <text:p>414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47" calcext:value-type="float">
            <text:p>78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63" calcext:value-type="float">
            <text:p>76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.58" calcext:value-type="float">
            <text:p>47,5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8" calcext:value-type="float">
            <text:p>99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13" calcext:value-type="float">
            <text:p>75,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5.86" calcext:value-type="float">
            <text:p>265,8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01.85" calcext:value-type="float">
            <text:p>601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69.95" calcext:value-type="float">
            <text:p>469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2.68" calcext:value-type="float">
            <text:p>452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03.66" calcext:value-type="float">
            <text:p>603,6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21.61" calcext:value-type="float">
            <text:p>321,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0.43" calcext:value-type="float">
            <text:p>890,4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1.64" calcext:value-type="float">
            <text:p>361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7.02" calcext:value-type="float">
            <text:p>367,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5.34" calcext:value-type="float">
            <text:p>225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20.76" calcext:value-type="float">
            <text:p>920,7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8.79" calcext:value-type="float">
            <text:p>368,7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5.91" calcext:value-type="float">
            <text:p>345,9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.1" calcext:value-type="float">
            <text:p>16,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9.65" calcext:value-type="float">
            <text:p>639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6.38" calcext:value-type="float">
            <text:p>366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48.34" calcext:value-type="float">
            <text:p>448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6.78" calcext:value-type="float">
            <text:p>556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9.09" calcext:value-type="float">
            <text:p>209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6.59" calcext:value-type="float">
            <text:p>996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1.38" calcext:value-type="float">
            <text:p>611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5.87" calcext:value-type="float">
            <text:p>305,8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4.5" calcext:value-type="float">
            <text:p>144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2.34" calcext:value-type="float">
            <text:p>142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75.34" calcext:value-type="float">
            <text:p>575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99.74" calcext:value-type="float">
            <text:p>499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40.84" calcext:value-type="float">
            <text:p>840,8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44.28" calcext:value-type="float">
            <text:p>544,2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2.17" calcext:value-type="float">
            <text:p>762,1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65.81" calcext:value-type="float">
            <text:p>665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44.18" calcext:value-type="float">
            <text:p>644,1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51.2" calcext:value-type="float">
            <text:p>1251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84.35" calcext:value-type="float">
            <text:p>884,3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32.29" calcext:value-type="float">
            <text:p>432,2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1.82" calcext:value-type="float">
            <text:p>451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07.2" calcext:value-type="float">
            <text:p>607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47.79" calcext:value-type="float">
            <text:p>547,7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84" calcext:value-type="float">
            <text:p>82,8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1.29" calcext:value-type="float">
            <text:p>761,2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1.21" calcext:value-type="float">
            <text:p>411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ERVIZIO ELETTR NAZIONALE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1" calcext:value-type="float">
            <text:p>19,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ERVIZIO ELETTR NAZIONALE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2.22" calcext:value-type="float">
            <text:p>62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2.32" calcext:value-type="float">
            <text:p>362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8.23" calcext:value-type="float">
            <text:p>508,2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04.41" calcext:value-type="float">
            <text:p>604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00.33" calcext:value-type="float">
            <text:p>900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8.4" calcext:value-type="float">
            <text:p>58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2.69" calcext:value-type="float">
            <text:p>172,6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.74" calcext:value-type="float">
            <text:p>79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1.08" calcext:value-type="float">
            <text:p>171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6.93" calcext:value-type="float">
            <text:p>516,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.43" calcext:value-type="float">
            <text:p>69,4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40.01" calcext:value-type="float">
            <text:p>940,0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7.56" calcext:value-type="float">
            <text:p>797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25.03" calcext:value-type="float">
            <text:p>325,0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9.41" calcext:value-type="float">
            <text:p>129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4.85" calcext:value-type="float">
            <text:p>194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0.74" calcext:value-type="float">
            <text:p>110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1" calcext:value-type="float">
            <text:p>10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.96" calcext:value-type="float">
            <text:p>124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7.81" calcext:value-type="float">
            <text:p>177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6.49" calcext:value-type="float">
            <text:p>116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8.99" calcext:value-type="float">
            <text:p>108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53.79" calcext:value-type="float">
            <text:p>53,7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54.48" calcext:value-type="float">
            <text:p>54,4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30664.28" calcext:value-type="float">
            <text:p>130664,2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63291.71" calcext:value-type="float">
            <text:p>63291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63291.71" calcext:value-type="float">
            <text:p>63291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6" office:value-type="date" office:date-value="2021-07-01" calcext:value-type="date">
            <text:p>01/07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1196.7" calcext:value-type="float">
            <text:p>1196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3981.08" calcext:value-type="float">
            <text:p>13981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902.25" calcext:value-type="float">
            <text:p>1902,2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639.96" calcext:value-type="float">
            <text:p>12639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587.43" calcext:value-type="float">
            <text:p>587,4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63.35" calcext:value-type="float">
            <text:p>563,3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17.74" calcext:value-type="float">
            <text:p>1217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8.78" calcext:value-type="float">
            <text:p>128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7.8" calcext:value-type="float">
            <text:p>307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8.88" calcext:value-type="float">
            <text:p>168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66.48" calcext:value-type="float">
            <text:p>866,4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2.09" calcext:value-type="float">
            <text:p>792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0.21" calcext:value-type="float">
            <text:p>100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32" calcext:value-type="float">
            <text:p>99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28.62" calcext:value-type="float">
            <text:p>728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80.77" calcext:value-type="float">
            <text:p>1180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52.36" calcext:value-type="float">
            <text:p>1052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22.55" calcext:value-type="float">
            <text:p>722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9.29" calcext:value-type="float">
            <text:p>149,2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18.53" calcext:value-type="float">
            <text:p>1718,5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8.95" calcext:value-type="float">
            <text:p>298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0.11" calcext:value-type="float">
            <text:p>360,1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5.14" calcext:value-type="float">
            <text:p>245,1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2.78" calcext:value-type="float">
            <text:p>632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50.83" calcext:value-type="float">
            <text:p>1350,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6.69" calcext:value-type="float">
            <text:p>296,6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84181.41" calcext:value-type="float">
            <text:p>84181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60310.22" calcext:value-type="float">
            <text:p>160310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82.97" calcext:value-type="float">
            <text:p>82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COOPERATIVA SOCIALE ALDI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2519.58" calcext:value-type="float">
            <text:p>52519,5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COOPERATIVA SOCIALE ALDI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8843" calcext:value-type="float">
            <text:p>5884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GHI.ME S.R.L.</text:p>
          </table:table-cell>
          <table:table-cell table:style-name="ce16" office:value-type="date" office:date-value="2021-04-16" calcext:value-type="date">
            <text:p>16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9962.27" calcext:value-type="float">
            <text:p>9962,2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GHI.ME S.R.L.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0537.5" calcext:value-type="float">
            <text:p>10537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GHI.ME S.R.L.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0762.59" calcext:value-type="float">
            <text:p>10762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GHI.ME S.R.L.</text:p>
          </table:table-cell>
          <table:table-cell table:style-name="ce16" office:value-type="date" office:date-value="2021-04-16" calcext:value-type="date">
            <text:p>16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2388.95" calcext:value-type="float">
            <text:p>12388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GHI.ME S.R.L.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2007.7" calcext:value-type="float">
            <text:p>12007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GHI.ME S.R.L.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2236.45" calcext:value-type="float">
            <text:p>12236,4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PROGETTI &amp; SOLUZIONI S.P.A.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92.8" calcext:value-type="float">
            <text:p>292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79954.97" calcext:value-type="float">
            <text:p>79954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51386.44" calcext:value-type="float">
            <text:p>151386,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98497.13" calcext:value-type="float">
            <text:p>98497,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84556.3" calcext:value-type="float">
            <text:p>184556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8151.38" calcext:value-type="float">
            <text:p>8151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985.22" calcext:value-type="float">
            <text:p>1985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2809.8" calcext:value-type="float">
            <text:p>22809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4312.82" calcext:value-type="float">
            <text:p>44312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546.54" calcext:value-type="float">
            <text:p>4546,5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406" calcext:value-type="float">
            <text:p>406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6628.63" calcext:value-type="float">
            <text:p>6628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9070.74" calcext:value-type="float">
            <text:p>9070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9070.74" calcext:value-type="float">
            <text:p>9070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OCIETA' COOPERATIVA CULTURE</text:p>
          </table:table-cell>
          <table:table-cell table:style-name="ce16" office:value-type="date" office:date-value="2021-04-08" calcext:value-type="date">
            <text:p>08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8607.21" calcext:value-type="float">
            <text:p>8607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OCIETA' COOPERATIVA CULTURE</text:p>
          </table:table-cell>
          <table:table-cell table:style-name="ce16" office:value-type="date" office:date-value="2021-04-08" calcext:value-type="date">
            <text:p>08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8607.21" calcext:value-type="float">
            <text:p>8607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OCIETA' COOPERATIVA CULTURE</text:p>
          </table:table-cell>
          <table:table-cell table:style-name="ce16" office:value-type="date" office:date-value="2021-04-08" calcext:value-type="date">
            <text:p>08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8607.21" calcext:value-type="float">
            <text:p>8607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OCIETA' COOPERATIVA CULTURE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1176.82" calcext:value-type="float">
            <text:p>21176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DOC EDUCATIONAL SOCIETA' COOP. SOCIALE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7363.52" calcext:value-type="float">
            <text:p>7363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DOC EDUCATIONAL SOCIETA' COOP. SOCIALE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6664.31" calcext:value-type="float">
            <text:p>6664,3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ONVERTINO <text:s/>PAOLA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224" calcext:value-type="float">
            <text:p>2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ANTORO <text:s/>ANTONIO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ALISI <text:s/>MARIO GIOVANNI VALTER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ASOERO <text:s/>CRISTINA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648" calcext:value-type="float">
            <text:p>64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ITOLA <text:s/>VALENTINA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PENNA <text:s/>ANDREA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8" calcext:value-type="float">
            <text:p>4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PONCINA <text:s/>ELENA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80" calcext:value-type="float">
            <text:p>48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KUPRINA <text:s/>NADEZHDA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266.24" calcext:value-type="float">
            <text:p>266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BONINO <text:s/>SILVIA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422.72" calcext:value-type="float">
            <text:p>1422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FESSIA <text:s/>TERESA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306.24" calcext:value-type="float">
            <text:p>1306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ELLA <text:s/>ALDO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696" calcext:value-type="float">
            <text:p>6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ITOLA <text:s/>VALENTINA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360" calcext:value-type="float">
            <text:p>36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LUDERS <text:s/>HANS CARL PHILIPP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609.02" calcext:value-type="float">
            <text:p>609,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PONCINA <text:s/>ELENA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12" calcext:value-type="float">
            <text:p>51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ANTORO <text:s/>ANTONIO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130" calcext:value-type="float">
            <text:p>113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IMA <text:s/>GIOVANNI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116" calcext:value-type="float">
            <text:p>11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D'ONOFRIO <text:s/>MAURIZIO MORENO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308" calcext:value-type="float">
            <text:p>3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ACCAGNO <text:s/>STEFANO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94" calcext:value-type="float">
            <text:p>59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ALISI <text:s/>MARIO GIOVANNI VALTER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72" calcext:value-type="float">
            <text:p>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ASOERO <text:s/>CRISTIN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616" calcext:value-type="float">
            <text:p>6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BULFAMANTE <text:s/>FILIPPO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500" calcext:value-type="float">
            <text:p>15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BULFAMANTE <text:s/>FILIPPO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500" calcext:value-type="float">
            <text:p>15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FESSIA <text:s/>TERESA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146.08" calcext:value-type="float">
            <text:p>1146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KUPRINA <text:s/>NADEZHDA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266.24" calcext:value-type="float">
            <text:p>266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PENNA <text:s/>ANDREA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80" calcext:value-type="float">
            <text:p>48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PONCINA <text:s/>ELEN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32" calcext:value-type="float">
            <text:p>4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ALISI <text:s/>MARIO GIOVANNI VALTER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60" calcext:value-type="float">
            <text:p>16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GILLI <text:s/>MASSIMILIANO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668" calcext:value-type="float">
            <text:p>6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ACCAGNO <text:s/>STEFANO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958" calcext:value-type="float">
            <text:p>95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ASOERO <text:s/>CRISTINA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92" calcext:value-type="float">
            <text:p>59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D'ONOFRIO <text:s/>MAURIZIO MORENO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56" calcext:value-type="float">
            <text:p>5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ANTORO <text:s/>ANTONIO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88" calcext:value-type="float">
            <text:p>4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GILLI <text:s/>MASSIMILIANO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776" calcext:value-type="float">
            <text:p>77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ARALLO <text:s/>PAOLO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60" calcext:value-type="float">
            <text:p>56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IMA <text:s/>GIOVANNI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920" calcext:value-type="float">
            <text:p>92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KUPRINA <text:s/>NADEZHD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99.68" calcext:value-type="float">
            <text:p>199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LUDERS <text:s/>HANS CARL PHILIPP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893.24" calcext:value-type="float">
            <text:p>893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FESSIA <text:s/>TERES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089.92" calcext:value-type="float">
            <text:p>1089,9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33.52" calcext:value-type="float">
            <text:p>233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90.62" calcext:value-type="float">
            <text:p>90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99.03" calcext:value-type="float">
            <text:p>99,0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6" office:value-type="date" office:date-value="2021-07-01" calcext:value-type="date">
            <text:p>01/07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333.85" calcext:value-type="float">
            <text:p>333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67.26" calcext:value-type="float">
            <text:p>367,2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67.26" calcext:value-type="float">
            <text:p>367,2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10.62" calcext:value-type="float">
            <text:p>310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53.88" calcext:value-type="float">
            <text:p>453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7.49" calcext:value-type="float">
            <text:p>117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ALL IN 1 SRLS</text:p>
          </table:table-cell>
          <table:table-cell table:style-name="ce16" office:value-type="date" office:date-value="2021-06-24" calcext:value-type="date">
            <text:p>24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46.56" calcext:value-type="float">
            <text:p>546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ALL IN 1 SRLS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46.56" calcext:value-type="float">
            <text:p>546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IMA <text:s/>GIOVANNI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064" calcext:value-type="float">
            <text:p>10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ACCAGNO <text:s/>STEFANO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780" calcext:value-type="float">
            <text:p>78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GIANCURSI <text:s/>PIER LUIGI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308" calcext:value-type="float">
            <text:p>3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D'ONOFRIO <text:s/>MAURIZIO MORENO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208" calcext:value-type="float">
            <text:p>2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BULFAMANTE <text:s/>FILIPPO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500" calcext:value-type="float">
            <text:p>15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LUDERS <text:s/>HANS CARL PHILIPP</text:p>
          </table:table-cell>
          <table:table-cell table:style-name="ce16" office:value-type="date" office:date-value="2021-04-26" calcext:value-type="date">
            <text:p>26/04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954.14" calcext:value-type="float">
            <text:p>954,1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7.86" calcext:value-type="float">
            <text:p>257,8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9" calcext:value-type="float">
            <text:p>19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5.51" calcext:value-type="float">
            <text:p>265,5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.8" calcext:value-type="float">
            <text:p>13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.7" calcext:value-type="float">
            <text:p>79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8.06" calcext:value-type="float">
            <text:p>358,0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05.75" calcext:value-type="float">
            <text:p>1505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8.39" calcext:value-type="float">
            <text:p>278,3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8.53" calcext:value-type="float">
            <text:p>398,5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0.85" calcext:value-type="float">
            <text:p>850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7.23" calcext:value-type="float">
            <text:p>277,2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37" calcext:value-type="float">
            <text:p>78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0" calcext:value-type="float">
            <text:p>11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.16" calcext:value-type="float">
            <text:p>102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.82" calcext:value-type="float">
            <text:p>67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38" calcext:value-type="float">
            <text:p>99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7.23" calcext:value-type="float">
            <text:p>277,2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0.96" calcext:value-type="float">
            <text:p>80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7.03" calcext:value-type="float">
            <text:p>107,0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91.36" calcext:value-type="float">
            <text:p>591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1.88" calcext:value-type="float">
            <text:p>71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3.89" calcext:value-type="float">
            <text:p>753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1.5" calcext:value-type="float">
            <text:p>101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4.38" calcext:value-type="float">
            <text:p>984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49" calcext:value-type="float">
            <text:p>99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04.62" calcext:value-type="float">
            <text:p>1004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35.64" calcext:value-type="float">
            <text:p>2035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.64" calcext:value-type="float">
            <text:p>34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88.36" calcext:value-type="float">
            <text:p>1288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80.99" calcext:value-type="float">
            <text:p>1880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38" calcext:value-type="float">
            <text:p>85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7.02" calcext:value-type="float">
            <text:p>357,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09" calcext:value-type="float">
            <text:p>61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.11" calcext:value-type="float">
            <text:p>102,1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.11" calcext:value-type="float">
            <text:p>102,1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.42" calcext:value-type="float">
            <text:p>20,4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2.41" calcext:value-type="float">
            <text:p>212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29.68" calcext:value-type="float">
            <text:p>429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9.45" calcext:value-type="float">
            <text:p>179,4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3.73" calcext:value-type="float">
            <text:p>213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01.43" calcext:value-type="float">
            <text:p>1401,4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16" calcext:value-type="float">
            <text:p>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5.22" calcext:value-type="float">
            <text:p>25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106.09" calcext:value-type="float">
            <text:p>106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07.06" calcext:value-type="float">
            <text:p>207,0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08.21" calcext:value-type="float">
            <text:p>208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12.69" calcext:value-type="float">
            <text:p>312,6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23.14" calcext:value-type="float">
            <text:p>323,1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96.42" calcext:value-type="float">
            <text:p>396,4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536.98" calcext:value-type="float">
            <text:p>536,9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548.03" calcext:value-type="float">
            <text:p>548,0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832.03" calcext:value-type="float">
            <text:p>832,0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DVDSAT SNC DI MANNI FREDIANO &amp; C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80.83" calcext:value-type="float">
            <text:p>280,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DVDSAT SNC DI MANNI FREDIANO &amp; C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51.43" calcext:value-type="float">
            <text:p>351,4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DVDSAT SNC DI MANNI FREDIANO &amp; C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419.27" calcext:value-type="float">
            <text:p>419,2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17.08" calcext:value-type="float">
            <text:p>17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4.96" calcext:value-type="float">
            <text:p>34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132.76" calcext:value-type="float">
            <text:p>132,7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35.81" calcext:value-type="float">
            <text:p>335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98.47" calcext:value-type="float">
            <text:p>398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527.32" calcext:value-type="float">
            <text:p>527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07" calcext:value-type="date">
            <text:p>07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717.19" calcext:value-type="float">
            <text:p>717,1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6.37" calcext:value-type="float">
            <text:p>36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195.25" calcext:value-type="float">
            <text:p>195,2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TERMINAL VIDEO ITALIA</text:p>
          </table:table-cell>
          <table:table-cell table:style-name="ce16" office:value-type="date" office:date-value="2021-05-11" calcext:value-type="date">
            <text:p>11/05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407.27" calcext:value-type="float">
            <text:p>407,2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CRIVELLARI SANDRO LEGATORIA <text:s text:c="7"/>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5.5" calcext:value-type="float">
            <text:p>25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.58" calcext:value-type="float">
            <text:p>55,5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.75" calcext:value-type="float">
            <text:p>34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1.21" calcext:value-type="float">
            <text:p>181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63.56" calcext:value-type="float">
            <text:p>963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4.24" calcext:value-type="float">
            <text:p>224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8.18" calcext:value-type="float">
            <text:p>128,1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12.95" calcext:value-type="float">
            <text:p>712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.57" calcext:value-type="float">
            <text:p>2,5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497.11" calcext:value-type="float">
            <text:p>2497,1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497.11" calcext:value-type="float">
            <text:p>2497,1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0179.41" calcext:value-type="float">
            <text:p>40179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0179.41" calcext:value-type="float">
            <text:p>40179,4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6294.13" calcext:value-type="float">
            <text:p>26294,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6294.13" calcext:value-type="float">
            <text:p>26294,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53.22" calcext:value-type="float">
            <text:p>53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88.96" calcext:value-type="float">
            <text:p>688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01.59" calcext:value-type="float">
            <text:p>2401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8.67" calcext:value-type="float">
            <text:p>758,6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42.67" calcext:value-type="float">
            <text:p>1742,6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13.77" calcext:value-type="float">
            <text:p>713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49.74" calcext:value-type="float">
            <text:p>1349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4.94" calcext:value-type="float">
            <text:p>54,9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6.79" calcext:value-type="float">
            <text:p>46,7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61.6" calcext:value-type="float">
            <text:p>2661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53.95" calcext:value-type="float">
            <text:p>1553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92.16" calcext:value-type="float">
            <text:p>2492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9.71" calcext:value-type="float">
            <text:p>509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5.71" calcext:value-type="float">
            <text:p>765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8.46" calcext:value-type="float">
            <text:p>458,4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63" calcext:value-type="float">
            <text:p>17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4.16" calcext:value-type="float">
            <text:p>184,1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63" calcext:value-type="float">
            <text:p>17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8.63" calcext:value-type="float">
            <text:p>418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49" calcext:value-type="float">
            <text:p>99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33" calcext:value-type="float">
            <text:p>82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.44" calcext:value-type="float">
            <text:p>30,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.62" calcext:value-type="float">
            <text:p>31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.71" calcext:value-type="float">
            <text:p>29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.07" calcext:value-type="float">
            <text:p>30,0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3.75" calcext:value-type="float">
            <text:p>293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97.03" calcext:value-type="float">
            <text:p>497,0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0.77" calcext:value-type="float">
            <text:p>180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4.8" calcext:value-type="float">
            <text:p>44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.81" calcext:value-type="float">
            <text:p>29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8.62" calcext:value-type="float">
            <text:p>538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5.17" calcext:value-type="float">
            <text:p>95,1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1.68" calcext:value-type="float">
            <text:p>511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9.76" calcext:value-type="float">
            <text:p>369,7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64" calcext:value-type="float">
            <text:p>17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2.59" calcext:value-type="float">
            <text:p>72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64" calcext:value-type="float">
            <text:p>17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7.52" calcext:value-type="float">
            <text:p>357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33" calcext:value-type="float">
            <text:p>74,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9.62" calcext:value-type="float">
            <text:p>11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9.56" calcext:value-type="float">
            <text:p>459,5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12" calcext:value-type="float">
            <text:p>78,1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5.95" calcext:value-type="float">
            <text:p>295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.47" calcext:value-type="float">
            <text:p>35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.86" calcext:value-type="float">
            <text:p>37,8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.75" calcext:value-type="float">
            <text:p>34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79.9" calcext:value-type="float">
            <text:p>1079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3.2" calcext:value-type="float">
            <text:p>733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54.18" calcext:value-type="float">
            <text:p>654,1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63" calcext:value-type="float">
            <text:p>17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7.9" calcext:value-type="float">
            <text:p>177,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63" calcext:value-type="float">
            <text:p>17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3.18" calcext:value-type="float">
            <text:p>173,1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1" calcext:value-type="float">
            <text:p>6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.47" calcext:value-type="float">
            <text:p>35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2" calcext:value-type="float">
            <text:p>602</text:p>
          </table:table-cell>
          <table:table-cell table:style-name="ce12" office:value-type="string" calcext:value-type="string">
            <text:p>ROCCATELLO <text:s/>NICOLÒ ROBERTO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66" calcext:value-type="float">
            <text:p>36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602" calcext:value-type="float">
            <text:p>602</text:p>
          </table:table-cell>
          <table:table-cell table:style-name="ce12" office:value-type="string" calcext:value-type="string">
            <text:p>EDUCAZIONE PROGETTO SCRL <text:s text:c="10"/>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325.83" calcext:value-type="float">
            <text:p>6325,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801" calcext:value-type="float">
            <text:p>801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6" office:value-type="date" office:date-value="2021-07-01" calcext:value-type="date">
            <text:p>01/07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333.85" calcext:value-type="float">
            <text:p>333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801" calcext:value-type="float">
            <text:p>801</text:p>
          </table:table-cell>
          <table:table-cell table:style-name="ce12" office:value-type="string" calcext:value-type="string">
            <text:p>L.B. AUTORIPARAZIONI DI BERTAIA LUCA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60" calcext:value-type="float">
            <text:p>16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801" calcext:value-type="float">
            <text:p>801</text:p>
          </table:table-cell>
          <table:table-cell table:style-name="ce12" office:value-type="string" calcext:value-type="string">
            <text:p>MONTEBELLO TEODORO FABRIZIO E ROBERTO S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40" calcext:value-type="float">
            <text:p>14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801" calcext:value-type="float">
            <text:p>801</text:p>
          </table:table-cell>
          <table:table-cell table:style-name="ce12" office:value-type="string" calcext:value-type="string">
            <text:p>L.B. AUTORIPARAZIONI DI BERTAIA LUC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00" calcext:value-type="float">
            <text:p>3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802" calcext:value-type="float">
            <text:p>8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21.4" calcext:value-type="float">
            <text:p>1121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802" calcext:value-type="float">
            <text:p>8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99.87" calcext:value-type="float">
            <text:p>1299,8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CLINICA CROCE BLU S.A.S. <text:s text:c="10"/>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022.2" calcext:value-type="float">
            <text:p>3022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COOP.AGRIFOREST A.R.L. <text:s text:c="12"/></text:p>
          </table:table-cell>
          <table:table-cell table:style-name="ce16" office:value-type="date" office:date-value="2021-04-23" calcext:value-type="date">
            <text:p>23/04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4628.52" calcext:value-type="float">
            <text:p>4628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COOP.AGRIFOREST A.R.L. <text:s text:c="12"/>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542.84" calcext:value-type="float">
            <text:p>1542,8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CLINICA CROCE BLU S.A.S. <text:s text:c="10"/>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200" calcext:value-type="float">
            <text:p>120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8390.47" calcext:value-type="float">
            <text:p>8390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22.58" calcext:value-type="float">
            <text:p>222,5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8.64" calcext:value-type="float">
            <text:p>228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3.8" calcext:value-type="float">
            <text:p>83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3.82" calcext:value-type="float">
            <text:p>113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5.72" calcext:value-type="float">
            <text:p>255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.09" calcext:value-type="float">
            <text:p>34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0.87" calcext:value-type="float">
            <text:p>100,8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0.52" calcext:value-type="float">
            <text:p>90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7.85" calcext:value-type="float">
            <text:p>57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9.34" calcext:value-type="float">
            <text:p>179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0.98" calcext:value-type="float">
            <text:p>120,9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.83" calcext:value-type="float">
            <text:p>102,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6.52" calcext:value-type="float">
            <text:p>56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2.66" calcext:value-type="float">
            <text:p>62,6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89.32" calcext:value-type="float">
            <text:p>1189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8.4" calcext:value-type="float">
            <text:p>58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1.68" calcext:value-type="float">
            <text:p>351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89.89" calcext:value-type="float">
            <text:p>1189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8.77" calcext:value-type="float">
            <text:p>88,7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0.21" calcext:value-type="float">
            <text:p>290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83.14" calcext:value-type="float">
            <text:p>283,1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5-27" calcext:value-type="date">
            <text:p>27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70.01" calcext:value-type="float">
            <text:p>170,0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6" office:value-type="date" office:date-value="2021-04-07" calcext:value-type="date">
            <text:p>07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5" calcext:value-type="float">
            <text:p>2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L.B. AUTORIPARAZIONI DI BERTAIA LUC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61.08" calcext:value-type="float">
            <text:p>261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AMPERIO VERNICI S.R.L.</text:p>
          </table:table-cell>
          <table:table-cell table:style-name="ce16" office:value-type="date" office:date-value="2021-06-29" calcext:value-type="date">
            <text:p>29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4.78" calcext:value-type="float">
            <text:p>124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ELETTRO SERVICE DI AMBROSONE MICHELE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9528.51" calcext:value-type="float">
            <text:p>39528,5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6" office:value-type="date" office:date-value="2021-07-27" calcext:value-type="date">
            <text:p>27/07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70070.52" calcext:value-type="float">
            <text:p>470070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6" office:value-type="date" office:date-value="2021-06-28" calcext:value-type="date">
            <text:p>28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70070.52" calcext:value-type="float">
            <text:p>470070,5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/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78861.72" calcext:value-type="float">
            <text:p>78861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2"/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88562.02" calcext:value-type="float">
            <text:p>88562,0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6" office:value-type="date" office:date-value="2021-07-27" calcext:value-type="date">
            <text:p>27/07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78815.09" calcext:value-type="float">
            <text:p>78815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TRICICLO S.C.S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189.09" calcext:value-type="float">
            <text:p>5189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6" office:value-type="date" office:date-value="2021-07-27" calcext:value-type="date">
            <text:p>27/07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765.17" calcext:value-type="float">
            <text:p>2765,1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6" office:value-type="date" office:date-value="2021-07-27" calcext:value-type="date">
            <text:p>27/07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91785.14" calcext:value-type="float">
            <text:p>91785,1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CENTRO INTERCOMUN.IGIENE URBANA SPA</text:p>
          </table:table-cell>
          <table:table-cell table:style-name="ce16" office:value-type="date" office:date-value="2021-06-28" calcext:value-type="date">
            <text:p>28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70085.71" calcext:value-type="float">
            <text:p>70085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3" calcext:value-type="float">
            <text:p>903</text:p>
          </table:table-cell>
          <table:table-cell table:style-name="ce12" office:value-type="string" calcext:value-type="string">
            <text:p>TRICICLO S.C.S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189.09" calcext:value-type="float">
            <text:p>5189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4" calcext:value-type="float">
            <text:p>904</text:p>
          </table:table-cell>
          <table:table-cell table:style-name="ce12" office:value-type="string" calcext:value-type="string">
            <text:p>MONTEBELLO TEODORO FABRIZIO E ROBERTO S.</text:p>
          </table:table-cell>
          <table:table-cell table:style-name="ce16" office:value-type="date" office:date-value="2021-05-05" calcext:value-type="date">
            <text:p>05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19.6" calcext:value-type="float">
            <text:p>219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904" calcext:value-type="float">
            <text:p>904</text:p>
          </table:table-cell>
          <table:table-cell table:style-name="ce12" office:value-type="string" calcext:value-type="string">
            <text:p>CONSORZIO IRRIGUO E MIGLIOR.BEALERA</text:p>
          </table:table-cell>
          <table:table-cell table:style-name="ce16" office:value-type="date" office:date-value="2021-04-23" calcext:value-type="date">
            <text:p>23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380" calcext:value-type="float">
            <text:p>3538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ARAT 2000 RICAMBI SRL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2.97" calcext:value-type="float">
            <text:p>22,9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L.B. AUTORIPARAZIONI DI BERTAIA LUC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78.32" calcext:value-type="float">
            <text:p>278,3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C.M.G. SNC DI CARNINO I. E AUDISIO S.</text:p>
          </table:table-cell>
          <table:table-cell table:style-name="ce16" office:value-type="date" office:date-value="2021-06-16" calcext:value-type="date">
            <text:p>16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800.3" calcext:value-type="float">
            <text:p>3800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SOC.AGRICOLA COOP.FRA AGRICOLTORI</text:p>
          </table:table-cell>
          <table:table-cell table:style-name="ce16" office:value-type="date" office:date-value="2021-04-23" calcext:value-type="date">
            <text:p>23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9152.85" calcext:value-type="float">
            <text:p>39152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GI ONE S.P.A.</text:p>
          </table:table-cell>
          <table:table-cell table:style-name="ce16" office:value-type="date" office:date-value="2021-04-16" calcext:value-type="date">
            <text:p>16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38.24" calcext:value-type="float">
            <text:p>238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CITELUM S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526.43" calcext:value-type="float">
            <text:p>4526,4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GI ONE S.P.A.</text:p>
          </table:table-cell>
          <table:table-cell table:style-name="ce16" office:value-type="date" office:date-value="2021-04-16" calcext:value-type="date">
            <text:p>16/04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852.25" calcext:value-type="float">
            <text:p>2852,2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CITELUM S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54192.78" calcext:value-type="float">
            <text:p>54192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4.91" calcext:value-type="float">
            <text:p>54,9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GI ONE S.P.A.</text:p>
          </table:table-cell>
          <table:table-cell table:style-name="ce12"/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0.59" calcext:value-type="float">
            <text:p>550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CITELUM S.A.</text:p>
          </table:table-cell>
          <table:table-cell table:style-name="ce12"/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461.4" calcext:value-type="float">
            <text:p>10461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0.38" calcext:value-type="float">
            <text:p>120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49.8" calcext:value-type="float">
            <text:p>849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.68" calcext:value-type="float">
            <text:p>21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.61" calcext:value-type="float">
            <text:p>26,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.72" calcext:value-type="float">
            <text:p>26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.82" calcext:value-type="float">
            <text:p>31,8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.72" calcext:value-type="float">
            <text:p>26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8.96" calcext:value-type="float">
            <text:p>108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.5" calcext:value-type="float">
            <text:p>6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.34" calcext:value-type="float">
            <text:p>30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.62" calcext:value-type="float">
            <text:p>6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.4" calcext:value-type="float">
            <text:p>31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0.69" calcext:value-type="float">
            <text:p>820,6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GI ONE S.P.A.</text:p>
          </table:table-cell>
          <table:table-cell table:style-name="ce12"/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660.55" calcext:value-type="float">
            <text:p>6660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CITELUM S.A.</text:p>
          </table:table-cell>
          <table:table-cell table:style-name="ce12"/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2821.99" calcext:value-type="float">
            <text:p>52821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CITELUM S.A.</text:p>
          </table:table-cell>
          <table:table-cell table:style-name="ce12"/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728.08" calcext:value-type="float">
            <text:p>73728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ENEL SOLE SRL</text:p>
          </table:table-cell>
          <table:table-cell table:style-name="ce12"/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52.69" calcext:value-type="float">
            <text:p>7452,6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ENEL SOLE SRL</text:p>
          </table:table-cell>
          <table:table-cell table:style-name="ce12"/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5.31" calcext:value-type="float">
            <text:p>135,3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680.76" calcext:value-type="float">
            <text:p>25680,7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ENEL SOLE SRL</text:p>
          </table:table-cell>
          <table:table-cell table:style-name="ce16" office:value-type="date" office:date-value="2021-05-24" calcext:value-type="date">
            <text:p>2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151.7" calcext:value-type="float">
            <text:p>26151,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.75" calcext:value-type="float">
            <text:p>34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5.27" calcext:value-type="float">
            <text:p>135,2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85.43" calcext:value-type="float">
            <text:p>485,4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3592.91" calcext:value-type="float">
            <text:p>23592,9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ENEL ENERGIA SPA</text:p>
          </table:table-cell>
          <table:table-cell table:style-name="ce16" office:value-type="date" office:date-value="2021-05-24" calcext:value-type="date">
            <text:p>2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75" calcext:value-type="float">
            <text:p>12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ENEL ENERGIA SPA</text:p>
          </table:table-cell>
          <table:table-cell table:style-name="ce16" office:value-type="date" office:date-value="2021-05-24" calcext:value-type="date">
            <text:p>2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.94" calcext:value-type="float">
            <text:p>4,9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BANCA FARMAFACTORING</text:p>
          </table:table-cell>
          <table:table-cell table:style-name="ce16" office:value-type="date" office:date-value="2021-06-18" calcext:value-type="date">
            <text:p>18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3.73" calcext:value-type="float">
            <text:p>43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BANCA FARMAFACTORING</text:p>
          </table:table-cell>
          <table:table-cell table:style-name="ce16" office:value-type="date" office:date-value="2021-06-18" calcext:value-type="date">
            <text:p>18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.31" calcext:value-type="float">
            <text:p>30,3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BANCA FARMAFACTORING</text:p>
          </table:table-cell>
          <table:table-cell table:style-name="ce16" office:value-type="date" office:date-value="2021-06-18" calcext:value-type="date">
            <text:p>18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.83" calcext:value-type="float">
            <text:p>13,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.75" calcext:value-type="float">
            <text:p>34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ENEL SOLE SRL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ENEL ENERGIA SPA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65" calcext:value-type="float">
            <text:p>17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ENEL ENERGIA SPA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.72" calcext:value-type="float">
            <text:p>10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67.07" calcext:value-type="float">
            <text:p>567,0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SERVIZIO ELETTR NAZIONALE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.78" calcext:value-type="float">
            <text:p>41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9.71" calcext:value-type="float">
            <text:p>559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.71" calcext:value-type="float">
            <text:p>29,7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0.17" calcext:value-type="float">
            <text:p>700,1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1" calcext:value-type="float">
            <text:p>1101</text:p>
          </table:table-cell>
          <table:table-cell table:style-name="ce12" office:value-type="string" calcext:value-type="string">
            <text:p>DUSSMANN SERVICE S.R.L.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3141.26" calcext:value-type="float">
            <text:p>3141,2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1" calcext:value-type="float">
            <text:p>1101</text:p>
          </table:table-cell>
          <table:table-cell table:style-name="ce12" office:value-type="string" calcext:value-type="string">
            <text:p>DUSSMANN SERVICE S.R.L.</text:p>
          </table:table-cell>
          <table:table-cell table:style-name="ce12"/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874.47" calcext:value-type="float">
            <text:p>1874,4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1" calcext:value-type="float">
            <text:p>1101</text:p>
          </table:table-cell>
          <table:table-cell table:style-name="ce12" office:value-type="string" calcext:value-type="string">
            <text:p>ECO ANTINFORTUNISTICA SAS-LUCIDO &amp;C</text:p>
          </table:table-cell>
          <table:table-cell table:style-name="ce16" office:value-type="date" office:date-value="2021-04-14" calcext:value-type="date">
            <text:p>14/04/2021</text:p>
          </table:table-cell>
          <table:table-cell table:style-name="ce12" office:value-type="float" office:value="1030104" calcext:value-type="float">
            <text:p>1030104</text:p>
          </table:table-cell>
          <table:table-cell table:style-name="ce12" office:value-type="string" calcext:value-type="string">
            <text:p>Armi e materiale per usi militari, ordine pubblico, sicurezza</text:p>
          </table:table-cell>
          <table:table-cell table:style-name="ce12" office:value-type="float" office:value="463.6" calcext:value-type="float">
            <text:p>463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1" calcext:value-type="float">
            <text:p>1101</text:p>
          </table:table-cell>
          <table:table-cell table:style-name="ce12" office:value-type="string" calcext:value-type="string">
            <text:p>D.F. SERIGRAFIA DI BECCARI F. <text:s text:c="5"/></text:p>
          </table:table-cell>
          <table:table-cell table:style-name="ce16" office:value-type="date" office:date-value="2021-06-25" calcext:value-type="date">
            <text:p>25/06/2021</text:p>
          </table:table-cell>
          <table:table-cell table:style-name="ce12" office:value-type="float" office:value="1030104" calcext:value-type="float">
            <text:p>1030104</text:p>
          </table:table-cell>
          <table:table-cell table:style-name="ce12" office:value-type="string" calcext:value-type="string">
            <text:p>Armi e materiale per usi militari, ordine pubblico, sicurezza</text:p>
          </table:table-cell>
          <table:table-cell table:style-name="ce12" office:value-type="float" office:value="793" calcext:value-type="float">
            <text:p>7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1" calcext:value-type="float">
            <text:p>11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5.01" calcext:value-type="float">
            <text:p>95,0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1" calcext:value-type="float">
            <text:p>11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2.66" calcext:value-type="float">
            <text:p>62,6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1" calcext:value-type="float">
            <text:p>11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1.99" calcext:value-type="float">
            <text:p>511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1" calcext:value-type="float">
            <text:p>11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3.26" calcext:value-type="float">
            <text:p>293,2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01" calcext:value-type="float">
            <text:p>1101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6-09" calcext:value-type="date">
            <text:p>09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5.95" calcext:value-type="float">
            <text:p>855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TELECONTROL VIGILANZA S.R.L.</text:p>
          </table:table-cell>
          <table:table-cell table:style-name="ce16" office:value-type="date" office:date-value="2021-05-13" calcext:value-type="date">
            <text:p>13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61.96" calcext:value-type="float">
            <text:p>61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LA NUOVA COOPERATIVA SOC.COOP.SOCIALE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493.28" calcext:value-type="float">
            <text:p>1493,2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LA NUOVA COOPERATIVA SOC.COOP.SOCIALE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8883.83" calcext:value-type="float">
            <text:p>8883,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6131.67" calcext:value-type="float">
            <text:p>6131,6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6161.21" calcext:value-type="float">
            <text:p>6161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919.84" calcext:value-type="float">
            <text:p>1919,8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EURORISTORAZIONE SRL </text:p>
          </table:table-cell>
          <table:table-cell table:style-name="ce16" office:value-type="date" office:date-value="2021-06-08" calcext:value-type="date">
            <text:p>08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6285.26" calcext:value-type="float">
            <text:p>6285,2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5821.08" calcext:value-type="float">
            <text:p>15821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5821.08" calcext:value-type="float">
            <text:p>15821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LA NUOVA COOPERATIVA SOC.COOP.SOCIALE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7990.05" calcext:value-type="float">
            <text:p>27990,0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80.07" calcext:value-type="float">
            <text:p>180,0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51.3" calcext:value-type="float">
            <text:p>151,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6.65" calcext:value-type="float">
            <text:p>516,6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44.24" calcext:value-type="float">
            <text:p>444,2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3.44" calcext:value-type="float">
            <text:p>273,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6.13" calcext:value-type="float">
            <text:p>356,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1.96" calcext:value-type="float">
            <text:p>411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37" calcext:value-type="float">
            <text:p>76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2.04" calcext:value-type="float">
            <text:p>92,0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3.29" calcext:value-type="float">
            <text:p>93,2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3.72" calcext:value-type="float">
            <text:p>293,7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1" calcext:value-type="float">
            <text:p>1201</text:p>
          </table:table-cell>
          <table:table-cell table:style-name="ce12" office:value-type="string" calcext:value-type="string">
            <text:p>UNIEURO S.P.A</text:p>
          </table:table-cell>
          <table:table-cell table:style-name="ce16" office:value-type="date" office:date-value="2021-05-27" calcext:value-type="date">
            <text:p>27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9.89" calcext:value-type="float">
            <text:p>39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4" calcext:value-type="float">
            <text:p>1204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7732.09" calcext:value-type="float">
            <text:p>17732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4" calcext:value-type="float">
            <text:p>1204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7732.09" calcext:value-type="float">
            <text:p>17732,0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14.68" calcext:value-type="float">
            <text:p>314,6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45.13" calcext:value-type="float">
            <text:p>345,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AGENZIA TERRITORIALE PER LA CASA <text:s text:c="2"/>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.34" calcext:value-type="float">
            <text:p>34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.4" calcext:value-type="float">
            <text:p>28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6" calcext:value-type="float">
            <text:p>1206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.34" calcext:value-type="float">
            <text:p>33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.66" calcext:value-type="float">
            <text:p>124,6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.66" calcext:value-type="float">
            <text:p>70,6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88" calcext:value-type="float">
            <text:p>73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3.35" calcext:value-type="float">
            <text:p>103,3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.58" calcext:value-type="float">
            <text:p>55,5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.59" calcext:value-type="float">
            <text:p>39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7.55" calcext:value-type="float">
            <text:p>87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8.92" calcext:value-type="float">
            <text:p>138,9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4.49" calcext:value-type="float">
            <text:p>104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5.22" calcext:value-type="float">
            <text:p>145,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63" calcext:value-type="float">
            <text:p>74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9.95" calcext:value-type="float">
            <text:p>109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.58" calcext:value-type="float">
            <text:p>55,5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.62" calcext:value-type="float">
            <text:p>31,6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.51" calcext:value-type="float">
            <text:p>69,5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6.83" calcext:value-type="float">
            <text:p>86,8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0.74" calcext:value-type="float">
            <text:p>80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.59" calcext:value-type="float">
            <text:p>102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.99" calcext:value-type="float">
            <text:p>70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5.64" calcext:value-type="float">
            <text:p>95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.2" calcext:value-type="float">
            <text:p>47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1.85" calcext:value-type="float">
            <text:p>71,8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8.96" calcext:value-type="float">
            <text:p>58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34" calcext:value-type="float">
            <text:p>97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.13" calcext:value-type="float">
            <text:p>70,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88" calcext:value-type="float">
            <text:p>73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.81" calcext:value-type="float">
            <text:p>39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2.66" calcext:value-type="float">
            <text:p>52,6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" calcext:value-type="float">
            <text:p>50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.06" calcext:value-type="float">
            <text:p>35,0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4.31" calcext:value-type="float">
            <text:p>64,3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.34" calcext:value-type="float">
            <text:p>33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0.15" calcext:value-type="float">
            <text:p>100,1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3.44" calcext:value-type="float">
            <text:p>103,4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7" calcext:value-type="date">
            <text:p>17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6-30" calcext:value-type="date">
            <text:p>3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TIM S.P.A.</text:p>
          </table:table-cell>
          <table:table-cell table:style-name="ce16" office:value-type="date" office:date-value="2021-05-14" calcext:value-type="date">
            <text:p>14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4" calcext:value-type="float">
            <text:p>76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C.I.O.C.C.A. S.R.L. <text:s text:c="15"/>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34.96" calcext:value-type="float">
            <text:p>234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I.E.F. LEONARDO S.R.L.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708.74" calcext:value-type="float">
            <text:p>708,7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6.96" calcext:value-type="float">
            <text:p>376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6.49" calcext:value-type="float">
            <text:p>366,4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4.46" calcext:value-type="float">
            <text:p>414,4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.6" calcext:value-type="float">
            <text:p>2,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9.19" calcext:value-type="float">
            <text:p>539,1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SERVIZIO ELETTR NAZIONALE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.28" calcext:value-type="float">
            <text:p>50,2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6.55" calcext:value-type="float">
            <text:p>166,5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6.59" calcext:value-type="float">
            <text:p>796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SERVIZIO ELETTR NAZIONALE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.61" calcext:value-type="float">
            <text:p>47,6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SERVIZIO ELETTR NAZIONALE</text:p>
          </table:table-cell>
          <table:table-cell table:style-name="ce16" office:value-type="date" office:date-value="2021-06-10" calcext:value-type="date">
            <text:p>10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3.98" calcext:value-type="float">
            <text:p>43,9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8.96" calcext:value-type="float">
            <text:p>508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5.25" calcext:value-type="float">
            <text:p>785,2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AGRIDEA COOP.SOCIALE ONLUS</text:p>
          </table:table-cell>
          <table:table-cell table:style-name="ce16" office:value-type="date" office:date-value="2021-05-12" calcext:value-type="date">
            <text:p>12/05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8193.2" calcext:value-type="float">
            <text:p>38193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AGRIDEA COOP.SOCIALE ONLUS</text:p>
          </table:table-cell>
          <table:table-cell table:style-name="ce16" office:value-type="date" office:date-value="2021-05-21" calcext:value-type="date">
            <text:p>21/05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1055.93" calcext:value-type="float">
            <text:p>21055,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4.81" calcext:value-type="float">
            <text:p>274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6.73" calcext:value-type="float">
            <text:p>356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7.36" calcext:value-type="float">
            <text:p>257,3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3.96" calcext:value-type="float">
            <text:p>213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5.21" calcext:value-type="float">
            <text:p>135,2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84.34" calcext:value-type="float">
            <text:p>584,3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5" calcext:value-type="date">
            <text:p>25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2.4" calcext:value-type="float">
            <text:p>122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4.51" calcext:value-type="float">
            <text:p>84,5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.78" calcext:value-type="float">
            <text:p>36,7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7.89" calcext:value-type="float">
            <text:p>57,8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5.05" calcext:value-type="float">
            <text:p>185,0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7.96" calcext:value-type="float">
            <text:p>117,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3" calcext:value-type="float">
            <text:p>13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6.93" calcext:value-type="float">
            <text:p>396,9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3.37" calcext:value-type="float">
            <text:p>83,3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2.81" calcext:value-type="float">
            <text:p>122,8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4.91" calcext:value-type="float">
            <text:p>174,9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1.48" calcext:value-type="float">
            <text:p>371,4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4.57" calcext:value-type="float">
            <text:p>294,5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.2" calcext:value-type="float">
            <text:p>35,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3.64" calcext:value-type="float">
            <text:p>673,6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7.38" calcext:value-type="float">
            <text:p>117,3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9.95" calcext:value-type="float">
            <text:p>169,9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3.88" calcext:value-type="float">
            <text:p>333,8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4.48" calcext:value-type="float">
            <text:p>244,4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3.35" calcext:value-type="float">
            <text:p>293,3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.8" calcext:value-type="float">
            <text:p>39,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4-28" calcext:value-type="date">
            <text:p>28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92" calcext:value-type="float">
            <text:p>126,9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02" calcext:value-type="float">
            <text:p>1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6" office:value-type="date" office:date-value="2021-06-21" calcext:value-type="date">
            <text:p>2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3.99" calcext:value-type="float">
            <text:p>193,9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5-04" calcext:value-type="date">
            <text:p>04/05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184.73" calcext:value-type="float">
            <text:p>4184,7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7.06" calcext:value-type="float">
            <text:p>987,0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08.06" calcext:value-type="float">
            <text:p>408,0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5.28" calcext:value-type="float">
            <text:p>205,2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9.63" calcext:value-type="float">
            <text:p>299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9.59" calcext:value-type="float">
            <text:p>349,5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12" calcext:value-type="date">
            <text:p>12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9.63" calcext:value-type="float">
            <text:p>559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4.67" calcext:value-type="float">
            <text:p>194,67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6.13" calcext:value-type="float">
            <text:p>286,13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8.66" calcext:value-type="float">
            <text:p>1248,6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5.79" calcext:value-type="float">
            <text:p>365,79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5.75" calcext:value-type="float">
            <text:p>315,7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.11" calcext:value-type="float">
            <text:p>10,11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4.25" calcext:value-type="float">
            <text:p>144,2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8.4" calcext:value-type="float">
            <text:p>148,4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1.48" calcext:value-type="float">
            <text:p>171,4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6.06" calcext:value-type="float">
            <text:p>356,0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ENI GAS E LUCE SPA</text:p>
          </table:table-cell>
          <table:table-cell table:style-name="ce16" office:value-type="date" office:date-value="2021-06-01" calcext:value-type="date">
            <text:p>01/06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1.08" calcext:value-type="float">
            <text:p>241,08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6" office:value-type="date" office:date-value="2021-05-26" calcext:value-type="date">
            <text:p>26/05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52.5" calcext:value-type="float">
            <text:p>152,5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SERVERPLAN S.R.L</text:p>
          </table:table-cell>
          <table:table-cell table:style-name="ce16" office:value-type="date" office:date-value="2021-04-30" calcext:value-type="date">
            <text:p>30/04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MORRA <text:s/>DANIELE</text:p>
          </table:table-cell>
          <table:table-cell table:style-name="ce16" office:value-type="date" office:date-value="2021-06-15" calcext:value-type="date">
            <text:p>15/06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6" calcext:value-type="float">
            <text:p>96</text:p>
          </table:table-cell>
          <table:table-cell table:number-columns-repeated="57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12" office:value-type="float" office:value="1503" calcext:value-type="float">
            <text:p>1503</text:p>
          </table:table-cell>
          <table:table-cell table:style-name="ce12" office:value-type="string" calcext:value-type="string">
            <text:p>REKEEP S.P.A.</text:p>
          </table:table-cell>
          <table:table-cell table:style-name="ce16" office:value-type="date" office:date-value="2021-06-03" calcext:value-type="date">
            <text:p>03/06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184.73" calcext:value-type="float">
            <text:p>4184,73</text:p>
          </table:table-cell>
          <table:table-cell table:number-columns-repeated="57"/>
        </table:table-row>
        <table:table-row table:style-name="ro1" table:number-rows-repeated="576">
          <table:table-cell table:number-columns-repeated="3"/>
          <table:table-cell table:style-name="ce8"/>
          <table:table-cell table:number-columns-repeated="60"/>
        </table:table-row>
        <table:table-row table:style-name="ro1">
          <table:table-cell table:number-columns-repeated="6"/>
          <table:table-cell table:style-name="ce9"/>
          <table:table-cell table:number-columns-repeated="57"/>
        </table:table-row>
        <table:table-row table:style-name="ro1" table:number-rows-repeated="1046841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Foglio2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  <number:text> €</number:text>
    </number:number-style>
    <number:number-style style:name="N11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2" style:volatile="true">
      <loext:text> </loext:text>
      <loext:fill-character> </loext:fill-character>
      <number:text>-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2" style:volatile="true">
      <loext:text> </loext:text>
      <loext:fill-character> </loext:fill-character>
      <number:text>- €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time-style style:name="N120">
      <number:minutes number:style="long"/>
      <number:text>:</number:text>
      <number:seconds number:style="long"/>
    </number:time-style>
    <number:time-style style:name="N12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3">
      <number:scientific-number number:decimal-places="1" loext:min-decimal-places="1" number:min-integer-digits="1" number:min-exponent-digits="1" loext:exponent-interval="3" loext:forced-exponent-sign="true"/>
    </number:number-style>
    <number:date-style style:name="N2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05" number:language="it" number:country="IT">
      <number:day number:style="long"/>
      <number:text>-</number:text>
      <number:month number:textual="true"/>
    </number:date-style>
    <number:date-style style:name="N20106" number:language="it" number:country="IT">
      <number:month number:textual="true"/>
      <number:text>-</number:text>
      <number:year/>
    </number:date-style>
    <number:time-style style:name="N20107" number:language="it" number:country="IT">
      <number:hours/>
      <number:text>:</number:text>
      <number:minutes number:style="long"/>
      <number:text> </number:text>
      <number:am-pm/>
    </number:time-style>
    <number:time-style style:name="N2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09" number:language="it" number:country="IT">
      <number:hours/>
      <number:text>:</number:text>
      <number:minutes number:style="long"/>
    </number:time-style>
    <number:time-style style:name="N2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2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12P0"/>
    </number:number-style>
    <number:number-style style:name="N2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13P0"/>
    </number:number-style>
    <number:number-style style:name="N2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14P0"/>
    </number:number-style>
    <number:number-style style:name="N2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15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Graphics" style:family="table-cell" style:parent-style-name="Default" style:data-style-name="N0"/>
    <style:style style:name="Migliaia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49%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8-27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Estrazione_20_per_20_dlgs_20_n_20_332013" style:display-name="PageStyle_Estrazione per dlgs n 332013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1-08-27T10:23:55.535000000</dc:date>
    <meta:print-date>2021-05-20T12:15:31Z</meta:print-date>
    <meta:editing-duration>PT8M48S</meta:editing-duration>
    <meta:editing-cycles>1</meta:editing-cycles>
    <meta:document-statistic meta:table-count="3" meta:cell-count="8022" meta:object-count="1"/>
  </office:meta>
</office:document-meta>
</file>