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4792F95D61FF9000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2.91cm"/>
    </style:style>
    <style:style style:name="co3" style:family="table-column">
      <style:table-column-properties fo:break-before="auto" style:column-width="10.478cm"/>
    </style:style>
    <style:style style:name="co4" style:family="table-column">
      <style:table-column-properties fo:break-before="auto" style:column-width="4.07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6.351cm"/>
    </style:style>
    <style:style style:name="co7" style:family="table-column">
      <style:table-column-properties fo:break-before="auto" style:column-width="3.44cm"/>
    </style:style>
    <style:style style:name="ro3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/>
    <style:style style:name="ce10" style:family="table-cell" style:parent-style-name="Default" style:data-style-name="N0"/>
    <style:style style:name="ce11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8" style:family="table-cell" style:parent-style-name="Default" style:data-style-name="N36"/>
    <style:style style:name="ce2" style:family="table-cell" style:parent-style-name="Migliaia" style:data-style-name="N107">
      <style:table-cell-properties fo:background-color="transparent" style:vertical-align="automatic"/>
    </style:style>
    <style:style style:name="ce17" style:family="table-cell" style:parent-style-name="Migliaia" style:data-style-name="N107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3">
        <table:table-column table:style-name="co1" table:default-cell-style-name="ce10"/>
        <table:table-column table:style-name="co2" table:visibility="collapse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2"/>
        <table:table-column table:style-name="co1" table:number-columns-repeated="57" table:default-cell-style-name="ce10"/>
        <table:table-row table:style-name="ro3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4792F95D61FF9000.png" xlink:type="simple" xlink:show="embed" xlink:actuate="onLoad" loext:mime-type="image/png">
                <text:p/>
              </draw:image>
            </draw:frame>
          </table:table-cell>
          <table:table-cell table:number-columns-repeated="63"/>
        </table:table-row>
        <table:table-row table:style-name="ro3" table:number-rows-repeated="2">
          <table:table-cell table:number-columns-repeated="64"/>
        </table:table-row>
        <table:table-row table:style-name="ro3">
          <table:table-cell table:number-columns-repeated="3"/>
          <table:table-cell table:style-name="ce3" office:value-type="string" calcext:value-type="string">
            <text:p>SPESE CORRENTI</text:p>
          </table:table-cell>
          <table:table-cell table:number-columns-repeated="60"/>
        </table:table-row>
        <table:table-row table:style-name="ro3">
          <table:table-cell table:number-columns-repeated="3"/>
          <table:table-cell table:style-name="ce3"/>
          <table:table-cell table:number-columns-repeated="60"/>
        </table:table-row>
        <table:table-row table:style-name="ro3">
          <table:table-cell table:number-columns-repeated="3"/>
          <table:table-cell table:style-name="ce3" office:value-type="string" calcext:value-type="string">
            <text:p>PRIMO TRIMESTRE 2022</text:p>
          </table:table-cell>
          <table:table-cell table:number-columns-repeated="60"/>
        </table:table-row>
        <table:table-row table:style-name="ro3" table:number-rows-repeated="3">
          <table:table-cell table:number-columns-repeated="64"/>
        </table:table-row>
        <table:table-row table:style-name="ro2">
          <table:table-cell table:style-name="ce11" office:value-type="string" calcext:value-type="string">
            <text:p>TITOLO</text:p>
          </table:table-cell>
          <table:table-cell table:style-name="ce11" office:value-type="string" calcext:value-type="string">
            <text:p>MACRO</text:p>
          </table:table-cell>
          <table:table-cell table:style-name="ce12" office:value-type="string" calcext:value-type="string">
            <text:p>RAGIONE SOCIALE FORNITORE</text:p>
          </table:table-cell>
          <table:table-cell table:style-name="ce14" office:value-type="string" calcext:value-type="string">
            <text:p>PAGAMENTO</text:p>
          </table:table-cell>
          <table:table-cell table:style-name="ce14" office:value-type="string" calcext:value-type="string">
            <text:p>CODICE V°LVL</text:p>
          </table:table-cell>
          <table:table-cell table:style-name="ce12" office:value-type="string" calcext:value-type="string">
            <text:p>DESCRIZIONE V° LVL</text:p>
          </table:table-cell>
          <table:table-cell table:style-name="ce17" office:value-type="string" office:string-value="IMPORTO" calcext:value-type="string">
            <text:p><text:s/>IMPORTO 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1" calcext:value-type="float">
            <text:p>101</text:p>
          </table:table-cell>
          <table:table-cell office:value-type="string" calcext:value-type="string">
            <text:p>AMMINISTRATORI COMUNALI <text:s text:c="11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1" calcext:value-type="float">
            <text:p>1030201</text:p>
          </table:table-cell>
          <table:table-cell office:value-type="string" calcext:value-type="string">
            <text:p>Organi e incarichi istituzionali dell'amministrazione</text:p>
          </table:table-cell>
          <table:table-cell table:style-name="ce10" office:value-type="float" office:value="15369.43" calcext:value-type="float">
            <text:p>15369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9.87" calcext:value-type="float">
            <text:p>129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AMMINISTRATORI COMUNALI <text:s text:c="11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30201" calcext:value-type="float">
            <text:p>1030201</text:p>
          </table:table-cell>
          <table:table-cell office:value-type="string" calcext:value-type="string">
            <text:p>Organi e incarichi istituzionali dell'amministrazione</text:p>
          </table:table-cell>
          <table:table-cell table:style-name="ce10" office:value-type="float" office:value="15369.43" calcext:value-type="float">
            <text:p>15369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CONSIGLIERI COMUNALI <text:s text:c="14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1" calcext:value-type="float">
            <text:p>1030201</text:p>
          </table:table-cell>
          <table:table-cell office:value-type="string" calcext:value-type="string">
            <text:p>Organi e incarichi istituzionali dell'amministrazione</text:p>
          </table:table-cell>
          <table:table-cell table:style-name="ce10" office:value-type="float" office:value="4425.44" calcext:value-type="float">
            <text:p>4425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CONSIGLIERI COMUNALI <text:s text:c="14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1" calcext:value-type="float">
            <text:p>1030201</text:p>
          </table:table-cell>
          <table:table-cell office:value-type="string" calcext:value-type="string">
            <text:p>Organi e incarichi istituzionali dell'amministrazione</text:p>
          </table:table-cell>
          <table:table-cell table:style-name="ce10" office:value-type="float" office:value="5922.2" calcext:value-type="float">
            <text:p>5922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SERVIZI EDITORIALI DI CANTAMESSA CARLO</text:p>
          </table:table-cell>
          <table:table-cell table:style-name="ce8" office:value-type="date" office:date-value="2021-07-08" calcext:value-type="date">
            <text:p>08/07/2021</text:p>
          </table:table-cell>
          <table:table-cell office:value-type="float" office:value="1030202" calcext:value-type="float">
            <text:p>1030202</text:p>
          </table:table-cell>
          <table:table-cell office:value-type="string" calcext:value-type="string">
            <text:p>Organizzazione eventi, pubblicita' e servizi per trasferta</text:p>
          </table:table-cell>
          <table:table-cell table:style-name="ce10" office:value-type="float" office:value="7747" calcext:value-type="float">
            <text:p>774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POLITALIA COMUNICAZIONI ISTITUZIONALI SR</text:p>
          </table:table-cell>
          <table:table-cell table:style-name="ce8" office:value-type="date" office:date-value="2021-09-24" calcext:value-type="date">
            <text:p>24/09/2021</text:p>
          </table:table-cell>
          <table:table-cell office:value-type="float" office:value="1030202" calcext:value-type="float">
            <text:p>1030202</text:p>
          </table:table-cell>
          <table:table-cell office:value-type="string" calcext:value-type="string">
            <text:p>Organizzazione eventi, pubblicita' e servizi per trasferta</text:p>
          </table:table-cell>
          <table:table-cell table:style-name="ce10" office:value-type="float" office:value="1830" calcext:value-type="float">
            <text:p>183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306" calcext:value-type="float">
            <text:p>13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880" calcext:value-type="float">
            <text:p>88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01.62" calcext:value-type="float">
            <text:p>501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01.42" calcext:value-type="float">
            <text:p>501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01.41" calcext:value-type="float">
            <text:p>501,4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17.42" calcext:value-type="float">
            <text:p>217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17.42" calcext:value-type="float">
            <text:p>217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17.42" calcext:value-type="float">
            <text:p>217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306" calcext:value-type="float">
            <text:p>13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306" calcext:value-type="float">
            <text:p>13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4.78" calcext:value-type="float">
            <text:p>164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04.54" calcext:value-type="float">
            <text:p>1404,5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03.98" calcext:value-type="float">
            <text:p>1403,9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4.71" calcext:value-type="float">
            <text:p>164,7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04.45" calcext:value-type="float">
            <text:p>1404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4.77" calcext:value-type="float">
            <text:p>164,7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771.56" calcext:value-type="float">
            <text:p>5771,5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9.87" calcext:value-type="float">
            <text:p>129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769.21" calcext:value-type="float">
            <text:p>5769,2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9.87" calcext:value-type="float">
            <text:p>129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771.16" calcext:value-type="float">
            <text:p>5771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AMMINISTRATORI COMUNALI <text:s text:c="11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30201" calcext:value-type="float">
            <text:p>1030201</text:p>
          </table:table-cell>
          <table:table-cell office:value-type="string" calcext:value-type="string">
            <text:p>Organi e incarichi istituzionali dell'amministrazione</text:p>
          </table:table-cell>
          <table:table-cell table:style-name="ce10" office:value-type="float" office:value="15367.43" calcext:value-type="float">
            <text:p>15367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GANELLI ANDREA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2561.2" calcext:value-type="float">
            <text:p>2561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86.99" calcext:value-type="float">
            <text:p>286,9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CAIRORCS MEDIA S.P.A.</text:p>
          </table:table-cell>
          <table:table-cell table:style-name="ce8" office:value-type="date" office:date-value="2021-07-29" calcext:value-type="date">
            <text:p>29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366" calcext:value-type="float">
            <text:p>36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RIVETTI GRAFICA S.R.L.</text:p>
          </table:table-cell>
          <table:table-cell table:style-name="ce8" office:value-type="date" office:date-value="2021-07-29" calcext:value-type="date">
            <text:p>29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368.44" calcext:value-type="float">
            <text:p>368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ISTIT.POLIGR.E ZECCA DELLO STATO <text:s text:c="2"/>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535.9" calcext:value-type="float">
            <text:p>535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ISTIT.POLIGR.E ZECCA DELLO STATO <text:s text:c="2"/>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114.38" calcext:value-type="float">
            <text:p>114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CLASS PUBBLICITA' SPA <text:s text:c="13"/>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244" calcext:value-type="float">
            <text:p>2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RIVETTI GRAFICA S.R.L.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295.24" calcext:value-type="float">
            <text:p>295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ISTIT.POLIGR.E ZECCA DELLO STATO <text:s text:c="2"/></text:p>
          </table:table-cell>
          <table:table-cell table:style-name="ce8" office:value-type="date" office:date-value="2021-09-21" calcext:value-type="date">
            <text:p>21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917.16" calcext:value-type="float">
            <text:p>917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ISTIT.POLIGR.E ZECCA DELLO STATO <text:s text:c="2"/></text:p>
          </table:table-cell>
          <table:table-cell table:style-name="ce8" office:value-type="date" office:date-value="2021-09-21" calcext:value-type="date">
            <text:p>21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198.26" calcext:value-type="float">
            <text:p>198,2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DEFENDINI LOGISTICA S.R.L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810.81" calcext:value-type="float">
            <text:p>810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DEFENDINI LOGISTICA S.R.L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1127.52" calcext:value-type="float">
            <text:p>1127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DEFENDINI LOGISTICA S.R.L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1664.87" calcext:value-type="float">
            <text:p>1664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654.34" calcext:value-type="float">
            <text:p>1654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65.7" calcext:value-type="float">
            <text:p>765,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654.86" calcext:value-type="float">
            <text:p>1654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83.03" calcext:value-type="float">
            <text:p>783,0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654.87" calcext:value-type="float">
            <text:p>1654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637.81" calcext:value-type="float">
            <text:p>637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471" calcext:value-type="float">
            <text:p>47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736.28" calcext:value-type="float">
            <text:p>736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603.64" calcext:value-type="float">
            <text:p>603,6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65.55" calcext:value-type="float">
            <text:p>365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80.05" calcext:value-type="float">
            <text:p>580,0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892.68" calcext:value-type="float">
            <text:p>4892,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137.11" calcext:value-type="float">
            <text:p>3137,1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86" calcext:value-type="float">
            <text:p>1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8.58" calcext:value-type="float">
            <text:p>18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8.58" calcext:value-type="float">
            <text:p>18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901.08" calcext:value-type="float">
            <text:p>4901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137.1" calcext:value-type="float">
            <text:p>313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86" calcext:value-type="float">
            <text:p>1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65.56" calcext:value-type="float">
            <text:p>365,5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81.06" calcext:value-type="float">
            <text:p>581,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8.58" calcext:value-type="float">
            <text:p>18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899.8" calcext:value-type="float">
            <text:p>4899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136.8" calcext:value-type="float">
            <text:p>3136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86" calcext:value-type="float">
            <text:p>1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65.53" calcext:value-type="float">
            <text:p>365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80.88" calcext:value-type="float">
            <text:p>580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GRETERIA GENERALE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0284.66" calcext:value-type="float">
            <text:p>20284,6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893.78" calcext:value-type="float">
            <text:p>12893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GRETERIA GENERALE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68.22" calcext:value-type="float">
            <text:p>268,2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83.43" calcext:value-type="float">
            <text:p>283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GRETERIA GENERALE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0319.6" calcext:value-type="float">
            <text:p>20319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894.09" calcext:value-type="float">
            <text:p>12894,0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GRETERIA GENERALE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72.39" calcext:value-type="float">
            <text:p>272,3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86.99" calcext:value-type="float">
            <text:p>286,9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GRETERIA GENERALE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0313.59" calcext:value-type="float">
            <text:p>20313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892.86" calcext:value-type="float">
            <text:p>12892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GRETERIA GENERALE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65.23" calcext:value-type="float">
            <text:p>265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CLASS PUBBLICITA' SPA <text:s text:c="13"/></text:p>
          </table:table-cell>
          <table:table-cell table:style-name="ce8" office:value-type="date" office:date-value="2021-07-29" calcext:value-type="date">
            <text:p>29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244" calcext:value-type="float">
            <text:p>2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59.88" calcext:value-type="float">
            <text:p>659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AMMINISTRAZIONE P.T.S.BANCOPOSTA <text:s text:c="2"/>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50.04" calcext:value-type="float">
            <text:p>50,0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AMMINISTRAZIONE P.T.S.BANCOPOSTA <text:s text:c="2"/>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47.78" calcext:value-type="float">
            <text:p>47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AMMINISTRAZIONE P.T.S.BANCOPOSTA <text:s text:c="2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463.91" calcext:value-type="float">
            <text:p>463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AMMINISTRAZIONE P.T.S.BANCOPOSTA <text:s text:c="2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304.91" calcext:value-type="float">
            <text:p>304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AMMINISTRAZIONE P.T.S.BANCOPOSTA <text:s text:c="2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50.72" calcext:value-type="float">
            <text:p>50,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AMMINISTRAZIONE P.T.S.BANCOPOSTA <text:s text:c="2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50.84" calcext:value-type="float">
            <text:p>50,8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CENTRO STUDI ENTI LOCALI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1159" calcext:value-type="float">
            <text:p>11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AGENZIA DEL TERRITORIO-UFF.PROV. T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30217" calcext:value-type="float">
            <text:p>1030217</text:p>
          </table:table-cell>
          <table:table-cell office:value-type="string" calcext:value-type="string">
            <text:p>Servizi finanziari</text:p>
          </table:table-cell>
          <table:table-cell table:style-name="ce10" office:value-type="float" office:value="4.5" calcext:value-type="float">
            <text:p>4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ECONOMO COMUNALE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2.9" calcext:value-type="float">
            <text:p>12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ALLASIA <text:s/>FABRIZIO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01" calcext:value-type="float">
            <text:p>1030201</text:p>
          </table:table-cell>
          <table:table-cell office:value-type="string" calcext:value-type="string">
            <text:p>Organi e incarichi istituzionali dell'amministrazione</text:p>
          </table:table-cell>
          <table:table-cell table:style-name="ce10" office:value-type="float" office:value="9420.95" calcext:value-type="float">
            <text:p>9420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STUDIO DE GREGORIO COMM.STI ASS.TI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01" calcext:value-type="float">
            <text:p>1030201</text:p>
          </table:table-cell>
          <table:table-cell office:value-type="string" calcext:value-type="string">
            <text:p>Organi e incarichi istituzionali dell'amministrazione</text:p>
          </table:table-cell>
          <table:table-cell table:style-name="ce10" office:value-type="float" office:value="14131.44" calcext:value-type="float">
            <text:p>14131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STUDIO BUFFA-PELLATI-CALVI-BUZZI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01" calcext:value-type="float">
            <text:p>1030201</text:p>
          </table:table-cell>
          <table:table-cell office:value-type="string" calcext:value-type="string">
            <text:p>Organi e incarichi istituzionali dell'amministrazione</text:p>
          </table:table-cell>
          <table:table-cell table:style-name="ce10" office:value-type="float" office:value="9420.95" calcext:value-type="float">
            <text:p>9420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737.14" calcext:value-type="float">
            <text:p>2737,1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718.65" calcext:value-type="float">
            <text:p>2718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580.58" calcext:value-type="float">
            <text:p>2580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26" calcext:value-type="float">
            <text:p>22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ECONOMO COMUNALE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22" calcext:value-type="float">
            <text:p>2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039.12" calcext:value-type="float">
            <text:p>1039,1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512.3" calcext:value-type="float">
            <text:p>8512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.61" calcext:value-type="float">
            <text:p>17,6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6.15" calcext:value-type="float">
            <text:p>176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6.15" calcext:value-type="float">
            <text:p>176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544.42" calcext:value-type="float">
            <text:p>8544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.61" calcext:value-type="float">
            <text:p>17,6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039.18" calcext:value-type="float">
            <text:p>1039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4.5" calcext:value-type="float">
            <text:p>194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978.86" calcext:value-type="float">
            <text:p>8978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.45" calcext:value-type="float">
            <text:p>19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092.69" calcext:value-type="float">
            <text:p>1092,6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5201.57" calcext:value-type="float">
            <text:p>35201,5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96.05" calcext:value-type="float">
            <text:p>596,0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5203.65" calcext:value-type="float">
            <text:p>35203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03.45" calcext:value-type="float">
            <text:p>603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7061.64" calcext:value-type="float">
            <text:p>37061,6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79.92" calcext:value-type="float">
            <text:p>479,9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1.4" calcext:value-type="float">
            <text:p>141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949.96" calcext:value-type="float">
            <text:p>3949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.15" calcext:value-type="float">
            <text:p>14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85.07" calcext:value-type="float">
            <text:p>485,0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84.93" calcext:value-type="float">
            <text:p>1284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5117.18" calcext:value-type="float">
            <text:p>15117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82.82" calcext:value-type="float">
            <text:p>882,8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715.07" calcext:value-type="float">
            <text:p>2715,0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6154.31" calcext:value-type="float">
            <text:p>16154,3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33.42" calcext:value-type="float">
            <text:p>333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6069.56" calcext:value-type="float">
            <text:p>16069,5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48.15" calcext:value-type="float">
            <text:p>348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6248.31" calcext:value-type="float">
            <text:p>16248,3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48.15" calcext:value-type="float">
            <text:p>348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CREDITORI DIVERSI <text:s text:c="17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40399" calcext:value-type="float">
            <text:p>1040399</text:p>
          </table:table-cell>
          <table:table-cell office:value-type="string" calcext:value-type="string">
            <text:p>Trasferimenti correnti a altre imprese</text:p>
          </table:table-cell>
          <table:table-cell table:style-name="ce10" office:value-type="float" office:value="524.44" calcext:value-type="float">
            <text:p>524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CREDITORI DIVERSI <text:s text:c="17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40399" calcext:value-type="float">
            <text:p>1040399</text:p>
          </table:table-cell>
          <table:table-cell office:value-type="string" calcext:value-type="string">
            <text:p>Trasferimenti correnti a altre imprese</text:p>
          </table:table-cell>
          <table:table-cell table:style-name="ce10" office:value-type="float" office:value="0.16" calcext:value-type="float">
            <text:p>0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CREDITORI DIVERSI <text:s text:c="17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90201" calcext:value-type="float">
            <text:p>1090201</text:p>
          </table:table-cell>
          <table:table-cell office:value-type="string" calcext:value-type="string">
            <text:p>Rimborsi di imposte e tasse di natura corrente</text:p>
          </table:table-cell>
          <table:table-cell table:style-name="ce10" office:value-type="float" office:value="1772" calcext:value-type="float">
            <text:p>17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UNPOLSAI ASSICURAZIONI SPA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90201" calcext:value-type="float">
            <text:p>1090201</text:p>
          </table:table-cell>
          <table:table-cell office:value-type="string" calcext:value-type="string">
            <text:p>Rimborsi di imposte e tasse di natura corrente</text:p>
          </table:table-cell>
          <table:table-cell table:style-name="ce10" office:value-type="float" office:value="329.62" calcext:value-type="float">
            <text:p>32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AP OUTDOOR SRL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90201" calcext:value-type="float">
            <text:p>1090201</text:p>
          </table:table-cell>
          <table:table-cell office:value-type="string" calcext:value-type="string">
            <text:p>Rimborsi di imposte e tasse di natura corrente</text:p>
          </table:table-cell>
          <table:table-cell table:style-name="ce10" office:value-type="float" office:value="457.23" calcext:value-type="float">
            <text:p>457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HOLDING FERRARI SRL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90201" calcext:value-type="float">
            <text:p>1090201</text:p>
          </table:table-cell>
          <table:table-cell office:value-type="string" calcext:value-type="string">
            <text:p>Rimborsi di imposte e tasse di natura corrente</text:p>
          </table:table-cell>
          <table:table-cell table:style-name="ce10" office:value-type="float" office:value="4048.72" calcext:value-type="float">
            <text:p>4048,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PUBLIEMME SRL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90201" calcext:value-type="float">
            <text:p>1090201</text:p>
          </table:table-cell>
          <table:table-cell office:value-type="string" calcext:value-type="string">
            <text:p>Rimborsi di imposte e tasse di natura corrente</text:p>
          </table:table-cell>
          <table:table-cell table:style-name="ce10" office:value-type="float" office:value="8049.99" calcext:value-type="float">
            <text:p>8049,9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COMUNE DI BIBIANA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90201" calcext:value-type="float">
            <text:p>1090201</text:p>
          </table:table-cell>
          <table:table-cell office:value-type="string" calcext:value-type="string">
            <text:p>Rimborsi di imposte e tasse di natura corrente</text:p>
          </table:table-cell>
          <table:table-cell table:style-name="ce10" office:value-type="float" office:value="46" calcext:value-type="float">
            <text:p>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COMUNE <text:s/>DI <text:s/>ROSE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90201" calcext:value-type="float">
            <text:p>1090201</text:p>
          </table:table-cell>
          <table:table-cell office:value-type="string" calcext:value-type="string">
            <text:p>Rimborsi di imposte e tasse di natura corrente</text:p>
          </table:table-cell>
          <table:table-cell table:style-name="ce10" office:value-type="float" office:value="195" calcext:value-type="float">
            <text:p>1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COMUNE DI RIVISONDOLI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90201" calcext:value-type="float">
            <text:p>1090201</text:p>
          </table:table-cell>
          <table:table-cell office:value-type="string" calcext:value-type="string">
            <text:p>Rimborsi di imposte e tasse di natura corrente</text:p>
          </table:table-cell>
          <table:table-cell table:style-name="ce10" office:value-type="float" office:value="10" calcext:value-type="float">
            <text:p>1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CREDITORI DIVERSI <text:s text:c="17"/>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90201" calcext:value-type="float">
            <text:p>1090201</text:p>
          </table:table-cell>
          <table:table-cell office:value-type="string" calcext:value-type="string">
            <text:p>Rimborsi di imposte e tasse di natura corrente</text:p>
          </table:table-cell>
          <table:table-cell table:style-name="ce10" office:value-type="float" office:value="14686" calcext:value-type="float">
            <text:p>146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ERARIO C/IVA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100301" calcext:value-type="float">
            <text:p>1100301</text:p>
          </table:table-cell>
          <table:table-cell office:value-type="string" calcext:value-type="string">
            <text:p>Versamenti IVA a debito per le gestioni commerciali</text:p>
          </table:table-cell>
          <table:table-cell table:style-name="ce10" office:value-type="float" office:value="8349.36" calcext:value-type="float">
            <text:p>8349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ERARIO C/IV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100301" calcext:value-type="float">
            <text:p>1100301</text:p>
          </table:table-cell>
          <table:table-cell office:value-type="string" calcext:value-type="string">
            <text:p>Versamenti IVA a debito per le gestioni commerciali</text:p>
          </table:table-cell>
          <table:table-cell table:style-name="ce10" office:value-type="float" office:value="4830.49" calcext:value-type="float">
            <text:p>4830,4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ERARIO C/IVA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100301" calcext:value-type="float">
            <text:p>1100301</text:p>
          </table:table-cell>
          <table:table-cell office:value-type="string" calcext:value-type="string">
            <text:p>Versamenti IVA a debito per le gestioni commerciali</text:p>
          </table:table-cell>
          <table:table-cell table:style-name="ce10" office:value-type="float" office:value="2373.37" calcext:value-type="float">
            <text:p>2373,3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AZIENDA SPECIALE MULTISERVIZI <text:s text:c="5"/></text:p>
          </table:table-cell>
          <table:table-cell table:style-name="ce8" office:value-type="date" office:date-value="2021-09-09" calcext:value-type="date">
            <text:p>09/09/2021</text:p>
          </table:table-cell>
          <table:table-cell office:value-type="float" office:value="1100301" calcext:value-type="float">
            <text:p>1100301</text:p>
          </table:table-cell>
          <table:table-cell office:value-type="string" calcext:value-type="string">
            <text:p>Versamenti IVA a debito per le gestioni commerciali</text:p>
          </table:table-cell>
          <table:table-cell table:style-name="ce10" office:value-type="float" office:value="44910.95" calcext:value-type="float">
            <text:p>44910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68.15" calcext:value-type="float">
            <text:p>68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422.62" calcext:value-type="float">
            <text:p>422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6.34" calcext:value-type="float">
            <text:p>6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31.02" calcext:value-type="float">
            <text:p>131,0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7735.92" calcext:value-type="float">
            <text:p>17735,9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791.32" calcext:value-type="float">
            <text:p>791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51.91" calcext:value-type="float">
            <text:p>151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77.48" calcext:value-type="float">
            <text:p>177,4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STYLGRAFIX ITALIANA S.P.A.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357.5" calcext:value-type="float">
            <text:p>357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POSTE ITALIANE SPA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71.2" calcext:value-type="float">
            <text:p>171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STYLGRAFIX ITALIANA S.P.A.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200.31" calcext:value-type="float">
            <text:p>200,3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IRISCO S.R.L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4967.39" calcext:value-type="float">
            <text:p>4967,3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612.22" calcext:value-type="float">
            <text:p>612,2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208.6" calcext:value-type="float">
            <text:p>208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85.52" calcext:value-type="float">
            <text:p>185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9.2" calcext:value-type="float">
            <text:p>9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19.99" calcext:value-type="float">
            <text:p>119,9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463.69" calcext:value-type="float">
            <text:p>463,6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4359.09" calcext:value-type="float">
            <text:p>4359,0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5.55" calcext:value-type="float">
            <text:p>5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28.23" calcext:value-type="float">
            <text:p>28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67.81" calcext:value-type="float">
            <text:p>167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376.65" calcext:value-type="float">
            <text:p>376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524.43" calcext:value-type="float">
            <text:p>524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381.58" calcext:value-type="float">
            <text:p>1381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8997.08" calcext:value-type="float">
            <text:p>18997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51627.18" calcext:value-type="float">
            <text:p>51627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701.56" calcext:value-type="float">
            <text:p>701,5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51.91" calcext:value-type="float">
            <text:p>151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224.19" calcext:value-type="float">
            <text:p>224,1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9.52" calcext:value-type="float">
            <text:p>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531.13" calcext:value-type="float">
            <text:p>531,1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20031.18" calcext:value-type="float">
            <text:p>20031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21241.19" calcext:value-type="float">
            <text:p>21241,1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8666.51" calcext:value-type="float">
            <text:p>8666,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401.46" calcext:value-type="float">
            <text:p>1401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395.51" calcext:value-type="float">
            <text:p>1395,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410.53" calcext:value-type="float">
            <text:p>1410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51" calcext:value-type="float">
            <text:p>1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09.08" calcext:value-type="float">
            <text:p>309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09.08" calcext:value-type="float">
            <text:p>309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09.08" calcext:value-type="float">
            <text:p>309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82.39" calcext:value-type="float">
            <text:p>482,3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957.11" calcext:value-type="float">
            <text:p>3957,1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.06" calcext:value-type="float">
            <text:p>14,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0.5" calcext:value-type="float">
            <text:p>140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1.4" calcext:value-type="float">
            <text:p>141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887.47" calcext:value-type="float">
            <text:p>3887,4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.15" calcext:value-type="float">
            <text:p>14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HERA COMM S.P.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1.86" calcext:value-type="float">
            <text:p>51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HERA COMM S.P.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0.49" calcext:value-type="float">
            <text:p>40,4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53.7" calcext:value-type="float">
            <text:p>153,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.58" calcext:value-type="float">
            <text:p>16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2.63" calcext:value-type="float">
            <text:p>102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.5" calcext:value-type="float">
            <text:p>59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2" calcext:value-type="float">
            <text:p>5,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.44" calcext:value-type="float">
            <text:p>11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1" calcext:value-type="float">
            <text:p>5,7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46.41" calcext:value-type="float">
            <text:p>146,4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94.62" calcext:value-type="float">
            <text:p>394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14.97" calcext:value-type="float">
            <text:p>814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5.53" calcext:value-type="float">
            <text:p>45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.37" calcext:value-type="float">
            <text:p>13,3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8.88" calcext:value-type="float">
            <text:p>18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COSTRUZIONI ARMANDO CAMERLO S.R.L</text:p>
          </table:table-cell>
          <table:table-cell table:style-name="ce8" office:value-type="date" office:date-value="2021-07-26" calcext:value-type="date">
            <text:p>26/07/2021</text:p>
          </table:table-cell>
          <table:table-cell office:value-type="float" office:value="1030207" calcext:value-type="float">
            <text:p>1030207</text:p>
          </table:table-cell>
          <table:table-cell office:value-type="string" calcext:value-type="string">
            <text:p>Utilizzo di beni di terzi</text:p>
          </table:table-cell>
          <table:table-cell table:style-name="ce10" office:value-type="float" office:value="25925" calcext:value-type="float">
            <text:p>259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880.51" calcext:value-type="float">
            <text:p>1880,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442.85" calcext:value-type="float">
            <text:p>442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051.01" calcext:value-type="float">
            <text:p>2051,0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448.44" calcext:value-type="float">
            <text:p>2448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500" calcext:value-type="float">
            <text:p>150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AURORA COSTRUZIONI S.R.L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000" calcext:value-type="float">
            <text:p>100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822.4" calcext:value-type="float">
            <text:p>822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55.46" calcext:value-type="float">
            <text:p>155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5.38" calcext:value-type="float">
            <text:p>85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44" calcext:value-type="float">
            <text:p>67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AURORA COSTRUZIONI S.R.L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2000" calcext:value-type="float">
            <text:p>200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AURORA COSTRUZIONI S.R.L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4442" calcext:value-type="float">
            <text:p>44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825.88" calcext:value-type="float">
            <text:p>825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826.08" calcext:value-type="float">
            <text:p>826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826.06" calcext:value-type="float">
            <text:p>826,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292.44" calcext:value-type="float">
            <text:p>2292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.24" calcext:value-type="float">
            <text:p>2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70.31" calcext:value-type="float">
            <text:p>270,3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2.38" calcext:value-type="float">
            <text:p>22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2.38" calcext:value-type="float">
            <text:p>22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312.97" calcext:value-type="float">
            <text:p>2312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.24" calcext:value-type="float">
            <text:p>2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70.38" calcext:value-type="float">
            <text:p>270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2.38" calcext:value-type="float">
            <text:p>22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313.06" calcext:value-type="float">
            <text:p>2313,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.24" calcext:value-type="float">
            <text:p>2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70.39" calcext:value-type="float">
            <text:p>270,3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75.42" calcext:value-type="float">
            <text:p>275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84.78" calcext:value-type="float">
            <text:p>384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30.1" calcext:value-type="float">
            <text:p>330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9497.9" calcext:value-type="float">
            <text:p>9497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18.28" calcext:value-type="float">
            <text:p>218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9500.08" calcext:value-type="float">
            <text:p>9500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18.28" calcext:value-type="float">
            <text:p>218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9500.45" calcext:value-type="float">
            <text:p>9500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18.28" calcext:value-type="float">
            <text:p>218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CONDOMINIO VIA CHIOMONTE C/O BARGOLINI A</text:p>
          </table:table-cell>
          <table:table-cell table:style-name="ce8" office:value-type="date" office:date-value="2021-07-08" calcext:value-type="date">
            <text:p>08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6298.67" calcext:value-type="float">
            <text:p>6298,6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34281.58" calcext:value-type="float">
            <text:p>34281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411.19" calcext:value-type="float">
            <text:p>411,1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76812.9" calcext:value-type="float">
            <text:p>76812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IGOLA <text:s/>ALESSANDRO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2020103" calcext:value-type="float">
            <text:p>2020103</text:p>
          </table:table-cell>
          <table:table-cell office:value-type="string" calcext:value-type="string">
            <text:p>Mobili e arredi</text:p>
          </table:table-cell>
          <table:table-cell table:style-name="ce10" office:value-type="float" office:value="2043.5" calcext:value-type="float">
            <text:p>2043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2020104" calcext:value-type="float">
            <text:p>2020104</text:p>
          </table:table-cell>
          <table:table-cell office:value-type="string" calcext:value-type="string">
            <text:p>Impianti e macchinari</text:p>
          </table:table-cell>
          <table:table-cell table:style-name="ce10" office:value-type="float" office:value="823.08" calcext:value-type="float">
            <text:p>823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2020104" calcext:value-type="float">
            <text:p>2020104</text:p>
          </table:table-cell>
          <table:table-cell office:value-type="string" calcext:value-type="string">
            <text:p>Impianti e macchinari</text:p>
          </table:table-cell>
          <table:table-cell table:style-name="ce10" office:value-type="float" office:value="221.91" calcext:value-type="float">
            <text:p>221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2020104" calcext:value-type="float">
            <text:p>2020104</text:p>
          </table:table-cell>
          <table:table-cell office:value-type="string" calcext:value-type="string">
            <text:p>Impianti e macchinari</text:p>
          </table:table-cell>
          <table:table-cell table:style-name="ce10" office:value-type="float" office:value="293.96" calcext:value-type="float">
            <text:p>293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2020104" calcext:value-type="float">
            <text:p>2020104</text:p>
          </table:table-cell>
          <table:table-cell office:value-type="string" calcext:value-type="string">
            <text:p>Impianti e macchinari</text:p>
          </table:table-cell>
          <table:table-cell table:style-name="ce10" office:value-type="float" office:value="79.25" calcext:value-type="float">
            <text:p>79,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2020104" calcext:value-type="float">
            <text:p>2020104</text:p>
          </table:table-cell>
          <table:table-cell office:value-type="string" calcext:value-type="string">
            <text:p>Impianti e macchinari</text:p>
          </table:table-cell>
          <table:table-cell table:style-name="ce10" office:value-type="float" office:value="2069.95" calcext:value-type="float">
            <text:p>2069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2020104" calcext:value-type="float">
            <text:p>2020104</text:p>
          </table:table-cell>
          <table:table-cell office:value-type="string" calcext:value-type="string">
            <text:p>Impianti e macchinari</text:p>
          </table:table-cell>
          <table:table-cell table:style-name="ce10" office:value-type="float" office:value="154.77" calcext:value-type="float">
            <text:p>154,7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2020104" calcext:value-type="float">
            <text:p>2020104</text:p>
          </table:table-cell>
          <table:table-cell office:value-type="string" calcext:value-type="string">
            <text:p>Impianti e macchinari</text:p>
          </table:table-cell>
          <table:table-cell table:style-name="ce10" office:value-type="float" office:value="1233.58" calcext:value-type="float">
            <text:p>1233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2020104" calcext:value-type="float">
            <text:p>2020104</text:p>
          </table:table-cell>
          <table:table-cell office:value-type="string" calcext:value-type="string">
            <text:p>Impianti e macchinari</text:p>
          </table:table-cell>
          <table:table-cell table:style-name="ce10" office:value-type="float" office:value="902.4" calcext:value-type="float">
            <text:p>902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2020104" calcext:value-type="float">
            <text:p>2020104</text:p>
          </table:table-cell>
          <table:table-cell office:value-type="string" calcext:value-type="string">
            <text:p>Impianti e macchinari</text:p>
          </table:table-cell>
          <table:table-cell table:style-name="ce10" office:value-type="float" office:value="30.01" calcext:value-type="float">
            <text:p>30,0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S.A.M.E.T. <text:s/>S.R.L</text:p>
          </table:table-cell>
          <table:table-cell table:style-name="ce8" office:value-type="date" office:date-value="2021-07-02" calcext:value-type="date">
            <text:p>02/07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24483.4" calcext:value-type="float">
            <text:p>24483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203.41" calcext:value-type="float">
            <text:p>203,4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72.65" calcext:value-type="float">
            <text:p>72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SERIM IMPIANTI S.R.L.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43338.55" calcext:value-type="float">
            <text:p>43338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SERIM IMPIANTI S.R.L.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51000" calcext:value-type="float">
            <text:p>5100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854.67" calcext:value-type="float">
            <text:p>854,6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S.A.M.E.T. <text:s/>S.R.L</text:p>
          </table:table-cell>
          <table:table-cell table:style-name="ce8" office:value-type="date" office:date-value="2021-08-04" calcext:value-type="date">
            <text:p>04/08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3681.9" calcext:value-type="float">
            <text:p>3681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SERIM IMPIANTI S.R.L.</text:p>
          </table:table-cell>
          <table:table-cell table:style-name="ce8" office:value-type="date" office:date-value="2021-09-09" calcext:value-type="date">
            <text:p>09/09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22049.45" calcext:value-type="float">
            <text:p>22049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09" calcext:value-type="date">
            <text:p>09/08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2128.5" calcext:value-type="float">
            <text:p>2128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STUDIO TECNICO SETTANTA7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10585.35" calcext:value-type="float">
            <text:p>10585,3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COLLETTI <text:s/>GIORGIO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1161.12" calcext:value-type="float">
            <text:p>1161,1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COLLETTI <text:s/>GIORGIO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1768.11" calcext:value-type="float">
            <text:p>1768,1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STUDIO TECNICO SETTANTA7</text:p>
          </table:table-cell>
          <table:table-cell table:style-name="ce8" office:value-type="date" office:date-value="2021-08-09" calcext:value-type="date">
            <text:p>09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3500.07" calcext:value-type="float">
            <text:p>3500,0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FANTINATI <text:s/>GIAN LUCA</text:p>
          </table:table-cell>
          <table:table-cell table:style-name="ce8" office:value-type="date" office:date-value="2021-08-09" calcext:value-type="date">
            <text:p>09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3743.78" calcext:value-type="float">
            <text:p>3743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DECORAZIONI D.O.C. DI BERNARDI ROBERTO P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708.8" calcext:value-type="float">
            <text:p>2708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590.16" calcext:value-type="float">
            <text:p>590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DRINK SYSTEM S.R.L.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22" calcext:value-type="float">
            <text:p>12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DRINK SYSTEM S.R.L.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634.4" calcext:value-type="float">
            <text:p>634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115" calcext:value-type="float">
            <text:p>31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52.46" calcext:value-type="float">
            <text:p>352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95" calcext:value-type="float">
            <text:p>1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275.13" calcext:value-type="float">
            <text:p>2275,1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BERGONZI <text:s/>ALESSI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998.55" calcext:value-type="float">
            <text:p>998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6415" calcext:value-type="float">
            <text:p>64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1195" calcext:value-type="float">
            <text:p>11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5.38" calcext:value-type="float">
            <text:p>85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6.41" calcext:value-type="float">
            <text:p>46,4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6.23" calcext:value-type="float">
            <text:p>276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.64" calcext:value-type="float">
            <text:p>17,6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9.26" calcext:value-type="float">
            <text:p>49,2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9.26" calcext:value-type="float">
            <text:p>139,2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0.17" calcext:value-type="float">
            <text:p>120,1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.87" calcext:value-type="float">
            <text:p>59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3.92" calcext:value-type="float">
            <text:p>43,9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3.27" calcext:value-type="float">
            <text:p>73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8" calcext:value-type="float">
            <text:p>1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6.47" calcext:value-type="float">
            <text:p>126,4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3.01" calcext:value-type="float">
            <text:p>63,0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1.29" calcext:value-type="float">
            <text:p>111,2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.04" calcext:value-type="float">
            <text:p>59,0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6.44" calcext:value-type="float">
            <text:p>256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2.36" calcext:value-type="float">
            <text:p>72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.64" calcext:value-type="float">
            <text:p>17,6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9.06" calcext:value-type="float">
            <text:p>49,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2.84" calcext:value-type="float">
            <text:p>32,8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3.1" calcext:value-type="float">
            <text:p>133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2.85" calcext:value-type="float">
            <text:p>102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813.63" calcext:value-type="float">
            <text:p>14813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.18" calcext:value-type="float">
            <text:p>8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.75" calcext:value-type="float">
            <text:p>2,7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78.65" calcext:value-type="float">
            <text:p>1778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S. <text:s text:c="26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2" calcext:value-type="float">
            <text:p>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9626.32" calcext:value-type="float">
            <text:p>19626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83.28" calcext:value-type="float">
            <text:p>383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1332.35" calcext:value-type="float">
            <text:p>21332,3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71.3" calcext:value-type="float">
            <text:p>371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6975.49" calcext:value-type="float">
            <text:p>16975,4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25.19" calcext:value-type="float">
            <text:p>325,1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7134.74" calcext:value-type="float">
            <text:p>57134,7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189.09" calcext:value-type="float">
            <text:p>1189,0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7144.02" calcext:value-type="float">
            <text:p>57144,0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00.08" calcext:value-type="float">
            <text:p>1200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0912.74" calcext:value-type="float">
            <text:p>60912,7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319.96" calcext:value-type="float">
            <text:p>1319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A.N.A.C. AUTORITA' NAZIONALE ANTICORRUZI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40101" calcext:value-type="float">
            <text:p>1040101</text:p>
          </table:table-cell>
          <table:table-cell office:value-type="string" calcext:value-type="string">
            <text:p>Trasferimenti correnti a Amministrazioni Centrali</text:p>
          </table:table-cell>
          <table:table-cell table:style-name="ce10" office:value-type="float" office:value="825" calcext:value-type="float">
            <text:p>8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A.N.A.C. AUTORITA' NAZIONALE ANTICORRUZI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40101" calcext:value-type="float">
            <text:p>1040101</text:p>
          </table:table-cell>
          <table:table-cell office:value-type="string" calcext:value-type="string">
            <text:p>Trasferimenti correnti a Amministrazioni Centrali</text:p>
          </table:table-cell>
          <table:table-cell table:style-name="ce10" office:value-type="float" office:value="60" calcext:value-type="float">
            <text:p>6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GEASS <text:s/>S.R.L.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2020199" calcext:value-type="float">
            <text:p>2020199</text:p>
          </table:table-cell>
          <table:table-cell office:value-type="string" calcext:value-type="string">
            <text:p>Altri beni materiali</text:p>
          </table:table-cell>
          <table:table-cell table:style-name="ce10" office:value-type="float" office:value="713.7" calcext:value-type="float">
            <text:p>713,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VAL SERVICE PNEUMATICI <text:s text:c="12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0" calcext:value-type="float">
            <text:p>3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SINTESI S.P.A.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305" calcext:value-type="float">
            <text:p>30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COMANDO PROV.LE VIGILI DEL FUOCO TORINO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540" calcext:value-type="float">
            <text:p>54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FLIS <text:s/>IGOR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558.09" calcext:value-type="float">
            <text:p>1558,0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FRED SOCIETÀ DI INGEGNERIA S.R.L</text:p>
          </table:table-cell>
          <table:table-cell table:style-name="ce8" office:value-type="date" office:date-value="2021-09-09" calcext:value-type="date">
            <text:p>09/09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7612.8" calcext:value-type="float">
            <text:p>7612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AZIENDA SPECIALE MULTISERVIZI <text:s text:c="5"/>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82" calcext:value-type="float">
            <text:p>18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AZIENDA SPECIALE MULTISERVIZI <text:s text:c="5"/></text:p>
          </table:table-cell>
          <table:table-cell table:style-name="ce8" office:value-type="date" office:date-value="2021-08-04" calcext:value-type="date">
            <text:p>04/08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442" calcext:value-type="float">
            <text:p>4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B. &amp; B. SERVICE SOCIETÀ COOPERATIVA</text:p>
          </table:table-cell>
          <table:table-cell table:style-name="ce8" office:value-type="date" office:date-value="2021-08-09" calcext:value-type="date">
            <text:p>09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44408.99" calcext:value-type="float">
            <text:p>44408,9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B. &amp; B. SERVICE SOCIETÀ COOPERATIVA</text:p>
          </table:table-cell>
          <table:table-cell table:style-name="ce8" office:value-type="date" office:date-value="2021-08-16" calcext:value-type="date">
            <text:p>16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1884.04" calcext:value-type="float">
            <text:p>1884,0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B. &amp; B. SERVICE SOCIETÀ COOPERATIVA</text:p>
          </table:table-cell>
          <table:table-cell table:style-name="ce8" office:value-type="date" office:date-value="2021-08-16" calcext:value-type="date">
            <text:p>16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490.04" calcext:value-type="float">
            <text:p>2490,0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COOPERATIVA SOCIALE P.G. FRASSATI S.C.S.</text:p>
          </table:table-cell>
          <table:table-cell table:style-name="ce8" office:value-type="date" office:date-value="2021-08-06" calcext:value-type="date">
            <text:p>06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7768.55" calcext:value-type="float">
            <text:p>7768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NFOSISTEMI S.R.L.</text:p>
          </table:table-cell>
          <table:table-cell table:style-name="ce8" office:value-type="date" office:date-value="2021-08-06" calcext:value-type="date">
            <text:p>06/08/2021</text:p>
          </table:table-cell>
          <table:table-cell office:value-type="float" office:value="1030219" calcext:value-type="float">
            <text:p>1030219</text:p>
          </table:table-cell>
          <table:table-cell office:value-type="string" calcext:value-type="string">
            <text:p>Servizi informatici e di telecomunicazioni</text:p>
          </table:table-cell>
          <table:table-cell table:style-name="ce10" office:value-type="float" office:value="268.4" calcext:value-type="float">
            <text:p>268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.61" calcext:value-type="float">
            <text:p>37,6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.98" calcext:value-type="float">
            <text:p>38,9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2.68" calcext:value-type="float">
            <text:p>32,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0.43" calcext:value-type="float">
            <text:p>20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.42" calcext:value-type="float">
            <text:p>11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.1" calcext:value-type="float">
            <text:p>6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KYOCERA DOCUMENT SOLUTIONS ITALIA S.P.A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7" calcext:value-type="float">
            <text:p>1030207</text:p>
          </table:table-cell>
          <table:table-cell office:value-type="string" calcext:value-type="string">
            <text:p>Utilizzo di beni di terzi</text:p>
          </table:table-cell>
          <table:table-cell table:style-name="ce10" office:value-type="float" office:value="484.85" calcext:value-type="float">
            <text:p>484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FCA FLEET &amp; TENDERS S.R.L.</text:p>
          </table:table-cell>
          <table:table-cell table:style-name="ce8" office:value-type="date" office:date-value="2021-08-06" calcext:value-type="date">
            <text:p>06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60.32" calcext:value-type="float">
            <text:p>360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ECHOES S.R.L</text:p>
          </table:table-cell>
          <table:table-cell table:style-name="ce8" office:value-type="date" office:date-value="2021-09-10" calcext:value-type="date">
            <text:p>10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800" calcext:value-type="float">
            <text:p>180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ECONOMO COMUNALE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45" calcext:value-type="float">
            <text:p>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AZIENDA SPECIALE MULTISERVIZI <text:s text:c="5"/>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72.99" calcext:value-type="float">
            <text:p>72,9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NFOCERT SPA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59.78" calcext:value-type="float">
            <text:p>59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LAVANDERIA LA NUOVA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GESTIONI.DOC <text:s/>S.R.L.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231.8" calcext:value-type="float">
            <text:p>231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CAR S.R.L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378.2" calcext:value-type="float">
            <text:p>378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EXEO S.R.L.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01.84" calcext:value-type="float">
            <text:p>101,8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STYLGRAFIX ITALIANA S.P.A.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20.37" calcext:value-type="float">
            <text:p>120,3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KUWAIT PETROLEUM ITALIA S.P.A</text:p>
          </table:table-cell>
          <table:table-cell table:style-name="ce8" office:value-type="date" office:date-value="2021-07-08" calcext:value-type="date">
            <text:p>08/07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465.07" calcext:value-type="float">
            <text:p>465,0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KUWAIT PETROLEUM ITALIA S.P.A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555.11" calcext:value-type="float">
            <text:p>555,1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KUWAIT PETROLEUM ITALIA S.P.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542.36" calcext:value-type="float">
            <text:p>542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KUWAIT PETROLEUM ITALIA S.P.A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532.83" calcext:value-type="float">
            <text:p>532,8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957.53" calcext:value-type="float">
            <text:p>4957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959.25" calcext:value-type="float">
            <text:p>4959,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108.04" calcext:value-type="float">
            <text:p>5108,0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28" calcext:value-type="float">
            <text:p>5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2.5" calcext:value-type="float">
            <text:p>42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L SOLE 24 ORE S.P.A. <text:s text:c="13"/>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624" calcext:value-type="float">
            <text:p>6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EXEO S.R.L.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748.16" calcext:value-type="float">
            <text:p>748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958.16" calcext:value-type="float">
            <text:p>4958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37.7" calcext:value-type="float">
            <text:p>537,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169.16" calcext:value-type="float">
            <text:p>5169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86.81" calcext:value-type="float">
            <text:p>586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121.04" calcext:value-type="float">
            <text:p>4121,0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61.33" calcext:value-type="float">
            <text:p>461,3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015.78" calcext:value-type="float">
            <text:p>1015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512.04" calcext:value-type="float">
            <text:p>1512,0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203.19" calcext:value-type="float">
            <text:p>1203,1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45.17" calcext:value-type="float">
            <text:p>145,1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45.17" calcext:value-type="float">
            <text:p>145,1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45.17" calcext:value-type="float">
            <text:p>145,1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69.85" calcext:value-type="float">
            <text:p>1669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3785.87" calcext:value-type="float">
            <text:p>13785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.16" calcext:value-type="float">
            <text:p>8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1.46" calcext:value-type="float">
            <text:p>81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1.74" calcext:value-type="float">
            <text:p>81,7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3895.3" calcext:value-type="float">
            <text:p>13895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.18" calcext:value-type="float">
            <text:p>8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70.11" calcext:value-type="float">
            <text:p>1670,1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1.75" calcext:value-type="float">
            <text:p>81,7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366.82" calcext:value-type="float">
            <text:p>366,8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ECHOES S.R.L</text:p>
          </table:table-cell>
          <table:table-cell table:style-name="ce8" office:value-type="date" office:date-value="2021-09-10" calcext:value-type="date">
            <text:p>10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15.4" calcext:value-type="float">
            <text:p>115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TIPOGRAFIA FB DEI F.LLI MASSIMO E PAOLO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83" calcext:value-type="float">
            <text:p>18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CRIVELLARI SANDRO LEGATORIA <text:s text:c="7"/>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81" calcext:value-type="float">
            <text:p>1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ECONOMO COMUNALE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34.1" calcext:value-type="float">
            <text:p>34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BORGI S.R.L. <text:s text:c="22"/>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2.2" calcext:value-type="float">
            <text:p>12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CANTELLI S.R.L. <text:s text:c="19"/></text:p>
          </table:table-cell>
          <table:table-cell table:style-name="ce8" office:value-type="date" office:date-value="2021-09-24" calcext:value-type="date">
            <text:p>24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58.6" calcext:value-type="float">
            <text:p>158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046.62" calcext:value-type="float">
            <text:p>2046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058.29" calcext:value-type="float">
            <text:p>2058,2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849.3" calcext:value-type="float">
            <text:p>1849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48" calcext:value-type="float">
            <text:p>14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8.43" calcext:value-type="float">
            <text:p>78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8.43" calcext:value-type="float">
            <text:p>78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620.31" calcext:value-type="float">
            <text:p>6620,3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.85" calcext:value-type="float">
            <text:p>7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97.29" calcext:value-type="float">
            <text:p>797,2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8.43" calcext:value-type="float">
            <text:p>78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619.65" calcext:value-type="float">
            <text:p>6619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.85" calcext:value-type="float">
            <text:p>7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97.23" calcext:value-type="float">
            <text:p>797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01.68" calcext:value-type="float">
            <text:p>101,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50.84" calcext:value-type="float">
            <text:p>50,8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97.32" calcext:value-type="float">
            <text:p>797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620.25" calcext:value-type="float">
            <text:p>6620,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.85" calcext:value-type="float">
            <text:p>7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7245.23" calcext:value-type="float">
            <text:p>27245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62.77" calcext:value-type="float">
            <text:p>562,7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7247.2" calcext:value-type="float">
            <text:p>27247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57.63" calcext:value-type="float">
            <text:p>557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7247.06" calcext:value-type="float">
            <text:p>27247,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54.08" calcext:value-type="float">
            <text:p>554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UNION BROKERS S.R.L</text:p>
          </table:table-cell>
          <table:table-cell table:style-name="ce8" office:value-type="date" office:date-value="2021-07-21" calcext:value-type="date">
            <text:p>21/07/2021</text:p>
          </table:table-cell>
          <table:table-cell office:value-type="float" office:value="1100401" calcext:value-type="float">
            <text:p>1100401</text:p>
          </table:table-cell>
          <table:table-cell office:value-type="string" calcext:value-type="string">
            <text:p>Premi di assicurazione contro i danni</text:p>
          </table:table-cell>
          <table:table-cell table:style-name="ce10" office:value-type="float" office:value="59" calcext:value-type="float">
            <text:p>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02.62" calcext:value-type="float">
            <text:p>302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ADS AUTOMATED DATA SYSTEMS SPA <text:s text:c="4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2020107" calcext:value-type="float">
            <text:p>2020107</text:p>
          </table:table-cell>
          <table:table-cell office:value-type="string" calcext:value-type="string">
            <text:p>Hardware</text:p>
          </table:table-cell>
          <table:table-cell table:style-name="ce10" office:value-type="float" office:value="4392" calcext:value-type="float">
            <text:p>439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ADS AUTOMATED DATA SYSTEMS SPA <text:s text:c="4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2020107" calcext:value-type="float">
            <text:p>2020107</text:p>
          </table:table-cell>
          <table:table-cell office:value-type="string" calcext:value-type="string">
            <text:p>Hardware</text:p>
          </table:table-cell>
          <table:table-cell table:style-name="ce10" office:value-type="float" office:value="683.2" calcext:value-type="float">
            <text:p>683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CONSIP <text:s/>S.P.A.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19" calcext:value-type="float">
            <text:p>1030219</text:p>
          </table:table-cell>
          <table:table-cell office:value-type="string" calcext:value-type="string">
            <text:p>Servizi informatici e di telecomunicazioni</text:p>
          </table:table-cell>
          <table:table-cell table:style-name="ce10" office:value-type="float" office:value="9.37" calcext:value-type="float">
            <text:p>9,3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19" calcext:value-type="float">
            <text:p>1030219</text:p>
          </table:table-cell>
          <table:table-cell office:value-type="string" calcext:value-type="string">
            <text:p>Servizi informatici e di telecomunicazioni</text:p>
          </table:table-cell>
          <table:table-cell table:style-name="ce10" office:value-type="float" office:value="64648.02" calcext:value-type="float">
            <text:p>64648,0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19" calcext:value-type="float">
            <text:p>1030219</text:p>
          </table:table-cell>
          <table:table-cell office:value-type="string" calcext:value-type="string">
            <text:p>Servizi informatici e di telecomunicazioni</text:p>
          </table:table-cell>
          <table:table-cell table:style-name="ce10" office:value-type="float" office:value="37087.62" calcext:value-type="float">
            <text:p>37087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BARBERO PIETRO S.P.A.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48.55" calcext:value-type="float">
            <text:p>148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096.81" calcext:value-type="float">
            <text:p>1096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096.63" calcext:value-type="float">
            <text:p>1096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047.64" calcext:value-type="float">
            <text:p>1047,6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56" calcext:value-type="float">
            <text:p>25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32.25" calcext:value-type="float">
            <text:p>332,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32.25" calcext:value-type="float">
            <text:p>332,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32.25" calcext:value-type="float">
            <text:p>332,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366.43" calcext:value-type="float">
            <text:p>3366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.3" calcext:value-type="float">
            <text:p>6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2.91" calcext:value-type="float">
            <text:p>62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2.91" calcext:value-type="float">
            <text:p>62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366.1" calcext:value-type="float">
            <text:p>3366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.3" calcext:value-type="float">
            <text:p>6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27.55" calcext:value-type="float">
            <text:p>427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2.91" calcext:value-type="float">
            <text:p>62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366.64" calcext:value-type="float">
            <text:p>3366,6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.3" calcext:value-type="float">
            <text:p>6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27.62" calcext:value-type="float">
            <text:p>427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27.59" calcext:value-type="float">
            <text:p>427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3841.96" calcext:value-type="float">
            <text:p>13841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01.7" calcext:value-type="float">
            <text:p>301,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3840.6" calcext:value-type="float">
            <text:p>13840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01.93" calcext:value-type="float">
            <text:p>301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3842.92" calcext:value-type="float">
            <text:p>13842,9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BB NETWORKS S.R.L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2020107" calcext:value-type="float">
            <text:p>2020107</text:p>
          </table:table-cell>
          <table:table-cell office:value-type="string" calcext:value-type="string">
            <text:p>Hardware</text:p>
          </table:table-cell>
          <table:table-cell table:style-name="ce10" office:value-type="float" office:value="841.8" calcext:value-type="float">
            <text:p>841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9763.86" calcext:value-type="float">
            <text:p>29763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21" calcext:value-type="date">
            <text:p>21/09/2021</text:p>
          </table:table-cell>
          <table:table-cell office:value-type="float" office:value="1030219" calcext:value-type="float">
            <text:p>1030219</text:p>
          </table:table-cell>
          <table:table-cell office:value-type="string" calcext:value-type="string">
            <text:p>Servizi informatici e di telecomunicazioni</text:p>
          </table:table-cell>
          <table:table-cell table:style-name="ce10" office:value-type="float" office:value="5242.3" calcext:value-type="float">
            <text:p>5242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65.62" calcext:value-type="float">
            <text:p>465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9764.48" calcext:value-type="float">
            <text:p>29764,4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9533.69" calcext:value-type="float">
            <text:p>29533,6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60.63" calcext:value-type="float">
            <text:p>460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DAY <text:s/>RISTOSERVICE SPA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10102" calcext:value-type="float">
            <text:p>1010102</text:p>
          </table:table-cell>
          <table:table-cell office:value-type="string" calcext:value-type="string">
            <text:p>Altre spese per il personale</text:p>
          </table:table-cell>
          <table:table-cell table:style-name="ce10" office:value-type="float" office:value="14106.87" calcext:value-type="float">
            <text:p>14106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DAY <text:s/>RISTOSERVICE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10102" calcext:value-type="float">
            <text:p>1010102</text:p>
          </table:table-cell>
          <table:table-cell office:value-type="string" calcext:value-type="string">
            <text:p>Altre spese per il personale</text:p>
          </table:table-cell>
          <table:table-cell table:style-name="ce10" office:value-type="float" office:value="14532.28" calcext:value-type="float">
            <text:p>14532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DAY <text:s/>RISTOSERVICE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10102" calcext:value-type="float">
            <text:p>1010102</text:p>
          </table:table-cell>
          <table:table-cell office:value-type="string" calcext:value-type="string">
            <text:p>Altre spese per il personale</text:p>
          </table:table-cell>
          <table:table-cell table:style-name="ce10" office:value-type="float" office:value="47.27" calcext:value-type="float">
            <text:p>47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DAY <text:s/>RISTOSERVICE SPA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102" calcext:value-type="float">
            <text:p>1010102</text:p>
          </table:table-cell>
          <table:table-cell office:value-type="string" calcext:value-type="string">
            <text:p>Altre spese per il personale</text:p>
          </table:table-cell>
          <table:table-cell table:style-name="ce10" office:value-type="float" office:value="13502.89" calcext:value-type="float">
            <text:p>13502,8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85.51" calcext:value-type="float">
            <text:p>885,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194.62" calcext:value-type="float">
            <text:p>7194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.1" calcext:value-type="float">
            <text:p>16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0.95" calcext:value-type="float">
            <text:p>160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0.95" calcext:value-type="float">
            <text:p>160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194.79" calcext:value-type="float">
            <text:p>7194,7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.1" calcext:value-type="float">
            <text:p>16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85.55" calcext:value-type="float">
            <text:p>885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58.66" calcext:value-type="float">
            <text:p>158,6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139.01" calcext:value-type="float">
            <text:p>7139,0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5.87" calcext:value-type="float">
            <text:p>15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76.25" calcext:value-type="float">
            <text:p>876,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569.43" calcext:value-type="float">
            <text:p>2569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568.87" calcext:value-type="float">
            <text:p>2568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70" calcext:value-type="float">
            <text:p>27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569.5" calcext:value-type="float">
            <text:p>2569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0.4" calcext:value-type="float">
            <text:p>20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52.53" calcext:value-type="float">
            <text:p>152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52.53" calcext:value-type="float">
            <text:p>152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52.53" calcext:value-type="float">
            <text:p>152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DI LORENZO <text:s/>PATRIZIA</text:p>
          </table:table-cell>
          <table:table-cell table:style-name="ce8" office:value-type="date" office:date-value="2021-07-29" calcext:value-type="date">
            <text:p>29/07/2021</text:p>
          </table:table-cell>
          <table:table-cell office:value-type="float" office:value="1030204" calcext:value-type="float">
            <text:p>1030204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table:style-name="ce10" office:value-type="float" office:value="240" calcext:value-type="float">
            <text:p>24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UBLIKA S.R.L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4" calcext:value-type="float">
            <text:p>1030204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table:style-name="ce10" office:value-type="float" office:value="270" calcext:value-type="float">
            <text:p>27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UBLIKA S.R.L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04" calcext:value-type="float">
            <text:p>1030204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table:style-name="ce10" office:value-type="float" office:value="90" calcext:value-type="float">
            <text:p>9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AZIONE DELL'ORDINE DEGLI ARCHITETTI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4" calcext:value-type="float">
            <text:p>1030204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table:style-name="ce10" office:value-type="float" office:value="982" calcext:value-type="float">
            <text:p>98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MAGGIOLI S.P.A <text:s text:c="20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4" calcext:value-type="float">
            <text:p>1030204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table:style-name="ce10" office:value-type="float" office:value="720" calcext:value-type="float">
            <text:p>72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UBLIKA S.R.L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4" calcext:value-type="float">
            <text:p>1030204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table:style-name="ce10" office:value-type="float" office:value="90" calcext:value-type="float">
            <text:p>9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AZIONE DELL'ORDINE DEGLI ARCHITETTI</text:p>
          </table:table-cell>
          <table:table-cell table:style-name="ce8" office:value-type="date" office:date-value="2021-09-24" calcext:value-type="date">
            <text:p>24/09/2021</text:p>
          </table:table-cell>
          <table:table-cell office:value-type="float" office:value="1030204" calcext:value-type="float">
            <text:p>1030204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table:style-name="ce10" office:value-type="float" office:value="272" calcext:value-type="float">
            <text:p>2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AVESE <text:s/>CARLO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30210" calcext:value-type="float">
            <text:p>1030210</text:p>
          </table:table-cell>
          <table:table-cell office:value-type="string" calcext:value-type="string">
            <text:p>Consulenze</text:p>
          </table:table-cell>
          <table:table-cell table:style-name="ce10" office:value-type="float" office:value="310" calcext:value-type="float">
            <text:p>31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MAZZONI <text:s/>MIRIAM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30210" calcext:value-type="float">
            <text:p>1030210</text:p>
          </table:table-cell>
          <table:table-cell office:value-type="string" calcext:value-type="string">
            <text:p>Consulenze</text:p>
          </table:table-cell>
          <table:table-cell table:style-name="ce10" office:value-type="float" office:value="310" calcext:value-type="float">
            <text:p>31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CSI PIEMONTE <text:s text:c="22"/></text:p>
          </table:table-cell>
          <table:table-cell table:style-name="ce8" office:value-type="date" office:date-value="2021-08-04" calcext:value-type="date">
            <text:p>04/08/2021</text:p>
          </table:table-cell>
          <table:table-cell office:value-type="float" office:value="1030219" calcext:value-type="float">
            <text:p>1030219</text:p>
          </table:table-cell>
          <table:table-cell office:value-type="string" calcext:value-type="string">
            <text:p>Servizi informatici e di telecomunicazioni</text:p>
          </table:table-cell>
          <table:table-cell table:style-name="ce10" office:value-type="float" office:value="3600.27" calcext:value-type="float">
            <text:p>3600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30219" calcext:value-type="float">
            <text:p>1030219</text:p>
          </table:table-cell>
          <table:table-cell office:value-type="string" calcext:value-type="string">
            <text:p>Servizi informatici e di telecomunicazioni</text:p>
          </table:table-cell>
          <table:table-cell table:style-name="ce10" office:value-type="float" office:value="5243.45" calcext:value-type="float">
            <text:p>5243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STUDIO STORTI SRL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30219" calcext:value-type="float">
            <text:p>1030219</text:p>
          </table:table-cell>
          <table:table-cell office:value-type="string" calcext:value-type="string">
            <text:p>Servizi informatici e di telecomunicazioni</text:p>
          </table:table-cell>
          <table:table-cell table:style-name="ce10" office:value-type="float" office:value="1754.36" calcext:value-type="float">
            <text:p>1754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64.24" calcext:value-type="float">
            <text:p>464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4.92" calcext:value-type="float">
            <text:p>124,9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484.78" calcext:value-type="float">
            <text:p>3484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45.36" calcext:value-type="float">
            <text:p>145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GRETERIA GENERALE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08.79" calcext:value-type="float">
            <text:p>408,7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.71" calcext:value-type="float">
            <text:p>17,7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53.81" calcext:value-type="float">
            <text:p>453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21.14" calcext:value-type="float">
            <text:p>621,1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IANIFICAZIONE TERRITORIAL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43.66" calcext:value-type="float">
            <text:p>143,6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60.08" calcext:value-type="float">
            <text:p>460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58.44" calcext:value-type="float">
            <text:p>658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O SPORT <text:s text:c="10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0.21" calcext:value-type="float">
            <text:p>20,2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.UFFICO ASSISTENZA PUBBLICA <text:s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3.62" calcext:value-type="float">
            <text:p>23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UFFICIO LAVORO <text:s text:c="10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40.08" calcext:value-type="float">
            <text:p>140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1.34" calcext:value-type="float">
            <text:p>31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EDUC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4.73" calcext:value-type="float">
            <text:p>14,7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BIBLIOTECA E CULTUR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93.8" calcext:value-type="float">
            <text:p>293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TICHE GIOVANIL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53.67" calcext:value-type="float">
            <text:p>453,6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9.61" calcext:value-type="float">
            <text:p>59,6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3.36" calcext:value-type="float">
            <text:p>63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68.75" calcext:value-type="float">
            <text:p>668,7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19.68" calcext:value-type="float">
            <text:p>619,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.COMMERCIO E SPORTELLO UNICO <text:s text:c="2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57.34" calcext:value-type="float">
            <text:p>457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1.88" calcext:value-type="float">
            <text:p>31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4.38" calcext:value-type="float">
            <text:p>34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478.49" calcext:value-type="float">
            <text:p>2478,4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11.69" calcext:value-type="float">
            <text:p>211,6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66.36" calcext:value-type="float">
            <text:p>266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O AVVOCATURA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013.61" calcext:value-type="float">
            <text:p>8013,6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O AVVOCATURA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51.59" calcext:value-type="float">
            <text:p>151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O AVVOCATURA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54.72" calcext:value-type="float">
            <text:p>154,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O AVVOCATURA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51.96" calcext:value-type="float">
            <text:p>151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O AVVOCATURA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985.91" calcext:value-type="float">
            <text:p>7985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O AVVOCATURA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012.87" calcext:value-type="float">
            <text:p>8012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2652.69" calcext:value-type="float">
            <text:p>22652,6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70.24" calcext:value-type="float">
            <text:p>470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0557.34" calcext:value-type="float">
            <text:p>20557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44.97" calcext:value-type="float">
            <text:p>444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0560.15" calcext:value-type="float">
            <text:p>20560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45.36" calcext:value-type="float">
            <text:p>445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000.37" calcext:value-type="float">
            <text:p>5000,3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83.47" calcext:value-type="float">
            <text:p>583,4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8.27" calcext:value-type="float">
            <text:p>68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.83" calcext:value-type="float">
            <text:p>6,8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001.11" calcext:value-type="float">
            <text:p>5001,1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83.55" calcext:value-type="float">
            <text:p>583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3.59" calcext:value-type="float">
            <text:p>83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7.43" calcext:value-type="float">
            <text:p>217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44.13" calcext:value-type="float">
            <text:p>1944,1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44.26" calcext:value-type="float">
            <text:p>1944,2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6.63" calcext:value-type="float">
            <text:p>216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43.89" calcext:value-type="float">
            <text:p>1943,8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7.41" calcext:value-type="float">
            <text:p>217,4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000.97" calcext:value-type="float">
            <text:p>8000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3.75" calcext:value-type="float">
            <text:p>23,7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4.32" calcext:value-type="float">
            <text:p>34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BIBLIOTECA E CULTURA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.46" calcext:value-type="float">
            <text:p>8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TICHE GIOVANIL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9.43" calcext:value-type="float">
            <text:p>9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442.29" calcext:value-type="float">
            <text:p>7442,2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336.12" calcext:value-type="float">
            <text:p>7336,1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EGRETERIA GENERALE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55.77" calcext:value-type="float">
            <text:p>355,7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TAFF SINDACO <text:s text:c="11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5.67" calcext:value-type="float">
            <text:p>15,6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123.49" calcext:value-type="float">
            <text:p>2123,4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EDILIZIA PRIVATA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55.71" calcext:value-type="float">
            <text:p>355,7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PIANIFICAZIONE TERRITORIAL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8.55" calcext:value-type="float">
            <text:p>18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62.23" calcext:value-type="float">
            <text:p>862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ERVIZI DEMOGRAFICI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04.78" calcext:value-type="float">
            <text:p>404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ERVIZIO SPORT <text:s text:c="10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8.65" calcext:value-type="float">
            <text:p>78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.UFFICO ASSISTENZA PUBBLICA <text:s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16.61" calcext:value-type="float">
            <text:p>116,6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UFFICIO LAVORO <text:s text:c="10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09.29" calcext:value-type="float">
            <text:p>109,2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ERVIZI EDUC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0.84" calcext:value-type="float">
            <text:p>60,8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POLITICHE GIOVANIL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49.94" calcext:value-type="float">
            <text:p>149,9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2.38" calcext:value-type="float">
            <text:p>42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80.43" calcext:value-type="float">
            <text:p>180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90.51" calcext:value-type="float">
            <text:p>90,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UFFICIO ARCHIVIO E PROTOCOLLO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10.24" calcext:value-type="float">
            <text:p>310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99.42" calcext:value-type="float">
            <text:p>1299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7.52" calcext:value-type="float">
            <text:p>177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31.18" calcext:value-type="float">
            <text:p>231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0.1" calcext:value-type="float">
            <text:p>70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SERVIZI ALLA CITTA'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921.68" calcext:value-type="float">
            <text:p>921,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office:value-type="string" calcext:value-type="string">
            <text:p>PERSONALE PATRIMONIO IMMOBILIARE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95.23" calcext:value-type="float">
            <text:p>95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PERSONALE SERVIZIO TRIBUTI <text:s text:c="8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2.99" calcext:value-type="float">
            <text:p>172,9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PERSONALE SERVIZI FINANZIARI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22.31" calcext:value-type="float">
            <text:p>222,3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07.86" calcext:value-type="float">
            <text:p>707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PERSONALE,STAFF DIRIGENTE,OSRU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61.52" calcext:value-type="float">
            <text:p>161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PERS.COMMERCIO E SPORTELLO UNICO <text:s text:c="2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69.38" calcext:value-type="float">
            <text:p>169,3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PERSONALE SISTEMI INFORMATIV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59.84" calcext:value-type="float">
            <text:p>159,8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12.4" calcext:value-type="float">
            <text:p>512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34.32" calcext:value-type="float">
            <text:p>434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94.1" calcext:value-type="float">
            <text:p>494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82.02" calcext:value-type="float">
            <text:p>782,0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1.32" calcext:value-type="float">
            <text:p>251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3.93" calcext:value-type="float">
            <text:p>313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2" calcext:value-type="float">
            <text:p>12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0.01" calcext:value-type="float">
            <text:p>0,0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36.89" calcext:value-type="float">
            <text:p>336,8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08.52" calcext:value-type="float">
            <text:p>208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CAR S.R.L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378.2" calcext:value-type="float">
            <text:p>378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STYLGRAFIX ITALIANA S.P.A.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490.07" calcext:value-type="float">
            <text:p>490,0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KUWAIT PETROLEUM ITALIA S.P.A</text:p>
          </table:table-cell>
          <table:table-cell table:style-name="ce8" office:value-type="date" office:date-value="2021-07-08" calcext:value-type="date">
            <text:p>08/07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61.82" calcext:value-type="float">
            <text:p>61,8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KUWAIT PETROLEUM ITALIA S.P.A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62.01" calcext:value-type="float">
            <text:p>62,0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MODIT GROUP S.R.L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868.64" calcext:value-type="float">
            <text:p>868,6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MASSIMO PRINCIPI ADV S.R.L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40.91" calcext:value-type="float">
            <text:p>140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ECONOMO COMUNALE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.2" calcext:value-type="float">
            <text:p>1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694.07" calcext:value-type="float">
            <text:p>694,0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691.69" calcext:value-type="float">
            <text:p>691,6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35.85" calcext:value-type="float">
            <text:p>735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9" calcext:value-type="float">
            <text:p>7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356.68" calcext:value-type="float">
            <text:p>1356,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356.8" calcext:value-type="float">
            <text:p>1356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175.56" calcext:value-type="float">
            <text:p>1175,5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40.5" calcext:value-type="float">
            <text:p>140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40.5" calcext:value-type="float">
            <text:p>140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686.54" calcext:value-type="float">
            <text:p>686,5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632.59" calcext:value-type="float">
            <text:p>632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284.27" calcext:value-type="float">
            <text:p>1284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6342.2" calcext:value-type="float">
            <text:p>16342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319.32" calcext:value-type="float">
            <text:p>2319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86.89" calcext:value-type="float">
            <text:p>586,8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141.65" calcext:value-type="float">
            <text:p>1141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46.09" calcext:value-type="float">
            <text:p>546,0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CORTE SUPREMA DI CASSAZIONE C.E.D.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671.39" calcext:value-type="float">
            <text:p>671,3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GIURICONSULT SRL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468" calcext:value-type="float">
            <text:p>4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FARMACIA CENTRALE SRL</text:p>
          </table:table-cell>
          <table:table-cell table:style-name="ce8" office:value-type="date" office:date-value="2021-07-08" calcext:value-type="date">
            <text:p>08/07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02" calcext:value-type="float">
            <text:p>10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22.31" calcext:value-type="float">
            <text:p>1922,3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71.27" calcext:value-type="float">
            <text:p>1771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46" calcext:value-type="float">
            <text:p>17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62" calcext:value-type="float">
            <text:p>16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531.76" calcext:value-type="float">
            <text:p>1531,7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074.46" calcext:value-type="float">
            <text:p>2074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423.28" calcext:value-type="float">
            <text:p>423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423.28" calcext:value-type="float">
            <text:p>423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PERSONALE SPORTELLO POLIFUNZIONAL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423.28" calcext:value-type="float">
            <text:p>423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43.27" calcext:value-type="float">
            <text:p>643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.83" calcext:value-type="float">
            <text:p>6,8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506.61" calcext:value-type="float">
            <text:p>5506,6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8.27" calcext:value-type="float">
            <text:p>68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8.27" calcext:value-type="float">
            <text:p>68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.83" calcext:value-type="float">
            <text:p>6,8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0.01" calcext:value-type="float">
            <text:p>0,0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1.32" calcext:value-type="float">
            <text:p>251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.86" calcext:value-type="float">
            <text:p>4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02.33" calcext:value-type="float">
            <text:p>702,3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2" calcext:value-type="float">
            <text:p>12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0.93" calcext:value-type="float">
            <text:p>300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62.32" calcext:value-type="float">
            <text:p>762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852.65" calcext:value-type="float">
            <text:p>5852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2.36" calcext:value-type="float">
            <text:p>352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33.18" calcext:value-type="float">
            <text:p>233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009.57" calcext:value-type="float">
            <text:p>13009,5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SERVIZIO ELETTR NAZIONALE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2.96" calcext:value-type="float">
            <text:p>42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4.11" calcext:value-type="float">
            <text:p>174,1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750.23" calcext:value-type="float">
            <text:p>16750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.24" calcext:value-type="float">
            <text:p>16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7.81" calcext:value-type="float">
            <text:p>257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4.46" calcext:value-type="float">
            <text:p>174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9.24" calcext:value-type="float">
            <text:p>539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74.33" calcext:value-type="float">
            <text:p>874,3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0.66" calcext:value-type="float">
            <text:p>40,6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62.32" calcext:value-type="float">
            <text:p>762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69" calcext:value-type="float">
            <text:p>19,6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69" calcext:value-type="float">
            <text:p>19,6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0.45" calcext:value-type="float">
            <text:p>210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CITTA' DI RIVOLI - FONDO DI SOLIDARIETA'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40104" calcext:value-type="float">
            <text:p>1040104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table:style-name="ce10" office:value-type="float" office:value="2000" calcext:value-type="float">
            <text:p>200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ISTITUTO ISTRUZIONE SUPERIORE G.NATT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109999" calcext:value-type="float">
            <text:p>1109999</text:p>
          </table:table-cell>
          <table:table-cell office:value-type="string" calcext:value-type="string">
            <text:p>Altre spese correnti n.a.c.</text:p>
          </table:table-cell>
          <table:table-cell table:style-name="ce10" office:value-type="float" office:value="800" calcext:value-type="float">
            <text:p>80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FCA FLEET &amp; TENDERS S.R.L.</text:p>
          </table:table-cell>
          <table:table-cell table:style-name="ce8" office:value-type="date" office:date-value="2021-08-06" calcext:value-type="date">
            <text:p>06/08/2021</text:p>
          </table:table-cell>
          <table:table-cell office:value-type="float" office:value="2020101" calcext:value-type="float">
            <text:p>2020101</text:p>
          </table:table-cell>
          <table:table-cell office:value-type="string" calcext:value-type="string">
            <text:p>Mezzi di trasporto ad uso civile, di sicurezza e ordine pubblico</text:p>
          </table:table-cell>
          <table:table-cell table:style-name="ce10" office:value-type="float" office:value="9974.78" calcext:value-type="float">
            <text:p>9974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SIPARIETTE TORINO DI CORRONCA GIANFRANCO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2020199" calcext:value-type="float">
            <text:p>2020199</text:p>
          </table:table-cell>
          <table:table-cell office:value-type="string" calcext:value-type="string">
            <text:p>Altri beni materiali</text:p>
          </table:table-cell>
          <table:table-cell table:style-name="ce10" office:value-type="float" office:value="1421.59" calcext:value-type="float">
            <text:p>1421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CARRARA MASSIMILIANO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912.22" calcext:value-type="float">
            <text:p>912,2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COMUNE DI TORINO <text:s text:c="18"/></text:p>
          </table:table-cell>
          <table:table-cell table:style-name="ce8" office:value-type="date" office:date-value="2021-07-21" calcext:value-type="date">
            <text:p>21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5.88" calcext:value-type="float">
            <text:p>5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ECONOMO COMUNALE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5.81" calcext:value-type="float">
            <text:p>5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NANOSYSTEMS S.R.L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217.16" calcext:value-type="float">
            <text:p>217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C.E.A.R.T. S.R.L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345.02" calcext:value-type="float">
            <text:p>345,0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GESTIONI.DOC <text:s/>S.R.L.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51.28" calcext:value-type="float">
            <text:p>151,2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GESINT SRL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768.6" calcext:value-type="float">
            <text:p>768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COMUNE DI COLLEGNO <text:s text:c="16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1.76" calcext:value-type="float">
            <text:p>11,7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GESTIONI.DOC <text:s/>S.R.L.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15.9" calcext:value-type="float">
            <text:p>115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GESTIONI.DOC <text:s/>S.R.L.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15.9" calcext:value-type="float">
            <text:p>115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KYOCERA DOCUMENT SOLUTIONS ITALIA S.P.A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7" calcext:value-type="float">
            <text:p>1030207</text:p>
          </table:table-cell>
          <table:table-cell office:value-type="string" calcext:value-type="string">
            <text:p>Utilizzo di beni di terzi</text:p>
          </table:table-cell>
          <table:table-cell table:style-name="ce10" office:value-type="float" office:value="969.71" calcext:value-type="float">
            <text:p>969,7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SHARP ELECTRONICS ITALIA S.P.A.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7" calcext:value-type="float">
            <text:p>1030207</text:p>
          </table:table-cell>
          <table:table-cell office:value-type="string" calcext:value-type="string">
            <text:p>Utilizzo di beni di terzi</text:p>
          </table:table-cell>
          <table:table-cell table:style-name="ce10" office:value-type="float" office:value="337.72" calcext:value-type="float">
            <text:p>337,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office:value-type="string" calcext:value-type="string">
            <text:p>ECONOMO COMUNALE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5" calcext:value-type="float">
            <text:p>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4.59" calcext:value-type="float">
            <text:p>384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02.33" calcext:value-type="float">
            <text:p>702,3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8.16" calcext:value-type="float">
            <text:p>278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0.93" calcext:value-type="float">
            <text:p>300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930" calcext:value-type="float">
            <text:p>793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02.22" calcext:value-type="float">
            <text:p>2502,2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52.68" calcext:value-type="float">
            <text:p>1952,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47.92" calcext:value-type="float">
            <text:p>1647,9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040.91" calcext:value-type="float">
            <text:p>6040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790.81" calcext:value-type="float">
            <text:p>12790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4" calcext:value-type="float">
            <text:p>24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.88" calcext:value-type="float">
            <text:p>4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2.49" calcext:value-type="float">
            <text:p>532,4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94.1" calcext:value-type="float">
            <text:p>494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82.02" calcext:value-type="float">
            <text:p>782,0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74.33" calcext:value-type="float">
            <text:p>874,3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0.66" calcext:value-type="float">
            <text:p>40,6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8.16" calcext:value-type="float">
            <text:p>278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4" calcext:value-type="float">
            <text:p>24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08.52" calcext:value-type="float">
            <text:p>208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4.59" calcext:value-type="float">
            <text:p>384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0.45" calcext:value-type="float">
            <text:p>210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34.32" calcext:value-type="float">
            <text:p>434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38.11" calcext:value-type="float">
            <text:p>238,1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12.4" calcext:value-type="float">
            <text:p>512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3.93" calcext:value-type="float">
            <text:p>313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36.89" calcext:value-type="float">
            <text:p>336,8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52.68" calcext:value-type="float">
            <text:p>1952,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07.52" calcext:value-type="float">
            <text:p>507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7.81" calcext:value-type="float">
            <text:p>257,8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4.46" calcext:value-type="float">
            <text:p>174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9.8" calcext:value-type="float">
            <text:p>109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9.24" calcext:value-type="float">
            <text:p>539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SISTEMI SICUREZZA SERVICE S.A.S. DI PODD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17.2" calcext:value-type="float">
            <text:p>317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451" calcext:value-type="float">
            <text:p>4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01" calcext:value-type="date">
            <text:p>01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37765.93" calcext:value-type="float">
            <text:p>37765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36931.74" calcext:value-type="float">
            <text:p>36931,7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1952.23" calcext:value-type="float">
            <text:p>1952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2900.85" calcext:value-type="float">
            <text:p>2900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677.17" calcext:value-type="float">
            <text:p>677,1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01" calcext:value-type="date">
            <text:p>01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38777.5" calcext:value-type="float">
            <text:p>38777,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31375.59" calcext:value-type="float">
            <text:p>31375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MAGGIOLI S.P.A <text:s text:c="20"/>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275" calcext:value-type="float">
            <text:p>27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ELEPASS S.P.A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6.65" calcext:value-type="float">
            <text:p>6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ELEPASS S.P.A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6.65" calcext:value-type="float">
            <text:p>6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TELEPASS S.P.A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6.65" calcext:value-type="float">
            <text:p>6,6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CARROZZERIA SCHIAFONE N. &amp; C.-SNC <text:s/>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9126.64" calcext:value-type="float">
            <text:p>9126,6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CREDITORI DIVERSI <text:s text:c="17"/></text:p>
          </table:table-cell>
          <table:table-cell table:style-name="ce8" office:value-type="date" office:date-value="2021-07-08" calcext:value-type="date">
            <text:p>08/07/2021</text:p>
          </table:table-cell>
          <table:table-cell office:value-type="float" office:value="1099904" calcext:value-type="float">
            <text:p>1099904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table:style-name="ce10" office:value-type="float" office:value="211.6" calcext:value-type="float">
            <text:p>211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CREDITORI DIVERSI <text:s text:c="17"/>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99904" calcext:value-type="float">
            <text:p>1099904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table:style-name="ce10" office:value-type="float" office:value="246.1" calcext:value-type="float">
            <text:p>246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JARA <text:s/>KARLA YANETH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99904" calcext:value-type="float">
            <text:p>1099904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table:style-name="ce10" office:value-type="float" office:value="95.2" calcext:value-type="float">
            <text:p>95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CREDITORI DIVERSI <text:s text:c="17"/>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99904" calcext:value-type="float">
            <text:p>1099904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table:style-name="ce10" office:value-type="float" office:value="302.3" calcext:value-type="float">
            <text:p>302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9032.3" calcext:value-type="float">
            <text:p>89032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838.96" calcext:value-type="float">
            <text:p>1838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8919.46" calcext:value-type="float">
            <text:p>88919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851.44" calcext:value-type="float">
            <text:p>1851,4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90964.67" calcext:value-type="float">
            <text:p>90964,6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898.17" calcext:value-type="float">
            <text:p>1898,1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517.16" calcext:value-type="float">
            <text:p>2517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749.16" calcext:value-type="float">
            <text:p>21749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.33" calcext:value-type="float">
            <text:p>17,3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3.17" calcext:value-type="float">
            <text:p>173,1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2" calcext:value-type="float">
            <text:p>6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0.31" calcext:value-type="float">
            <text:p>170,3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602" calcext:value-type="float">
            <text:p>6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771.4" calcext:value-type="float">
            <text:p>21771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801" calcext:value-type="float">
            <text:p>8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.05" calcext:value-type="float">
            <text:p>17,0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801" calcext:value-type="float">
            <text:p>801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519.26" calcext:value-type="float">
            <text:p>2519,2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801" calcext:value-type="float">
            <text:p>801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2.23" calcext:value-type="float">
            <text:p>172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801" calcext:value-type="float">
            <text:p>801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2221.4" calcext:value-type="float">
            <text:p>22221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802" calcext:value-type="float">
            <text:p>8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.23" calcext:value-type="float">
            <text:p>17,2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802" calcext:value-type="float">
            <text:p>802</text:p>
          </table:table-cell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562.8" calcext:value-type="float">
            <text:p>2562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CIRCOLO RICREATIVO DIPENDENTI COMUNALI T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0" calcext:value-type="float">
            <text:p>21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5472.32" calcext:value-type="float">
            <text:p>65472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CIRCOLO RICREATIVO DIPENDENTI COMUNALI T</text:p>
          </table:table-cell>
          <table:table-cell table:style-name="ce8" office:value-type="date" office:date-value="2021-09-28" calcext:value-type="date">
            <text:p>28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0" calcext:value-type="float">
            <text:p>21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547.4" calcext:value-type="float">
            <text:p>6547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899.27" calcext:value-type="float">
            <text:p>899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899.27" calcext:value-type="float">
            <text:p>899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PERSONALE POLIZIA MUNICIPALE <text:s text:c="6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442.17" calcext:value-type="float">
            <text:p>1442,1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638.95" calcext:value-type="float">
            <text:p>7638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476.06" calcext:value-type="float">
            <text:p>7476,0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362" calcext:value-type="float">
            <text:p>3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644.72" calcext:value-type="float">
            <text:p>7644,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VALSECCHI CANCELLERIA S.R.L.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817.16" calcext:value-type="float">
            <text:p>817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ECONOMO COMUNALE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220.48" calcext:value-type="float">
            <text:p>220,4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7.45" calcext:value-type="float">
            <text:p>7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MODIT GROUP S.R.L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402.6" calcext:value-type="float">
            <text:p>402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40.9" calcext:value-type="float">
            <text:p>40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28.12" calcext:value-type="float">
            <text:p>28,1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KAAMA S.R.L.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8597.34" calcext:value-type="float">
            <text:p>8597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KUWAIT PETROLEUM ITALIA S.P.A</text:p>
          </table:table-cell>
          <table:table-cell table:style-name="ce8" office:value-type="date" office:date-value="2021-07-08" calcext:value-type="date">
            <text:p>08/07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259.45" calcext:value-type="float">
            <text:p>1259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KUWAIT PETROLEUM ITALIA S.P.A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1038.36" calcext:value-type="float">
            <text:p>1038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KUWAIT PETROLEUM ITALIA S.P.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776.27" calcext:value-type="float">
            <text:p>776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RICCIONE RESIDENCE SRL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2" calcext:value-type="float">
            <text:p>1030202</text:p>
          </table:table-cell>
          <table:table-cell office:value-type="string" calcext:value-type="string">
            <text:p>Organizzazione eventi, pubblicita' e servizi per trasferta</text:p>
          </table:table-cell>
          <table:table-cell table:style-name="ce10" office:value-type="float" office:value="190.8" calcext:value-type="float">
            <text:p>190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683.08" calcext:value-type="float">
            <text:p>683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1451.75" calcext:value-type="float">
            <text:p>1451,7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I.C.A. S.R.L. <text:s text:c="21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30203" calcext:value-type="float">
            <text:p>1030203</text:p>
          </table:table-cell>
          <table:table-cell office:value-type="string" calcext:value-type="string">
            <text:p>Aggi di riscossione</text:p>
          </table:table-cell>
          <table:table-cell table:style-name="ce10" office:value-type="float" office:value="88.07" calcext:value-type="float">
            <text:p>88,0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PROJECT AUTOMATION S.P.A.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95.55" calcext:value-type="float">
            <text:p>3795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PROJECT AUTOMATION S.P.A.</text:p>
          </table:table-cell>
          <table:table-cell table:style-name="ce8" office:value-type="date" office:date-value="2021-08-25" calcext:value-type="date">
            <text:p>25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95.55" calcext:value-type="float">
            <text:p>3795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PROJECT AUTOMATION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95.55" calcext:value-type="float">
            <text:p>3795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TESORERIA PROVINCIALE DELLO STATO <text:s/></text:p>
          </table:table-cell>
          <table:table-cell table:style-name="ce8" office:value-type="date" office:date-value="2021-07-19" calcext:value-type="date">
            <text:p>1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53.18" calcext:value-type="float">
            <text:p>5953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INFO CAMERE S.P.A. <text:s text:c="16"/>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1.55" calcext:value-type="float">
            <text:p>671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800.72" calcext:value-type="float">
            <text:p>1800,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5.93" calcext:value-type="float">
            <text:p>75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9.8" calcext:value-type="float">
            <text:p>109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KYOCERA DOCUMENT SOLUTIONS ITALIA S.P.A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7" calcext:value-type="float">
            <text:p>1030207</text:p>
          </table:table-cell>
          <table:table-cell office:value-type="string" calcext:value-type="string">
            <text:p>Utilizzo di beni di terzi</text:p>
          </table:table-cell>
          <table:table-cell table:style-name="ce10" office:value-type="float" office:value="484.85" calcext:value-type="float">
            <text:p>484,8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175" calcext:value-type="float">
            <text:p>117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21.21" calcext:value-type="float">
            <text:p>121,2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878.18" calcext:value-type="float">
            <text:p>878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CI.TI.ESSE S.R.L. <text:s text:c="17"/>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427" calcext:value-type="float">
            <text:p>4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AUTORIPARAZIONI NATALE S.R.L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72.4" calcext:value-type="float">
            <text:p>172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CARROZZERIA LA GENERALA DI LASALVIA VINC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33.76" calcext:value-type="float">
            <text:p>133,7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office:value-type="string" calcext:value-type="string">
            <text:p>GIANOTTI SERGIO - ELETTRAUTO <text:s text:c="6"/></text:p>
          </table:table-cell>
          <table:table-cell table:style-name="ce8" office:value-type="date" office:date-value="2021-09-24" calcext:value-type="date">
            <text:p>24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90.36" calcext:value-type="float">
            <text:p>290,3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4" calcext:value-type="float">
            <text:p>904</text:p>
          </table:table-cell>
          <table:table-cell office:value-type="string" calcext:value-type="string">
            <text:p>GIANOTTI SERGIO - ELETTRAUTO <text:s text:c="6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13.56" calcext:value-type="float">
            <text:p>213,5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904" calcext:value-type="float">
            <text:p>904</text:p>
          </table:table-cell>
          <table:table-cell office:value-type="string" calcext:value-type="string">
            <text:p>LA MATTINA ANGELO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02" calcext:value-type="float">
            <text:p>10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VERBATEL S.R.L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9125.6" calcext:value-type="float">
            <text:p>9125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EMPO <text:s/>SILVANO</text:p>
          </table:table-cell>
          <table:table-cell table:style-name="ce8" office:value-type="date" office:date-value="2021-08-04" calcext:value-type="date">
            <text:p>04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500" calcext:value-type="float">
            <text:p>50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34.97" calcext:value-type="float">
            <text:p>234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AMPERIO VERNICI S.R.L.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91.48" calcext:value-type="float">
            <text:p>91,4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378.95" calcext:value-type="float">
            <text:p>1378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80.82" calcext:value-type="float">
            <text:p>80,8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ARTEMISIA SCS ONLUS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469.9" calcext:value-type="float">
            <text:p>3469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ICILVILLE S.R.L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000" calcext:value-type="float">
            <text:p>3000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ICILVILLE S.R.L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668.52" calcext:value-type="float">
            <text:p>3668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1832" calcext:value-type="float">
            <text:p>18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7504.26" calcext:value-type="float">
            <text:p>7504,2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78148.13" calcext:value-type="float">
            <text:p>78148,1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EUROELETTRICA IMPIANTI S.R.L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34444.3" calcext:value-type="float">
            <text:p>34444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COMMERC FOND INNOCENTI S.R.L</text:p>
          </table:table-cell>
          <table:table-cell table:style-name="ce8" office:value-type="date" office:date-value="2021-08-06" calcext:value-type="date">
            <text:p>06/08/2021</text:p>
          </table:table-cell>
          <table:table-cell office:value-type="float" office:value="2020199" calcext:value-type="float">
            <text:p>2020199</text:p>
          </table:table-cell>
          <table:table-cell office:value-type="string" calcext:value-type="string">
            <text:p>Altri beni materiali</text:p>
          </table:table-cell>
          <table:table-cell table:style-name="ce10" office:value-type="float" office:value="881.45" calcext:value-type="float">
            <text:p>881,4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8.78" calcext:value-type="float">
            <text:p>108,7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.84" calcext:value-type="float">
            <text:p>25,8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3.7" calcext:value-type="float">
            <text:p>23,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780.97" calcext:value-type="float">
            <text:p>2780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.87" calcext:value-type="float">
            <text:p>47,8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2" calcext:value-type="float">
            <text:p>5,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80.12" calcext:value-type="float">
            <text:p>880,1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45.95" calcext:value-type="float">
            <text:p>145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2.09" calcext:value-type="float">
            <text:p>192,0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60.42" calcext:value-type="float">
            <text:p>560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.48" calcext:value-type="float">
            <text:p>35,4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.24" calcext:value-type="float">
            <text:p>6,2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3.03" calcext:value-type="float">
            <text:p>73,0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4.8" calcext:value-type="float">
            <text:p>84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59.37" calcext:value-type="float">
            <text:p>159,3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9.13" calcext:value-type="float">
            <text:p>99,1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9.76" calcext:value-type="float">
            <text:p>79,7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5.05" calcext:value-type="float">
            <text:p>115,0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8.22" calcext:value-type="float">
            <text:p>68,2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5.9" calcext:value-type="float">
            <text:p>75,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9.3" calcext:value-type="float">
            <text:p>79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1.18" calcext:value-type="float">
            <text:p>91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4.3" calcext:value-type="float">
            <text:p>84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9.58" calcext:value-type="float">
            <text:p>79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4.46" calcext:value-type="float">
            <text:p>84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3.97" calcext:value-type="float">
            <text:p>83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6.33" calcext:value-type="float">
            <text:p>86,3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48.77" calcext:value-type="float">
            <text:p>348,7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63.7" calcext:value-type="float">
            <text:p>363,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4.52" calcext:value-type="float">
            <text:p>254,5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SERVIZIO ELETTR NAZIONALE</text:p>
          </table:table-cell>
          <table:table-cell table:style-name="ce8" office:value-type="date" office:date-value="2021-07-16" calcext:value-type="date">
            <text:p>1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1.21" calcext:value-type="float">
            <text:p>61,2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0.01" calcext:value-type="float">
            <text:p>210,0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3.17" calcext:value-type="float">
            <text:p>273,1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8.93" calcext:value-type="float">
            <text:p>278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8.51" calcext:value-type="float">
            <text:p>28,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0.96" calcext:value-type="float">
            <text:p>240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46.6" calcext:value-type="float">
            <text:p>446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86.25" calcext:value-type="float">
            <text:p>286,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55.31" calcext:value-type="float">
            <text:p>555,3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21.15" calcext:value-type="float">
            <text:p>221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80.18" calcext:value-type="float">
            <text:p>280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21.55" calcext:value-type="float">
            <text:p>221,5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9.16" calcext:value-type="float">
            <text:p>179,1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7.34" calcext:value-type="float">
            <text:p>217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0.53" calcext:value-type="float">
            <text:p>240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8.51" calcext:value-type="float">
            <text:p>28,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2.7" calcext:value-type="float">
            <text:p>212,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1.79" calcext:value-type="float">
            <text:p>371,7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3.67" calcext:value-type="float">
            <text:p>253,6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3.43" calcext:value-type="float">
            <text:p>373,4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3.69" calcext:value-type="float">
            <text:p>123,6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8.34" calcext:value-type="float">
            <text:p>178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7.18" calcext:value-type="float">
            <text:p>107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6.98" calcext:value-type="float">
            <text:p>76,9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6.54" calcext:value-type="float">
            <text:p>106,5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0.09" calcext:value-type="float">
            <text:p>120,0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95" calcext:value-type="float">
            <text:p>24,9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4" calcext:value-type="float">
            <text:p>1204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5.3" calcext:value-type="float">
            <text:p>105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4" calcext:value-type="float">
            <text:p>1204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88.34" calcext:value-type="float">
            <text:p>288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5.58" calcext:value-type="float">
            <text:p>125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2.58" calcext:value-type="float">
            <text:p>252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SERVIZIO ELETTRICO NAZIONALE - SERVIZIO 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3.46" calcext:value-type="float">
            <text:p>63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E-DISTRIBUZIONE S.P.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53" calcext:value-type="float">
            <text:p>24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62.34" calcext:value-type="float">
            <text:p>662,3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2" calcext:value-type="float">
            <text:p>5,7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.04" calcext:value-type="float">
            <text:p>59,0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.91" calcext:value-type="float">
            <text:p>21,9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7.86" calcext:value-type="float">
            <text:p>77,8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3.3" calcext:value-type="float">
            <text:p>73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6.08" calcext:value-type="float">
            <text:p>86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8.49" calcext:value-type="float">
            <text:p>78,4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1.02" calcext:value-type="float">
            <text:p>71,0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05.46" calcext:value-type="float">
            <text:p>205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9.8" calcext:value-type="float">
            <text:p>109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2.96" calcext:value-type="float">
            <text:p>82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SER-TAP DI VENDITTI GIOVANNI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45.2" calcext:value-type="float">
            <text:p>45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SER-TAP DI VENDITTI GIOVANNI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445.03" calcext:value-type="float">
            <text:p>445,0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SER-TAP DI VENDITTI GIOVANNI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82.83" calcext:value-type="float">
            <text:p>82,8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ER-TAP DI VENDITTI GIOVANNI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58.8" calcext:value-type="float">
            <text:p>58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ER-TAP DI VENDITTI GIOVANNI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54.66" calcext:value-type="float">
            <text:p>54,6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30.59" calcext:value-type="float">
            <text:p>230,5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6.53" calcext:value-type="float">
            <text:p>86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9.73" calcext:value-type="float">
            <text:p>249,7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0.4" calcext:value-type="float">
            <text:p>90,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4.51" calcext:value-type="float">
            <text:p>304,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4.32" calcext:value-type="float">
            <text:p>474,3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2.93" calcext:value-type="float">
            <text:p>122,9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ERVIZIO ELETTRICO NAZIONALE - SERVIZIO 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3.46" calcext:value-type="float">
            <text:p>63,4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ERVIZIO ELETTRICO NAZIONALE - SERVIZIO 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8.08" calcext:value-type="float">
            <text:p>18,0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E-DISTRIBUZIONE S.P.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53" calcext:value-type="float">
            <text:p>24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E-DISTRIBUZIONE S.P.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53" calcext:value-type="float">
            <text:p>24,5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4.51" calcext:value-type="float">
            <text:p>54,5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21.01" calcext:value-type="float">
            <text:p>321,0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0.68" calcext:value-type="float">
            <text:p>160,6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98.12" calcext:value-type="float">
            <text:p>698,1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8.42" calcext:value-type="float">
            <text:p>388,4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22.2" calcext:value-type="float">
            <text:p>322,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30.63" calcext:value-type="float">
            <text:p>730,6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0.09" calcext:value-type="float">
            <text:p>50,0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5.84" calcext:value-type="float">
            <text:p>275,8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8.84" calcext:value-type="float">
            <text:p>78,8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.58" calcext:value-type="float">
            <text:p>47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8.15" calcext:value-type="float">
            <text:p>98,1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5.27" calcext:value-type="float">
            <text:p>275,2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2.96" calcext:value-type="float">
            <text:p>82,9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2.29" calcext:value-type="float">
            <text:p>82,2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6.7" calcext:value-type="float">
            <text:p>96,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9.3" calcext:value-type="float">
            <text:p>79,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8.18" calcext:value-type="float">
            <text:p>88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5.83" calcext:value-type="float">
            <text:p>85,8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3.89" calcext:value-type="float">
            <text:p>83,8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8.8" calcext:value-type="float">
            <text:p>88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1.73" calcext:value-type="float">
            <text:p>91,73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9.8" calcext:value-type="float">
            <text:p>109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7.97" calcext:value-type="float">
            <text:p>137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12.54" calcext:value-type="float">
            <text:p>412,5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9.8" calcext:value-type="float">
            <text:p>109,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3.92" calcext:value-type="float">
            <text:p>83,92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8.49" calcext:value-type="float">
            <text:p>268,49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1.25" calcext:value-type="float">
            <text:p>111,25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.58" calcext:value-type="float">
            <text:p>47,5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3.57" calcext:value-type="float">
            <text:p>83,5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22.54" calcext:value-type="float">
            <text:p>522,54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5.07" calcext:value-type="float">
            <text:p>55,07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5.18" calcext:value-type="float">
            <text:p>65,18</text:p>
          </table:table-cell>
          <table:table-cell table:number-columns-repeated="57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62.78" calcext:value-type="float">
            <text:p>862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00.76" calcext:value-type="float">
            <text:p>500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01.2" calcext:value-type="float">
            <text:p>1201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.86" calcext:value-type="float">
            <text:p>27,8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.23" calcext:value-type="float">
            <text:p>30,2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8.31" calcext:value-type="float">
            <text:p>28,3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6.59" calcext:value-type="float">
            <text:p>596,5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1.62" calcext:value-type="float">
            <text:p>91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9.37" calcext:value-type="float">
            <text:p>69,3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5.95" calcext:value-type="float">
            <text:p>265,9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.42" calcext:value-type="float">
            <text:p>27,4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43.4" calcext:value-type="float">
            <text:p>643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4" calcext:value-type="float">
            <text:p>24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63.84" calcext:value-type="float">
            <text:p>363,8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.36" calcext:value-type="float">
            <text:p>26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8.22" calcext:value-type="float">
            <text:p>318,2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-DISTRIBUZIONE S.P.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53" calcext:value-type="float">
            <text:p>24,5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-DISTRIBUZIONE S.P.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53" calcext:value-type="float">
            <text:p>24,5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86.21" calcext:value-type="float">
            <text:p>186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48.78" calcext:value-type="float">
            <text:p>348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1.55" calcext:value-type="float">
            <text:p>471,5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3.45" calcext:value-type="float">
            <text:p>383,4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9" calcext:value-type="float">
            <text:p>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ERVIZIO ELETTR NAZIONALE</text:p>
          </table:table-cell>
          <table:table-cell table:style-name="ce8" office:value-type="date" office:date-value="2021-07-16" calcext:value-type="date">
            <text:p>1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1.22" calcext:value-type="float">
            <text:p>61,2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1.88" calcext:value-type="float">
            <text:p>61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34.03" calcext:value-type="float">
            <text:p>634,0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25.33" calcext:value-type="float">
            <text:p>325,3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0.76" calcext:value-type="float">
            <text:p>670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88.44" calcext:value-type="float">
            <text:p>488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1.04" calcext:value-type="float">
            <text:p>301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0.59" calcext:value-type="float">
            <text:p>470,5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5.75" calcext:value-type="float">
            <text:p>175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08.49" calcext:value-type="float">
            <text:p>1108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8.94" calcext:value-type="float">
            <text:p>478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30.29" calcext:value-type="float">
            <text:p>330,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21.16" calcext:value-type="float">
            <text:p>221,1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8.38" calcext:value-type="float">
            <text:p>318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9.14" calcext:value-type="float">
            <text:p>259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.7" calcext:value-type="float">
            <text:p>38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6.99" calcext:value-type="float">
            <text:p>386,9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37.62" calcext:value-type="float">
            <text:p>237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2.36" calcext:value-type="float">
            <text:p>382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6.28" calcext:value-type="float">
            <text:p>276,2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6.56" calcext:value-type="float">
            <text:p>166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1.89" calcext:value-type="float">
            <text:p>351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4.44" calcext:value-type="float">
            <text:p>114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28.78" calcext:value-type="float">
            <text:p>628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0.75" calcext:value-type="float">
            <text:p>470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6.71" calcext:value-type="float">
            <text:p>216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.85" calcext:value-type="float">
            <text:p>59,8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8.98" calcext:value-type="float">
            <text:p>48,9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44.29" calcext:value-type="float">
            <text:p>144,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04.37" calcext:value-type="float">
            <text:p>204,3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2.58" calcext:value-type="float">
            <text:p>132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3.7" calcext:value-type="float">
            <text:p>123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02.63" calcext:value-type="float">
            <text:p>20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2.42" calcext:value-type="float">
            <text:p>132,4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1000" calcext:value-type="float">
            <text:p>110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122.25" calcext:value-type="float">
            <text:p>3122,2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992.85" calcext:value-type="float">
            <text:p>1992,8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ECORAZIONI D.O.C. DI BERNARDI ROBERTO P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000" calcext:value-type="float">
            <text:p>10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018.92" calcext:value-type="float">
            <text:p>2018,9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ICILVILLE S.R.L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8295.64" calcext:value-type="float">
            <text:p>8295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849.99" calcext:value-type="float">
            <text:p>2849,9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587.43" calcext:value-type="float">
            <text:p>587,4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554.61" calcext:value-type="float">
            <text:p>1554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60.04" calcext:value-type="float">
            <text:p>360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ICILVILLE S.R.L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138.89" calcext:value-type="float">
            <text:p>3138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3162" calcext:value-type="float">
            <text:p>31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1660" calcext:value-type="float">
            <text:p>166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POGRAFIA FB DEI F.LLI MASSIMO E PAOLO</text:p>
          </table:table-cell>
          <table:table-cell table:style-name="ce8" office:value-type="date" office:date-value="2021-08-06" calcext:value-type="date">
            <text:p>06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512.4" calcext:value-type="float">
            <text:p>512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NTICIMEX S.R.L.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677.49" calcext:value-type="float">
            <text:p>677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15753.89" calcext:value-type="float">
            <text:p>15753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6816.2" calcext:value-type="float">
            <text:p>6816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98326.44" calcext:value-type="float">
            <text:p>98326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64808.28" calcext:value-type="float">
            <text:p>64808,2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47.16" calcext:value-type="float">
            <text:p>47,1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RUPPO GIODICART SRL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2020103" calcext:value-type="float">
            <text:p>2020103</text:p>
          </table:table-cell>
          <table:table-cell office:value-type="string" calcext:value-type="string">
            <text:p>Mobili e arredi</text:p>
          </table:table-cell>
          <table:table-cell table:style-name="ce10" office:value-type="float" office:value="650" calcext:value-type="float">
            <text:p>65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UROELETTRICA IMPIANTI S.R.L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55600.35" calcext:value-type="float">
            <text:p>55600,3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URNO GIANCARLO S.R.L INGEGNERIA &amp; ARCH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4185.44" calcext:value-type="float">
            <text:p>4185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URNO GIANCARLO S.R.L INGEGNERIA &amp; ARCH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556.15" calcext:value-type="float">
            <text:p>556,1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2.29" calcext:value-type="float">
            <text:p>122,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2.93" calcext:value-type="float">
            <text:p>102,9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4.24" calcext:value-type="float">
            <text:p>114,2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0.76" calcext:value-type="float">
            <text:p>210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0.57" calcext:value-type="float">
            <text:p>80,5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4.94" calcext:value-type="float">
            <text:p>124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0.04" calcext:value-type="float">
            <text:p>110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9.8" calcext:value-type="float">
            <text:p>109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6.91" calcext:value-type="float">
            <text:p>136,9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7.78" calcext:value-type="float">
            <text:p>177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8.04" calcext:value-type="float">
            <text:p>108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7.4" calcext:value-type="float">
            <text:p>197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6.3" calcext:value-type="float">
            <text:p>116,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2" calcext:value-type="float">
            <text:p>67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1.91" calcext:value-type="float">
            <text:p>121,9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41.97" calcext:value-type="float">
            <text:p>641,9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53.1" calcext:value-type="float">
            <text:p>1153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6.04" calcext:value-type="float">
            <text:p>96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48.12" calcext:value-type="float">
            <text:p>148,1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9.94" calcext:value-type="float">
            <text:p>599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588" calcext:value-type="float">
            <text:p>5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093.3" calcext:value-type="float">
            <text:p>2093,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717.03" calcext:value-type="float">
            <text:p>717,0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PERATIVA SOCIALE ALDIA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63103.75" calcext:value-type="float">
            <text:p>63103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PERATIVA SOCIALE ALDIA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61422.61" calcext:value-type="float">
            <text:p>61422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PERATIVA SOCIALE ALDIA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79032.79" calcext:value-type="float">
            <text:p>79032,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URORISTORAZIONE SRL 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2084" calcext:value-type="float">
            <text:p>208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URORISTORAZIONE SRL 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87347.29" calcext:value-type="float">
            <text:p>87347,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URORISTORAZIONE SRL 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68455.04" calcext:value-type="float">
            <text:p>68455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HI.ME S.R.L.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9787.2" calcext:value-type="float">
            <text:p>9787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HI.ME S.R.L.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14706" calcext:value-type="float">
            <text:p>1470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HI.ME S.R.L.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11245.2" calcext:value-type="float">
            <text:p>11245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ASSIMO PRINCIPI ADV S.R.L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384.7" calcext:value-type="float">
            <text:p>1384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RDINAMENTO OPERE VALLI</text:p>
          </table:table-cell>
          <table:table-cell table:style-name="ce8" office:value-type="date" office:date-value="2021-07-26" calcext:value-type="date">
            <text:p>26/07/2021</text:p>
          </table:table-cell>
          <table:table-cell office:value-type="float" office:value="1040401" calcext:value-type="float">
            <text:p>1040401</text:p>
          </table:table-cell>
          <table:table-cell office:value-type="string" calcext:value-type="string">
            <text:p>Trasferimenti correnti a Istituzioni Sociali Private </text:p>
          </table:table-cell>
          <table:table-cell table:style-name="ce10" office:value-type="float" office:value="15631" calcext:value-type="float">
            <text:p>1563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.S. ATLETICA RIVOLI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40401" calcext:value-type="float">
            <text:p>1040401</text:p>
          </table:table-cell>
          <table:table-cell office:value-type="string" calcext:value-type="string">
            <text:p>Trasferimenti correnti a Istituzioni Sociali Private </text:p>
          </table:table-cell>
          <table:table-cell table:style-name="ce10" office:value-type="float" office:value="9425" calcext:value-type="float">
            <text:p>942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PERATIVA SOCIALE LANCILLOTTO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40401" calcext:value-type="float">
            <text:p>1040401</text:p>
          </table:table-cell>
          <table:table-cell office:value-type="string" calcext:value-type="string">
            <text:p>Trasferimenti correnti a Istituzioni Sociali Private </text:p>
          </table:table-cell>
          <table:table-cell table:style-name="ce10" office:value-type="float" office:value="11151" calcext:value-type="float">
            <text:p>1115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RDINAMENTO OPERE VALLI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40401" calcext:value-type="float">
            <text:p>1040401</text:p>
          </table:table-cell>
          <table:table-cell office:value-type="string" calcext:value-type="string">
            <text:p>Trasferimenti correnti a Istituzioni Sociali Private </text:p>
          </table:table-cell>
          <table:table-cell table:style-name="ce10" office:value-type="float" office:value="7657" calcext:value-type="float">
            <text:p>765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.S. ATLETICA RIVOLI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40401" calcext:value-type="float">
            <text:p>1040401</text:p>
          </table:table-cell>
          <table:table-cell office:value-type="string" calcext:value-type="string">
            <text:p>Trasferimenti correnti a Istituzioni Sociali Private </text:p>
          </table:table-cell>
          <table:table-cell table:style-name="ce10" office:value-type="float" office:value="6870" calcext:value-type="float">
            <text:p>687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PERATIVA SOCIALE LANCILLOTTO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40401" calcext:value-type="float">
            <text:p>1040401</text:p>
          </table:table-cell>
          <table:table-cell office:value-type="string" calcext:value-type="string">
            <text:p>Trasferimenti correnti a Istituzioni Sociali Private </text:p>
          </table:table-cell>
          <table:table-cell table:style-name="ce10" office:value-type="float" office:value="4679" calcext:value-type="float">
            <text:p>46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74.66" calcext:value-type="float">
            <text:p>1774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4530.05" calcext:value-type="float">
            <text:p>24530,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69.48" calcext:value-type="float">
            <text:p>369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5.58" calcext:value-type="float">
            <text:p>35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75.41" calcext:value-type="float">
            <text:p>1775,4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6078.43" calcext:value-type="float">
            <text:p>26078,4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64.6" calcext:value-type="float">
            <text:p>364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5.58" calcext:value-type="float">
            <text:p>35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74.22" calcext:value-type="float">
            <text:p>1774,2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2198.5" calcext:value-type="float">
            <text:p>22198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20.18" calcext:value-type="float">
            <text:p>320,1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5.58" calcext:value-type="float">
            <text:p>35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86.98" calcext:value-type="float">
            <text:p>686,9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0.36" calcext:value-type="float">
            <text:p>50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926.45" calcext:value-type="float">
            <text:p>5926,4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.14" calcext:value-type="float">
            <text:p>2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18.66" calcext:value-type="float">
            <text:p>418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4" calcext:value-type="float">
            <text:p>2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.36" calcext:value-type="float">
            <text:p>21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.36" calcext:value-type="float">
            <text:p>21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295.09" calcext:value-type="float">
            <text:p>6295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.14" calcext:value-type="float">
            <text:p>2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31.58" calcext:value-type="float">
            <text:p>731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0.38" calcext:value-type="float">
            <text:p>50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18.66" calcext:value-type="float">
            <text:p>418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3" calcext:value-type="float">
            <text:p>2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.36" calcext:value-type="float">
            <text:p>21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360.43" calcext:value-type="float">
            <text:p>5360,4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.14" calcext:value-type="float">
            <text:p>2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619.83" calcext:value-type="float">
            <text:p>619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0.35" calcext:value-type="float">
            <text:p>50,3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18.66" calcext:value-type="float">
            <text:p>418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3" calcext:value-type="float">
            <text:p>2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 EDUCATIV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38.72" calcext:value-type="float">
            <text:p>138,7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53.87" calcext:value-type="float">
            <text:p>153,8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962.27" calcext:value-type="float">
            <text:p>1962,2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53.87" calcext:value-type="float">
            <text:p>153,8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875.58" calcext:value-type="float">
            <text:p>1875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50" calcext:value-type="float">
            <text:p>15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53.93" calcext:value-type="float">
            <text:p>153,9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82.56" calcext:value-type="float">
            <text:p>82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2303.67" calcext:value-type="float">
            <text:p>2303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BIBLIOTECA E CULTURA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0684.67" calcext:value-type="float">
            <text:p>10684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BIBLIOTECA E CULTURA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99.14" calcext:value-type="float">
            <text:p>199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BIBLIOTECA E CULTURA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807.54" calcext:value-type="float">
            <text:p>8807,5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BIBLIOTECA E CULTURA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5.44" calcext:value-type="float">
            <text:p>175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BIBLIOTECA E CULTUR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809.08" calcext:value-type="float">
            <text:p>8809,0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BIBLIOTECA E CULTUR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6.82" calcext:value-type="float">
            <text:p>176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38.82" calcext:value-type="float">
            <text:p>338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590.35" calcext:value-type="float">
            <text:p>2590,3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.07" calcext:value-type="float">
            <text:p>5,0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0.67" calcext:value-type="float">
            <text:p>50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2.17" calcext:value-type="float">
            <text:p>32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38.31" calcext:value-type="float">
            <text:p>2138,3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.22" calcext:value-type="float">
            <text:p>3,2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85.48" calcext:value-type="float">
            <text:p>285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2.17" calcext:value-type="float">
            <text:p>32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138.64" calcext:value-type="float">
            <text:p>2138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.22" calcext:value-type="float">
            <text:p>3,2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85.53" calcext:value-type="float">
            <text:p>285,5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BIBLIOTECA E CULTURA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05.83" calcext:value-type="float">
            <text:p>205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BIBLIOTECA E CULTURA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05.83" calcext:value-type="float">
            <text:p>205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BIBLIOTECA E CULTURA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05.83" calcext:value-type="float">
            <text:p>205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925.12" calcext:value-type="float">
            <text:p>925,1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914.67" calcext:value-type="float">
            <text:p>914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32" calcext:value-type="float">
            <text:p>23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63.55" calcext:value-type="float">
            <text:p>763,5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614.38" calcext:value-type="float">
            <text:p>614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923.1" calcext:value-type="float">
            <text:p>923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MPREMIX SRL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996" calcext:value-type="float">
            <text:p>99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53.65" calcext:value-type="float">
            <text:p>53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84.57" calcext:value-type="float">
            <text:p>84,5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93.66" calcext:value-type="float">
            <text:p>93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130.1" calcext:value-type="float">
            <text:p>130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197.11" calcext:value-type="float">
            <text:p>197,1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208.87" calcext:value-type="float">
            <text:p>208,8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124.61" calcext:value-type="float">
            <text:p>124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363.57" calcext:value-type="float">
            <text:p>363,5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468.73" calcext:value-type="float">
            <text:p>468,7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591.46" calcext:value-type="float">
            <text:p>591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101.63" calcext:value-type="float">
            <text:p>101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153.4" calcext:value-type="float">
            <text:p>153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604.25" calcext:value-type="float">
            <text:p>604,2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679.66" calcext:value-type="float">
            <text:p>679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243.09" calcext:value-type="float">
            <text:p>243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RMINAL VIDEO ITALIA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101" calcext:value-type="float">
            <text:p>1030101</text:p>
          </table:table-cell>
          <table:table-cell office:value-type="string" calcext:value-type="string">
            <text:p>Giornali, riviste e pubblicazioni</text:p>
          </table:table-cell>
          <table:table-cell table:style-name="ce10" office:value-type="float" office:value="795.06" calcext:value-type="float">
            <text:p>795,0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ONDOOFFICE S.R.L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239.11" calcext:value-type="float">
            <text:p>239,1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TYLGRAFIX ITALIANA S.P.A.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369.4" calcext:value-type="float">
            <text:p>369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82" calcext:value-type="float">
            <text:p>67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7.23" calcext:value-type="float">
            <text:p>277,2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0.94" calcext:value-type="float">
            <text:p>90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9.71" calcext:value-type="float">
            <text:p>119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2.02" calcext:value-type="float">
            <text:p>112,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82" calcext:value-type="float">
            <text:p>67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7.64" calcext:value-type="float">
            <text:p>77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71.14" calcext:value-type="float">
            <text:p>1171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00.61" calcext:value-type="float">
            <text:p>1900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00.58" calcext:value-type="float">
            <text:p>1300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37.49" calcext:value-type="float">
            <text:p>837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3.47" calcext:value-type="float">
            <text:p>83,4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34.08" calcext:value-type="float">
            <text:p>834,0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.P.A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18.39" calcext:value-type="float">
            <text:p>418,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.P.A.</text:p>
          </table:table-cell>
          <table:table-cell table:style-name="ce8" office:value-type="date" office:date-value="2021-09-15" calcext:value-type="date">
            <text:p>15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16.61" calcext:value-type="float">
            <text:p>516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23.39" calcext:value-type="float">
            <text:p>523,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9.52" calcext:value-type="float">
            <text:p>99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7.5" calcext:value-type="float">
            <text:p>257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5.38" calcext:value-type="float">
            <text:p>85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8.05" calcext:value-type="float">
            <text:p>68,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9.3" calcext:value-type="float">
            <text:p>79,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2.12" calcext:value-type="float">
            <text:p>102,1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7.02" calcext:value-type="float">
            <text:p>357,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2.96" calcext:value-type="float">
            <text:p>82,9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5.38" calcext:value-type="float">
            <text:p>85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2.11" calcext:value-type="float">
            <text:p>22,1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4.07" calcext:value-type="float">
            <text:p>244,0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7.64" calcext:value-type="float">
            <text:p>247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8.62" calcext:value-type="float">
            <text:p>178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2.19" calcext:value-type="float">
            <text:p>72,1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31.2" calcext:value-type="float">
            <text:p>231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2.76" calcext:value-type="float">
            <text:p>162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6.4" calcext:value-type="float">
            <text:p>216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2.73" calcext:value-type="float">
            <text:p>32,7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3.16" calcext:value-type="float">
            <text:p>33,1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0.85" calcext:value-type="float">
            <text:p>210,8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9.8" calcext:value-type="float">
            <text:p>179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0.33" calcext:value-type="float">
            <text:p>70,3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KYOCERA DOCUMENT SOLUTIONS ITALIA S.P.A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7" calcext:value-type="float">
            <text:p>1030207</text:p>
          </table:table-cell>
          <table:table-cell office:value-type="string" calcext:value-type="string">
            <text:p>Utilizzo di beni di terzi</text:p>
          </table:table-cell>
          <table:table-cell table:style-name="ce10" office:value-type="float" office:value="484.85" calcext:value-type="float">
            <text:p>484,8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HARP ELECTRONICS ITALIA S.P.A.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7" calcext:value-type="float">
            <text:p>1030207</text:p>
          </table:table-cell>
          <table:table-cell office:value-type="string" calcext:value-type="string">
            <text:p>Utilizzo di beni di terzi</text:p>
          </table:table-cell>
          <table:table-cell table:style-name="ce10" office:value-type="float" office:value="168.86" calcext:value-type="float">
            <text:p>168,8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555.5" calcext:value-type="float">
            <text:p>555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555.5" calcext:value-type="float">
            <text:p>555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10.62" calcext:value-type="float">
            <text:p>310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69.51" calcext:value-type="float">
            <text:p>169,5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465.48" calcext:value-type="float">
            <text:p>465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O.C.R. SYSTEM S.N.C. DI VALTER PRUNAI E 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100" calcext:value-type="float">
            <text:p>11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3.37" calcext:value-type="float">
            <text:p>33,3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746.12" calcext:value-type="float">
            <text:p>746,1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Z&amp;Z SERVICE DI ZAMBAIA CRISTIAN</text:p>
          </table:table-cell>
          <table:table-cell table:style-name="ce8" office:value-type="date" office:date-value="2021-08-12" calcext:value-type="date">
            <text:p>12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95.2" calcext:value-type="float">
            <text:p>195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.R. MULTISERVICE S.A.S. DI RUSSO ANTONI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073.6" calcext:value-type="float">
            <text:p>1073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CI S.R.L.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46.4" calcext:value-type="float">
            <text:p>146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CI S.R.L.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46.4" calcext:value-type="float">
            <text:p>146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ANTORO <text:s/>ANTONIO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320" calcext:value-type="float">
            <text:p>132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VERANDO <text:s/>ALESSANDRO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2160" calcext:value-type="float">
            <text:p>216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REIRIA <text:s/>GIOVANNI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2204" calcext:value-type="float">
            <text:p>22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NNA <text:s/>ANDREA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320" calcext:value-type="float">
            <text:p>32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MA <text:s/>GIOVANNI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770" calcext:value-type="float">
            <text:p>77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IANCURSI <text:s/>PIER LUIGI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280" calcext:value-type="float">
            <text:p>28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ONINO <text:s/>SILVIA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751.36" calcext:value-type="float">
            <text:p>1751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ESSIA <text:s/>TERESA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241.28" calcext:value-type="float">
            <text:p>241,2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80.74" calcext:value-type="float">
            <text:p>180,7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ELLA <text:s/>ALDO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276" calcext:value-type="float">
            <text:p>2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IMMO <text:s/>DARIO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624" calcext:value-type="float">
            <text:p>62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'ONOFRIO <text:s/>MAURIZIO MORENO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232" calcext:value-type="float">
            <text:p>23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ASOERO <text:s/>CRISTINA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464" calcext:value-type="float">
            <text:p>4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ONCINA <text:s/>ELENA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228" calcext:value-type="float">
            <text:p>22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NVERTINO <text:s/>PAOLA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420" calcext:value-type="float">
            <text:p>42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LISI <text:s/>MARIO GIOVANNI VALTER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204" calcext:value-type="float">
            <text:p>2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KUPRINA <text:s/>NADEZHDA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99.68" calcext:value-type="float">
            <text:p>199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UDERS <text:s/>HANS CARL PHILIPP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563.35" calcext:value-type="float">
            <text:p>563,3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ULFAMANTE <text:s/>FILIPPO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500" calcext:value-type="float">
            <text:p>15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75.71" calcext:value-type="float">
            <text:p>175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TOLFI <text:s/>DONATO</text:p>
          </table:table-cell>
          <table:table-cell table:style-name="ce8" office:value-type="date" office:date-value="2021-07-14" calcext:value-type="date">
            <text:p>14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008" calcext:value-type="float">
            <text:p>100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UCCHI <text:s/>SILVIA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1006.64" calcext:value-type="float">
            <text:p>1006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ANTORO <text:s/>ANTONIO</text:p>
          </table:table-cell>
          <table:table-cell table:style-name="ce8" office:value-type="date" office:date-value="2021-07-29" calcext:value-type="date">
            <text:p>29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350" calcext:value-type="float">
            <text:p>35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73" calcext:value-type="float">
            <text:p>27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99.99" calcext:value-type="float">
            <text:p>299,9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329" calcext:value-type="float">
            <text:p>3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IETA' COOPERATIVA CULTURE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60.36" calcext:value-type="float">
            <text:p>60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IETA' COOPERATIVA CULTURE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478.33" calcext:value-type="float">
            <text:p>2478,3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IETA' COOPERATIVA CULTURE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428.59" calcext:value-type="float">
            <text:p>428,5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IETA' COOPERATIVA CULTURE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8607.21" calcext:value-type="float">
            <text:p>8607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IETA' COOPERATIVA CULTURE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8607.21" calcext:value-type="float">
            <text:p>8607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IETA' COOPERATIVA CULTURE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8607.21" calcext:value-type="float">
            <text:p>8607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IETA' COOPERATIVA CULTURE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8607.21" calcext:value-type="float">
            <text:p>8607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IETA' COOPERATIVA CULTURE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8607.21" calcext:value-type="float">
            <text:p>8607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OC EDUCATIONAL SOCIETA' COOP. SOCIALE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10138.49" calcext:value-type="float">
            <text:p>10138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OC EDUCATIONAL SOCIETA' COOP. SOCIALE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16" calcext:value-type="float">
            <text:p>1030216</text:p>
          </table:table-cell>
          <table:table-cell office:value-type="string" calcext:value-type="string">
            <text:p>Servizi amministrativi</text:p>
          </table:table-cell>
          <table:table-cell table:style-name="ce10" office:value-type="float" office:value="9614.09" calcext:value-type="float">
            <text:p>9614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DUCAZIONE PROGETTO SCRL <text:s text:c="10"/>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2811.5" calcext:value-type="float">
            <text:p>2811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ASELLI <text:s/>SARA</text:p>
          </table:table-cell>
          <table:table-cell table:style-name="ce8" office:value-type="date" office:date-value="2021-09-15" calcext:value-type="date">
            <text:p>15/09/2021</text:p>
          </table:table-cell>
          <table:table-cell office:value-type="float" office:value="1099904" calcext:value-type="float">
            <text:p>1099904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table:style-name="ce10" office:value-type="float" office:value="35.71" calcext:value-type="float">
            <text:p>35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URLAN <text:s/>ARABELLA COSIMA</text:p>
          </table:table-cell>
          <table:table-cell table:style-name="ce8" office:value-type="date" office:date-value="2021-09-15" calcext:value-type="date">
            <text:p>15/09/2021</text:p>
          </table:table-cell>
          <table:table-cell office:value-type="float" office:value="1099904" calcext:value-type="float">
            <text:p>1099904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table:style-name="ce10" office:value-type="float" office:value="35.71" calcext:value-type="float">
            <text:p>35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LINOIU <text:s/>NATALIA</text:p>
          </table:table-cell>
          <table:table-cell table:style-name="ce8" office:value-type="date" office:date-value="2021-09-15" calcext:value-type="date">
            <text:p>15/09/2021</text:p>
          </table:table-cell>
          <table:table-cell office:value-type="float" office:value="1099904" calcext:value-type="float">
            <text:p>1099904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table:style-name="ce10" office:value-type="float" office:value="63.86" calcext:value-type="float">
            <text:p>63,8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9.73" calcext:value-type="float">
            <text:p>169,7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11.96" calcext:value-type="float">
            <text:p>411,9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18.05" calcext:value-type="float">
            <text:p>518,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SPORT <text:s text:c="10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359.2" calcext:value-type="float">
            <text:p>3359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SPORT <text:s text:c="10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5.74" calcext:value-type="float">
            <text:p>75,7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SPORT <text:s text:c="10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357.46" calcext:value-type="float">
            <text:p>3357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SPORT <text:s text:c="10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2.61" calcext:value-type="float">
            <text:p>72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SPORT <text:s text:c="10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272.67" calcext:value-type="float">
            <text:p>3272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SPORT <text:s text:c="10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5.74" calcext:value-type="float">
            <text:p>75,7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96.05" calcext:value-type="float">
            <text:p>96,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17.52" calcext:value-type="float">
            <text:p>817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.34" calcext:value-type="float">
            <text:p>3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3.36" calcext:value-type="float">
            <text:p>33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3.36" calcext:value-type="float">
            <text:p>33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17.18" calcext:value-type="float">
            <text:p>817,1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.34" calcext:value-type="float">
            <text:p>3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96" calcext:value-type="float">
            <text:p>9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3.87" calcext:value-type="float">
            <text:p>13,8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796.92" calcext:value-type="float">
            <text:p>796,9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39" calcext:value-type="float">
            <text:p>1,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93.56" calcext:value-type="float">
            <text:p>93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758" calcext:value-type="float">
            <text:p>7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SSOCIAZIONE SPORTIVA RIVOLI RUGBY 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40399" calcext:value-type="float">
            <text:p>1040399</text:p>
          </table:table-cell>
          <table:table-cell office:value-type="string" calcext:value-type="string">
            <text:p>Trasferimenti correnti a altre imprese</text:p>
          </table:table-cell>
          <table:table-cell table:style-name="ce10" office:value-type="float" office:value="2039.84" calcext:value-type="float">
            <text:p>2039,8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17974.3" calcext:value-type="float">
            <text:p>17974,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7437.29" calcext:value-type="float">
            <text:p>7437,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MMERC FOND INNOCENTI S.R.L</text:p>
          </table:table-cell>
          <table:table-cell table:style-name="ce8" office:value-type="date" office:date-value="2021-08-06" calcext:value-type="date">
            <text:p>06/08/2021</text:p>
          </table:table-cell>
          <table:table-cell office:value-type="float" office:value="2020199" calcext:value-type="float">
            <text:p>2020199</text:p>
          </table:table-cell>
          <table:table-cell office:value-type="string" calcext:value-type="string">
            <text:p>Altri beni materiali</text:p>
          </table:table-cell>
          <table:table-cell table:style-name="ce10" office:value-type="float" office:value="881.45" calcext:value-type="float">
            <text:p>881,4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9.56" calcext:value-type="float">
            <text:p>49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40.59" calcext:value-type="float">
            <text:p>140,5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1.01" calcext:value-type="float">
            <text:p>51,0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80.29" calcext:value-type="float">
            <text:p>180,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4.07" calcext:value-type="float">
            <text:p>54,0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97" calcext:value-type="float">
            <text:p>19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46.56" calcext:value-type="float">
            <text:p>46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953.21" calcext:value-type="float">
            <text:p>953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52.56" calcext:value-type="float">
            <text:p>752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48.74" calcext:value-type="float">
            <text:p>848,7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91.45" calcext:value-type="float">
            <text:p>691,4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62.14" calcext:value-type="float">
            <text:p>662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3.65" calcext:value-type="float">
            <text:p>243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63.57" calcext:value-type="float">
            <text:p>463,5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2.47" calcext:value-type="float">
            <text:p>82,4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97.92" calcext:value-type="float">
            <text:p>297,9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.62" calcext:value-type="float">
            <text:p>31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0.3" calcext:value-type="float">
            <text:p>70,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.44" calcext:value-type="float">
            <text:p>30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.6" calcext:value-type="float">
            <text:p>47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9.71" calcext:value-type="float">
            <text:p>29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.49" calcext:value-type="float">
            <text:p>27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5.98" calcext:value-type="float">
            <text:p>95,9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1.42" calcext:value-type="float">
            <text:p>171,4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2.94" calcext:value-type="float">
            <text:p>62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.44" calcext:value-type="float">
            <text:p>30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.61" calcext:value-type="float">
            <text:p>31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9.71" calcext:value-type="float">
            <text:p>29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.53" calcext:value-type="float">
            <text:p>16,5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.64" calcext:value-type="float">
            <text:p>17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.64" calcext:value-type="float">
            <text:p>17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4.72" calcext:value-type="float">
            <text:p>164,7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58.07" calcext:value-type="float">
            <text:p>458,0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01.54" calcext:value-type="float">
            <text:p>201,5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.64" calcext:value-type="float">
            <text:p>17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47.01" calcext:value-type="float">
            <text:p>147,0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.64" calcext:value-type="float">
            <text:p>17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83.22" calcext:value-type="float">
            <text:p>583,2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9.89" calcext:value-type="float">
            <text:p>69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2.43" calcext:value-type="float">
            <text:p>92,4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1.44" calcext:value-type="float">
            <text:p>71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7.75" calcext:value-type="float">
            <text:p>57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.79" calcext:value-type="float">
            <text:p>26,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.66" calcext:value-type="float">
            <text:p>27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.89" calcext:value-type="float">
            <text:p>13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.17" calcext:value-type="float">
            <text:p>26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9.94" calcext:value-type="float">
            <text:p>379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7.31" calcext:value-type="float">
            <text:p>167,3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.58" calcext:value-type="float">
            <text:p>16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7.13" calcext:value-type="float">
            <text:p>117,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.58" calcext:value-type="float">
            <text:p>16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83.78" calcext:value-type="float">
            <text:p>483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8" calcext:value-type="float">
            <text:p>67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DEDDU <text:s/>DAVID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300" calcext:value-type="float">
            <text:p>3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SSOCIAZIONE UP - UNITI PER</text:p>
          </table:table-cell>
          <table:table-cell table:style-name="ce8" office:value-type="date" office:date-value="2021-07-29" calcext:value-type="date">
            <text:p>29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647" calcext:value-type="float">
            <text:p>164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DUCAZIONE PROGETTO SCRL <text:s text:c="10"/>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3000" calcext:value-type="float">
            <text:p>30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SSERCI SCS</text:p>
          </table:table-cell>
          <table:table-cell table:style-name="ce8" office:value-type="date" office:date-value="2021-08-04" calcext:value-type="date">
            <text:p>04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500" calcext:value-type="float">
            <text:p>15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71.78" calcext:value-type="float">
            <text:p>171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71.83" calcext:value-type="float">
            <text:p>171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71.81" calcext:value-type="float">
            <text:p>171,8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DUCAZIONE PROGETTO SCRL <text:s text:c="10"/>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02" calcext:value-type="float">
            <text:p>1030202</text:p>
          </table:table-cell>
          <table:table-cell office:value-type="string" calcext:value-type="string">
            <text:p>Organizzazione eventi, pubblicita' e servizi per trasferta</text:p>
          </table:table-cell>
          <table:table-cell table:style-name="ce10" office:value-type="float" office:value="880" calcext:value-type="float">
            <text:p>88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OLITICHE GIOVANIL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1.46" calcext:value-type="float">
            <text:p>41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OLITICHE GIOVANIL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979.5" calcext:value-type="float">
            <text:p>1979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OLITICHE GIOVANIL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979.81" calcext:value-type="float">
            <text:p>1979,8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OLITICHE GIOVANIL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1.46" calcext:value-type="float">
            <text:p>41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OLITICHE GIOVANIL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980.16" calcext:value-type="float">
            <text:p>1980,1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OLITICHE GIOVANIL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41.46" calcext:value-type="float">
            <text:p>41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80.99" calcext:value-type="float">
            <text:p>480,9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6.9" calcext:value-type="float">
            <text:p>56,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81.06" calcext:value-type="float">
            <text:p>481,0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6.9" calcext:value-type="float">
            <text:p>56,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81.15" calcext:value-type="float">
            <text:p>481,1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6.91" calcext:value-type="float">
            <text:p>56,9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OLITICHE GIOVANILI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48.73" calcext:value-type="float">
            <text:p>48,7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OLITICHE GIOVANILI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48.73" calcext:value-type="float">
            <text:p>48,7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OLITICHE GIOVANILI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48.73" calcext:value-type="float">
            <text:p>48,7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URISMOVEST-CONS.PROMOZIONE/SVILUPPO TUR</text:p>
          </table:table-cell>
          <table:table-cell table:style-name="ce8" office:value-type="date" office:date-value="2021-09-15" calcext:value-type="date">
            <text:p>15/09/2021</text:p>
          </table:table-cell>
          <table:table-cell office:value-type="float" office:value="1040401" calcext:value-type="float">
            <text:p>1040401</text:p>
          </table:table-cell>
          <table:table-cell office:value-type="string" calcext:value-type="string">
            <text:p>Trasferimenti correnti a Istituzioni Sociali Private </text:p>
          </table:table-cell>
          <table:table-cell table:style-name="ce10" office:value-type="float" office:value="31800" calcext:value-type="float">
            <text:p>318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1528.43" calcext:value-type="float">
            <text:p>1528,4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13" calcext:value-type="float">
            <text:p>1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IANIFICAZIONE TERRITORIAL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4725.55" calcext:value-type="float">
            <text:p>14725,5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546.21" calcext:value-type="float">
            <text:p>3546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13" calcext:value-type="float">
            <text:p>1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22.06" calcext:value-type="float">
            <text:p>422,0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546.34" calcext:value-type="float">
            <text:p>3546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13" calcext:value-type="float">
            <text:p>1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22.01" calcext:value-type="float">
            <text:p>422,0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528.36" calcext:value-type="float">
            <text:p>3528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IANIFICAZIONE TERRITORIAL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4.48" calcext:value-type="float">
            <text:p>174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266.4" calcext:value-type="float">
            <text:p>1266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266.42" calcext:value-type="float">
            <text:p>1266,4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TTAGLIOTTI <text:s/>OSCAR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6590.82" calcext:value-type="float">
            <text:p>6590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IANIFICAZIONE TERRITORIALE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64.86" calcext:value-type="float">
            <text:p>364,8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KYOCERA DOCUMENT SOLUTIONS ITALIA S.P.A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7" calcext:value-type="float">
            <text:p>1030207</text:p>
          </table:table-cell>
          <table:table-cell office:value-type="string" calcext:value-type="string">
            <text:p>Utilizzo di beni di terzi</text:p>
          </table:table-cell>
          <table:table-cell table:style-name="ce10" office:value-type="float" office:value="484.85" calcext:value-type="float">
            <text:p>484,8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266.37" calcext:value-type="float">
            <text:p>1266,3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IANIFICAZIONE TERRITORIAL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4724.03" calcext:value-type="float">
            <text:p>14724,0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IANIFICAZIONE TERRITORIALE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4.48" calcext:value-type="float">
            <text:p>174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IANIFICAZIONE TERRITORIALE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4725.96" calcext:value-type="float">
            <text:p>14725,9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PIANIFICAZIONE TERRITORIALE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3.1" calcext:value-type="float">
            <text:p>173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422.05" calcext:value-type="float">
            <text:p>422,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844.81" calcext:value-type="float">
            <text:p>1844,8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76" calcext:value-type="float">
            <text:p>1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904.23" calcext:value-type="float">
            <text:p>1904,2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700.82" calcext:value-type="float">
            <text:p>1700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700.13" calcext:value-type="float">
            <text:p>700,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8.65" calcext:value-type="float">
            <text:p>38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9" calcext:value-type="float">
            <text:p>1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878.6" calcext:value-type="float">
            <text:p>878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79.31" calcext:value-type="float">
            <text:p>279,3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100" calcext:value-type="float">
            <text:p>21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NTRACOS S.A.S.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2050404" calcext:value-type="float">
            <text:p>2050404</text:p>
          </table:table-cell>
          <table:table-cell office:value-type="string" calcext:value-type="string">
            <text:p>Rimborsi in conto capitale a Famiglie di somme non dovute o incassate in eccesso</text:p>
          </table:table-cell>
          <table:table-cell table:style-name="ce10" office:value-type="float" office:value="25587.17" calcext:value-type="float">
            <text:p>25587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50.78" calcext:value-type="float">
            <text:p>150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.03" calcext:value-type="float">
            <text:p>3,0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.29" calcext:value-type="float">
            <text:p>35,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4.78" calcext:value-type="float">
            <text:p>174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.77" calcext:value-type="float">
            <text:p>26,7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2" calcext:value-type="float">
            <text:p>3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2" calcext:value-type="float">
            <text:p>5,7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1" calcext:value-type="float">
            <text:p>5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2" calcext:value-type="float">
            <text:p>5,7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6.68" calcext:value-type="float">
            <text:p>56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4" calcext:value-type="float">
            <text:p>5,7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1" calcext:value-type="float">
            <text:p>5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.41" calcext:value-type="float">
            <text:p>11,4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3" calcext:value-type="float">
            <text:p>5,7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2" calcext:value-type="float">
            <text:p>5,7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.75" calcext:value-type="float">
            <text:p>5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1.17" calcext:value-type="float">
            <text:p>251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.22" calcext:value-type="float">
            <text:p>6,2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.23" calcext:value-type="float">
            <text:p>6,2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09.52" calcext:value-type="float">
            <text:p>809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5.5" calcext:value-type="float">
            <text:p>135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.23" calcext:value-type="float">
            <text:p>6,2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6.42" calcext:value-type="float">
            <text:p>46,4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0.78" calcext:value-type="float">
            <text:p>50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.23" calcext:value-type="float">
            <text:p>6,2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44" calcext:value-type="float">
            <text:p>12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89" calcext:value-type="float">
            <text:p>24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18" calcext:value-type="float">
            <text:p>11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6.35" calcext:value-type="float">
            <text:p>26,3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16.86" calcext:value-type="float">
            <text:p>316,8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ICILVILLE S.R.L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97830.53" calcext:value-type="float">
            <text:p>97830,5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ICILVILLE S.R.L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56341.89" calcext:value-type="float">
            <text:p>56341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.B. AUTORIPARAZIONI DI BERTAIA LUCA</text:p>
          </table:table-cell>
          <table:table-cell table:style-name="ce8" office:value-type="date" office:date-value="2021-09-24" calcext:value-type="date">
            <text:p>24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53.94" calcext:value-type="float">
            <text:p>53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88.49" calcext:value-type="float">
            <text:p>488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88.4" calcext:value-type="float">
            <text:p>488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35" calcext:value-type="float">
            <text:p>23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88.4" calcext:value-type="float">
            <text:p>488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MUNE DI TORINO <text:s text:c="18"/>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27.42" calcext:value-type="float">
            <text:p>27,4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AMBIENTE,SANITA'AMMINIST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618.1" calcext:value-type="float">
            <text:p>5618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AMBIENTE,SANITA'AMMINIST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8.79" calcext:value-type="float">
            <text:p>128,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AMBIENTE,SANITA'AMMINIST.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617.11" calcext:value-type="float">
            <text:p>5617,1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AMBIENTE,SANITA'AMMINIST.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8.79" calcext:value-type="float">
            <text:p>128,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AMBIENTE,SANITA'AMMINIST.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618.94" calcext:value-type="float">
            <text:p>5618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AMBIENTE,SANITA'AMMINIST.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8.79" calcext:value-type="float">
            <text:p>128,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0.13" calcext:value-type="float">
            <text:p>160,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354.22" calcext:value-type="float">
            <text:p>1354,2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367.52" calcext:value-type="float">
            <text:p>1367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0.07" calcext:value-type="float">
            <text:p>160,0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367.96" calcext:value-type="float">
            <text:p>1367,9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60.13" calcext:value-type="float">
            <text:p>160,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AMBIENTE,SANITA'AMMINIST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38.7" calcext:value-type="float">
            <text:p>338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AMBIENTE,SANITA'AMMINIST.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38.7" calcext:value-type="float">
            <text:p>338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AMBIENTE,SANITA'AMMINIST.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38.7" calcext:value-type="float">
            <text:p>338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ONTEBELLO TEODORO FABRIZIO E ROBERTO S.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31.76" calcext:value-type="float">
            <text:p>131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LINICA CROCE BLU S.A.S. <text:s text:c="10"/>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959.71" calcext:value-type="float">
            <text:p>959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LINICA CROCE BLU S.A.S. <text:s text:c="10"/>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409.94" calcext:value-type="float">
            <text:p>409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1873.8" calcext:value-type="float">
            <text:p>1873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LINICA CROCE BLU S.A.S. <text:s text:c="10"/>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2222.64" calcext:value-type="float">
            <text:p>2222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LINICA CROCE BLU S.A.S. <text:s text:c="10"/>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2622.42" calcext:value-type="float">
            <text:p>2622,4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P.AGRIFOREST A.R.L. <text:s text:c="12"/>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925.7" calcext:value-type="float">
            <text:p>925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P.AGRIFOREST A.R.L. <text:s text:c="12"/>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925.7" calcext:value-type="float">
            <text:p>925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TYPICA COOP. SOC. ASSOC. CONSORZIO OND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617.14" calcext:value-type="float">
            <text:p>617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TYPICA COOP. SOC. ASSOC. CONSORZIO ONDA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617.14" calcext:value-type="float">
            <text:p>617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P.AGRIFOREST A.R.L. <text:s text:c="12"/>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925.7" calcext:value-type="float">
            <text:p>925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OP.AGRIFOREST A.R.L. <text:s text:c="12"/>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925.7" calcext:value-type="float">
            <text:p>925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NTICIMEX S.R.L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3416" calcext:value-type="float">
            <text:p>341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AGO CASTELPASSERINO A.P.S.</text:p>
          </table:table-cell>
          <table:table-cell table:style-name="ce8" office:value-type="date" office:date-value="2021-07-21" calcext:value-type="date">
            <text:p>21/07/2021</text:p>
          </table:table-cell>
          <table:table-cell office:value-type="float" office:value="1040401" calcext:value-type="float">
            <text:p>1040401</text:p>
          </table:table-cell>
          <table:table-cell office:value-type="string" calcext:value-type="string">
            <text:p>Trasferimenti correnti a Istituzioni Sociali Private </text:p>
          </table:table-cell>
          <table:table-cell table:style-name="ce10" office:value-type="float" office:value="1149.02" calcext:value-type="float">
            <text:p>1149,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24353.95" calcext:value-type="float">
            <text:p>24353,9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45121.39" calcext:value-type="float">
            <text:p>45121,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24.51" calcext:value-type="float">
            <text:p>24,5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83.68" calcext:value-type="float">
            <text:p>183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1.94" calcext:value-type="float">
            <text:p>101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.35" calcext:value-type="float">
            <text:p>26,3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4.09" calcext:value-type="float">
            <text:p>34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0.08" calcext:value-type="float">
            <text:p>80,0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2.02" calcext:value-type="float">
            <text:p>62,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3.93" calcext:value-type="float">
            <text:p>33,9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4.54" calcext:value-type="float">
            <text:p>174,5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6.13" calcext:value-type="float">
            <text:p>56,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9.75" calcext:value-type="float">
            <text:p>69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9.61" calcext:value-type="float">
            <text:p>29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DIU SERVIZI S.P.A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40884.87" calcext:value-type="float">
            <text:p>40884,8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1902.76" calcext:value-type="float">
            <text:p>1902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RICICLO S.C.S.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5189.09" calcext:value-type="float">
            <text:p>5189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RICICLO S.C.S.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5189.09" calcext:value-type="float">
            <text:p>5189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RICICLO S.C.S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5189.09" calcext:value-type="float">
            <text:p>5189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470070.52" calcext:value-type="float">
            <text:p>470070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DIU SERVIZI S.P.A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7010.21" calcext:value-type="float">
            <text:p>7010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470070.52" calcext:value-type="float">
            <text:p>470070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470070.52" calcext:value-type="float">
            <text:p>470070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DIU SERVIZI S.P.A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19707.32" calcext:value-type="float">
            <text:p>19707,3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DIU SERVIZI S.P.A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4825.44" calcext:value-type="float">
            <text:p>4825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470070.52" calcext:value-type="float">
            <text:p>470070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2843.94" calcext:value-type="float">
            <text:p>2843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98933.42" calcext:value-type="float">
            <text:p>98933,4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74024.54" calcext:value-type="float">
            <text:p>74024,5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342.73" calcext:value-type="float">
            <text:p>342,7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94654.76" calcext:value-type="float">
            <text:p>94654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170.84" calcext:value-type="float">
            <text:p>170,8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745.91" calcext:value-type="float">
            <text:p>745,9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79722.89" calcext:value-type="float">
            <text:p>79722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60911.32" calcext:value-type="float">
            <text:p>60911,3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902" calcext:value-type="float">
            <text:p>9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92277.52" calcext:value-type="float">
            <text:p>92277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3706.56" calcext:value-type="float">
            <text:p>3706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76592.1" calcext:value-type="float">
            <text:p>76592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75508.08" calcext:value-type="float">
            <text:p>75508,0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ENTRO INTERCOMUN.IGIENE URBANA SP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2519.65" calcext:value-type="float">
            <text:p>2519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RICICLO S.C.S.</text:p>
          </table:table-cell>
          <table:table-cell table:style-name="ce8" office:value-type="date" office:date-value="2021-07-23" calcext:value-type="date">
            <text:p>23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5189.09" calcext:value-type="float">
            <text:p>5189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15520.52" calcext:value-type="float">
            <text:p>15520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19563.43" calcext:value-type="float">
            <text:p>19563,4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ONTEBELLO TEODORO FABRIZIO E ROBERTO S.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05.32" calcext:value-type="float">
            <text:p>205,3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855.92" calcext:value-type="float">
            <text:p>855,9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.58" calcext:value-type="float">
            <text:p>26,5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SOLE SRL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52.68" calcext:value-type="float">
            <text:p>7452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.P.A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.9" calcext:value-type="float">
            <text:p>13,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.P.A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.69" calcext:value-type="float">
            <text:p>9,6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.P.A.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.89" calcext:value-type="float">
            <text:p>3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.P.A.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.33" calcext:value-type="float">
            <text:p>11,3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59.28" calcext:value-type="float">
            <text:p>759,2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ERVIZIO ELETTRICO NAZIONALE - SERVIZIO 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.44" calcext:value-type="float">
            <text:p>31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5.82" calcext:value-type="float">
            <text:p>25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5.82" calcext:value-type="float">
            <text:p>25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5.82" calcext:value-type="float">
            <text:p>25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04.71" calcext:value-type="float">
            <text:p>704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04.2" calcext:value-type="float">
            <text:p>704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704.35" calcext:value-type="float">
            <text:p>704,3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0.78" calcext:value-type="float">
            <text:p>110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118.91" calcext:value-type="float">
            <text:p>8118,9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1.82" calcext:value-type="float">
            <text:p>171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109.33" calcext:value-type="float">
            <text:p>8109,3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7.16" calcext:value-type="float">
            <text:p>177,1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8107.84" calcext:value-type="float">
            <text:p>8107,8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. TECNICO DEL TRAFFICO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75.97" calcext:value-type="float">
            <text:p>175,9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58.46" calcext:value-type="float">
            <text:p>1958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30.6" calcext:value-type="float">
            <text:p>230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72.34" calcext:value-type="float">
            <text:p>1972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30.32" calcext:value-type="float">
            <text:p>230,3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72.06" calcext:value-type="float">
            <text:p>1972,0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230.28" calcext:value-type="float">
            <text:p>230,2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69047.98" calcext:value-type="float">
            <text:p>69047,9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6994.43" calcext:value-type="float">
            <text:p>6994,4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103038.26" calcext:value-type="float">
            <text:p>103038,2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1690.18" calcext:value-type="float">
            <text:p>1690,1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8948.2" calcext:value-type="float">
            <text:p>8948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EP SIGNAL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396.5" calcext:value-type="float">
            <text:p>396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ORGIS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361145.3" calcext:value-type="float">
            <text:p>361145,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IVANO GROUP S.R.L.</text:p>
          </table:table-cell>
          <table:table-cell table:style-name="ce8" office:value-type="date" office:date-value="2021-09-02" calcext:value-type="date">
            <text:p>02/09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66073.8" calcext:value-type="float">
            <text:p>66073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ORGIS S.R.L.</text:p>
          </table:table-cell>
          <table:table-cell table:style-name="ce8" office:value-type="date" office:date-value="2021-09-01" calcext:value-type="date">
            <text:p>01/09/2021</text:p>
          </table:table-cell>
          <table:table-cell office:value-type="float" office:value="2020109" calcext:value-type="float">
            <text:p>2020109</text:p>
          </table:table-cell>
          <table:table-cell office:value-type="string" calcext:value-type="string">
            <text:p>Beni immobili</text:p>
          </table:table-cell>
          <table:table-cell table:style-name="ce10" office:value-type="float" office:value="132766.4" calcext:value-type="float">
            <text:p>132766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CSE ENGINEERING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3158.9" calcext:value-type="float">
            <text:p>3158,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CSE ENGINEERING</text:p>
          </table:table-cell>
          <table:table-cell table:style-name="ce8" office:value-type="date" office:date-value="2021-08-09" calcext:value-type="date">
            <text:p>09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8729.65" calcext:value-type="float">
            <text:p>8729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LIS <text:s/>IGOR</text:p>
          </table:table-cell>
          <table:table-cell table:style-name="ce8" office:value-type="date" office:date-value="2021-08-09" calcext:value-type="date">
            <text:p>09/08/2021</text:p>
          </table:table-cell>
          <table:table-cell office:value-type="float" office:value="2020305" calcext:value-type="float">
            <text:p>2020305</text:p>
          </table:table-cell>
          <table:table-cell office:value-type="string" calcext:value-type="string">
            <text:p>Incarichi professionali per la realizzazione di investimenti</text:p>
          </table:table-cell>
          <table:table-cell table:style-name="ce10" office:value-type="float" office:value="3371.31" calcext:value-type="float">
            <text:p>3371,3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.B. AUTORIPARAZIONI DI BERTAIA LUCA</text:p>
          </table:table-cell>
          <table:table-cell table:style-name="ce8" office:value-type="date" office:date-value="2021-09-24" calcext:value-type="date">
            <text:p>24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00" calcext:value-type="float">
            <text:p>1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ONTEBELLO TEODORO FABRIZIO E ROBERTO S.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21.68" calcext:value-type="float">
            <text:p>221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MPRESA PIAZZA S.R.L</text:p>
          </table:table-cell>
          <table:table-cell table:style-name="ce8" office:value-type="date" office:date-value="2021-08-25" calcext:value-type="date">
            <text:p>25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66052.71" calcext:value-type="float">
            <text:p>166052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09" calcext:value-type="date">
            <text:p>09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2910.47" calcext:value-type="float">
            <text:p>12910,4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674.61" calcext:value-type="float">
            <text:p>674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574.09" calcext:value-type="float">
            <text:p>1574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TELUM S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4741.75" calcext:value-type="float">
            <text:p>4741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I ONE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49.56" calcext:value-type="float">
            <text:p>249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TELUM S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56770.65" calcext:value-type="float">
            <text:p>56770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I ONE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987.93" calcext:value-type="float">
            <text:p>2987,9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.72" calcext:value-type="float">
            <text:p>6,7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.34" calcext:value-type="float">
            <text:p>30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TELUM S.A.</text:p>
          </table:table-cell>
          <table:table-cell table:style-name="ce8" office:value-type="date" office:date-value="2021-07-13" calcext:value-type="date">
            <text:p>13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787.27" calcext:value-type="float">
            <text:p>10787,2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.68" calcext:value-type="float">
            <text:p>21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1.68" calcext:value-type="float">
            <text:p>21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.61" calcext:value-type="float">
            <text:p>26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8.37" calcext:value-type="float">
            <text:p>108,3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.5" calcext:value-type="float">
            <text:p>6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.34" calcext:value-type="float">
            <text:p>30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I ONE S.P.A.</text:p>
          </table:table-cell>
          <table:table-cell table:style-name="ce8" office:value-type="date" office:date-value="2021-07-19" calcext:value-type="date">
            <text:p>1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67.75" calcext:value-type="float">
            <text:p>567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.8" calcext:value-type="float">
            <text:p>26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17" calcext:value-type="float">
            <text:p>24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8" calcext:value-type="float">
            <text:p>19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7.04" calcext:value-type="float">
            <text:p>97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36.22" calcext:value-type="float">
            <text:p>636,2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.P.A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.16" calcext:value-type="float">
            <text:p>7,1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.P.A.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.32" calcext:value-type="float">
            <text:p>8,3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9.71" calcext:value-type="float">
            <text:p>29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64.38" calcext:value-type="float">
            <text:p>764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44.2" calcext:value-type="float">
            <text:p>444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SOLE SRL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52.68" calcext:value-type="float">
            <text:p>7452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PA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.65" calcext:value-type="float">
            <text:p>17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TELUM S.A.</text:p>
          </table:table-cell>
          <table:table-cell table:style-name="ce8" office:value-type="date" office:date-value="2021-07-13" calcext:value-type="date">
            <text:p>13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2741.64" calcext:value-type="float">
            <text:p>132741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SOLE SRL</text:p>
          </table:table-cell>
          <table:table-cell table:style-name="ce8" office:value-type="date" office:date-value="2021-07-16" calcext:value-type="date">
            <text:p>1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452.68" calcext:value-type="float">
            <text:p>7452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GI ONE S.P.A.</text:p>
          </table:table-cell>
          <table:table-cell table:style-name="ce8" office:value-type="date" office:date-value="2021-07-19" calcext:value-type="date">
            <text:p>1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986.4" calcext:value-type="float">
            <text:p>6986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506.05" calcext:value-type="float">
            <text:p>26506,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ERVIZIO ELETTR NAZIONALE</text:p>
          </table:table-cell>
          <table:table-cell table:style-name="ce8" office:value-type="date" office:date-value="2021-07-16" calcext:value-type="date">
            <text:p>1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1.78" calcext:value-type="float">
            <text:p>41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648.26" calcext:value-type="float">
            <text:p>25648,2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9.71" calcext:value-type="float">
            <text:p>29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27.19" calcext:value-type="float">
            <text:p>727,1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PA</text:p>
          </table:table-cell>
          <table:table-cell table:style-name="ce8" office:value-type="date" office:date-value="2021-07-16" calcext:value-type="date">
            <text:p>1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" calcext:value-type="float">
            <text:p>1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PA</text:p>
          </table:table-cell>
          <table:table-cell table:style-name="ce8" office:value-type="date" office:date-value="2021-07-16" calcext:value-type="date">
            <text:p>1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7.65" calcext:value-type="float">
            <text:p>17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EL ENERGIA SPA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.41" calcext:value-type="float">
            <text:p>9,4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2382.3" calcext:value-type="float">
            <text:p>22382,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6.17" calcext:value-type="float">
            <text:p>26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USSMANN SERVICE S.R.L.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929.63" calcext:value-type="float">
            <text:p>929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USSMANN SERVICE S.R.L.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799.9" calcext:value-type="float">
            <text:p>2799,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USSMANN SERVICE S.R.L.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81.01" calcext:value-type="float">
            <text:p>281,0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USSMANN SERVICE S.R.L.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799.9" calcext:value-type="float">
            <text:p>2799,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USSMANN SERVICE S.R.L.</text:p>
          </table:table-cell>
          <table:table-cell table:style-name="ce8" office:value-type="date" office:date-value="2021-08-18" calcext:value-type="date">
            <text:p>18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22.85" calcext:value-type="float">
            <text:p>222,8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USSMANN SERVICE S.R.L.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3185.05" calcext:value-type="float">
            <text:p>3185,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7.67" calcext:value-type="float">
            <text:p>107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2.96" calcext:value-type="float">
            <text:p>82,9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5.05" calcext:value-type="float">
            <text:p>45,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1.68" calcext:value-type="float">
            <text:p>371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85.52" calcext:value-type="float">
            <text:p>285,5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46" calcext:value-type="float">
            <text:p>12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.79" calcext:value-type="float">
            <text:p>38,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USSMANN SERVICE S.R.L.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269.2" calcext:value-type="float">
            <text:p>2269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.69" calcext:value-type="float">
            <text:p>5,6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010.38" calcext:value-type="float">
            <text:p>1010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ELECONTROL VIGILANZA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518" calcext:value-type="float">
            <text:p>51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A NUOVA COOPERATIVA SOC.COOP.SOCIALE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4006.72" calcext:value-type="float">
            <text:p>4006,7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A NUOVA COOPERATIVA SOC.COOP.SOCIALE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1261.24" calcext:value-type="float">
            <text:p>1261,2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A NUOVA COOPERATIVA SOC.COOP.SOCIALE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30399.39" calcext:value-type="float">
            <text:p>30399,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A NUOVA COOPERATIVA SOC.COOP.SOCIALE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12711.04" calcext:value-type="float">
            <text:p>12711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A NUOVA COOPERATIVA SOC.COOP.SOCIALE</text:p>
          </table:table-cell>
          <table:table-cell table:style-name="ce8" office:value-type="date" office:date-value="2021-09-01" calcext:value-type="date">
            <text:p>01/09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30716.67" calcext:value-type="float">
            <text:p>30716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A NUOVA COOPERATIVA SOC.COOP.SOCIALE</text:p>
          </table:table-cell>
          <table:table-cell table:style-name="ce8" office:value-type="date" office:date-value="2021-08-31" calcext:value-type="date">
            <text:p>31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48.88" calcext:value-type="float">
            <text:p>248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A NUOVA COOPERATIVA SOC.COOP.SOCIALE</text:p>
          </table:table-cell>
          <table:table-cell table:style-name="ce8" office:value-type="date" office:date-value="2021-08-31" calcext:value-type="date">
            <text:p>31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2007.88" calcext:value-type="float">
            <text:p>2007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LA NUOVA COOPERATIVA SOC.COOP.SOCIALE</text:p>
          </table:table-cell>
          <table:table-cell table:style-name="ce8" office:value-type="date" office:date-value="2021-08-31" calcext:value-type="date">
            <text:p>31/08/2021</text:p>
          </table:table-cell>
          <table:table-cell office:value-type="float" office:value="1030213" calcext:value-type="float">
            <text:p>1030213</text:p>
          </table:table-cell>
          <table:table-cell office:value-type="string" calcext:value-type="string">
            <text:p>Servizi ausiliari per il funzionamento dell'ente</text:p>
          </table:table-cell>
          <table:table-cell table:style-name="ce10" office:value-type="float" office:value="978.68" calcext:value-type="float">
            <text:p>978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URORISTORAZIONE SRL 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7360.37" calcext:value-type="float">
            <text:p>7360,3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URORISTORAZIONE SRL 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7242.23" calcext:value-type="float">
            <text:p>7242,2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URORISTORAZIONE SRL 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15" calcext:value-type="float">
            <text:p>1030215</text:p>
          </table:table-cell>
          <table:table-cell office:value-type="string" calcext:value-type="string">
            <text:p>Contratti di servizio pubblico</text:p>
          </table:table-cell>
          <table:table-cell table:style-name="ce10" office:value-type="float" office:value="3396.64" calcext:value-type="float">
            <text:p>3396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STITUTI RIUNITI SALOTTO E FIORITO </text:p>
          </table:table-cell>
          <table:table-cell table:style-name="ce8" office:value-type="date" office:date-value="2021-07-21" calcext:value-type="date">
            <text:p>21/07/2021</text:p>
          </table:table-cell>
          <table:table-cell office:value-type="float" office:value="1040205" calcext:value-type="float">
            <text:p>1040205</text:p>
          </table:table-cell>
          <table:table-cell office:value-type="string" calcext:value-type="string">
            <text:p>Altri trasferimenti a famiglie</text:p>
          </table:table-cell>
          <table:table-cell table:style-name="ce10" office:value-type="float" office:value="1060.2" calcext:value-type="float">
            <text:p>1060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SILO INFANTILE CENTRO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40205" calcext:value-type="float">
            <text:p>1040205</text:p>
          </table:table-cell>
          <table:table-cell office:value-type="string" calcext:value-type="string">
            <text:p>Altri trasferimenti a famiglie</text:p>
          </table:table-cell>
          <table:table-cell table:style-name="ce10" office:value-type="float" office:value="1445.8" calcext:value-type="float">
            <text:p>1445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L DELFINO S.R.L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40205" calcext:value-type="float">
            <text:p>1040205</text:p>
          </table:table-cell>
          <table:table-cell office:value-type="string" calcext:value-type="string">
            <text:p>Altri trasferimenti a famiglie</text:p>
          </table:table-cell>
          <table:table-cell table:style-name="ce10" office:value-type="float" office:value="1349.4" calcext:value-type="float">
            <text:p>1349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IETA' MILLE BOLLE SRLS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40205" calcext:value-type="float">
            <text:p>1040205</text:p>
          </table:table-cell>
          <table:table-cell office:value-type="string" calcext:value-type="string">
            <text:p>Altri trasferimenti a famiglie</text:p>
          </table:table-cell>
          <table:table-cell table:style-name="ce10" office:value-type="float" office:value="3082.4" calcext:value-type="float">
            <text:p>3082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7791.39" calcext:value-type="float">
            <text:p>7791,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15" calcext:value-type="float">
            <text:p>31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51.3" calcext:value-type="float">
            <text:p>151,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79.17" calcext:value-type="float">
            <text:p>179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1019.93" calcext:value-type="float">
            <text:p>1019,9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ICILVILLE S.R.L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954.5" calcext:value-type="float">
            <text:p>954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ICILVILLE S.R.L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363.1" calcext:value-type="float">
            <text:p>3363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5.37" calcext:value-type="float">
            <text:p>255,3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3.59" calcext:value-type="float">
            <text:p>123,5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6.12" calcext:value-type="float">
            <text:p>76,1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5.96" calcext:value-type="float">
            <text:p>165,9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3" calcext:value-type="date">
            <text:p>13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0.46" calcext:value-type="float">
            <text:p>80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45.19" calcext:value-type="float">
            <text:p>445,1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3.78" calcext:value-type="float">
            <text:p>303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10.44" calcext:value-type="float">
            <text:p>410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ASILI NIDO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294.14" calcext:value-type="float">
            <text:p>294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ASILI NIDO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526.34" calcext:value-type="float">
            <text:p>526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ASILI NIDO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410.24" calcext:value-type="float">
            <text:p>410,2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OFFICE DEPOT ITALIA S.R.L.</text:p>
          </table:table-cell>
          <table:table-cell table:style-name="ce8" office:value-type="date" office:date-value="2021-07-08" calcext:value-type="date">
            <text:p>08/07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220.5" calcext:value-type="float">
            <text:p>220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OFFICE DEPOT ITALIA S.R.L.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714" calcext:value-type="float">
            <text:p>7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ASILI NIDO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5296.64" calcext:value-type="float">
            <text:p>35296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ASILI NIDO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85.83" calcext:value-type="float">
            <text:p>685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ASILI NIDO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5495.96" calcext:value-type="float">
            <text:p>35495,9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ASILI NIDO <text:s text:c="5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55.25" calcext:value-type="float">
            <text:p>755,2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ASILI NIDO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6498.14" calcext:value-type="float">
            <text:p>36498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ERVIZIO ASILI NIDO <text:s text:c="5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58.61" calcext:value-type="float">
            <text:p>758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631.31" calcext:value-type="float">
            <text:p>8631,3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.68" calcext:value-type="float">
            <text:p>5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004.36" calcext:value-type="float">
            <text:p>1004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6.74" calcext:value-type="float">
            <text:p>56,7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6.83" calcext:value-type="float">
            <text:p>56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631.95" calcext:value-type="float">
            <text:p>8631,9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.68" calcext:value-type="float">
            <text:p>5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010.07" calcext:value-type="float">
            <text:p>1010,0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56.85" calcext:value-type="float">
            <text:p>56,8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867.31" calcext:value-type="float">
            <text:p>8867,3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NSORZIO <text:s text:c="2"/>OVEST <text:s/>SOLIDALE</text:p>
          </table:table-cell>
          <table:table-cell table:style-name="ce8" office:value-type="date" office:date-value="2021-09-24" calcext:value-type="date">
            <text:p>24/09/2021</text:p>
          </table:table-cell>
          <table:table-cell office:value-type="float" office:value="1040102" calcext:value-type="float">
            <text:p>1040102</text:p>
          </table:table-cell>
          <table:table-cell office:value-type="string" calcext:value-type="string">
            <text:p>Trasferimenti correnti a Amministrazioni Locali</text:p>
          </table:table-cell>
          <table:table-cell table:style-name="ce10" office:value-type="float" office:value="13092.26" calcext:value-type="float">
            <text:p>13092,2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NSORZIO <text:s text:c="2"/>OVEST <text:s/>SOLIDALE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40102" calcext:value-type="float">
            <text:p>1040102</text:p>
          </table:table-cell>
          <table:table-cell office:value-type="string" calcext:value-type="string">
            <text:p>Trasferimenti correnti a Amministrazioni Locali</text:p>
          </table:table-cell>
          <table:table-cell table:style-name="ce10" office:value-type="float" office:value="281190" calcext:value-type="float">
            <text:p>28119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4654.34" calcext:value-type="float">
            <text:p>4654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GRIDEA COOP.SOCIALE ONLUS</text:p>
          </table:table-cell>
          <table:table-cell table:style-name="ce8" office:value-type="date" office:date-value="2021-09-28" calcext:value-type="date">
            <text:p>28/09/2021</text:p>
          </table:table-cell>
          <table:table-cell office:value-type="float" office:value="1040399" calcext:value-type="float">
            <text:p>1040399</text:p>
          </table:table-cell>
          <table:table-cell office:value-type="string" calcext:value-type="string">
            <text:p>Trasferimenti correnti a altre imprese</text:p>
          </table:table-cell>
          <table:table-cell table:style-name="ce10" office:value-type="float" office:value="43640.8" calcext:value-type="float">
            <text:p>43640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GRIDEA COOP.SOCIALE ONLUS</text:p>
          </table:table-cell>
          <table:table-cell table:style-name="ce8" office:value-type="date" office:date-value="2021-09-24" calcext:value-type="date">
            <text:p>24/09/2021</text:p>
          </table:table-cell>
          <table:table-cell office:value-type="float" office:value="1040399" calcext:value-type="float">
            <text:p>1040399</text:p>
          </table:table-cell>
          <table:table-cell office:value-type="string" calcext:value-type="string">
            <text:p>Trasferimenti correnti a altre imprese</text:p>
          </table:table-cell>
          <table:table-cell table:style-name="ce10" office:value-type="float" office:value="54280.8" calcext:value-type="float">
            <text:p>54280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8" calcext:value-type="float">
            <text:p>2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.28" calcext:value-type="float">
            <text:p>27,2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4.51" calcext:value-type="float">
            <text:p>24,5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95" calcext:value-type="float">
            <text:p>1,9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3.49" calcext:value-type="float">
            <text:p>173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27.67" calcext:value-type="float">
            <text:p>527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27.62" calcext:value-type="float">
            <text:p>527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528.12" calcext:value-type="float">
            <text:p>528,1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.UFFICO ASSISTENZA PUBBLICA <text:s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31.03" calcext:value-type="float">
            <text:p>131,0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.UFFICO ASSISTENZA PUBBLICA <text:s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076.87" calcext:value-type="float">
            <text:p>6076,8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.UFFICO ASSISTENZA PUBBLICA <text:s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077.77" calcext:value-type="float">
            <text:p>6077,7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.UFFICO ASSISTENZA PUBBLICA <text:s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35.36" calcext:value-type="float">
            <text:p>135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.UFFICO ASSISTENZA PUBBLICA <text:s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6077.9" calcext:value-type="float">
            <text:p>6077,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.UFFICO ASSISTENZA PUBBLICA <text:s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33.98" calcext:value-type="float">
            <text:p>133,9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78.62" calcext:value-type="float">
            <text:p>1478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95" calcext:value-type="float">
            <text:p>1,9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3.46" calcext:value-type="float">
            <text:p>173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.49" calcext:value-type="float">
            <text:p>19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.49" calcext:value-type="float">
            <text:p>19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78.72" calcext:value-type="float">
            <text:p>1478,7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95" calcext:value-type="float">
            <text:p>1,9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3.48" calcext:value-type="float">
            <text:p>173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9.49" calcext:value-type="float">
            <text:p>19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478.79" calcext:value-type="float">
            <text:p>1478,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.78" calcext:value-type="float">
            <text:p>37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.02" calcext:value-type="float">
            <text:p>31,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7.67" calcext:value-type="float">
            <text:p>27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HARP ELECTRONICS ITALIA S.P.A.</text:p>
          </table:table-cell>
          <table:table-cell table:style-name="ce8" office:value-type="date" office:date-value="2021-07-01" calcext:value-type="date">
            <text:p>01/07/2021</text:p>
          </table:table-cell>
          <table:table-cell office:value-type="float" office:value="1030207" calcext:value-type="float">
            <text:p>1030207</text:p>
          </table:table-cell>
          <table:table-cell office:value-type="string" calcext:value-type="string">
            <text:p>Utilizzo di beni di terzi</text:p>
          </table:table-cell>
          <table:table-cell table:style-name="ce10" office:value-type="float" office:value="168.86" calcext:value-type="float">
            <text:p>168,8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4.66" calcext:value-type="float">
            <text:p>124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9.98" calcext:value-type="float">
            <text:p>79,9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4.66" calcext:value-type="float">
            <text:p>124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4.81" calcext:value-type="float">
            <text:p>34,8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.62" calcext:value-type="float">
            <text:p>31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0.85" calcext:value-type="float">
            <text:p>60,8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9.29" calcext:value-type="float">
            <text:p>49,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2.19" calcext:value-type="float">
            <text:p>72,1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3.51" calcext:value-type="float">
            <text:p>33,5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4.14" calcext:value-type="float">
            <text:p>64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6" calcext:value-type="float">
            <text:p>53,8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17" calcext:value-type="float">
            <text:p>53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4.7" calcext:value-type="float">
            <text:p>54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0.09" calcext:value-type="float">
            <text:p>40,0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.83" calcext:value-type="float">
            <text:p>35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5.07" calcext:value-type="float">
            <text:p>65,0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.5" calcext:value-type="float">
            <text:p>38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.55" calcext:value-type="float">
            <text:p>38,5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.25" calcext:value-type="float">
            <text:p>35,2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1.62" calcext:value-type="float">
            <text:p>31,6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.67" calcext:value-type="float">
            <text:p>47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6.49" calcext:value-type="float">
            <text:p>36,4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.86" calcext:value-type="float">
            <text:p>35,8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5.48" calcext:value-type="float">
            <text:p>55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4.13" calcext:value-type="float">
            <text:p>54,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.38" calcext:value-type="float">
            <text:p>47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9.77" calcext:value-type="float">
            <text:p>39,7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4.55" calcext:value-type="float">
            <text:p>44,5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0.24" calcext:value-type="float">
            <text:p>30,2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.71" calcext:value-type="float">
            <text:p>59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EMO S.N.C. DI SILVANA BORGNA &amp;C.</text:p>
          </table:table-cell>
          <table:table-cell table:style-name="ce8" office:value-type="date" office:date-value="2021-07-29" calcext:value-type="date">
            <text:p>29/07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3288" calcext:value-type="float">
            <text:p>32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AINERI SERVICE SAS</text:p>
          </table:table-cell>
          <table:table-cell table:style-name="ce8" office:value-type="date" office:date-value="2021-08-04" calcext:value-type="date">
            <text:p>04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77.55" calcext:value-type="float">
            <text:p>277,5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DEMO S.N.C. DI SILVANA BORGNA &amp;C.</text:p>
          </table:table-cell>
          <table:table-cell table:style-name="ce8" office:value-type="date" office:date-value="2021-08-04" calcext:value-type="date">
            <text:p>04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194" calcext:value-type="float">
            <text:p>11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GRIDEA COOP.SOCIALE ONLUS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8028.99" calcext:value-type="float">
            <text:p>18028,9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OMUNE DI COLLEGNO <text:s text:c="16"/></text:p>
          </table:table-cell>
          <table:table-cell table:style-name="ce8" office:value-type="date" office:date-value="2021-08-19" calcext:value-type="date">
            <text:p>19/08/2021</text:p>
          </table:table-cell>
          <table:table-cell office:value-type="float" office:value="1030299" calcext:value-type="float">
            <text:p>1030299</text:p>
          </table:table-cell>
          <table:table-cell office:value-type="string" calcext:value-type="string">
            <text:p>Altri servizi</text:p>
          </table:table-cell>
          <table:table-cell table:style-name="ce10" office:value-type="float" office:value="1110" calcext:value-type="float">
            <text:p>111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61182.05" calcext:value-type="float">
            <text:p>61182,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INALLO <text:s/>GIROLAMO</text:p>
          </table:table-cell>
          <table:table-cell table:style-name="ce8" office:value-type="date" office:date-value="2021-07-13" calcext:value-type="date">
            <text:p>13/07/2021</text:p>
          </table:table-cell>
          <table:table-cell office:value-type="float" office:value="2030201" calcext:value-type="float">
            <text:p>2030201</text:p>
          </table:table-cell>
          <table:table-cell office:value-type="string" calcext:value-type="string">
            <text:p>Contributi agli investimenti a Famiglie</text:p>
          </table:table-cell>
          <table:table-cell table:style-name="ce10" office:value-type="float" office:value="1700" calcext:value-type="float">
            <text:p>17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APONARA <text:s/>NICOLA</text:p>
          </table:table-cell>
          <table:table-cell table:style-name="ce8" office:value-type="date" office:date-value="2021-07-13" calcext:value-type="date">
            <text:p>13/07/2021</text:p>
          </table:table-cell>
          <table:table-cell office:value-type="float" office:value="2030201" calcext:value-type="float">
            <text:p>2030201</text:p>
          </table:table-cell>
          <table:table-cell office:value-type="string" calcext:value-type="string">
            <text:p>Contributi agli investimenti a Famiglie</text:p>
          </table:table-cell>
          <table:table-cell table:style-name="ce10" office:value-type="float" office:value="477.2" calcext:value-type="float">
            <text:p>477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IRIELLO <text:s/>SAVINO</text:p>
          </table:table-cell>
          <table:table-cell table:style-name="ce8" office:value-type="date" office:date-value="2021-07-29" calcext:value-type="date">
            <text:p>29/07/2021</text:p>
          </table:table-cell>
          <table:table-cell office:value-type="float" office:value="2030201" calcext:value-type="float">
            <text:p>2030201</text:p>
          </table:table-cell>
          <table:table-cell office:value-type="string" calcext:value-type="string">
            <text:p>Contributi agli investimenti a Famiglie</text:p>
          </table:table-cell>
          <table:table-cell table:style-name="ce10" office:value-type="float" office:value="1700" calcext:value-type="float">
            <text:p>17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6.4" calcext:value-type="float">
            <text:p>76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7.1" calcext:value-type="float">
            <text:p>67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1.1" calcext:value-type="float">
            <text:p>91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TIM S.P.A.</text:p>
          </table:table-cell>
          <table:table-cell table:style-name="ce8" office:value-type="date" office:date-value="2021-09-14" calcext:value-type="date">
            <text:p>14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6.4" calcext:value-type="float">
            <text:p>76,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8.53" calcext:value-type="float">
            <text:p>48,5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79.79" calcext:value-type="float">
            <text:p>479,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ERVIZIO ELETTR NAZIONALE</text:p>
          </table:table-cell>
          <table:table-cell table:style-name="ce8" office:value-type="date" office:date-value="2021-07-16" calcext:value-type="date">
            <text:p>16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9.1" calcext:value-type="float">
            <text:p>19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34.38" calcext:value-type="float">
            <text:p>434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0.65" calcext:value-type="float">
            <text:p>0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ERVIZIO ELETTR NAZIONALE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.15" calcext:value-type="float">
            <text:p>25,1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4.63" calcext:value-type="float">
            <text:p>384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HERA COMM S.P.A</text:p>
          </table:table-cell>
          <table:table-cell table:style-name="ce8" office:value-type="date" office:date-value="2021-09-29" calcext:value-type="date">
            <text:p>29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5.28" calcext:value-type="float">
            <text:p>25,2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97.89" calcext:value-type="float">
            <text:p>897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79.7" calcext:value-type="float">
            <text:p>79,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4.84" calcext:value-type="float">
            <text:p>114,8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.I.T. SRL</text:p>
          </table:table-cell>
          <table:table-cell table:style-name="ce8" office:value-type="date" office:date-value="2021-07-15" calcext:value-type="date">
            <text:p>15/07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293" calcext:value-type="float">
            <text:p>29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.I.O.C.C.A. S.R.L. <text:s text:c="15"/></text:p>
          </table:table-cell>
          <table:table-cell table:style-name="ce8" office:value-type="date" office:date-value="2021-08-13" calcext:value-type="date">
            <text:p>13/08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732.64" calcext:value-type="float">
            <text:p>732,6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36.02" calcext:value-type="float">
            <text:p>36,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E.F. LEONARDO S.R.L.</text:p>
          </table:table-cell>
          <table:table-cell table:style-name="ce8" office:value-type="date" office:date-value="2021-09-07" calcext:value-type="date">
            <text:p>07/09/2021</text:p>
          </table:table-cell>
          <table:table-cell office:value-type="float" office:value="1030209" calcext:value-type="float">
            <text:p>1030209</text:p>
          </table:table-cell>
          <table:table-cell office:value-type="string" calcext:value-type="string">
            <text:p>Manutenzione ordinaria e riparazioni</text:p>
          </table:table-cell>
          <table:table-cell table:style-name="ce10" office:value-type="float" office:value="591.26" calcext:value-type="float">
            <text:p>591,2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RF BISTROT DI VALENTINA MAIERA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40399" calcext:value-type="float">
            <text:p>1040399</text:p>
          </table:table-cell>
          <table:table-cell office:value-type="string" calcext:value-type="string">
            <text:p>Trasferimenti correnti a altre imprese</text:p>
          </table:table-cell>
          <table:table-cell table:style-name="ce10" office:value-type="float" office:value="2500" calcext:value-type="float">
            <text:p>250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MARCOLUNGO <text:s/>VALERIA</text:p>
          </table:table-cell>
          <table:table-cell table:style-name="ce8" office:value-type="date" office:date-value="2021-08-30" calcext:value-type="date">
            <text:p>30/08/2021</text:p>
          </table:table-cell>
          <table:table-cell office:value-type="float" office:value="1040399" calcext:value-type="float">
            <text:p>1040399</text:p>
          </table:table-cell>
          <table:table-cell office:value-type="string" calcext:value-type="string">
            <text:p>Trasferimenti correnti a altre imprese</text:p>
          </table:table-cell>
          <table:table-cell table:style-name="ce10" office:value-type="float" office:value="750" calcext:value-type="float">
            <text:p>75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NTIMI SOGNI DI VIOTTO LORELLA</text:p>
          </table:table-cell>
          <table:table-cell table:style-name="ce8" office:value-type="date" office:date-value="2021-08-30" calcext:value-type="date">
            <text:p>30/08/2021</text:p>
          </table:table-cell>
          <table:table-cell office:value-type="float" office:value="1040399" calcext:value-type="float">
            <text:p>1040399</text:p>
          </table:table-cell>
          <table:table-cell office:value-type="string" calcext:value-type="string">
            <text:p>Trasferimenti correnti a altre imprese</text:p>
          </table:table-cell>
          <table:table-cell table:style-name="ce10" office:value-type="float" office:value="2518" calcext:value-type="float">
            <text:p>251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ZONA OVEST DI TORINO S.R.L. <text:s text:c="7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40302" calcext:value-type="float">
            <text:p>1040302</text:p>
          </table:table-cell>
          <table:table-cell office:value-type="string" calcext:value-type="string">
            <text:p>Trasferimenti correnti a altre imprese partecipate</text:p>
          </table:table-cell>
          <table:table-cell table:style-name="ce10" office:value-type="float" office:value="7270.8" calcext:value-type="float">
            <text:p>7270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0.51" calcext:value-type="float">
            <text:p>350,5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.17" calcext:value-type="float">
            <text:p>16,1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8.44" calcext:value-type="float">
            <text:p>98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6.94" calcext:value-type="float">
            <text:p>36,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7" calcext:value-type="date">
            <text:p>27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5.13" calcext:value-type="float">
            <text:p>55,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95.98" calcext:value-type="float">
            <text:p>395,9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5.66" calcext:value-type="float">
            <text:p>45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1.71" calcext:value-type="float">
            <text:p>121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6.78" calcext:value-type="float">
            <text:p>36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0" calcext:value-type="date">
            <text:p>1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0" calcext:value-type="float">
            <text:p>6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81.26" calcext:value-type="float">
            <text:p>481,2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8-11" calcext:value-type="date">
            <text:p>11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09.36" calcext:value-type="float">
            <text:p>209,3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2.18" calcext:value-type="float">
            <text:p>32,1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9.21" calcext:value-type="float">
            <text:p>59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.COMMERCIO E SPORTELLO UNICO <text:s text:c="2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48.77" calcext:value-type="float">
            <text:p>248,7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.01" calcext:value-type="float">
            <text:p>35,0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4.39" calcext:value-type="float">
            <text:p>94,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17.85" calcext:value-type="float">
            <text:p>617,8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016.45" calcext:value-type="float">
            <text:p>3016,4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38.83" calcext:value-type="float">
            <text:p>338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015.79" calcext:value-type="float">
            <text:p>3015,7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38.76" calcext:value-type="float">
            <text:p>338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016.57" calcext:value-type="float">
            <text:p>3016,5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338.84" calcext:value-type="float">
            <text:p>338,8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.COMMERCIO E SPORTELLO UNICO <text:s text:c="2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30.99" calcext:value-type="float">
            <text:p>30,9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935.65" calcext:value-type="float">
            <text:p>935,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934.56" calcext:value-type="float">
            <text:p>934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29" calcext:value-type="float">
            <text:p>12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935.71" calcext:value-type="float">
            <text:p>935,7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63" calcext:value-type="float">
            <text:p>4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63" calcext:value-type="float">
            <text:p>4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62.99" calcext:value-type="float">
            <text:p>462,9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.COMMERCIO E SPORTELLO UNICO <text:s text:c="2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50.33" calcext:value-type="float">
            <text:p>250,3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.COMMERCIO E SPORTELLO UNICO <text:s text:c="2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420.34" calcext:value-type="float">
            <text:p>12420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.COMMERCIO E SPORTELLO UNICO <text:s text:c="2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417.93" calcext:value-type="float">
            <text:p>12417,9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.COMMERCIO E SPORTELLO UNICO <text:s text:c="2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253.47" calcext:value-type="float">
            <text:p>253,4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.COMMERCIO E SPORTELLO UNICO <text:s text:c="2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420.69" calcext:value-type="float">
            <text:p>12420,6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7.61" calcext:value-type="float">
            <text:p>387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7-28" calcext:value-type="date">
            <text:p>28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82.39" calcext:value-type="float">
            <text:p>182,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449.61" calcext:value-type="float">
            <text:p>449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POWER VENDITA ITALIA SPA</text:p>
          </table:table-cell>
          <table:table-cell table:style-name="ce8" office:value-type="date" office:date-value="2021-09-16" calcext:value-type="date">
            <text:p>16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75.67" calcext:value-type="float">
            <text:p>375,6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.U.A.P.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4.38" calcext:value-type="float">
            <text:p>124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.U.A.P.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323.21" calcext:value-type="float">
            <text:p>5323,2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.U.A.P.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4.38" calcext:value-type="float">
            <text:p>124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51.02" calcext:value-type="float">
            <text:p>151,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7-30" calcext:value-type="date">
            <text:p>30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.48" calcext:value-type="float">
            <text:p>17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.48" calcext:value-type="float">
            <text:p>17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296.38" calcext:value-type="float">
            <text:p>1296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75" calcext:value-type="float">
            <text:p>1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51.02" calcext:value-type="float">
            <text:p>151,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FONDO PERSEO</text:p>
          </table:table-cell>
          <table:table-cell table:style-name="ce8" office:value-type="date" office:date-value="2021-09-27" calcext:value-type="date">
            <text:p>27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7.48" calcext:value-type="float">
            <text:p>17,4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296.53" calcext:value-type="float">
            <text:p>1296,5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75" calcext:value-type="float">
            <text:p>1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51.03" calcext:value-type="float">
            <text:p>151,0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283.83" calcext:value-type="float">
            <text:p>1283,8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.75" calcext:value-type="float">
            <text:p>1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.U.A.P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47.76" calcext:value-type="float">
            <text:p>147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.U.A.P.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47.76" calcext:value-type="float">
            <text:p>147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.U.A.P.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202" calcext:value-type="float">
            <text:p>1010202</text:p>
          </table:table-cell>
          <table:table-cell office:value-type="string" calcext:value-type="string">
            <text:p>Altri contributi sociali</text:p>
          </table:table-cell>
          <table:table-cell table:style-name="ce10" office:value-type="float" office:value="147.76" calcext:value-type="float">
            <text:p>147,7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.U.A.P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24.38" calcext:value-type="float">
            <text:p>124,3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.U.A.P.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322.68" calcext:value-type="float">
            <text:p>5322,6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S.U.A.P.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322.59" calcext:value-type="float">
            <text:p>5322,5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ZONA OVEST DI TORINO S.R.L. <text:s text:c="7"/></text:p>
          </table:table-cell>
          <table:table-cell table:style-name="ce8" office:value-type="date" office:date-value="2021-09-10" calcext:value-type="date">
            <text:p>10/09/2021</text:p>
          </table:table-cell>
          <table:table-cell office:value-type="float" office:value="1030211" calcext:value-type="float">
            <text:p>1030211</text:p>
          </table:table-cell>
          <table:table-cell office:value-type="string" calcext:value-type="string">
            <text:p>Prestazioni professionali e specialistiche</text:p>
          </table:table-cell>
          <table:table-cell table:style-name="ce10" office:value-type="float" office:value="36662.44" calcext:value-type="float">
            <text:p>36662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ICIO LAVORO <text:s text:c="10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108.34" calcext:value-type="float">
            <text:p>108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30212" calcext:value-type="float">
            <text:p>1030212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table:style-name="ce10" office:value-type="float" office:value="93" calcext:value-type="float">
            <text:p>9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CANTIERI DI LAVORO <text:s text:c="6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30212" calcext:value-type="float">
            <text:p>1030212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table:style-name="ce10" office:value-type="float" office:value="92.8" calcext:value-type="float">
            <text:p>92,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30212" calcext:value-type="float">
            <text:p>1030212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table:style-name="ce10" office:value-type="float" office:value="386" calcext:value-type="float">
            <text:p>38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NSERIMENTO LAVORATIVO "BORSISTI" <text:s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12" calcext:value-type="float">
            <text:p>1030212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table:style-name="ce10" office:value-type="float" office:value="5176.14" calcext:value-type="float">
            <text:p>5176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NSERIMENTO LAVORATIVO "BORSISTI" <text:s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30212" calcext:value-type="float">
            <text:p>1030212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table:style-name="ce10" office:value-type="float" office:value="4813.89" calcext:value-type="float">
            <text:p>4813,8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NSERIMENTO LAVORATIVO "BORSISTI" <text:s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30212" calcext:value-type="float">
            <text:p>1030212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table:style-name="ce10" office:value-type="float" office:value="1749.56" calcext:value-type="float">
            <text:p>1749,5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12.39" calcext:value-type="float">
            <text:p>112,3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06.14" calcext:value-type="float">
            <text:p>106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.9" calcext:value-type="float">
            <text:p>4,9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SOC.METROPOLITANA ACQUE TORINO SPA </text:p>
          </table:table-cell>
          <table:table-cell table:style-name="ce8" office:value-type="date" office:date-value="2021-08-17" calcext:value-type="date">
            <text:p>17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283.25" calcext:value-type="float">
            <text:p>283,2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66.51" calcext:value-type="float">
            <text:p>166,5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.44" calcext:value-type="float">
            <text:p>13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5.34" calcext:value-type="float">
            <text:p>85,3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0.44" calcext:value-type="float">
            <text:p>120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09" calcext:value-type="date">
            <text:p>09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95.61" calcext:value-type="float">
            <text:p>95,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9.26" calcext:value-type="float">
            <text:p>49,2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40.46" calcext:value-type="float">
            <text:p>140,4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7-12" calcext:value-type="date">
            <text:p>12/07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59.25" calcext:value-type="float">
            <text:p>359,2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44.02" calcext:value-type="float">
            <text:p>44,0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3.44" calcext:value-type="float">
            <text:p>13,4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8-20" calcext:value-type="date">
            <text:p>20/08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38.81" calcext:value-type="float">
            <text:p>38,8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87.78" calcext:value-type="float">
            <text:p>87,7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NI PLENITUDE S.P.A. SOCIETÀ BENEFIT</text:p>
          </table:table-cell>
          <table:table-cell table:style-name="ce8" office:value-type="date" office:date-value="2021-09-30" calcext:value-type="date">
            <text:p>30/09/2021</text:p>
          </table:table-cell>
          <table:table-cell office:value-type="float" office:value="1030205" calcext:value-type="float">
            <text:p>1030205</text:p>
          </table:table-cell>
          <table:table-cell office:value-type="string" calcext:value-type="string">
            <text:p>Utenze e canoni</text:p>
          </table:table-cell>
          <table:table-cell table:style-name="ce10" office:value-type="float" office:value="64.25" calcext:value-type="float">
            <text:p>64,2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86.14" calcext:value-type="float">
            <text:p>886,1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03.6" calcext:value-type="float">
            <text:p>103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886.13" calcext:value-type="float">
            <text:p>886,1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03.6" calcext:value-type="float">
            <text:p>103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EX C.P.D.E.L. <text:s text:c="8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288.32" calcext:value-type="float">
            <text:p>1288,3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D.A.P. <text:s/>EX I.N.A.D.E.L. <text:s text:c="5"/></text:p>
          </table:table-cell>
          <table:table-cell table:style-name="ce8" office:value-type="date" office:date-value="2021-09-23" calcext:value-type="date">
            <text:p>23/09/2021</text:p>
          </table:table-cell>
          <table:table-cell office:value-type="float" office:value="1010201" calcext:value-type="float">
            <text:p>1010201</text:p>
          </table:table-cell>
          <table:table-cell office:value-type="string" calcext:value-type="string">
            <text:p>Contributi sociali effettivi a carico dell'ente</text:p>
          </table:table-cell>
          <table:table-cell table:style-name="ce10" office:value-type="float" office:value="151.37" calcext:value-type="float">
            <text:p>151,37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40" calcext:value-type="float">
            <text:p>440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94" calcext:value-type="float">
            <text:p>29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408" calcext:value-type="float">
            <text:p>40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65" calcext:value-type="float">
            <text:p>26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393" calcext:value-type="float">
            <text:p>393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318" calcext:value-type="float">
            <text:p>318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8-05" calcext:value-type="date">
            <text:p>05/08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72.66" calcext:value-type="float">
            <text:p>172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7-06" calcext:value-type="date">
            <text:p>06/07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265.6" calcext:value-type="float">
            <text:p>265,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REGIONE PIEMONTE <text:s text:c="18"/></text:p>
          </table:table-cell>
          <table:table-cell table:style-name="ce8" office:value-type="date" office:date-value="2021-09-08" calcext:value-type="date">
            <text:p>08/09/2021</text:p>
          </table:table-cell>
          <table:table-cell office:value-type="float" office:value="1020101" calcext:value-type="float">
            <text:p>1020101</text:p>
          </table:table-cell>
          <table:table-cell office:value-type="string" calcext:value-type="string">
            <text:p>Imposta regionale sulle attivita' produttive (IRAP)</text:p>
          </table:table-cell>
          <table:table-cell table:style-name="ce10" office:value-type="float" office:value="172.66" calcext:value-type="float">
            <text:p>172,66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ECONOMO COMUNALE</text:p>
          </table:table-cell>
          <table:table-cell table:style-name="ce8" office:value-type="date" office:date-value="2021-08-03" calcext:value-type="date">
            <text:p>03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46.74" calcext:value-type="float">
            <text:p>46,7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ASSOC.COMIT.RESISTENZA COLLE LYS <text:s text:c="2"/></text:p>
          </table:table-cell>
          <table:table-cell table:style-name="ce8" office:value-type="date" office:date-value="2021-08-26" calcext:value-type="date">
            <text:p>26/08/2021</text:p>
          </table:table-cell>
          <table:table-cell office:value-type="float" office:value="1030102" calcext:value-type="float">
            <text:p>1030102</text:p>
          </table:table-cell>
          <table:table-cell office:value-type="string" calcext:value-type="string">
            <text:p>Altri beni di consumo</text:p>
          </table:table-cell>
          <table:table-cell table:style-name="ce10" office:value-type="float" office:value="91.5" calcext:value-type="float">
            <text:p>91,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ICIO LAVORO <text:s text:c="10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7.04" calcext:value-type="float">
            <text:p>77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ICIO LAVORO <text:s text:c="10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646.25" calcext:value-type="float">
            <text:p>3646,2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ICIO LAVORO <text:s text:c="10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3646.2" calcext:value-type="float">
            <text:p>3646,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ICIO LAVORO <text:s text:c="10"/></text:p>
          </table:table-cell>
          <table:table-cell table:style-name="ce8" office:value-type="date" office:date-value="2021-08-23" calcext:value-type="date">
            <text:p>23/08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77.04" calcext:value-type="float">
            <text:p>77,04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PERSONALE UFFICIO LAVORO <text:s text:c="10"/></text:p>
          </table:table-cell>
          <table:table-cell table:style-name="ce8" office:value-type="date" office:date-value="2021-09-22" calcext:value-type="date">
            <text:p>22/09/2021</text:p>
          </table:table-cell>
          <table:table-cell office:value-type="float" office:value="1010101" calcext:value-type="float">
            <text:p>1010101</text:p>
          </table:table-cell>
          <table:table-cell office:value-type="string" calcext:value-type="string">
            <text:p>Retribuzioni in denaro</text:p>
          </table:table-cell>
          <table:table-cell table:style-name="ce10" office:value-type="float" office:value="5304.75" calcext:value-type="float">
            <text:p>5304,7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7-22" calcext:value-type="date">
            <text:p>22/07/2021</text:p>
          </table:table-cell>
          <table:table-cell office:value-type="float" office:value="1030212" calcext:value-type="float">
            <text:p>1030212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table:style-name="ce10" office:value-type="float" office:value="505" calcext:value-type="float">
            <text:p>505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I.N.P.S. <text:s text:c="26"/></text:p>
          </table:table-cell>
          <table:table-cell table:style-name="ce8" office:value-type="date" office:date-value="2021-08-24" calcext:value-type="date">
            <text:p>24/08/2021</text:p>
          </table:table-cell>
          <table:table-cell office:value-type="float" office:value="1030212" calcext:value-type="float">
            <text:p>1030212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table:style-name="ce10" office:value-type="float" office:value="361" calcext:value-type="float">
            <text:p>36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2425.1" calcext:value-type="float">
            <text:p>2425,1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BANCA OPI S.P.A.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201" calcext:value-type="float">
            <text:p>1070201</text:p>
          </table:table-cell>
          <table:table-cell office:value-type="string" calcext:value-type="string">
            <text:p>Interessi passivi su titoli obbligazionari a medio-lungo termine in valuta domestica</text:p>
          </table:table-cell>
          <table:table-cell table:style-name="ce10" office:value-type="float" office:value="366.82" calcext:value-type="float">
            <text:p>366,82</text:p>
          </table:table-cell>
          <table:table-cell table:number-columns-repeated="57"/>
        </table:table-row>
        <table:table-row table:style-name="ro3">
          <table:table-cell table:number-columns-repeated="2"/>
          <table:table-cell office:value-type="string" calcext:value-type="string">
            <text:p>CASSA DEPOSITI E PRESTITI <text:s text:c="9"/></text:p>
          </table:table-cell>
          <table:table-cell table:style-name="ce8" office:value-type="date" office:date-value="2021-07-07" calcext:value-type="date">
            <text:p>07/07/2021</text:p>
          </table:table-cell>
          <table:table-cell office:value-type="float" office:value="1070504" calcext:value-type="float">
            <text:p>1070504</text:p>
          </table:table-cell>
          <table:table-cell office:value-type="string" calcext:value-type="string">
            <text:p>Interessi passivi su finanziamenti a medio lungo termine a Imprese</text:p>
          </table:table-cell>
          <table:table-cell table:style-name="ce10" office:value-type="float" office:value="99.86" calcext:value-type="float">
            <text:p>99,86</text:p>
          </table:table-cell>
          <table:table-cell table:number-columns-repeated="57"/>
        </table:table-row>
        <table:table-row table:style-name="ro3" table:number-rows-repeated="1046562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Foglio2" table:style-name="ta2">
        <table:table-column table:style-name="co1" table:number-columns-repeated="1024" table:default-cell-style-name="ce10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0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2013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49%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02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dc:creator>pcastagno</dc:creator>
    <meta:creation-date>2021-05-20T12:11:08Z</meta:creation-date>
    <dc:date>2022-05-02T14:23:54Z</dc:date>
    <meta:print-date>2021-05-20T12:15:31Z</meta:print-date>
    <meta:editing-cycles>1</meta:editing-cycles>
    <meta:editing-duration>PT528S</meta:editing-duration>
    <meta:document-statistic meta:table-count="3" meta:cell-count="12102" meta:object-count="1"/>
  </office:meta>
</office:document-meta>
</file>