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C000001A64792F95D61FF9000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117cm"/>
    </style:style>
    <style:style style:name="co2" style:family="table-column">
      <style:table-column-properties fo:break-before="auto" style:column-width="2.91cm"/>
    </style:style>
    <style:style style:name="co3" style:family="table-column">
      <style:table-column-properties fo:break-before="auto" style:column-width="10.478cm"/>
    </style:style>
    <style:style style:name="co4" style:family="table-column">
      <style:table-column-properties fo:break-before="auto" style:column-width="4.075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6.351cm"/>
    </style:style>
    <style:style style:name="co7" style:family="table-column">
      <style:table-column-properties fo:break-before="auto" style:column-width="3.44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896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/>
    <style:style style:name="ce10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ce11" style:family="table-cell" style:parent-style-name="Default" style:data-style-name="N0">
      <style:table-cell-properties fo:background-color="#ffff00" fo:wrap-option="wrap" fo:border="0.06pt solid #000000" style:vertical-align="automatic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2" style:family="table-cell" style:parent-style-name="Default">
      <style:table-cell-properties fo:padding="0.071cm"/>
    </style:style>
    <style:style style:name="ce3" style:family="table-cell" style:parent-style-name="Default" style:data-style-name="N0">
      <style:table-cell-properties fo:wrap-option="wrap" style:vertical-align="automatic"/>
      <style:text-properties style:font-name="Arial1" fo:font-size="10pt" fo:font-style="italic" style:font-name-asian="Arial1" style:font-size-asian="10pt" style:font-style-asian="italic" style:font-name-complex="Arial1" style:font-size-complex="10pt" style:font-style-complex="italic"/>
    </style:style>
    <style:style style:name="ce14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ce15" style:family="table-cell" style:parent-style-name="Default" style:data-style-name="N36">
      <style:table-cell-properties fo:padding="0.071cm"/>
    </style:style>
    <style:style style:name="ce2" style:family="table-cell" style:parent-style-name="Migliaia" style:data-style-name="N107">
      <style:table-cell-properties fo:background-color="transparent" style:vertical-align="automatic"/>
    </style:style>
    <style:style style:name="ce17" style:family="table-cell" style:parent-style-name="Migliaia" style:data-style-name="N107">
      <style:table-cell-properties fo:background-color="#ffff00" style:text-align-source="fix" style:repeat-content="false" fo:wrap-option="wrap" fo:border="0.06pt solid #000000" style:vertical-align="automatic"/>
      <style:paragraph-properties fo:text-align="center"/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gr1" style:family="graphic">
      <style:graphic-properties draw:stroke="none" draw:fill="none" draw:luminance="0%" draw:contrast="0%" fo:clip="rect(0.696cm, 0cm, 0cm, 0cm)" draw:image-opacity="100%" style:mirror="non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visibility="collapse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2"/>
        <table:table-column table:style-name="co1" table:number-columns-repeated="57" table:default-cell-style-name="ce1"/>
        <table:table-column table:style-name="co1" table:number-columns-repeated="960" table:default-cell-style-name="Default"/>
        <table:table-row table:style-name="ro1">
          <table:table-cell>
            <draw:frame draw:z-index="0" draw:name="Picture 2_0" draw:style-name="gr1" draw:text-style-name="P1" svg:width="8.636cm" svg:height="4.174cm" svg:x="0cm" svg:y="0cm">
              <draw:image xlink:href="Pictures/10000000000002EC000001A64792F95D61FF9000.png" xlink:type="simple" xlink:show="embed" xlink:actuate="onLoad" loext:mime-type="image/png">
                <text:p/>
              </draw:image>
            </draw:frame>
          </table:table-cell>
          <table:table-cell table:number-columns-repeated="1023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3"/>
          <table:table-cell table:style-name="ce3" office:value-type="string" calcext:value-type="string">
            <text:p>SPESE CORRENTI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3"/>
          <table:table-cell table:number-columns-repeated="1020"/>
        </table:table-row>
        <table:table-row table:style-name="ro2">
          <table:table-cell table:number-columns-repeated="3"/>
          <table:table-cell table:style-name="ce3" office:value-type="string" calcext:value-type="string">
            <text:p>PRIMO TRIMESTRE 2022</text:p>
          </table:table-cell>
          <table:table-cell table:number-columns-repeated="1020"/>
        </table:table-row>
        <table:table-row table:style-name="ro1" table:number-rows-repeated="3">
          <table:table-cell table:number-columns-repeated="1024"/>
        </table:table-row>
        <table:table-row table:style-name="ro2">
          <table:table-cell table:style-name="ce10" office:value-type="string" calcext:value-type="string">
            <text:p>TITOLO</text:p>
          </table:table-cell>
          <table:table-cell table:style-name="ce10" office:value-type="string" calcext:value-type="string">
            <text:p>MACRO</text:p>
          </table:table-cell>
          <table:table-cell table:style-name="ce11" office:value-type="string" calcext:value-type="string">
            <text:p>RAGIONE SOCIALE FORNITORE</text:p>
          </table:table-cell>
          <table:table-cell table:style-name="ce14" office:value-type="string" calcext:value-type="string">
            <text:p>PAGAMENTO</text:p>
          </table:table-cell>
          <table:table-cell table:style-name="ce14" office:value-type="string" calcext:value-type="string">
            <text:p>CODICE V°LVL</text:p>
          </table:table-cell>
          <table:table-cell table:style-name="ce11" office:value-type="string" calcext:value-type="string">
            <text:p>DESCRIZIONE V° LVL</text:p>
          </table:table-cell>
          <table:table-cell table:style-name="ce17" office:value-type="string" office:string-value="IMPORTO" calcext:value-type="string">
            <text:p><text:s/>IMPORTO 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1" calcext:value-type="float">
            <text:p>101</text:p>
          </table:table-cell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15367.71" calcext:value-type="float">
            <text:p>15367,7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770.57" calcext:value-type="float">
            <text:p>5770,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15368.21" calcext:value-type="float">
            <text:p>15368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1559.9" calcext:value-type="float">
            <text:p>1559,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CORRADO <text:s/>SALVATORE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3500" calcext:value-type="float">
            <text:p>35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560" calcext:value-type="float">
            <text:p>56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SERVIZI EDITORIALI DI CANTAMESSA CARLO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2" calcext:value-type="float">
            <text:p>1030202</text:p>
          </table:table-cell>
          <table:table-cell table:style-name="ce12" office:value-type="string" calcext:value-type="string">
            <text:p>Organizzazione eventi, pubblicita' e servizi per trasferta</text:p>
          </table:table-cell>
          <table:table-cell table:style-name="ce12" office:value-type="float" office:value="7747" calcext:value-type="float">
            <text:p>77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IL DOLCE FIORIRE DI GENNARI ERICA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43.6" calcext:value-type="float">
            <text:p>943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306" calcext:value-type="float">
            <text:p>13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306" calcext:value-type="float">
            <text:p>13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306" calcext:value-type="float">
            <text:p>13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21.34" calcext:value-type="float">
            <text:p>421,3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01.54" calcext:value-type="float">
            <text:p>501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01.59" calcext:value-type="float">
            <text:p>501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17.42" calcext:value-type="float">
            <text:p>217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17.42" calcext:value-type="float">
            <text:p>217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17.42" calcext:value-type="float">
            <text:p>217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64.75" calcext:value-type="float">
            <text:p>164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04.3" calcext:value-type="float">
            <text:p>1404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38.88" calcext:value-type="float">
            <text:p>138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180.17" calcext:value-type="float">
            <text:p>1180,1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9.87" calcext:value-type="float">
            <text:p>129,8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849.39" calcext:value-type="float">
            <text:p>4849,3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07.57" calcext:value-type="float">
            <text:p>107,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9.87" calcext:value-type="float">
            <text:p>129,8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1417.82" calcext:value-type="float">
            <text:p>11417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2" calcext:value-type="float">
            <text:p>102</text:p>
          </table:table-cell>
          <table:table-cell table:style-name="ce12" office:value-type="string" calcext:value-type="string">
            <text:p>AMMINISTRATORI COMUNALI <text:s text:c="11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15369.43" calcext:value-type="float">
            <text:p>15369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ONLICOM S.R.L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4255.75" calcext:value-type="float">
            <text:p>4255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786.66" calcext:value-type="float">
            <text:p>7786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25.82" calcext:value-type="float">
            <text:p>125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CAIRORCS MEDIA S.P.A.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44" calcext:value-type="float">
            <text:p>24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9548.85" calcext:value-type="float">
            <text:p>19548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055.32" calcext:value-type="float">
            <text:p>1055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156.45" calcext:value-type="float">
            <text:p>1156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DEFENDINI LOGISTICA S.R.L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8002" calcext:value-type="float">
            <text:p>80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AGENZIA DELLE ENTRATE - UFFICIO RIVOLI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8.75" calcext:value-type="float">
            <text:p>8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AGENZIA DELLE ENTRATE - UFFICIO RIVOLI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57.5" calcext:value-type="float">
            <text:p>57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AGENZIA DELLE ENTRATE - UFFICIO RIVOLI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00" calcext:value-type="float">
            <text:p>2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AGENZIA DELLE ENTRATE - UFFICIO RIVOLI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53" calcext:value-type="float">
            <text:p>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3" calcext:value-type="float">
            <text:p>103</text:p>
          </table:table-cell>
          <table:table-cell table:style-name="ce12" office:value-type="string" calcext:value-type="string">
            <text:p>AGENZIA DELLE ENTRATE - UFFICIO RIVOLI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AGENZIA DELLE ENTRATE - UFFICIO RIVOLI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00" calcext:value-type="float">
            <text:p>2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830" calcext:value-type="float">
            <text:p>18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BONZANINO <text:s/>PAOL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2" calcext:value-type="float">
            <text:p>1030212</text:p>
          </table:table-cell>
          <table:table-cell table:style-name="ce12" office:value-type="string" calcext:value-type="string">
            <text:p>Lavoro flessibile, quota LSU e acquisto di servizi da agenzie di lavoro interinale</text:p>
          </table:table-cell>
          <table:table-cell table:style-name="ce12" office:value-type="float" office:value="4800" calcext:value-type="float">
            <text:p>48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603.64" calcext:value-type="float">
            <text:p>603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654.71" calcext:value-type="float">
            <text:p>1654,7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83.07" calcext:value-type="float">
            <text:p>783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654.68" calcext:value-type="float">
            <text:p>1654,6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65.47" calcext:value-type="float">
            <text:p>765,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654.59" calcext:value-type="float">
            <text:p>1654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80.03" calcext:value-type="float">
            <text:p>780,0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4" calcext:value-type="float">
            <text:p>104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603.64" calcext:value-type="float">
            <text:p>603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603.64" calcext:value-type="float">
            <text:p>603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65.55" calcext:value-type="float">
            <text:p>365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80.86" calcext:value-type="float">
            <text:p>580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8.58" calcext:value-type="float">
            <text:p>18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7.16" calcext:value-type="float">
            <text:p>37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899.44" calcext:value-type="float">
            <text:p>4899,4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136.98" calcext:value-type="float">
            <text:p>3136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86" calcext:value-type="float">
            <text:p>1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65.58" calcext:value-type="float">
            <text:p>365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80.66" calcext:value-type="float">
            <text:p>580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897.73" calcext:value-type="float">
            <text:p>4897,7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137.23" calcext:value-type="float">
            <text:p>3137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86" calcext:value-type="float">
            <text:p>1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8.58" calcext:value-type="float">
            <text:p>18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70.24" calcext:value-type="float">
            <text:p>270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84.81" calcext:value-type="float">
            <text:p>284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0305.74" calcext:value-type="float">
            <text:p>20305,7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894.64" calcext:value-type="float">
            <text:p>12894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71.4" calcext:value-type="float">
            <text:p>271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86.99" calcext:value-type="float">
            <text:p>286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70.16" calcext:value-type="float">
            <text:p>270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86.99" calcext:value-type="float">
            <text:p>286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0423.8" calcext:value-type="float">
            <text:p>40423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5540.11" calcext:value-type="float">
            <text:p>25540,1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0312.66" calcext:value-type="float">
            <text:p>20312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893.59" calcext:value-type="float">
            <text:p>12893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STIT.POLIGR.E ZECCA DELLO STATO <text:s text:c="2"/>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587.89" calcext:value-type="float">
            <text:p>587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.74" calcext:value-type="float">
            <text:p>5,7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8" calcext:value-type="float">
            <text:p>2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8.44" calcext:value-type="float">
            <text:p>18,4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8.57" calcext:value-type="float">
            <text:p>8,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.54" calcext:value-type="float">
            <text:p>9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4.84" calcext:value-type="float">
            <text:p>14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82" calcext:value-type="float">
            <text:p>0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89.91" calcext:value-type="float">
            <text:p>89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22" calcext:value-type="float">
            <text:p>22,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6.66" calcext:value-type="float">
            <text:p>26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0.61" calcext:value-type="float">
            <text:p>40,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02" calcext:value-type="float">
            <text:p>22,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48" calcext:value-type="float">
            <text:p>4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0.19" calcext:value-type="float">
            <text:p>70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12" calcext:value-type="date">
            <text:p>12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65.21" calcext:value-type="float">
            <text:p>365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3.49" calcext:value-type="float">
            <text:p>23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0.67" calcext:value-type="float">
            <text:p>70,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3.21" calcext:value-type="float">
            <text:p>33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1.65" calcext:value-type="float">
            <text:p>31,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3.21" calcext:value-type="float">
            <text:p>23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04.59" calcext:value-type="float">
            <text:p>304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39.09" calcext:value-type="float">
            <text:p>339,0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8.31" calcext:value-type="float">
            <text:p>28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29" calcext:value-type="date">
            <text:p>29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3.83" calcext:value-type="float">
            <text:p>23,8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47.38" calcext:value-type="float">
            <text:p>47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3.89" calcext:value-type="float">
            <text:p>23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STUDIO BUFFA-PELLATI-CALVI-BUZZI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6823.09" calcext:value-type="float">
            <text:p>6823,0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STUDIO DE GREGORIO COMM.STI ASS.TI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9950.06" calcext:value-type="float">
            <text:p>9950,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ALLASIA <text:s/>FABRIZIO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1" calcext:value-type="float">
            <text:p>1030201</text:p>
          </table:table-cell>
          <table:table-cell table:style-name="ce12" office:value-type="string" calcext:value-type="string">
            <text:p>Organi e incarichi istituzionali dell'amministrazione</text:p>
          </table:table-cell>
          <table:table-cell table:style-name="ce12" office:value-type="float" office:value="6633.39" calcext:value-type="float">
            <text:p>6633,3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EURODIGIT S.R.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02.6" calcext:value-type="float">
            <text:p>402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8.3" calcext:value-type="float">
            <text:p>28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5.86" calcext:value-type="float">
            <text:p>15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0.85" calcext:value-type="float">
            <text:p>30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5" calcext:value-type="float">
            <text:p>105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5.9" calcext:value-type="float">
            <text:p>115,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.1" calcext:value-type="float">
            <text:p>7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8.1" calcext:value-type="float">
            <text:p>128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4.16" calcext:value-type="float">
            <text:p>34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2.01" calcext:value-type="float">
            <text:p>142,0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881.24" calcext:value-type="float">
            <text:p>2881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893.03" calcext:value-type="float">
            <text:p>2893,0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901.01" calcext:value-type="float">
            <text:p>2901,0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1.05" calcext:value-type="float">
            <text:p>211,0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22.1" calcext:value-type="float">
            <text:p>422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956.09" calcext:value-type="float">
            <text:p>8956,0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.45" calcext:value-type="float">
            <text:p>19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092.02" calcext:value-type="float">
            <text:p>1092,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4.5" calcext:value-type="float">
            <text:p>194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956.71" calcext:value-type="float">
            <text:p>8956,7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.11" calcext:value-type="float">
            <text:p>21,1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091.99" calcext:value-type="float">
            <text:p>1091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58.69" calcext:value-type="float">
            <text:p>658,6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7059.3" calcext:value-type="float">
            <text:p>37059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44.05" calcext:value-type="float">
            <text:p>644,0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59.72" calcext:value-type="float">
            <text:p>659,7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3831.04" calcext:value-type="float">
            <text:p>73831,0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7058.33" calcext:value-type="float">
            <text:p>37058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4" calcext:value-type="float">
            <text:p>1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52" calcext:value-type="float">
            <text:p>2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.48" calcext:value-type="float">
            <text:p>9,4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93" calcext:value-type="float">
            <text:p>1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1.02" calcext:value-type="float">
            <text:p>21,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4.95" calcext:value-type="float">
            <text:p>14,9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.52" calcext:value-type="float">
            <text:p>5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5.83" calcext:value-type="float">
            <text:p>95,8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55" calcext:value-type="float">
            <text:p>22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6" calcext:value-type="float">
            <text:p>106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94" calcext:value-type="float">
            <text:p>22,9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0.61" calcext:value-type="float">
            <text:p>40,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63" calcext:value-type="float">
            <text:p>22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8.77" calcext:value-type="float">
            <text:p>8,7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.5" calcext:value-type="float">
            <text:p>4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7" calcext:value-type="float">
            <text:p>107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75.88" calcext:value-type="float">
            <text:p>75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4.03" calcext:value-type="float">
            <text:p>14,0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6.23" calcext:value-type="float">
            <text:p>6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7" calcext:value-type="float">
            <text:p>1,1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8" calcext:value-type="float">
            <text:p>108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54" calcext:value-type="float">
            <text:p>1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28" calcext:value-type="float">
            <text:p>0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28" calcext:value-type="float">
            <text:p>0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3.83" calcext:value-type="float">
            <text:p>13,8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2-06" calcext:value-type="date">
            <text:p>06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7.77" calcext:value-type="float">
            <text:p>37,7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2-07" calcext:value-type="date">
            <text:p>07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5.19" calcext:value-type="float">
            <text:p>25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2-07" calcext:value-type="date">
            <text:p>07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3.49" calcext:value-type="float">
            <text:p>23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AMMINISTRAZIONE P.T.S.BANCOPOSTA <text:s text:c="2"/></text:p>
          </table:table-cell>
          <table:table-cell table:style-name="ce15" office:value-type="date" office:date-value="2021-11-29" calcext:value-type="date">
            <text:p>29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5.73" calcext:value-type="float">
            <text:p>35,7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CENTRO STUDI ENTI LOCALI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159" calcext:value-type="float">
            <text:p>11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4.71" calcext:value-type="float">
            <text:p>14,7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15" calcext:value-type="float">
            <text:p>2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.39" calcext:value-type="float">
            <text:p>5,3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.2" calcext:value-type="float">
            <text:p>4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9" calcext:value-type="float">
            <text:p>1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29" calcext:value-type="float">
            <text:p>0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4.46" calcext:value-type="float">
            <text:p>14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4.29" calcext:value-type="float">
            <text:p>14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2.41" calcext:value-type="float">
            <text:p>12,4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" calcext:value-type="float">
            <text:p>110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3.06" calcext:value-type="float">
            <text:p>13,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.94" calcext:value-type="float">
            <text:p>3,9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54" calcext:value-type="float">
            <text:p>0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79.49" calcext:value-type="float">
            <text:p>79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99" calcext:value-type="float">
            <text:p>22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24" calcext:value-type="float">
            <text:p>22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0.61" calcext:value-type="float">
            <text:p>40,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3.02" calcext:value-type="float">
            <text:p>13,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4.8" calcext:value-type="float">
            <text:p>24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1.1" calcext:value-type="float">
            <text:p>21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4.76" calcext:value-type="float">
            <text:p>44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9.74" calcext:value-type="float">
            <text:p>29,7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1.51" calcext:value-type="float">
            <text:p>11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.08" calcext:value-type="float">
            <text:p>15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1.32" calcext:value-type="float">
            <text:p>21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2.16" calcext:value-type="float">
            <text:p>42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4.26" calcext:value-type="float">
            <text:p>14,2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" calcext:value-type="float">
            <text:p>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3.5" calcext:value-type="float">
            <text:p>13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3.12" calcext:value-type="float">
            <text:p>43,1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52" calcext:value-type="float">
            <text:p>2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6" calcext:value-type="float">
            <text:p>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3" calcext:value-type="float">
            <text:p>1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7" calcext:value-type="float">
            <text:p>0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6" calcext:value-type="float">
            <text:p>2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6" calcext:value-type="float">
            <text:p>2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7" calcext:value-type="float">
            <text:p>0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.79" calcext:value-type="float">
            <text:p>5,7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.4" calcext:value-type="float">
            <text:p>3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.62" calcext:value-type="float">
            <text:p>4,6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.06" calcext:value-type="float">
            <text:p>4,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68" calcext:value-type="float">
            <text:p>1,6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.21" calcext:value-type="float">
            <text:p>9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8.31" calcext:value-type="float">
            <text:p>18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1.21" calcext:value-type="float">
            <text:p>11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3" calcext:value-type="float">
            <text:p>1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3" calcext:value-type="float">
            <text:p>1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8" calcext:value-type="float">
            <text:p>0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.78" calcext:value-type="float">
            <text:p>5,7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3.5" calcext:value-type="float">
            <text:p>13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9.84" calcext:value-type="float">
            <text:p>49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0.67" calcext:value-type="float">
            <text:p>10,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.22" calcext:value-type="float">
            <text:p>9,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3.41" calcext:value-type="float">
            <text:p>13,4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.7" calcext:value-type="float">
            <text:p>4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6.75" calcext:value-type="float">
            <text:p>6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96" calcext:value-type="float">
            <text:p>1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98" calcext:value-type="float">
            <text:p>0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59" calcext:value-type="float">
            <text:p>1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.81" calcext:value-type="float">
            <text:p>15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.16" calcext:value-type="float">
            <text:p>4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6" calcext:value-type="float">
            <text:p>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7.6" calcext:value-type="float">
            <text:p>7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09" calcext:value-type="float">
            <text:p>1,0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00.27" calcext:value-type="float">
            <text:p>100,2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4.77" calcext:value-type="float">
            <text:p>34,7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7.98" calcext:value-type="float">
            <text:p>17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8.67" calcext:value-type="float">
            <text:p>48,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0.46" calcext:value-type="float">
            <text:p>20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1" calcext:value-type="float">
            <text:p>11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8.97" calcext:value-type="float">
            <text:p>8,9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" calcext:value-type="float">
            <text:p>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7.99" calcext:value-type="float">
            <text:p>57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52" calcext:value-type="float">
            <text:p>2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6.03" calcext:value-type="float">
            <text:p>6,0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7" calcext:value-type="float">
            <text:p>0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7.47" calcext:value-type="float">
            <text:p>17,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" calcext:value-type="float">
            <text:p>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8" calcext:value-type="float">
            <text:p>0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" calcext:value-type="float">
            <text:p>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191" calcext:value-type="float">
            <text:p>11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.78" calcext:value-type="float">
            <text:p>3,7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6.55" calcext:value-type="float">
            <text:p>16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23" calcext:value-type="float">
            <text:p>1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87.69" calcext:value-type="float">
            <text:p>87,6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1.78" calcext:value-type="float">
            <text:p>21,7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7.28" calcext:value-type="float">
            <text:p>27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7.51" calcext:value-type="float">
            <text:p>37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8.91" calcext:value-type="float">
            <text:p>18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7.69" calcext:value-type="float">
            <text:p>7,6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0.24" calcext:value-type="float">
            <text:p>30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7.7" calcext:value-type="float">
            <text:p>7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52" calcext:value-type="float">
            <text:p>2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7.31" calcext:value-type="float">
            <text:p>7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AGENZIA DEL TERRITORIO-UFF.PROV. TO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27" calcext:value-type="float">
            <text:p>0,2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1" calcext:value-type="float">
            <text:p>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8" calcext:value-type="float">
            <text:p>0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8" calcext:value-type="float">
            <text:p>0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98" calcext:value-type="float">
            <text:p>22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13.93" calcext:value-type="float">
            <text:p>113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6" calcext:value-type="float">
            <text:p>2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8.84" calcext:value-type="float">
            <text:p>8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.5" calcext:value-type="float">
            <text:p>9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94" calcext:value-type="float">
            <text:p>2,9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.8" calcext:value-type="float">
            <text:p>4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41" calcext:value-type="float">
            <text:p>0,4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6.16" calcext:value-type="float">
            <text:p>6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76.69" calcext:value-type="float">
            <text:p>76,6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44" calcext:value-type="float">
            <text:p>22,4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2.94" calcext:value-type="float">
            <text:p>22,9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2.86" calcext:value-type="float">
            <text:p>32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7.98" calcext:value-type="float">
            <text:p>17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2.23" calcext:value-type="float">
            <text:p>12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3.5" calcext:value-type="float">
            <text:p>13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49.91" calcext:value-type="float">
            <text:p>49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77" calcext:value-type="float">
            <text:p>2,7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1" calcext:value-type="float">
            <text:p>2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01" calcext:value-type="float">
            <text:p>3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5" calcext:value-type="float">
            <text:p>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9.52" calcext:value-type="float">
            <text:p>9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95" calcext:value-type="float">
            <text:p>2,9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.66" calcext:value-type="float">
            <text:p>2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.46" calcext:value-type="float">
            <text:p>5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0.84" calcext:value-type="float">
            <text:p>0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5.48" calcext:value-type="float">
            <text:p>5,4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3.27" calcext:value-type="float">
            <text:p>23,2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6.54" calcext:value-type="float">
            <text:p>6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0.64" calcext:value-type="float">
            <text:p>20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24.97" calcext:value-type="float">
            <text:p>24,9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3.39" calcext:value-type="float">
            <text:p>3,3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.15" calcext:value-type="float">
            <text:p>1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86.95" calcext:value-type="float">
            <text:p>86,9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NTESA SAN PAOLO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7" calcext:value-type="float">
            <text:p>1030217</text:p>
          </table:table-cell>
          <table:table-cell table:style-name="ce12" office:value-type="string" calcext:value-type="string">
            <text:p>Servizi finanziari</text:p>
          </table:table-cell>
          <table:table-cell table:style-name="ce12" office:value-type="float" office:value="17.6" calcext:value-type="float">
            <text:p>17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949.38" calcext:value-type="float">
            <text:p>3949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.15" calcext:value-type="float">
            <text:p>14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85.08" calcext:value-type="float">
            <text:p>485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1.4" calcext:value-type="float">
            <text:p>141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949.76" calcext:value-type="float">
            <text:p>3949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.15" calcext:value-type="float">
            <text:p>14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42.07" calcext:value-type="float">
            <text:p>342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6247.48" calcext:value-type="float">
            <text:p>16247,4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48.15" calcext:value-type="float">
            <text:p>348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46.77" calcext:value-type="float">
            <text:p>346,7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2336.51" calcext:value-type="float">
            <text:p>32336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6245.75" calcext:value-type="float">
            <text:p>16245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FONDAZIONE IFEL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121.29" calcext:value-type="float">
            <text:p>121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FONDAZIONE IFEL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18.96" calcext:value-type="float">
            <text:p>18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FONDAZIONE IFEL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3622.72" calcext:value-type="float">
            <text:p>3622,7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2-27" calcext:value-type="date">
            <text:p>27/12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0.44" calcext:value-type="float">
            <text:p>0,4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2-27" calcext:value-type="date">
            <text:p>27/12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1.6" calcext:value-type="float">
            <text:p>1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3" calcext:value-type="float">
            <text:p>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BUILDING S.P.A. <text:s text:c="19"/>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90201" calcext:value-type="float">
            <text:p>1090201</text:p>
          </table:table-cell>
          <table:table-cell table:style-name="ce12" office:value-type="string" calcext:value-type="string">
            <text:p>Rimborsi di imposte e tasse di natura corrente</text:p>
          </table:table-cell>
          <table:table-cell table:style-name="ce12" office:value-type="float" office:value="36.81" calcext:value-type="float">
            <text:p>36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OMUNE DI RIVALTA <text:s text:c="17"/></text:p>
          </table:table-cell>
          <table:table-cell table:style-name="ce15" office:value-type="date" office:date-value="2021-12-10" calcext:value-type="date">
            <text:p>10/12/2021</text:p>
          </table:table-cell>
          <table:table-cell table:style-name="ce12" office:value-type="float" office:value="1090201" calcext:value-type="float">
            <text:p>1090201</text:p>
          </table:table-cell>
          <table:table-cell table:style-name="ce12" office:value-type="string" calcext:value-type="string">
            <text:p>Rimborsi di imposte e tasse di natura corrente</text:p>
          </table:table-cell>
          <table:table-cell table:style-name="ce12" office:value-type="float" office:value="13981.92" calcext:value-type="float">
            <text:p>13981,9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2-07" calcext:value-type="date">
            <text:p>07/12/2021</text:p>
          </table:table-cell>
          <table:table-cell table:style-name="ce12" office:value-type="float" office:value="1090201" calcext:value-type="float">
            <text:p>1090201</text:p>
          </table:table-cell>
          <table:table-cell table:style-name="ce12" office:value-type="string" calcext:value-type="string">
            <text:p>Rimborsi di imposte e tasse di natura corrente</text:p>
          </table:table-cell>
          <table:table-cell table:style-name="ce12" office:value-type="float" office:value="2308" calcext:value-type="float">
            <text:p>23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OMUNE DI BORGHETTO SANTO SPIRITO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90201" calcext:value-type="float">
            <text:p>1090201</text:p>
          </table:table-cell>
          <table:table-cell table:style-name="ce12" office:value-type="string" calcext:value-type="string">
            <text:p>Rimborsi di imposte e tasse di natura corrente</text:p>
          </table:table-cell>
          <table:table-cell table:style-name="ce12" office:value-type="float" office:value="318" calcext:value-type="float">
            <text:p>3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OMUNE DI GERACE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90201" calcext:value-type="float">
            <text:p>1090201</text:p>
          </table:table-cell>
          <table:table-cell table:style-name="ce12" office:value-type="string" calcext:value-type="string">
            <text:p>Rimborsi di imposte e tasse di natura corrente</text:p>
          </table:table-cell>
          <table:table-cell table:style-name="ce12" office:value-type="float" office:value="42" calcext:value-type="float">
            <text:p>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OMUNE DI CASELETTE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90201" calcext:value-type="float">
            <text:p>1090201</text:p>
          </table:table-cell>
          <table:table-cell table:style-name="ce12" office:value-type="string" calcext:value-type="string">
            <text:p>Rimborsi di imposte e tasse di natura corrente</text:p>
          </table:table-cell>
          <table:table-cell table:style-name="ce12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CONTRIBUENTI DIVERSI <text:s text:c="14"/>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90201" calcext:value-type="float">
            <text:p>1090201</text:p>
          </table:table-cell>
          <table:table-cell table:style-name="ce12" office:value-type="string" calcext:value-type="string">
            <text:p>Rimborsi di imposte e tasse di natura corrente</text:p>
          </table:table-cell>
          <table:table-cell table:style-name="ce12" office:value-type="float" office:value="5151.3" calcext:value-type="float">
            <text:p>5151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ERARIO C/IVA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100301" calcext:value-type="float">
            <text:p>1100301</text:p>
          </table:table-cell>
          <table:table-cell table:style-name="ce12" office:value-type="string" calcext:value-type="string">
            <text:p>Versamenti IVA a debito per le gestioni commerciali</text:p>
          </table:table-cell>
          <table:table-cell table:style-name="ce12" office:value-type="float" office:value="6352.76" calcext:value-type="float">
            <text:p>6352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ERARIO C/IVA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100301" calcext:value-type="float">
            <text:p>1100301</text:p>
          </table:table-cell>
          <table:table-cell table:style-name="ce12" office:value-type="string" calcext:value-type="string">
            <text:p>Versamenti IVA a debito per le gestioni commerciali</text:p>
          </table:table-cell>
          <table:table-cell table:style-name="ce12" office:value-type="float" office:value="1627.86" calcext:value-type="float">
            <text:p>1627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ERARIO C/IVA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100301" calcext:value-type="float">
            <text:p>1100301</text:p>
          </table:table-cell>
          <table:table-cell table:style-name="ce12" office:value-type="string" calcext:value-type="string">
            <text:p>Versamenti IVA a debito per le gestioni commerciali</text:p>
          </table:table-cell>
          <table:table-cell table:style-name="ce12" office:value-type="float" office:value="10586.52" calcext:value-type="float">
            <text:p>10586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ERARIO C/IVA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100301" calcext:value-type="float">
            <text:p>1100301</text:p>
          </table:table-cell>
          <table:table-cell table:style-name="ce12" office:value-type="string" calcext:value-type="string">
            <text:p>Versamenti IVA a debito per le gestioni commerciali</text:p>
          </table:table-cell>
          <table:table-cell table:style-name="ce12" office:value-type="float" office:value="2331.2" calcext:value-type="float">
            <text:p>2331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ERARIO C/IVA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100301" calcext:value-type="float">
            <text:p>1100301</text:p>
          </table:table-cell>
          <table:table-cell table:style-name="ce12" office:value-type="string" calcext:value-type="string">
            <text:p>Versamenti IVA a debito per le gestioni commerciali</text:p>
          </table:table-cell>
          <table:table-cell table:style-name="ce12" office:value-type="float" office:value="1384.29" calcext:value-type="float">
            <text:p>1384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425.19" calcext:value-type="float">
            <text:p>425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73.85" calcext:value-type="float">
            <text:p>173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83.39" calcext:value-type="float">
            <text:p>183,3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64.82" calcext:value-type="float">
            <text:p>164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332.12" calcext:value-type="float">
            <text:p>332,1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405.55" calcext:value-type="float">
            <text:p>405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508.76" calcext:value-type="float">
            <text:p>508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AGENZIA DELLE ENTRATE-RISCOSSIONE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847.44" calcext:value-type="float">
            <text:p>847,4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POLIGRAFICO ROGGERO &amp; TORTIA <text:s text:c="6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79.54" calcext:value-type="float">
            <text:p>79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75.7" calcext:value-type="float">
            <text:p>175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589.86" calcext:value-type="float">
            <text:p>589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6.82" calcext:value-type="float">
            <text:p>6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30.69" calcext:value-type="float">
            <text:p>30,6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64.5" calcext:value-type="float">
            <text:p>164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5483.96" calcext:value-type="float">
            <text:p>15483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71.61" calcext:value-type="float">
            <text:p>171,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367.52" calcext:value-type="float">
            <text:p>367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071.4" calcext:value-type="float">
            <text:p>1071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0.83" calcext:value-type="float">
            <text:p>0,8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0.99" calcext:value-type="float">
            <text:p>0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2.3" calcext:value-type="float">
            <text:p>12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95.52" calcext:value-type="float">
            <text:p>195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0.99" calcext:value-type="float">
            <text:p>0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03.5" calcext:value-type="float">
            <text:p>203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3.03" calcext:value-type="float">
            <text:p>3,0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79.75" calcext:value-type="float">
            <text:p>179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9.61" calcext:value-type="float">
            <text:p>9,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2.69" calcext:value-type="float">
            <text:p>12,6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77.53" calcext:value-type="float">
            <text:p>177,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1" calcext:value-type="float">
            <text:p>401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69.51" calcext:value-type="float">
            <text:p>269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1520.23" calcext:value-type="float">
            <text:p>11520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60.43" calcext:value-type="float">
            <text:p>260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530.76" calcext:value-type="float">
            <text:p>530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TYLGRAFIX ITALIANA S.P.A.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37.66" calcext:value-type="float">
            <text:p>137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OSTE ITALIANE SPA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8.3" calcext:value-type="float">
            <text:p>98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TYLGRAFIX ITALIANA S.P.A.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37.66" calcext:value-type="float">
            <text:p>137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46.72" calcext:value-type="float">
            <text:p>346,7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09.08" calcext:value-type="float">
            <text:p>309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09.08" calcext:value-type="float">
            <text:p>309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09.08" calcext:value-type="float">
            <text:p>309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10.63" calcext:value-type="float">
            <text:p>1410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10.36" calcext:value-type="float">
            <text:p>1410,3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10.7" calcext:value-type="float">
            <text:p>1410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85.03" calcext:value-type="float">
            <text:p>485,0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1.4" calcext:value-type="float">
            <text:p>141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82.8" calcext:value-type="float">
            <text:p>282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31132.62" calcext:value-type="float">
            <text:p>31132,6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402.19" calcext:value-type="float">
            <text:p>402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74985.11" calcext:value-type="float">
            <text:p>74985,1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23169.24" calcext:value-type="float">
            <text:p>23169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9983.25" calcext:value-type="float">
            <text:p>9983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700" calcext:value-type="float">
            <text:p>7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99" calcext:value-type="float">
            <text:p>1100499</text:p>
          </table:table-cell>
          <table:table-cell table:style-name="ce12" office:value-type="string" calcext:value-type="string">
            <text:p>Altri premi di assicurazione n.a.c.</text:p>
          </table:table-cell>
          <table:table-cell table:style-name="ce12" office:value-type="float" office:value="798.5" calcext:value-type="float">
            <text:p>798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VIA AL CASTELLO N.10 <text:s text:c="3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960" calcext:value-type="float">
            <text:p>96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VIA MONTE GRAPPA <text:s text:c="7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409.76" calcext:value-type="float">
            <text:p>1409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VIA MONTE GRAPPA <text:s text:c="7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030" calcext:value-type="float">
            <text:p>10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V.LE S.GIOVANNI BOSCO 10/A-B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6.32" calcext:value-type="float">
            <text:p>66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V.LE S.GIOVANNI BOSCO 10/A-B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128.43" calcext:value-type="float">
            <text:p>1128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VIA BALDI 5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671.89" calcext:value-type="float">
            <text:p>1671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VIA AL CASTELLO N.10 <text:s text:c="3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455.22" calcext:value-type="float">
            <text:p>2455,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PANORAMA C/O TUMINO <text:s text:c="4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81.21" calcext:value-type="float">
            <text:p>281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PANORAMA C/O TUMINO <text:s text:c="4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714.43" calcext:value-type="float">
            <text:p>5714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PANORAMA C/O TUMINO <text:s text:c="4"/>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4278.11" calcext:value-type="float">
            <text:p>4278,1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PANORAMA C/O TUMINO <text:s text:c="4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494.05" calcext:value-type="float">
            <text:p>1494,0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PANORAMA C/O TUMINO <text:s text:c="4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751.23" calcext:value-type="float">
            <text:p>751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<text:s/>CORSO <text:s/>FRANCIA <text:s/>14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793.19" calcext:value-type="float">
            <text:p>1793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NDOMINIO ZODIACO UNO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784.51" calcext:value-type="float">
            <text:p>1784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TUDIO LEGALE SAVATTERI ALBERTO</text:p>
          </table:table-cell>
          <table:table-cell table:style-name="ce15" office:value-type="date" office:date-value="2021-11-29" calcext:value-type="date">
            <text:p>29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440.8" calcext:value-type="float">
            <text:p>4440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076.17" calcext:value-type="float">
            <text:p>1076,1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084.12" calcext:value-type="float">
            <text:p>6084,1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688.63" calcext:value-type="float">
            <text:p>4688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596.12" calcext:value-type="float">
            <text:p>1596,1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09.51" calcext:value-type="float">
            <text:p>809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7405.63" calcext:value-type="float">
            <text:p>17405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78.86" calcext:value-type="float">
            <text:p>578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8.91" calcext:value-type="float">
            <text:p>118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32" calcext:value-type="float">
            <text:p>73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.65" calcext:value-type="float">
            <text:p>36,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.82" calcext:value-type="float">
            <text:p>27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37" calcext:value-type="float">
            <text:p>35,3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.67" calcext:value-type="float">
            <text:p>20,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7.73" calcext:value-type="float">
            <text:p>217,7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.46" calcext:value-type="float">
            <text:p>9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.89" calcext:value-type="float">
            <text:p>25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8.76" calcext:value-type="float">
            <text:p>68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1" calcext:value-type="float">
            <text:p>78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8.08" calcext:value-type="float">
            <text:p>108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.88" calcext:value-type="float">
            <text:p>70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.31" calcext:value-type="float">
            <text:p>100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.57" calcext:value-type="float">
            <text:p>18,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.47" calcext:value-type="float">
            <text:p>37,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.67" calcext:value-type="float">
            <text:p>69,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.07" calcext:value-type="float">
            <text:p>122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.37" calcext:value-type="float">
            <text:p>10,3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0.25" calcext:value-type="float">
            <text:p>210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5" calcext:value-type="float">
            <text:p>99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9.8" calcext:value-type="float">
            <text:p>59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2.75" calcext:value-type="float">
            <text:p>92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.23" calcext:value-type="float">
            <text:p>7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.88" calcext:value-type="float">
            <text:p>18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.48" calcext:value-type="float">
            <text:p>13,4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6.74" calcext:value-type="float">
            <text:p>46,7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8.23" calcext:value-type="float">
            <text:p>178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.35" calcext:value-type="float">
            <text:p>14,3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50.68" calcext:value-type="float">
            <text:p>650,6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COSTRUZIONI ARMANDO CAMERLO S.R.L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25925" calcext:value-type="float">
            <text:p>259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592.51" calcext:value-type="float">
            <text:p>3592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872.88" calcext:value-type="float">
            <text:p>7872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116.75" calcext:value-type="float">
            <text:p>7116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804.54" calcext:value-type="float">
            <text:p>804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0" calcext:value-type="float">
            <text:p>5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VI.MA SAS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379" calcext:value-type="float">
            <text:p>237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DRINK SYSTEM S.R.L.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DRINK SYSTEM S.R.L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783.32" calcext:value-type="float">
            <text:p>4783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5" calcext:value-type="float">
            <text:p>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52" calcext:value-type="float">
            <text:p>61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54" calcext:value-type="float">
            <text:p>61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7.8" calcext:value-type="float">
            <text:p>277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9.94" calcext:value-type="float">
            <text:p>159,9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826.19" calcext:value-type="float">
            <text:p>826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826.07" calcext:value-type="float">
            <text:p>826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826.09" calcext:value-type="float">
            <text:p>826,0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MEC DI VIRGA GIOVANNI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776" calcext:value-type="float">
            <text:p>17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0.1" calcext:value-type="float">
            <text:p>330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0.1" calcext:value-type="float">
            <text:p>330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0.1" calcext:value-type="float">
            <text:p>330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313.35" calcext:value-type="float">
            <text:p>2313,3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.24" calcext:value-type="float">
            <text:p>2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4.76" calcext:value-type="float">
            <text:p>44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70.38" calcext:value-type="float">
            <text:p>270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2.38" calcext:value-type="float">
            <text:p>22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312.99" calcext:value-type="float">
            <text:p>2312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.24" calcext:value-type="float">
            <text:p>2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70.42" calcext:value-type="float">
            <text:p>270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2.38" calcext:value-type="float">
            <text:p>22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18.28" calcext:value-type="float">
            <text:p>218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501.66" calcext:value-type="float">
            <text:p>9501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18.28" calcext:value-type="float">
            <text:p>218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18.28" calcext:value-type="float">
            <text:p>218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8886.89" calcext:value-type="float">
            <text:p>18886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500.16" calcext:value-type="float">
            <text:p>9500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121.12" calcext:value-type="float">
            <text:p>4121,1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61.56" calcext:value-type="float">
            <text:p>461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121.06" calcext:value-type="float">
            <text:p>4121,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61.57" calcext:value-type="float">
            <text:p>461,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79.86" calcext:value-type="float">
            <text:p>379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6976.95" calcext:value-type="float">
            <text:p>16976,9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35.64" calcext:value-type="float">
            <text:p>335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35.64" calcext:value-type="float">
            <text:p>335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5884.9" calcext:value-type="float">
            <text:p>35884,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6976.7" calcext:value-type="float">
            <text:p>16976,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87.42" calcext:value-type="float">
            <text:p>1287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1596.44" calcext:value-type="float">
            <text:p>61596,4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23.36" calcext:value-type="float">
            <text:p>1323,3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19.34" calcext:value-type="float">
            <text:p>1319,3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60.21" calcext:value-type="float">
            <text:p>1760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312.08" calcext:value-type="float">
            <text:p>5312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17917.35" calcext:value-type="float">
            <text:p>117917,3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1007.63" calcext:value-type="float">
            <text:p>61007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3.31" calcext:value-type="float">
            <text:p>43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MAGGIOLI S.P.A <text:s text:c="20"/>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8" calcext:value-type="float">
            <text:p>14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BRICOMAN ITALIA S.R.L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65" calcext:value-type="float">
            <text:p>3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OFFICE DEPOT ITALIA S.R.L.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3.77" calcext:value-type="float">
            <text:p>43,7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VALSECCHI CANCELLERIA S.R.L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95.96" calcext:value-type="float">
            <text:p>1495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7.58" calcext:value-type="float">
            <text:p>47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30.19" calcext:value-type="float">
            <text:p>430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31.14" calcext:value-type="float">
            <text:p>331,1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48.56" calcext:value-type="float">
            <text:p>348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61.04" calcext:value-type="float">
            <text:p>161,0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ITALIANA SEGNALETICA SRL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67.68" calcext:value-type="float">
            <text:p>2067,6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02" calcext:value-type="float">
            <text:p>1030202</text:p>
          </table:table-cell>
          <table:table-cell table:style-name="ce12" office:value-type="string" calcext:value-type="string">
            <text:p>Organizzazione eventi, pubblicita' e servizi per trasferta</text:p>
          </table:table-cell>
          <table:table-cell table:style-name="ce12" office:value-type="float" office:value="114" calcext:value-type="float">
            <text:p>11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20109" calcext:value-type="float">
            <text:p>1020109</text:p>
          </table:table-cell>
          <table:table-cell table:style-name="ce12" office:value-type="string" calcext:value-type="string">
            <text:p>Tassa di circolazione dei veicoli a motore (tassa automobilistica)</text:p>
          </table:table-cell>
          <table:table-cell table:style-name="ce12" office:value-type="float" office:value="30.5" calcext:value-type="float">
            <text:p>30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.85" calcext:value-type="float">
            <text:p>2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01.26" calcext:value-type="float">
            <text:p>101,2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8.43" calcext:value-type="float">
            <text:p>38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0.14" calcext:value-type="float">
            <text:p>30,1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513.26" calcext:value-type="float">
            <text:p>1513,2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2" calcext:value-type="float">
            <text:p>402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11.69" calcext:value-type="float">
            <text:p>411,6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383.63" calcext:value-type="float">
            <text:p>1383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383.63" calcext:value-type="float">
            <text:p>1383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45.17" calcext:value-type="float">
            <text:p>145,1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45.17" calcext:value-type="float">
            <text:p>145,1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45.17" calcext:value-type="float">
            <text:p>145,1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253.21" calcext:value-type="float">
            <text:p>5253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187.07" calcext:value-type="float">
            <text:p>5187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289.78" calcext:value-type="float">
            <text:p>5289,7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9.62" calcext:value-type="float">
            <text:p>149,6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51.53" calcext:value-type="float">
            <text:p>451,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712.08" calcext:value-type="float">
            <text:p>14712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.18" calcext:value-type="float">
            <text:p>8,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80.09" calcext:value-type="float">
            <text:p>1780,0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7" calcext:value-type="float">
            <text:p>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1.74" calcext:value-type="float">
            <text:p>81,7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63.21" calcext:value-type="float">
            <text:p>163,2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524.89" calcext:value-type="float">
            <text:p>14524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.18" calcext:value-type="float">
            <text:p>8,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96.76" calcext:value-type="float">
            <text:p>1796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67.86" calcext:value-type="float">
            <text:p>467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11.98" calcext:value-type="float">
            <text:p>1411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06" calcext:value-type="float">
            <text:p>406</text:p>
          </table:table-cell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1" calcext:value-type="float">
            <text:p>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1.75" calcext:value-type="float">
            <text:p>81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.N.A.C. AUTORITA' NAZIONALE ANTICORRUZI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540" calcext:value-type="float">
            <text:p>54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.N.A.C. AUTORITA' NAZIONALE ANTICORRUZI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.N.A.C. AUTORITA' NAZIONALE ANTICORRUZI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555" calcext:value-type="float">
            <text:p>5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1439.4" calcext:value-type="float">
            <text:p>1439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NFOSISTEMI S.R.L.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644.16" calcext:value-type="float">
            <text:p>644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NFOSISTEMI S.R.L.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697.84" calcext:value-type="float">
            <text:p>697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TARTARA <text:s/>SILVIA</text:p>
          </table:table-cell>
          <table:table-cell table:style-name="ce15" office:value-type="date" office:date-value="2021-10-18" calcext:value-type="date">
            <text:p>18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907.24" calcext:value-type="float">
            <text:p>907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CSA TEAM S.R.L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9993.59" calcext:value-type="float">
            <text:p>9993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COMANDO PROV.LE VIGILI DEL FUOCO TORINO</text:p>
          </table:table-cell>
          <table:table-cell table:style-name="ce15" office:value-type="date" office:date-value="2021-11-26" calcext:value-type="date">
            <text:p>26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MGA4STUDIO MAURO BELLORA GIULIANA MORISA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962.79" calcext:value-type="float">
            <text:p>962,7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MGA4STUDIO MAURO BELLORA GIULIANA MORISA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3285.3" calcext:value-type="float">
            <text:p>3285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RCHIMAGO S.R.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658.07" calcext:value-type="float">
            <text:p>1658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ZIENDA SPECIALE MULTISERVIZI <text:s text:c="5"/>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28" calcext:value-type="float">
            <text:p>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4408.99" calcext:value-type="float">
            <text:p>44408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47.81" calcext:value-type="float">
            <text:p>547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14.49" calcext:value-type="float">
            <text:p>414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14.49" calcext:value-type="float">
            <text:p>414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47.81" calcext:value-type="float">
            <text:p>547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14.49" calcext:value-type="float">
            <text:p>414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47.79" calcext:value-type="float">
            <text:p>547,7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47.8" calcext:value-type="float">
            <text:p>547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14.49" calcext:value-type="float">
            <text:p>414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547.8" calcext:value-type="float">
            <text:p>547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COOPERATIVA SOCIALE P.G. FRASSATI S.C.S.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7768.55" calcext:value-type="float">
            <text:p>7768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884.04" calcext:value-type="float">
            <text:p>1884,0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COOPERATIVA SOCIALE P.G. FRASSATI S.C.S.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3884.27" calcext:value-type="float">
            <text:p>3884,2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COOPERATIVA SOCIALE P.G. FRASSATI S.C.S.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3884.27" calcext:value-type="float">
            <text:p>3884,2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490.04" calcext:value-type="float">
            <text:p>2490,0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884.04" calcext:value-type="float">
            <text:p>1884,0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490.04" calcext:value-type="float">
            <text:p>2490,0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4408.99" calcext:value-type="float">
            <text:p>44408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. &amp; B. SERVICE SOCIETÀ COOPERATIVA</text:p>
          </table:table-cell>
          <table:table-cell table:style-name="ce15" office:value-type="date" office:date-value="2021-12-29" calcext:value-type="date">
            <text:p>29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414.49" calcext:value-type="float">
            <text:p>414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8" calcext:value-type="float">
            <text:p>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6.5" calcext:value-type="float">
            <text:p>96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33.85" calcext:value-type="float">
            <text:p>333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6.5" calcext:value-type="float">
            <text:p>76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0" calcext:value-type="float">
            <text:p>11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.25" calcext:value-type="float">
            <text:p>5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G.M.A. <text:s/>BATTERIE DI SCALENGHE MAURO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30" calcext:value-type="float">
            <text:p>1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IEMONTE RICAMBI SR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.47" calcext:value-type="float">
            <text:p>11,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L.B. AUTORIPARAZIONI DI BERTAIA LUC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51.65" calcext:value-type="float">
            <text:p>151,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IEMONTE RICAMBI SR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5.32" calcext:value-type="float">
            <text:p>25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1.96" calcext:value-type="float">
            <text:p>21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5.9" calcext:value-type="float">
            <text:p>115,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34" calcext:value-type="float">
            <text:p>13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.54" calcext:value-type="float">
            <text:p>3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5.52" calcext:value-type="float">
            <text:p>85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1.86" calcext:value-type="float">
            <text:p>71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9.77" calcext:value-type="float">
            <text:p>49,7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.85" calcext:value-type="float">
            <text:p>7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78.68" calcext:value-type="float">
            <text:p>478,6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8.43" calcext:value-type="float">
            <text:p>78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6.32" calcext:value-type="float">
            <text:p>156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620.95" calcext:value-type="float">
            <text:p>6620,9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.85" calcext:value-type="float">
            <text:p>7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97.27" calcext:value-type="float">
            <text:p>797,2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8.43" calcext:value-type="float">
            <text:p>78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97.43" calcext:value-type="float">
            <text:p>797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ONORANZE FUNEBRI BAUDANO S.N.C. <text:s text:c="3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1333.83" calcext:value-type="float">
            <text:p>1333,8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333.13" calcext:value-type="float">
            <text:p>333,1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619.8" calcext:value-type="float">
            <text:p>6619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040.43" calcext:value-type="float">
            <text:p>2040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048.33" calcext:value-type="float">
            <text:p>2048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046.1" calcext:value-type="float">
            <text:p>2046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50.84" calcext:value-type="float">
            <text:p>50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50.84" calcext:value-type="float">
            <text:p>50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50.84" calcext:value-type="float">
            <text:p>50,8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9.89" calcext:value-type="float">
            <text:p>19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07.24" calcext:value-type="float">
            <text:p>107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CANTELLI S.R.L. <text:s text:c="19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579.9" calcext:value-type="float">
            <text:p>1579,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.64" calcext:value-type="float">
            <text:p>20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4.33" calcext:value-type="float">
            <text:p>84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5.51" calcext:value-type="float">
            <text:p>55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7250.91" calcext:value-type="float">
            <text:p>27250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4058.82" calcext:value-type="float">
            <text:p>54058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65.14" calcext:value-type="float">
            <text:p>565,1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60.19" calcext:value-type="float">
            <text:p>560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7245.58" calcext:value-type="float">
            <text:p>27245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43.06" calcext:value-type="float">
            <text:p>543,0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1098" calcext:value-type="float">
            <text:p>10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34.37" calcext:value-type="float">
            <text:p>434,3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NFOSISTEMI S.R.L.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402.6" calcext:value-type="float">
            <text:p>402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S.I.M.I. SAS DI DAVIDE CIONI E C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2378.39" calcext:value-type="float">
            <text:p>2378,3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NFOSISTEMI S.R.L.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24.6" calcext:value-type="float">
            <text:p>524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OFFICE DEPOT ITALIA S.R.L.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3.31" calcext:value-type="float">
            <text:p>83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8.55" calcext:value-type="float">
            <text:p>148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2.25" calcext:value-type="float">
            <text:p>332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2.25" calcext:value-type="float">
            <text:p>332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096.89" calcext:value-type="float">
            <text:p>1096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842.67" calcext:value-type="float">
            <text:p>13842,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7504.85" calcext:value-type="float">
            <text:p>27504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02.62" calcext:value-type="float">
            <text:p>302,6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00.55" calcext:value-type="float">
            <text:p>300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840.15" calcext:value-type="float">
            <text:p>13840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01.24" calcext:value-type="float">
            <text:p>301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096.86" calcext:value-type="float">
            <text:p>1096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094.18" calcext:value-type="float">
            <text:p>1094,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2541.65" calcext:value-type="float">
            <text:p>2541,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811.65" calcext:value-type="float">
            <text:p>811,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ADS AUTOMATED DATA SYSTEMS SPA <text:s text:c="4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1200" calcext:value-type="float">
            <text:p>12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2.25" calcext:value-type="float">
            <text:p>332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.3" calcext:value-type="float">
            <text:p>6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366.03" calcext:value-type="float">
            <text:p>3366,0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2.91" calcext:value-type="float">
            <text:p>62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27.54" calcext:value-type="float">
            <text:p>427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.3" calcext:value-type="float">
            <text:p>6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366.58" calcext:value-type="float">
            <text:p>3366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25.82" calcext:value-type="float">
            <text:p>125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2.91" calcext:value-type="float">
            <text:p>62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CONCRETE SRL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5829.16" calcext:value-type="float">
            <text:p>5829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64.05" calcext:value-type="float">
            <text:p>464,0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DI CUIA <text:s/>ANNA LISA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10" calcext:value-type="float">
            <text:p>1030210</text:p>
          </table:table-cell>
          <table:table-cell table:style-name="ce12" office:value-type="string" calcext:value-type="string">
            <text:p>Consulenze</text:p>
          </table:table-cell>
          <table:table-cell table:style-name="ce12" office:value-type="float" office:value="750" calcext:value-type="float">
            <text:p>75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61.05" calcext:value-type="float">
            <text:p>461,0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47.99" calcext:value-type="float">
            <text:p>447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9120.18" calcext:value-type="float">
            <text:p>59120,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9415.12" calcext:value-type="float">
            <text:p>29415,1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559.51" calcext:value-type="float">
            <text:p>2559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538.38" calcext:value-type="float">
            <text:p>2538,3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549.5" calcext:value-type="float">
            <text:p>2549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3.75" calcext:value-type="float">
            <text:p>63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6.35" calcext:value-type="float">
            <text:p>26,3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52.53" calcext:value-type="float">
            <text:p>152,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52.53" calcext:value-type="float">
            <text:p>152,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52.53" calcext:value-type="float">
            <text:p>152,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6044.86" calcext:value-type="float">
            <text:p>16044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5199.29" calcext:value-type="float">
            <text:p>15199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DAY <text:s/>RISTOSERVICE SPA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1328.56" calcext:value-type="float">
            <text:p>11328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363.24" calcext:value-type="float">
            <text:p>363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208.8" calcext:value-type="float">
            <text:p>208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02" calcext:value-type="float">
            <text:p>502</text:p>
          </table:table-cell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208.8" calcext:value-type="float">
            <text:p>208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208.8" calcext:value-type="float">
            <text:p>208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31.4" calcext:value-type="float">
            <text:p>131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.UFFICO ASSISTENZA PUBBLICA <text:s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208.8" calcext:value-type="float">
            <text:p>208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252" calcext:value-type="float">
            <text:p>2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208.8" calcext:value-type="float">
            <text:p>208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208.8" calcext:value-type="float">
            <text:p>208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307.8" calcext:value-type="float">
            <text:p>307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2" calcext:value-type="float">
            <text:p>1010102</text:p>
          </table:table-cell>
          <table:table-cell table:style-name="ce12" office:value-type="string" calcext:value-type="string">
            <text:p>Altre spese per il personale</text:p>
          </table:table-cell>
          <table:table-cell table:style-name="ce12" office:value-type="float" office:value="147.6" calcext:value-type="float">
            <text:p>147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72.87" calcext:value-type="float">
            <text:p>872,8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9.8" calcext:value-type="float">
            <text:p>159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20.48" calcext:value-type="float">
            <text:p>320,4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110.64" calcext:value-type="float">
            <text:p>7110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.76" calcext:value-type="float">
            <text:p>15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80.97" calcext:value-type="float">
            <text:p>880,9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167.29" calcext:value-type="float">
            <text:p>7167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.99" calcext:value-type="float">
            <text:p>15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7.51" calcext:value-type="float">
            <text:p>157,5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CALDARINI&amp; ASSOCIATI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4862" calcext:value-type="float">
            <text:p>486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NFOPOL S.R.L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1-12-24" calcext:value-type="date">
            <text:p>24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DIRITTOITALIA SRL</text:p>
          </table:table-cell>
          <table:table-cell table:style-name="ce15" office:value-type="date" office:date-value="2021-10-27" calcext:value-type="date">
            <text:p>27/10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300" calcext:value-type="float">
            <text:p>3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LINEAPA DI ISAIJA PATRIZIA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60" calcext:value-type="float">
            <text:p>16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60" calcext:value-type="float">
            <text:p>6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DI LORENZO <text:s/>PATRIZIA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900" calcext:value-type="float">
            <text:p>19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LINEAPA DI ISAIJA PATRIZIA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90" calcext:value-type="float">
            <text:p>9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A.N.U.S.C.A <text:s text:c="2"/>S.R.L. <text:s text:c="14"/></text:p>
          </table:table-cell>
          <table:table-cell table:style-name="ce15" office:value-type="date" office:date-value="2021-12-06" calcext:value-type="date">
            <text:p>06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DELFINO &amp; PARTNERS S.P.A.</text:p>
          </table:table-cell>
          <table:table-cell table:style-name="ce15" office:value-type="date" office:date-value="2021-12-06" calcext:value-type="date">
            <text:p>06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40" calcext:value-type="float">
            <text:p>14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ALFA CONSULENZE SRL</text:p>
          </table:table-cell>
          <table:table-cell table:style-name="ce15" office:value-type="date" office:date-value="2021-12-06" calcext:value-type="date">
            <text:p>06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325" calcext:value-type="float">
            <text:p>3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UBLIKA S.R.L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450" calcext:value-type="float">
            <text:p>45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A.N.U.S.C.A <text:s text:c="2"/>S.R.L. <text:s text:c="14"/>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.A. CROCE VERDE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04" calcext:value-type="float">
            <text:p>1030204</text:p>
          </table:table-cell>
          <table:table-cell table:style-name="ce12" office:value-type="string" calcext:value-type="string">
            <text:p>Acquisto di servizi per formazione e addestramento del personale dell'ente</text:p>
          </table:table-cell>
          <table:table-cell table:style-name="ce12" office:value-type="float" office:value="1102" calcext:value-type="float">
            <text:p>11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CSI PIEMONTE <text:s text:c="22"/>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3668.2" calcext:value-type="float">
            <text:p>3668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STUDIO STORTI SRL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1754.36" calcext:value-type="float">
            <text:p>1754,3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STARCH S.R.L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12803.9" calcext:value-type="float">
            <text:p>12803,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CONSIP <text:s/>S.P.A.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412.56" calcext:value-type="float">
            <text:p>412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ACUTO <text:s/>GIULIO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10" calcext:value-type="float">
            <text:p>1030210</text:p>
          </table:table-cell>
          <table:table-cell table:style-name="ce12" office:value-type="string" calcext:value-type="string">
            <text:p>Consulenze</text:p>
          </table:table-cell>
          <table:table-cell table:style-name="ce12" office:value-type="float" office:value="782" calcext:value-type="float">
            <text:p>7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MARTINI <text:s/>BARBARA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10" calcext:value-type="float">
            <text:p>1030210</text:p>
          </table:table-cell>
          <table:table-cell table:style-name="ce12" office:value-type="string" calcext:value-type="string">
            <text:p>Consulenze</text:p>
          </table:table-cell>
          <table:table-cell table:style-name="ce12" office:value-type="float" office:value="257" calcext:value-type="float">
            <text:p>2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MARTINI <text:s/>BARBARA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210" calcext:value-type="float">
            <text:p>1030210</text:p>
          </table:table-cell>
          <table:table-cell table:style-name="ce12" office:value-type="string" calcext:value-type="string">
            <text:p>Consulenze</text:p>
          </table:table-cell>
          <table:table-cell table:style-name="ce12" office:value-type="float" office:value="512" calcext:value-type="float">
            <text:p>51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9650.55" calcext:value-type="float">
            <text:p>29650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800" calcext:value-type="float">
            <text:p>18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10.42" calcext:value-type="float">
            <text:p>410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8784.8" calcext:value-type="float">
            <text:p>18784,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10.42" calcext:value-type="float">
            <text:p>410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51.88" calcext:value-type="float">
            <text:p>451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6790.5" calcext:value-type="float">
            <text:p>36790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2015.57" calcext:value-type="float">
            <text:p>22015,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.29" calcext:value-type="float">
            <text:p>8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347.25" calcext:value-type="float">
            <text:p>5347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33.17" calcext:value-type="float">
            <text:p>533,1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2.83" calcext:value-type="float">
            <text:p>82,8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.08" calcext:value-type="float">
            <text:p>5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568.46" calcext:value-type="float">
            <text:p>4568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814.73" calcext:value-type="float">
            <text:p>6814,7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3.87" calcext:value-type="float">
            <text:p>43,8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757.66" calcext:value-type="float">
            <text:p>8757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867.98" calcext:value-type="float">
            <text:p>7867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0.13" calcext:value-type="float">
            <text:p>60,1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86.81" calcext:value-type="float">
            <text:p>486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6.36" calcext:value-type="float">
            <text:p>16,3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29.11" calcext:value-type="float">
            <text:p>229,1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36.58" calcext:value-type="float">
            <text:p>436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.3" calcext:value-type="float">
            <text:p>8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05.98" calcext:value-type="float">
            <text:p>205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8.34" calcext:value-type="float">
            <text:p>78,3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.99" calcext:value-type="float">
            <text:p>9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65.94" calcext:value-type="float">
            <text:p>265,9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4.26" calcext:value-type="float">
            <text:p>24,2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1" calcext:value-type="float">
            <text:p>601</text:p>
          </table:table-cell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52.35" calcext:value-type="float">
            <text:p>852,3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2" calcext:value-type="float">
            <text:p>6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9.89" calcext:value-type="float">
            <text:p>59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02" calcext:value-type="float">
            <text:p>602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31.19" calcext:value-type="float">
            <text:p>731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470.82" calcext:value-type="float">
            <text:p>1470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table:style-name="ce12" office:value-type="string" calcext:value-type="string">
            <text:p>PERSONALE SEGRETERIA GENERALE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36.29" calcext:value-type="float">
            <text:p>236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table:style-name="ce12" office:value-type="string" calcext:value-type="string">
            <text:p>PERSONALE STAFF SINDACO <text:s text:c="11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7" calcext:value-type="float">
            <text:p>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801" calcext:value-type="float">
            <text:p>801</text:p>
          </table:table-cell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49.5" calcext:value-type="float">
            <text:p>549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802" calcext:value-type="float">
            <text:p>802</text:p>
          </table:table-cell>
          <table:table-cell table:style-name="ce12" office:value-type="string" calcext:value-type="string">
            <text:p>PERSONALE EDILIZIA PRIVAT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46.96" calcext:value-type="float">
            <text:p>246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802" calcext:value-type="float">
            <text:p>802</text:p>
          </table:table-cell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5.65" calcext:value-type="float">
            <text:p>95,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PATRIMONIO IMMOBILIAR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21.5" calcext:value-type="float">
            <text:p>321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 DEMOGRAFICI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37.85" calcext:value-type="float">
            <text:p>637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6.08" calcext:value-type="float">
            <text:p>36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3.95" calcext:value-type="float">
            <text:p>73,9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UFFICIO LAVORO <text:s text:c="10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.6" calcext:value-type="float">
            <text:p>9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4" calcext:value-type="float">
            <text:p>3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11.18" calcext:value-type="float">
            <text:p>111,1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58.99" calcext:value-type="float">
            <text:p>258,9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TRIBUTI <text:s text:c="8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6.81" calcext:value-type="float">
            <text:p>66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95.59" calcext:value-type="float">
            <text:p>195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91.63" calcext:value-type="float">
            <text:p>191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4.56" calcext:value-type="float">
            <text:p>24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30.87" calcext:value-type="float">
            <text:p>230,8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4.68" calcext:value-type="float">
            <text:p>34,6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UFFICIO ARCHIVIO E PROTOCOLL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1.59" calcext:value-type="float">
            <text:p>41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088.26" calcext:value-type="float">
            <text:p>4088,2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3.32" calcext:value-type="float">
            <text:p>133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ISTEMI INFORM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00.93" calcext:value-type="float">
            <text:p>200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 FINANZIARI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697.26" calcext:value-type="float">
            <text:p>7697,2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,STAFF DIRIGENTE,OSRU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040.67" calcext:value-type="float">
            <text:p>9040,6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745.87" calcext:value-type="float">
            <text:p>8745,8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106.2" calcext:value-type="float">
            <text:p>9106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98.82" calcext:value-type="float">
            <text:p>198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014.39" calcext:value-type="float">
            <text:p>8014,3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54.72" calcext:value-type="float">
            <text:p>154,7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51.96" calcext:value-type="float">
            <text:p>151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8108.23" calcext:value-type="float">
            <text:p>18108,2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PERSONALE SERVIZIO AVVOCATURA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014.62" calcext:value-type="float">
            <text:p>8014,6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0.82" calcext:value-type="float">
            <text:p>40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2.75" calcext:value-type="float">
            <text:p>82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2" calcext:value-type="float">
            <text:p>902</text:p>
          </table:table-cell>
          <table:table-cell table:style-name="ce12" office:value-type="string" calcext:value-type="string">
            <text:p>MODIT GROUP S.R.L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5.4" calcext:value-type="float">
            <text:p>85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ODIT GROUP S.R.L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24.96" calcext:value-type="float">
            <text:p>1424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0.91" calcext:value-type="float">
            <text:p>140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52.5" calcext:value-type="float">
            <text:p>152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8.1" calcext:value-type="float">
            <text:p>128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0.91" calcext:value-type="float">
            <text:p>140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0.91" calcext:value-type="float">
            <text:p>140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8.1" calcext:value-type="float">
            <text:p>128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0.91" calcext:value-type="float">
            <text:p>140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23.28" calcext:value-type="float">
            <text:p>423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23.28" calcext:value-type="float">
            <text:p>423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PERSONALE SPORTELLO POLIFUNZION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23.28" calcext:value-type="float">
            <text:p>423,2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3" calcext:value-type="float">
            <text:p>903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94.37" calcext:value-type="float">
            <text:p>694,3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4" calcext:value-type="float">
            <text:p>9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94.16" calcext:value-type="float">
            <text:p>694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904" calcext:value-type="float">
            <text:p>904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94.25" calcext:value-type="float">
            <text:p>694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203.19" calcext:value-type="float">
            <text:p>1203,1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81.33" calcext:value-type="float">
            <text:p>1481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357.07" calcext:value-type="float">
            <text:p>1357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53" calcext:value-type="float">
            <text:p>1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872.58" calcext:value-type="float">
            <text:p>1872,5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621.91" calcext:value-type="float">
            <text:p>1621,9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872.3" calcext:value-type="float">
            <text:p>1872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174.78" calcext:value-type="float">
            <text:p>1174,7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7.46" calcext:value-type="float">
            <text:p>217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44.37" calcext:value-type="float">
            <text:p>1944,3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7.45" calcext:value-type="float">
            <text:p>217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44.25" calcext:value-type="float">
            <text:p>1944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28.4" calcext:value-type="float">
            <text:p>428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25.47" calcext:value-type="float">
            <text:p>625,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0.79" calcext:value-type="float">
            <text:p>50,7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01.53" calcext:value-type="float">
            <text:p>101,5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0.01" calcext:value-type="float">
            <text:p>0,0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2.4" calcext:value-type="float">
            <text:p>512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47.37" calcext:value-type="float">
            <text:p>1647,3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1.32" calcext:value-type="float">
            <text:p>251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.86" calcext:value-type="float">
            <text:p>4,8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2.49" calcext:value-type="float">
            <text:p>532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2.49" calcext:value-type="float">
            <text:p>532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02.22" calcext:value-type="float">
            <text:p>2502,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6" calcext:value-type="float">
            <text:p>19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6" calcext:value-type="float">
            <text:p>19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6" calcext:value-type="float">
            <text:p>19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0.45" calcext:value-type="float">
            <text:p>210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968.54" calcext:value-type="float">
            <text:p>17968,5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4.32" calcext:value-type="float">
            <text:p>434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4" calcext:value-type="float">
            <text:p>85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0.66" calcext:value-type="float">
            <text:p>40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005" calcext:value-type="float">
            <text:p>1005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7.62" calcext:value-type="float">
            <text:p>147,6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GRAFICA STAMPA RIVOLI S.N.C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0.15" calcext:value-type="float">
            <text:p>70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90.63" calcext:value-type="float">
            <text:p>190,6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68.78" calcext:value-type="float">
            <text:p>668,7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79.25" calcext:value-type="float">
            <text:p>579,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23.57" calcext:value-type="float">
            <text:p>623,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59.32" calcext:value-type="float">
            <text:p>659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382.45" calcext:value-type="float">
            <text:p>382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101" calcext:value-type="float">
            <text:p>1101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47.66" calcext:value-type="float">
            <text:p>747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97.5" calcext:value-type="float">
            <text:p>297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.5" calcext:value-type="float">
            <text:p>7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4.16" calcext:value-type="float">
            <text:p>34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1.45" calcext:value-type="float">
            <text:p>51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0" calcext:value-type="float">
            <text:p>11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07.36" calcext:value-type="float">
            <text:p>107,3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MONDOOFFICE S.R.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97" calcext:value-type="float">
            <text:p>39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TYLGRAFIX ITALIANA S.P.A.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4.24" calcext:value-type="float">
            <text:p>204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MONDOOFFICE S.R.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02.6" calcext:value-type="float">
            <text:p>402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0.98" calcext:value-type="float">
            <text:p>10,9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STYLGRAFIX ITALIANA S.P.A.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83.56" calcext:value-type="float">
            <text:p>183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MONDOOFFICE S.R.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96.94" calcext:value-type="float">
            <text:p>296,9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.29" calcext:value-type="float">
            <text:p>3,2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8.6" calcext:value-type="float">
            <text:p>38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3.42" calcext:value-type="float">
            <text:p>13,4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.59" calcext:value-type="float">
            <text:p>6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.08" calcext:value-type="float">
            <text:p>5,0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9.56" calcext:value-type="float">
            <text:p>119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1.31" calcext:value-type="float">
            <text:p>21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2.33" calcext:value-type="float">
            <text:p>702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7.52" calcext:value-type="float">
            <text:p>507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52" calcext:value-type="float">
            <text:p>19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1" calcext:value-type="float">
            <text:p>1201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4.1" calcext:value-type="float">
            <text:p>494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4" calcext:value-type="float">
            <text:p>1204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2.02" calcext:value-type="float">
            <text:p>782,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4" calcext:value-type="float">
            <text:p>1204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6.89" calcext:value-type="float">
            <text:p>336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0.93" calcext:value-type="float">
            <text:p>300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2.32" calcext:value-type="float">
            <text:p>762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2.33" calcext:value-type="float">
            <text:p>702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430.36" calcext:value-type="float">
            <text:p>18430,3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30" calcext:value-type="float">
            <text:p>79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02.22" calcext:value-type="float">
            <text:p>2502,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FASTWEB S.P.A.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0.45" calcext:value-type="float">
            <text:p>0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6" calcext:value-type="float">
            <text:p>1206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8.56" calcext:value-type="float">
            <text:p>508,5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9.24" calcext:value-type="float">
            <text:p>539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88" calcext:value-type="float">
            <text:p>126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4.82" calcext:value-type="float">
            <text:p>344,8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.37" calcext:value-type="float">
            <text:p>24,3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2.33" calcext:value-type="float">
            <text:p>512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174.47" calcext:value-type="float">
            <text:p>16174,4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5.07" calcext:value-type="float">
            <text:p>225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E-DISTRIBUZIONE S.P.A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4.93" calcext:value-type="float">
            <text:p>394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24.55" calcext:value-type="float">
            <text:p>7624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.27" calcext:value-type="float">
            <text:p>37,2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03.01" calcext:value-type="float">
            <text:p>603,0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.43" calcext:value-type="float">
            <text:p>43,4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5.07" calcext:value-type="float">
            <text:p>165,0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3.24" calcext:value-type="float">
            <text:p>703,2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11.65" calcext:value-type="float">
            <text:p>1811,6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2.71" calcext:value-type="float">
            <text:p>502,7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.64" calcext:value-type="float">
            <text:p>21,6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.88" calcext:value-type="float">
            <text:p>10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0.01" calcext:value-type="float">
            <text:p>0,0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30" calcext:value-type="float">
            <text:p>79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12.4" calcext:value-type="float">
            <text:p>512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52.68" calcext:value-type="float">
            <text:p>1952,6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51.22" calcext:value-type="float">
            <text:p>1651,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7.81" calcext:value-type="float">
            <text:p>257,8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7" calcext:value-type="float">
            <text:p>1207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4.46" calcext:value-type="float">
            <text:p>174,4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LEONARDI <text:s/>PIERO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60" calcext:value-type="float">
            <text:p>36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SPINELLI <text:s/>SILVIA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Z&amp;Z SERVICE DI ZAMBAIA CRISTIAN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56.2" calcext:value-type="float">
            <text:p>256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491.75" calcext:value-type="float">
            <text:p>491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372.49" calcext:value-type="float">
            <text:p>372,4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2600" calcext:value-type="float">
            <text:p>26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859.66" calcext:value-type="float">
            <text:p>859,6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99" calcext:value-type="float">
            <text:p>1100499</text:p>
          </table:table-cell>
          <table:table-cell table:style-name="ce12" office:value-type="string" calcext:value-type="string">
            <text:p>Altri premi di assicurazione n.a.c.</text:p>
          </table:table-cell>
          <table:table-cell table:style-name="ce12" office:value-type="float" office:value="4312.5" calcext:value-type="float">
            <text:p>4312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COMUNE DI VAL DELLA TORRE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109999" calcext:value-type="float">
            <text:p>1109999</text:p>
          </table:table-cell>
          <table:table-cell table:style-name="ce12" office:value-type="string" calcext:value-type="string">
            <text:p>Altre spese correnti n.a.c.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COMUNE DI PIANEZZA <text:s text:c="16"/>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1.76" calcext:value-type="float">
            <text:p>11,7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COMUNE DI BRUINO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GESTIONI.DOC <text:s/>S.R.L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5.88" calcext:value-type="float">
            <text:p>65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COMUNE DI BORGO A MOZZANO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0" calcext:value-type="float">
            <text:p>1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.5" calcext:value-type="float">
            <text:p>2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.5" calcext:value-type="float">
            <text:p>1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" calcext:value-type="float">
            <text:p>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209" calcext:value-type="float">
            <text:p>1209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7" calcext:value-type="float">
            <text:p>5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" calcext:value-type="float">
            <text:p>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58.6" calcext:value-type="float">
            <text:p>158,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CENTRI ANTIVIOLENZA E.M.M.A. ONLUS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325" calcext:value-type="float">
            <text:p>332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AG.DELLE ENTRATE/TORINO 1- UTDPT01 - SEZ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55.75" calcext:value-type="float">
            <text:p>455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AG.DELLE ENTRATE/TORINO 1- UTDPT01 - SEZ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208.75" calcext:value-type="float">
            <text:p>208,7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YEUILLAZ <text:s/>MARCO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3808.3" calcext:value-type="float">
            <text:p>3808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SERVETTI <text:s/>MARIA <text:s/>CHIARA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4613.31" calcext:value-type="float">
            <text:p>4613,3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969.71" calcext:value-type="float">
            <text:p>969,7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969.71" calcext:value-type="float">
            <text:p>969,7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843.3" calcext:value-type="float">
            <text:p>1843,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37.72" calcext:value-type="float">
            <text:p>337,7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VAL SERVICE PNEUMATICI <text:s text:c="1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0" calcext:value-type="float">
            <text:p>3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4.09" calcext:value-type="float">
            <text:p>114,0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CARROZZERIA SCHIAFONE N. &amp; C.-SNC <text:s/>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18.5" calcext:value-type="float">
            <text:p>218,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3" calcext:value-type="float">
            <text:p>11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.4" calcext:value-type="float">
            <text:p>24,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8.52" calcext:value-type="float">
            <text:p>208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4.1" calcext:value-type="float">
            <text:p>494,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74.33" calcext:value-type="float">
            <text:p>874,3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0.74" calcext:value-type="float">
            <text:p>40,74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402" calcext:value-type="float">
            <text:p>1402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8.16" calcext:value-type="float">
            <text:p>278,16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2.32" calcext:value-type="float">
            <text:p>762,3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.87" calcext:value-type="float">
            <text:p>4,87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.45" calcext:value-type="float">
            <text:p>24,4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8.52" calcext:value-type="float">
            <text:p>208,5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4.59" calcext:value-type="float">
            <text:p>384,5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3.93" calcext:value-type="float">
            <text:p>313,93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" calcext:value-type="float">
            <text:p>12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6.89" calcext:value-type="float">
            <text:p>336,89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95.55" calcext:value-type="float">
            <text:p>3795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DIVITECH S.P.A.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20" calcext:value-type="float">
            <text:p>7320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95.55" calcext:value-type="float">
            <text:p>3795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PROJECT AUTOMATION S.P.A.</text:p>
          </table:table-cell>
          <table:table-cell table:style-name="ce15" office:value-type="date" office:date-value="2021-11-29" calcext:value-type="date">
            <text:p>2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95.55" calcext:value-type="float">
            <text:p>3795,5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INFO CAMERE S.P.A. <text:s text:c="16"/>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54.2" calcext:value-type="float">
            <text:p>1354,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ESORERIA PROVINCIALE DELLO STATO <text:s/>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70.61" calcext:value-type="float">
            <text:p>6770,61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29.15" calcext:value-type="float">
            <text:p>2029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29.15" calcext:value-type="float">
            <text:p>2029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15" calcext:value-type="float">
            <text:p>67,1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718.02" calcext:value-type="float">
            <text:p>718,02</text:p>
          </table:table-cell>
          <table:table-cell table:number-columns-repeated="1017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1503" calcext:value-type="float">
            <text:p>1503</text:p>
          </table:table-cell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9" calcext:value-type="float">
            <text:p>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989.04" calcext:value-type="float">
            <text:p>1989,0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78.79" calcext:value-type="float">
            <text:p>478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I.TI.ESSE S.R.L. <text:s text:c="17"/>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27" calcext:value-type="float">
            <text:p>42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I.TI.ESSE S.R.L. <text:s text:c="17"/>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647" calcext:value-type="float">
            <text:p>16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RROZZERIA LA GENERALA DI LASALVIA VINC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6.88" calcext:value-type="float">
            <text:p>66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ANOTTI SERGIO - ELETTRAUTO <text:s text:c="6"/>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83.12" calcext:value-type="float">
            <text:p>483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A MATTINA ANGELO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36" calcext:value-type="float">
            <text:p>1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6211.31" calcext:value-type="float">
            <text:p>36211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6135.47" calcext:value-type="float">
            <text:p>36135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1357.86" calcext:value-type="float">
            <text:p>31357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369.98" calcext:value-type="float">
            <text:p>2369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1900.26" calcext:value-type="float">
            <text:p>21900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9478.34" calcext:value-type="float">
            <text:p>29478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977.53" calcext:value-type="float">
            <text:p>7977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823.09" calcext:value-type="float">
            <text:p>7823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266.66" calcext:value-type="float">
            <text:p>2266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9345.18" calcext:value-type="float">
            <text:p>19345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259.18" calcext:value-type="float">
            <text:p>3259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2829.07" calcext:value-type="float">
            <text:p>2829,0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588.79" calcext:value-type="float">
            <text:p>588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956.23" calcext:value-type="float">
            <text:p>3956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491.43" calcext:value-type="float">
            <text:p>1491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2923.75" calcext:value-type="float">
            <text:p>32923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250.1" calcext:value-type="float">
            <text:p>3250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214.17" calcext:value-type="float">
            <text:p>3214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513.75" calcext:value-type="float">
            <text:p>513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8783.4" calcext:value-type="float">
            <text:p>8783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5229.36" calcext:value-type="float">
            <text:p>5229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3611.04" calcext:value-type="float">
            <text:p>3611,0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19" calcext:value-type="float">
            <text:p>1030219</text:p>
          </table:table-cell>
          <table:table-cell table:style-name="ce12" office:value-type="string" calcext:value-type="string">
            <text:p>Servizi informatici e di telecomunicazioni</text:p>
          </table:table-cell>
          <table:table-cell table:style-name="ce12" office:value-type="float" office:value="326.2" calcext:value-type="float">
            <text:p>326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.65" calcext:value-type="float">
            <text:p>6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LEPASS S.P.A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.65" calcext:value-type="float">
            <text:p>6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RROZZERIA SCHIAFONE N. &amp; C.-SNC <text:s/>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9494.74" calcext:value-type="float">
            <text:p>9494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RROZZERIA SCHIAFONE N. &amp; C.-SNC <text:s/>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77.2" calcext:value-type="float">
            <text:p>377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0-08" calcext:value-type="date">
            <text:p>08/10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284.8" calcext:value-type="float">
            <text:p>284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227.8" calcext:value-type="float">
            <text:p>227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128.9" calcext:value-type="float">
            <text:p>128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RANDINI <text:s/>ALESSIO</text:p>
          </table:table-cell>
          <table:table-cell table:style-name="ce15" office:value-type="date" office:date-value="2021-11-08" calcext:value-type="date">
            <text:p>08/11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47.6" calcext:value-type="float">
            <text:p>4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99.67" calcext:value-type="float">
            <text:p>99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REDITORI DIVERSI <text:s text:c="17"/>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231.7" calcext:value-type="float">
            <text:p>231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5179" calcext:value-type="float">
            <text:p>51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873.08" calcext:value-type="float">
            <text:p>1873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0440.23" calcext:value-type="float">
            <text:p>90440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864.55" calcext:value-type="float">
            <text:p>1864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875.93" calcext:value-type="float">
            <text:p>1875,9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" calcext:value-type="float">
            <text:p>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4986.33" calcext:value-type="float">
            <text:p>174986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1144.46" calcext:value-type="float">
            <text:p>91144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2193.79" calcext:value-type="float">
            <text:p>22193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6.98" calcext:value-type="float">
            <text:p>16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556.6" calcext:value-type="float">
            <text:p>2556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69.65" calcext:value-type="float">
            <text:p>169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40.9" calcext:value-type="float">
            <text:p>340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2181.72" calcext:value-type="float">
            <text:p>22181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.41" calcext:value-type="float">
            <text:p>17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570.82" calcext:value-type="float">
            <text:p>2570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4.8" calcext:value-type="float">
            <text:p>174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161.91" calcext:value-type="float">
            <text:p>1161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537.97" calcext:value-type="float">
            <text:p>1537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161.91" calcext:value-type="float">
            <text:p>1161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785.54" calcext:value-type="float">
            <text:p>7785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799.6" calcext:value-type="float">
            <text:p>779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806.83" calcext:value-type="float">
            <text:p>7806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5.36" calcext:value-type="float">
            <text:p>35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5.36" calcext:value-type="float">
            <text:p>35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9.75" calcext:value-type="float">
            <text:p>29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.08" calcext:value-type="float">
            <text:p>7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6.95" calcext:value-type="float">
            <text:p>26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70.27" calcext:value-type="float">
            <text:p>270,2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81.58" calcext:value-type="float">
            <text:p>281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.PA.S. S.N.C. DI TREVISAN LUIGI E ALES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7.4" calcext:value-type="float">
            <text:p>207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.66" calcext:value-type="float">
            <text:p>6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.B. AUTORIPARAZIONI DI BERTAIA LUCA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26.68" calcext:value-type="float">
            <text:p>426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ANOTTI SERGIO - ELETTRAUTO <text:s text:c="6"/>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7.1" calcext:value-type="float">
            <text:p>67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ANOTTI SERGIO - ELETTRAUTO <text:s text:c="6"/>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06.18" calcext:value-type="float">
            <text:p>206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ODIT GROUP S.R.L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9176.08" calcext:value-type="float">
            <text:p>19176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AAMA S.R.L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803.98" calcext:value-type="float">
            <text:p>803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ODIT GROUP S.R.L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60.63" calcext:value-type="float">
            <text:p>360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365.66" calcext:value-type="float">
            <text:p>1365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804.34" calcext:value-type="float">
            <text:p>1804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UWAIT PETROLEUM ITALIA S.P.A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77.96" calcext:value-type="float">
            <text:p>1177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O PIPARO S.A.S. DI PIUMATTI LUCIANA &amp; C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104" calcext:value-type="float">
            <text:p>1030104</text:p>
          </table:table-cell>
          <table:table-cell table:style-name="ce12" office:value-type="string" calcext:value-type="string">
            <text:p>Armi e materiale per usi militari, ordine pubblico, sicurezza</text:p>
          </table:table-cell>
          <table:table-cell table:style-name="ce12" office:value-type="float" office:value="1732.4" calcext:value-type="float">
            <text:p>1732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MERIA LORENZONI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30104" calcext:value-type="float">
            <text:p>1030104</text:p>
          </table:table-cell>
          <table:table-cell table:style-name="ce12" office:value-type="string" calcext:value-type="string">
            <text:p>Armi e materiale per usi militari, ordine pubblico, sicurezza</text:p>
          </table:table-cell>
          <table:table-cell table:style-name="ce12" office:value-type="float" office:value="3780" calcext:value-type="float">
            <text:p>378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MUNE DI TORINO <text:s text:c="18"/>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30104" calcext:value-type="float">
            <text:p>1030104</text:p>
          </table:table-cell>
          <table:table-cell table:style-name="ce12" office:value-type="string" calcext:value-type="string">
            <text:p>Armi e materiale per usi militari, ordine pubblico, sicurezza</text:p>
          </table:table-cell>
          <table:table-cell table:style-name="ce12" office:value-type="float" office:value="264.6" calcext:value-type="float">
            <text:p>264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2" calcext:value-type="float">
            <text:p>1030202</text:p>
          </table:table-cell>
          <table:table-cell table:style-name="ce12" office:value-type="string" calcext:value-type="string">
            <text:p>Organizzazione eventi, pubblicita' e servizi per trasferta</text:p>
          </table:table-cell>
          <table:table-cell table:style-name="ce12" office:value-type="float" office:value="22.86" calcext:value-type="float">
            <text:p>22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02" calcext:value-type="float">
            <text:p>1030202</text:p>
          </table:table-cell>
          <table:table-cell table:style-name="ce12" office:value-type="string" calcext:value-type="string">
            <text:p>Organizzazione eventi, pubblicita' e servizi per trasferta</text:p>
          </table:table-cell>
          <table:table-cell table:style-name="ce12" office:value-type="float" office:value="16" calcext:value-type="float">
            <text:p>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ZIA MUNICIPALE <text:s text:c="6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2" calcext:value-type="float">
            <text:p>1030202</text:p>
          </table:table-cell>
          <table:table-cell table:style-name="ce12" office:value-type="string" calcext:value-type="string">
            <text:p>Organizzazione eventi, pubblicita' e servizi per trasferta</text:p>
          </table:table-cell>
          <table:table-cell table:style-name="ce12" office:value-type="float" office:value="72.81" calcext:value-type="float">
            <text:p>72,8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202" calcext:value-type="float">
            <text:p>1030202</text:p>
          </table:table-cell>
          <table:table-cell table:style-name="ce12" office:value-type="string" calcext:value-type="string">
            <text:p>Organizzazione eventi, pubblicita' e servizi per trasferta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296.97" calcext:value-type="float">
            <text:p>296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959.14" calcext:value-type="float">
            <text:p>959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800.52" calcext:value-type="float">
            <text:p>800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948.61" calcext:value-type="float">
            <text:p>948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9958.23" calcext:value-type="float">
            <text:p>9958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DELLE ENTRATE-RISCOSSIONE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7.37" calcext:value-type="float">
            <text:p>7,3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4461.52" calcext:value-type="float">
            <text:p>4461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858.64" calcext:value-type="float">
            <text:p>858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886.71" calcext:value-type="float">
            <text:p>886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217.3" calcext:value-type="float">
            <text:p>1217,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985.09" calcext:value-type="float">
            <text:p>1985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<text:s/>S.R.L.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1686.66" calcext:value-type="float">
            <text:p>1686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4644.7" calcext:value-type="float">
            <text:p>4644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524.84" calcext:value-type="float">
            <text:p>524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3383.23" calcext:value-type="float">
            <text:p>3383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C.A. S.R.L. <text:s text:c="21"/>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3" calcext:value-type="float">
            <text:p>1030203</text:p>
          </table:table-cell>
          <table:table-cell table:style-name="ce12" office:value-type="string" calcext:value-type="string">
            <text:p>Aggi di riscossione</text:p>
          </table:table-cell>
          <table:table-cell table:style-name="ce12" office:value-type="float" office:value="3235.29" calcext:value-type="float">
            <text:p>3235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IVITECH S.P.A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797" calcext:value-type="float">
            <text:p>107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65" calcext:value-type="float">
            <text:p>74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34" calcext:value-type="float">
            <text:p>80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24" calcext:value-type="float">
            <text:p>77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36" calcext:value-type="float">
            <text:p>76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56" calcext:value-type="float">
            <text:p>62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.56" calcext:value-type="float">
            <text:p>81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4.05" calcext:value-type="float">
            <text:p>744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5.13" calcext:value-type="float">
            <text:p>695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60.37" calcext:value-type="float">
            <text:p>560,3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68" calcext:value-type="float">
            <text:p>62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4.96" calcext:value-type="float">
            <text:p>114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6.3" calcext:value-type="float">
            <text:p>86,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2.05" calcext:value-type="float">
            <text:p>42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.38" calcext:value-type="float">
            <text:p>90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3.63" calcext:value-type="float">
            <text:p>213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2.77" calcext:value-type="float">
            <text:p>172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41.55" calcext:value-type="float">
            <text:p>441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3.69" calcext:value-type="float">
            <text:p>363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6.31" calcext:value-type="float">
            <text:p>366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.18" calcext:value-type="float">
            <text:p>745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49.43" calcext:value-type="float">
            <text:p>1349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1.75" calcext:value-type="float">
            <text:p>351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0.06" calcext:value-type="float">
            <text:p>190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4.67" calcext:value-type="float">
            <text:p>174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3.64" calcext:value-type="float">
            <text:p>113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8.45" calcext:value-type="float">
            <text:p>78,4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0.64" calcext:value-type="float">
            <text:p>70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42" calcext:value-type="float">
            <text:p>78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86" calcext:value-type="float">
            <text:p>76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.78" calcext:value-type="float">
            <text:p>84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96" calcext:value-type="float">
            <text:p>76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65" calcext:value-type="float">
            <text:p>77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1" calcext:value-type="float">
            <text:p>78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65" calcext:value-type="float">
            <text:p>98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76" calcext:value-type="float">
            <text:p>97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33" calcext:value-type="float">
            <text:p>74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.77" calcext:value-type="float">
            <text:p>100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6814.95" calcext:value-type="float">
            <text:p>6814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76454.36" calcext:value-type="float">
            <text:p>76454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776.57" calcext:value-type="float">
            <text:p>12776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220.05" calcext:value-type="float">
            <text:p>3220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0636.67" calcext:value-type="float">
            <text:p>10636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NAVESANA MULTISERVICE S.R.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102.68" calcext:value-type="float">
            <text:p>1102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010" calcext:value-type="float">
            <text:p>201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0161.96" calcext:value-type="float">
            <text:p>70161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.05" calcext:value-type="float">
            <text:p>22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28" calcext:value-type="float">
            <text:p>26,2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63" calcext:value-type="float">
            <text:p>76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.94" calcext:value-type="float">
            <text:p>10,9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9.78" calcext:value-type="float">
            <text:p>129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20.57" calcext:value-type="float">
            <text:p>420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.59" calcext:value-type="float">
            <text:p>21,5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5.85" calcext:value-type="float">
            <text:p>535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4.39" calcext:value-type="float">
            <text:p>304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.95" calcext:value-type="float">
            <text:p>33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0.02" calcext:value-type="float">
            <text:p>380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9.46" calcext:value-type="float">
            <text:p>499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2" calcext:value-type="float">
            <text:p>67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0.37" calcext:value-type="float">
            <text:p>200,3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4.5" calcext:value-type="float">
            <text:p>204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4.83" calcext:value-type="float">
            <text:p>114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1.74" calcext:value-type="float">
            <text:p>331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.9" calcext:value-type="float">
            <text:p>81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8.91" calcext:value-type="float">
            <text:p>358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7.76" calcext:value-type="float">
            <text:p>147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7.33" calcext:value-type="float">
            <text:p>117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5.32" calcext:value-type="float">
            <text:p>205,3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8.08" calcext:value-type="float">
            <text:p>188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1.17" calcext:value-type="float">
            <text:p>201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8.99" calcext:value-type="float">
            <text:p>118,9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5.56" calcext:value-type="float">
            <text:p>185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98" calcext:value-type="float">
            <text:p>61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.64" calcext:value-type="float">
            <text:p>63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.17" calcext:value-type="float">
            <text:p>84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1" calcext:value-type="float">
            <text:p>77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7.18" calcext:value-type="float">
            <text:p>87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7.75" calcext:value-type="float">
            <text:p>87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43" calcext:value-type="float">
            <text:p>73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1.85" calcext:value-type="float">
            <text:p>101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5.05" calcext:value-type="float">
            <text:p>65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55" calcext:value-type="float">
            <text:p>75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.95" calcext:value-type="float">
            <text:p>83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.57" calcext:value-type="float">
            <text:p>83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ROMOTESTI S.R.L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6617.91" calcext:value-type="float">
            <text:p>16617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EDITORIALE CONTI S.N.C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879.49" calcext:value-type="float">
            <text:p>3879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MMEBI SRL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381.13" calcext:value-type="float">
            <text:p>3381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ANASSI LIBRERIE SRL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469.08" calcext:value-type="float">
            <text:p>5469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L PENNINO DI PETRACCINI MARIK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76.21" calcext:value-type="float">
            <text:p>76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URDOCCA <text:s/>ANGELO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3038.58" calcext:value-type="float">
            <text:p>13038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YBLOS S.A.S. DI PREGNOLATO CRISTINA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113.12" calcext:value-type="float">
            <text:p>1113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MMEBI SRL</text:p>
          </table:table-cell>
          <table:table-cell table:style-name="ce15" office:value-type="date" office:date-value="2021-12-06" calcext:value-type="date">
            <text:p>06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984.81" calcext:value-type="float">
            <text:p>5984,8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URDOCCA <text:s/>ANGELO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6.24" calcext:value-type="float">
            <text:p>36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14306.8" calcext:value-type="float">
            <text:p>14306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6190.09" calcext:value-type="float">
            <text:p>6190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95586.32" calcext:value-type="float">
            <text:p>95586,3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63423.58" calcext:value-type="float">
            <text:p>63423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44.88" calcext:value-type="float">
            <text:p>44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1.41" calcext:value-type="float">
            <text:p>121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7.73" calcext:value-type="float">
            <text:p>127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9.19" calcext:value-type="float">
            <text:p>739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83.15" calcext:value-type="float">
            <text:p>1483,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22" calcext:value-type="float">
            <text:p>31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28.79" calcext:value-type="float">
            <text:p>328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2.98" calcext:value-type="float">
            <text:p>212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.91" calcext:value-type="float">
            <text:p>100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4.68" calcext:value-type="float">
            <text:p>224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90.23" calcext:value-type="float">
            <text:p>1590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12" calcext:value-type="float">
            <text:p>31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23.72" calcext:value-type="float">
            <text:p>323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0" calcext:value-type="float">
            <text:p>1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6.17" calcext:value-type="float">
            <text:p>296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6.68" calcext:value-type="float">
            <text:p>216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93" calcext:value-type="float">
            <text:p>26,9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64.42" calcext:value-type="float">
            <text:p>964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.16" calcext:value-type="float">
            <text:p>27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2.18" calcext:value-type="float">
            <text:p>272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4.62" calcext:value-type="float">
            <text:p>304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45.2" calcext:value-type="float">
            <text:p>445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3.31" calcext:value-type="float">
            <text:p>113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196.7" calcext:value-type="float">
            <text:p>1196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9196.43" calcext:value-type="float">
            <text:p>29196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627.15" calcext:value-type="float">
            <text:p>4627,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294.91" calcext:value-type="float">
            <text:p>6294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7510.48" calcext:value-type="float">
            <text:p>7510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345.39" calcext:value-type="float">
            <text:p>3345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EMETRA SOCIETA' COOPERATIVA SOCIALE ON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957.86" calcext:value-type="float">
            <text:p>3957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MEC DI VIRGA GIOVANNI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250" calcext:value-type="float">
            <text:p>22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AMSIC ITALIA S.P.A.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0065" calcext:value-type="float">
            <text:p>100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AMSIC ITALIA S.P.A.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0252" calcext:value-type="float">
            <text:p>202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910" calcext:value-type="float">
            <text:p>191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1097.24" calcext:value-type="float">
            <text:p>21097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72.85" calcext:value-type="float">
            <text:p>1372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0.22" calcext:value-type="float">
            <text:p>850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62.44" calcext:value-type="float">
            <text:p>2562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09.34" calcext:value-type="float">
            <text:p>1709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1.27" calcext:value-type="float">
            <text:p>671,2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22.14" calcext:value-type="float">
            <text:p>522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2.29" calcext:value-type="float">
            <text:p>492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22.32" calcext:value-type="float">
            <text:p>422,3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7.57" calcext:value-type="float">
            <text:p>1267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52.65" calcext:value-type="float">
            <text:p>1052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1.87" calcext:value-type="float">
            <text:p>91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24.38" calcext:value-type="float">
            <text:p>324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2.82" calcext:value-type="float">
            <text:p>372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70.03" calcext:value-type="float">
            <text:p>570,0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6.43" calcext:value-type="float">
            <text:p>176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61.7" calcext:value-type="float">
            <text:p>861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8.28" calcext:value-type="float">
            <text:p>278,2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2" calcext:value-type="float">
            <text:p>67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8.66" calcext:value-type="float">
            <text:p>198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1.71" calcext:value-type="float">
            <text:p>91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6.1" calcext:value-type="float">
            <text:p>386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86" calcext:value-type="float">
            <text:p>82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0.25" calcext:value-type="float">
            <text:p>210,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8.44" calcext:value-type="float">
            <text:p>88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9.63" calcext:value-type="float">
            <text:p>119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42" calcext:value-type="float">
            <text:p>98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71" calcext:value-type="float">
            <text:p>124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7.78" calcext:value-type="float">
            <text:p>177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47" calcext:value-type="float">
            <text:p>74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.11" calcext:value-type="float">
            <text:p>122,1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53" calcext:value-type="float">
            <text:p>98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71" calcext:value-type="float">
            <text:p>124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.06" calcext:value-type="float">
            <text:p>90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31.56" calcext:value-type="float">
            <text:p>231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1.61" calcext:value-type="float">
            <text:p>161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9.13" calcext:value-type="float">
            <text:p>109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0.22" calcext:value-type="float">
            <text:p>220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54" calcext:value-type="float">
            <text:p>98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04" calcext:value-type="float">
            <text:p>74,0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6.72" calcext:value-type="float">
            <text:p>86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45" calcext:value-type="float">
            <text:p>78,4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.36" calcext:value-type="float">
            <text:p>79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.95" calcext:value-type="float">
            <text:p>81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43" calcext:value-type="float">
            <text:p>75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07" calcext:value-type="float">
            <text:p>76,0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9.55" calcext:value-type="float">
            <text:p>129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3.57" calcext:value-type="float">
            <text:p>393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82" calcext:value-type="float">
            <text:p>75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53" calcext:value-type="float">
            <text:p>78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0.14" calcext:value-type="float">
            <text:p>100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7.38" calcext:value-type="float">
            <text:p>117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.08" calcext:value-type="float">
            <text:p>18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4.06" calcext:value-type="float">
            <text:p>744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7.51" calcext:value-type="float">
            <text:p>697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6.83" calcext:value-type="float">
            <text:p>56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27.34" calcext:value-type="float">
            <text:p>1727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4.95" calcext:value-type="float">
            <text:p>114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5.22" calcext:value-type="float">
            <text:p>155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1.76" calcext:value-type="float">
            <text:p>311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41.56" calcext:value-type="float">
            <text:p>441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9.54" calcext:value-type="float">
            <text:p>279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63" calcext:value-type="float">
            <text:p>74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2.48" calcext:value-type="float">
            <text:p>792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.67" calcext:value-type="float">
            <text:p>62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3.05" calcext:value-type="float">
            <text:p>223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7.55" calcext:value-type="float">
            <text:p>227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6.83" calcext:value-type="float">
            <text:p>306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8.51" calcext:value-type="float">
            <text:p>168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5.75" calcext:value-type="float">
            <text:p>225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84" calcext:value-type="float">
            <text:p>124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34.83" calcext:value-type="float">
            <text:p>234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3.43" calcext:value-type="float">
            <text:p>313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28.75" calcext:value-type="float">
            <text:p>628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21" calcext:value-type="float">
            <text:p>3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0.41" calcext:value-type="float">
            <text:p>110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45.98" calcext:value-type="float">
            <text:p>1345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19.19" calcext:value-type="float">
            <text:p>1419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09" calcext:value-type="float">
            <text:p>75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6.94" calcext:value-type="float">
            <text:p>86,9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19" calcext:value-type="float">
            <text:p>77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19" calcext:value-type="float">
            <text:p>77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.06" calcext:value-type="float">
            <text:p>79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14" calcext:value-type="float">
            <text:p>75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51" calcext:value-type="float">
            <text:p>76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84" calcext:value-type="float">
            <text:p>78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2.01" calcext:value-type="float">
            <text:p>122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1.86" calcext:value-type="float">
            <text:p>391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7.6" calcext:value-type="float">
            <text:p>97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26" calcext:value-type="float">
            <text:p>75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9.61" calcext:value-type="float">
            <text:p>249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2" calcext:value-type="float">
            <text:p>98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58" calcext:value-type="float">
            <text:p>47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.97" calcext:value-type="float">
            <text:p>74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6.5" calcext:value-type="float">
            <text:p>286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82" calcext:value-type="float">
            <text:p>99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.65" calcext:value-type="float">
            <text:p>75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68" calcext:value-type="float">
            <text:p>47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1.35" calcext:value-type="float">
            <text:p>21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4.15" calcext:value-type="float">
            <text:p>14,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5.99" calcext:value-type="float">
            <text:p>25,9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33.26" calcext:value-type="float">
            <text:p>233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4.66" calcext:value-type="float">
            <text:p>54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19.6" calcext:value-type="float">
            <text:p>21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0.17" calcext:value-type="float">
            <text:p>110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76.86" calcext:value-type="float">
            <text:p>76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7.83" calcext:value-type="float">
            <text:p>57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5.38" calcext:value-type="float">
            <text:p>25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5.01" calcext:value-type="float">
            <text:p>45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1.86" calcext:value-type="float">
            <text:p>91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20.72" calcext:value-type="float">
            <text:p>120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5.29" calcext:value-type="float">
            <text:p>115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68.36" calcext:value-type="float">
            <text:p>168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10.41" calcext:value-type="float">
            <text:p>110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6.24" calcext:value-type="float">
            <text:p>46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6.24" calcext:value-type="float">
            <text:p>46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53.93" calcext:value-type="float">
            <text:p>153,9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801" calcext:value-type="float">
            <text:p>18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53.88" calcext:value-type="float">
            <text:p>1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850.89" calcext:value-type="float">
            <text:p>1850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53.83" calcext:value-type="float">
            <text:p>153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759.9" calcext:value-type="float">
            <text:p>1759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HI.ME S.R.L.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3087.13" calcext:value-type="float">
            <text:p>13087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HI.ME S.R.L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5268.75" calcext:value-type="float">
            <text:p>15268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HI.ME S.R.L.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5268.75" calcext:value-type="float">
            <text:p>15268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HI.ME S.R.L.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4735" calcext:value-type="float">
            <text:p>147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PIERO GOBETTI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1561" calcext:value-type="float">
            <text:p>15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PRIMO LEVI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1427" calcext:value-type="float">
            <text:p>142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MATTEOTTI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1161" calcext:value-type="float">
            <text:p>11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STATALE G. GOZZANO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851" calcext:value-type="float">
            <text:p>8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.S. ATLETICA RIVOLI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1979" calcext:value-type="float">
            <text:p>19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ARROCCHIA SAN PAOLO APOSTOLO <text:s text:c="5"/>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1895" calcext:value-type="float">
            <text:p>18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BERNARDI SEMERIA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16080" calcext:value-type="float">
            <text:p>1608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TELLO DI RIVOLI-MUSEO ARTE CONT.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4680" calcext:value-type="float">
            <text:p>468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ARROCCHIA SAN BERNARDO <text:s text:c="11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10260" calcext:value-type="float">
            <text:p>1026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801.66" calcext:value-type="float">
            <text:p>801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97.44" calcext:value-type="float">
            <text:p>397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29219.48" calcext:value-type="float">
            <text:p>29219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8067.78" calcext:value-type="float">
            <text:p>58067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8640.14" calcext:value-type="float">
            <text:p>8640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ABORATORIO CHIMICO CAMERA COMM.TORINO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984.31" calcext:value-type="float">
            <text:p>1984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850.02" calcext:value-type="float">
            <text:p>2850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6869.92" calcext:value-type="float">
            <text:p>66869,9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64700.64" calcext:value-type="float">
            <text:p>164700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398.58" calcext:value-type="float">
            <text:p>5398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746.3" calcext:value-type="float">
            <text:p>746,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9230.85" calcext:value-type="float">
            <text:p>19230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3967.04" calcext:value-type="float">
            <text:p>43967,0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686.38" calcext:value-type="float">
            <text:p>2686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8100.58" calcext:value-type="float">
            <text:p>18100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255.14" calcext:value-type="float">
            <text:p>2255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4750.59" calcext:value-type="float">
            <text:p>54750,5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3013.31" calcext:value-type="float">
            <text:p>123013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INEA AZZURRA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000" calcext:value-type="float">
            <text:p>11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INEA AZZURRA S.R.L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000" calcext:value-type="float">
            <text:p>11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HI.ME S.R.L.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111.74" calcext:value-type="float">
            <text:p>12111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HI.ME S.R.L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3087.13" calcext:value-type="float">
            <text:p>13087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INEA AZZURRA S.R.L.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000" calcext:value-type="float">
            <text:p>11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35.65" calcext:value-type="float">
            <text:p>335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3.21" calcext:value-type="float">
            <text:p>33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75.38" calcext:value-type="float">
            <text:p>1775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2668.37" calcext:value-type="float">
            <text:p>22668,3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32.89" calcext:value-type="float">
            <text:p>332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5.58" calcext:value-type="float">
            <text:p>35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18.23" calcext:value-type="float">
            <text:p>318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5.58" calcext:value-type="float">
            <text:p>35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523.49" calcext:value-type="float">
            <text:p>3523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3650.98" calcext:value-type="float">
            <text:p>43650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74.75" calcext:value-type="float">
            <text:p>1774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3317.81" calcext:value-type="float">
            <text:p>23317,8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475.03" calcext:value-type="float">
            <text:p>5475,0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.14" calcext:value-type="float">
            <text:p>2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52.27" calcext:value-type="float">
            <text:p>652,2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0.36" calcext:value-type="float">
            <text:p>50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18.66" calcext:value-type="float">
            <text:p>418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1" calcext:value-type="float">
            <text:p>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.36" calcext:value-type="float">
            <text:p>21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2.72" calcext:value-type="float">
            <text:p>42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615.71" calcext:value-type="float">
            <text:p>5615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.14" calcext:value-type="float">
            <text:p>2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33.42" calcext:value-type="float">
            <text:p>633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0.38" calcext:value-type="float">
            <text:p>50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18.66" calcext:value-type="float">
            <text:p>418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.36" calcext:value-type="float">
            <text:p>21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EDUCATIV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6.24" calcext:value-type="float">
            <text:p>46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PIERO GOBETTI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5621" calcext:value-type="float">
            <text:p>56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STATALE G. GOZZANO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3064" calcext:value-type="float">
            <text:p>30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MATTEOTTI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4177" calcext:value-type="float">
            <text:p>41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COMPRENSIVO PRIMO LEVI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40101" calcext:value-type="float">
            <text:p>1040101</text:p>
          </table:table-cell>
          <table:table-cell table:style-name="ce12" office:value-type="string" calcext:value-type="string">
            <text:p>Trasferimenti correnti a Amministrazioni Centrali</text:p>
          </table:table-cell>
          <table:table-cell table:style-name="ce12" office:value-type="float" office:value="5138" calcext:value-type="float">
            <text:p>51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2270.47" calcext:value-type="float">
            <text:p>2270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62.81" calcext:value-type="float">
            <text:p>162,8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808.9" calcext:value-type="float">
            <text:p>8808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5.44" calcext:value-type="float">
            <text:p>175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6.82" calcext:value-type="float">
            <text:p>176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534.63" calcext:value-type="float">
            <text:p>17534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807.77" calcext:value-type="float">
            <text:p>8807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38.63" calcext:value-type="float">
            <text:p>2138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.22" calcext:value-type="float">
            <text:p>3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64.34" calcext:value-type="float">
            <text:p>64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85.49" calcext:value-type="float">
            <text:p>285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2.17" calcext:value-type="float">
            <text:p>32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138.33" calcext:value-type="float">
            <text:p>2138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85.52" calcext:value-type="float">
            <text:p>285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.22" calcext:value-type="float">
            <text:p>3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2.17" calcext:value-type="float">
            <text:p>32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05.83" calcext:value-type="float">
            <text:p>205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05.83" calcext:value-type="float">
            <text:p>205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BIBLIOTECA E CULTUR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05.83" calcext:value-type="float">
            <text:p>205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63.67" calcext:value-type="float">
            <text:p>763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63.69" calcext:value-type="float">
            <text:p>763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63.8" calcext:value-type="float">
            <text:p>763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89.19" calcext:value-type="float">
            <text:p>289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361.62" calcext:value-type="float">
            <text:p>1361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ANASSI LIBRERIE SR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068.29" calcext:value-type="float">
            <text:p>3068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VDSAT SNC DI MANNI FREDIANO &amp; C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634.37" calcext:value-type="float">
            <text:p>634,3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24.37" calcext:value-type="float">
            <text:p>124,3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431.52" calcext:value-type="float">
            <text:p>431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YBLOS S.A.S. DI PREGNOLATO CRISTINA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068.25" calcext:value-type="float">
            <text:p>3068,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33X3 SNC DI MONEA ANIT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068.29" calcext:value-type="float">
            <text:p>3068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01.49" calcext:value-type="float">
            <text:p>201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518.94" calcext:value-type="float">
            <text:p>518,9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567.47" calcext:value-type="float">
            <text:p>567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97.81" calcext:value-type="float">
            <text:p>97,8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28.08" calcext:value-type="float">
            <text:p>328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86.58" calcext:value-type="float">
            <text:p>86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157.39" calcext:value-type="float">
            <text:p>157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44.89" calcext:value-type="float">
            <text:p>244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64.72" calcext:value-type="float">
            <text:p>264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301.08" calcext:value-type="float">
            <text:p>301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508.19" calcext:value-type="float">
            <text:p>508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861.68" calcext:value-type="float">
            <text:p>861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635.54" calcext:value-type="float">
            <text:p>635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ERMINAL VIDEO ITALIA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101" calcext:value-type="float">
            <text:p>1030101</text:p>
          </table:table-cell>
          <table:table-cell table:style-name="ce12" office:value-type="string" calcext:value-type="string">
            <text:p>Giornali, riviste e pubblicazioni</text:p>
          </table:table-cell>
          <table:table-cell table:style-name="ce12" office:value-type="float" office:value="2789.76" calcext:value-type="float">
            <text:p>2789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ORGI S.R.L. <text:s text:c="22"/>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70.88" calcext:value-type="float">
            <text:p>370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76.55" calcext:value-type="float">
            <text:p>176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9.31" calcext:value-type="float">
            <text:p>69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.33" calcext:value-type="float">
            <text:p>9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IGIO <text:s/>MASSIMO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80.56" calcext:value-type="float">
            <text:p>180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52.5" calcext:value-type="float">
            <text:p>152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ONDOOFFICE S.R.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0.27" calcext:value-type="float">
            <text:p>90,2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30202" calcext:value-type="float">
            <text:p>1030202</text:p>
          </table:table-cell>
          <table:table-cell table:style-name="ce12" office:value-type="string" calcext:value-type="string">
            <text:p>Organizzazione eventi, pubblicita' e servizi per trasferta</text:p>
          </table:table-cell>
          <table:table-cell table:style-name="ce12" office:value-type="float" office:value="38.8" calcext:value-type="float">
            <text:p>38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7.23" calcext:value-type="float">
            <text:p>277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7" calcext:value-type="float">
            <text:p>73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8.76" calcext:value-type="float">
            <text:p>108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54" calcext:value-type="float">
            <text:p>98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82" calcext:value-type="float">
            <text:p>67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74.71" calcext:value-type="float">
            <text:p>574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82" calcext:value-type="float">
            <text:p>67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6.32" calcext:value-type="float">
            <text:p>436,3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05.74" calcext:value-type="float">
            <text:p>405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7.99" calcext:value-type="float">
            <text:p>117,9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0-27" calcext:value-type="date">
            <text:p>27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6.12" calcext:value-type="float">
            <text:p>906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27" calcext:value-type="date">
            <text:p>27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2.74" calcext:value-type="float">
            <text:p>832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27" calcext:value-type="date">
            <text:p>27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64" calcext:value-type="float">
            <text:p>77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9.21" calcext:value-type="float">
            <text:p>49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7.85" calcext:value-type="float">
            <text:p>997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7.48" calcext:value-type="float">
            <text:p>827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6" calcext:value-type="float">
            <text:p>1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1.14" calcext:value-type="float">
            <text:p>261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1.61" calcext:value-type="float">
            <text:p>171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03.85" calcext:value-type="float">
            <text:p>1303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9" calcext:value-type="float">
            <text:p>61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13" calcext:value-type="float">
            <text:p>102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33" calcext:value-type="float">
            <text:p>61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7.02" calcext:value-type="float">
            <text:p>357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96" calcext:value-type="float">
            <text:p>82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11" calcext:value-type="float">
            <text:p>102,1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7.02" calcext:value-type="float">
            <text:p>357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5.38" calcext:value-type="float">
            <text:p>85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88" calcext:value-type="float">
            <text:p>12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1" calcext:value-type="float">
            <text:p>126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.33" calcext:value-type="float">
            <text:p>11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0.41" calcext:value-type="float">
            <text:p>170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.35" calcext:value-type="float">
            <text:p>20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1.71" calcext:value-type="float">
            <text:p>91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6.76" calcext:value-type="float">
            <text:p>136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3.68" calcext:value-type="float">
            <text:p>273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33.85" calcext:value-type="float">
            <text:p>333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68.86" calcext:value-type="float">
            <text:p>168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68.79" calcext:value-type="float">
            <text:p>1268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268.79" calcext:value-type="float">
            <text:p>1268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75.23" calcext:value-type="float">
            <text:p>275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75.26" calcext:value-type="float">
            <text:p>275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603.36" calcext:value-type="float">
            <text:p>1603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6.63" calcext:value-type="float">
            <text:p>66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LL IN 1 SRLS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093.12" calcext:value-type="float">
            <text:p>1093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LL IN 1 SRLS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093.12" calcext:value-type="float">
            <text:p>1093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.R. MULTISERVICE S.A.S. DI RUSSO ANTONI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951.6" calcext:value-type="float">
            <text:p>951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LL IN 1 SRLS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093.12" calcext:value-type="float">
            <text:p>1093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CI S.R.L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CI S.R.L.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73.2" calcext:value-type="float">
            <text:p>73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.R. MULTISERVICE S.A.S. DI RUSSO ANTONI</text:p>
          </table:table-cell>
          <table:table-cell table:style-name="ce15" office:value-type="date" office:date-value="2021-11-02" calcext:value-type="date">
            <text:p>02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395.73" calcext:value-type="float">
            <text:p>1395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CI S.R.L.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585.6" calcext:value-type="float">
            <text:p>585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00" calcext:value-type="float">
            <text:p>6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023.59" calcext:value-type="float">
            <text:p>3023,5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90" calcext:value-type="float">
            <text:p>29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8.91" calcext:value-type="float">
            <text:p>118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8.91" calcext:value-type="float">
            <text:p>118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OC EDUCATIONAL SOCIETA' COOP. SOCIALE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7642.08" calcext:value-type="float">
            <text:p>7642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OC EDUCATIONAL SOCIETA' COOP. SOCIALE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9201.24" calcext:value-type="float">
            <text:p>9201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OC EDUCATIONAL SOCIETA' COOP. SOCIALE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1188.74" calcext:value-type="float">
            <text:p>1188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OC EDUCATIONAL SOCIETA' COOP. SOCIALE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5986.95" calcext:value-type="float">
            <text:p>5986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OC EDUCATIONAL SOCIETA' COOP. SOCI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6" calcext:value-type="float">
            <text:p>1030216</text:p>
          </table:table-cell>
          <table:table-cell table:style-name="ce12" office:value-type="string" calcext:value-type="string">
            <text:p>Servizi amministrativi</text:p>
          </table:table-cell>
          <table:table-cell table:style-name="ce12" office:value-type="float" office:value="9882" calcext:value-type="float">
            <text:p>98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9000" calcext:value-type="float">
            <text:p>9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O MUSICALE "CITTA'DI RIVOLI"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1040104" calcext:value-type="float">
            <text:p>1040104</text:p>
          </table:table-cell>
          <table:table-cell table:style-name="ce12" office:value-type="string" calcext:value-type="string">
            <text:p>Trasferimenti correnti a organismi interni e/o unita' locali della amministrazione</text:p>
          </table:table-cell>
          <table:table-cell table:style-name="ce12" office:value-type="float" office:value="39000" calcext:value-type="float">
            <text:p>39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OCIAZIONE TRENO DELLA MEMORIA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2420" calcext:value-type="float">
            <text:p>242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89" calcext:value-type="float">
            <text:p>3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6.04" calcext:value-type="float">
            <text:p>376,0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4.81" calcext:value-type="float">
            <text:p>104,8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8.26" calcext:value-type="float">
            <text:p>108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3.95" calcext:value-type="float">
            <text:p>203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5.76" calcext:value-type="float">
            <text:p>455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21.71" calcext:value-type="float">
            <text:p>421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36" calcext:value-type="float">
            <text:p>67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.07" calcext:value-type="float">
            <text:p>8,0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9.64" calcext:value-type="float">
            <text:p>129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78" calcext:value-type="float">
            <text:p>30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6.63" calcext:value-type="float">
            <text:p>46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16" calcext:value-type="float">
            <text:p>30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00.31" calcext:value-type="float">
            <text:p>2600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89" calcext:value-type="float">
            <text:p>3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7.51" calcext:value-type="float">
            <text:p>417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.41" calcext:value-type="float">
            <text:p>102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92.88" calcext:value-type="float">
            <text:p>792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4.79" calcext:value-type="float">
            <text:p>214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5.74" calcext:value-type="float">
            <text:p>75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270.68" calcext:value-type="float">
            <text:p>3270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5.74" calcext:value-type="float">
            <text:p>75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5.74" calcext:value-type="float">
            <text:p>75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279.83" calcext:value-type="float">
            <text:p>5279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SPORT <text:s text:c="10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270.41" calcext:value-type="float">
            <text:p>3270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96.45" calcext:value-type="float">
            <text:p>796,4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39" calcext:value-type="float">
            <text:p>1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7.74" calcext:value-type="float">
            <text:p>27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93.41" calcext:value-type="float">
            <text:p>93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3.87" calcext:value-type="float">
            <text:p>13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796.38" calcext:value-type="float">
            <text:p>796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39" calcext:value-type="float">
            <text:p>1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93.42" calcext:value-type="float">
            <text:p>93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3.87" calcext:value-type="float">
            <text:p>13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16323.25" calcext:value-type="float">
            <text:p>16323,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7181.42" calcext:value-type="float">
            <text:p>7181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350" calcext:value-type="float">
            <text:p>3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RETE <text:s/>GIOVANNI</text:p>
          </table:table-cell>
          <table:table-cell table:style-name="ce15" office:value-type="date" office:date-value="2021-10-18" calcext:value-type="date">
            <text:p>18/10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6121.96" calcext:value-type="float">
            <text:p>6121,9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INTESI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320" calcext:value-type="float">
            <text:p>132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32.19" calcext:value-type="float">
            <text:p>832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3393.32" calcext:value-type="float">
            <text:p>13393,3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8764.72" calcext:value-type="float">
            <text:p>8764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MITATO U.I.S.P. VALLE SUSA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3570.31" calcext:value-type="float">
            <text:p>3570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OCIAZIONE SPORTIVA RIVOLI RUGBY 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994.23" calcext:value-type="float">
            <text:p>994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. SPORTIVA LIBERTAS NUOTO RIVOLI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1805.6" calcext:value-type="float">
            <text:p>1805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73" calcext:value-type="float">
            <text:p>19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7" calcext:value-type="float">
            <text:p>102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6.13" calcext:value-type="float">
            <text:p>636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16" calcext:value-type="float">
            <text:p>3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6.68" calcext:value-type="float">
            <text:p>286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11.73" calcext:value-type="float">
            <text:p>3511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4.62" calcext:value-type="float">
            <text:p>134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.56" calcext:value-type="float">
            <text:p>61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9.16" calcext:value-type="float">
            <text:p>109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.24" calcext:value-type="float">
            <text:p>2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0.04" calcext:value-type="float">
            <text:p>160,0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87" calcext:value-type="float">
            <text:p>77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8.47" calcext:value-type="float">
            <text:p>208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1.87" calcext:value-type="float">
            <text:p>151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9.66" calcext:value-type="float">
            <text:p>129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1.22" calcext:value-type="float">
            <text:p>261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2.11" calcext:value-type="float">
            <text:p>162,1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.52" calcext:value-type="float">
            <text:p>55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7.12" calcext:value-type="float">
            <text:p>207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63.33" calcext:value-type="float">
            <text:p>563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0.43" calcext:value-type="float">
            <text:p>730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6.69" calcext:value-type="float">
            <text:p>46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67.22" calcext:value-type="float">
            <text:p>267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53.43" calcext:value-type="float">
            <text:p>353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753.26" calcext:value-type="float">
            <text:p>8753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25.09" calcext:value-type="float">
            <text:p>1425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7.2" calcext:value-type="float">
            <text:p>817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97.54" calcext:value-type="float">
            <text:p>1697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70.34" calcext:value-type="float">
            <text:p>1670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8.31" calcext:value-type="float">
            <text:p>38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2.63" calcext:value-type="float">
            <text:p>27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5.56" calcext:value-type="float">
            <text:p>185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.39" calcext:value-type="float">
            <text:p>18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.59" calcext:value-type="float">
            <text:p>21,5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.1" calcext:value-type="float">
            <text:p>11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.94" calcext:value-type="float">
            <text:p>33,9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47" calcext:value-type="float">
            <text:p>17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0.56" calcext:value-type="float">
            <text:p>1240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28.4" calcext:value-type="float">
            <text:p>1328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2.1" calcext:value-type="float">
            <text:p>222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.58" calcext:value-type="float">
            <text:p>16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6.55" calcext:value-type="float">
            <text:p>206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.58" calcext:value-type="float">
            <text:p>16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38" calcext:value-type="float">
            <text:p>67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69.21" calcext:value-type="float">
            <text:p>1069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325.83" calcext:value-type="float">
            <text:p>6325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682.2" calcext:value-type="float">
            <text:p>5682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SI DESIGN DI EMANUELE CARCERANO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0" calcext:value-type="float">
            <text:p>3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325.83" calcext:value-type="float">
            <text:p>6325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325.83" calcext:value-type="float">
            <text:p>6325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325.83" calcext:value-type="float">
            <text:p>6325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AZIONE PROGETTO SCRL <text:s text:c="10"/>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420" calcext:value-type="float">
            <text:p>542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DUCIVICA - L'EDUCAZIONE CIVICA AI TEMPI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2243.5" calcext:value-type="float">
            <text:p>2243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RINO FIORI S.N.C. DI GIORGIO F.LLI &amp;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65" calcext:value-type="float">
            <text:p>1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OCIAZIONE ANCI PIEMONTE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40104" calcext:value-type="float">
            <text:p>1040104</text:p>
          </table:table-cell>
          <table:table-cell table:style-name="ce12" office:value-type="string" calcext:value-type="string">
            <text:p>Trasferimenti correnti a organismi interni e/o unita' locali della amministrazione</text:p>
          </table:table-cell>
          <table:table-cell table:style-name="ce12" office:value-type="float" office:value="5336" calcext:value-type="float">
            <text:p>53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71.85" calcext:value-type="float">
            <text:p>171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71.84" calcext:value-type="float">
            <text:p>171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1.46" calcext:value-type="float">
            <text:p>41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980.23" calcext:value-type="float">
            <text:p>1980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1.46" calcext:value-type="float">
            <text:p>41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1.46" calcext:value-type="float">
            <text:p>41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955.19" calcext:value-type="float">
            <text:p>3955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980.26" calcext:value-type="float">
            <text:p>1980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81.16" calcext:value-type="float">
            <text:p>481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6.92" calcext:value-type="float">
            <text:p>56,9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81.17" calcext:value-type="float">
            <text:p>481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6.92" calcext:value-type="float">
            <text:p>56,9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OLITICHE GIOVANILI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8.73" calcext:value-type="float">
            <text:p>48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71.84" calcext:value-type="float">
            <text:p>171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1388.03" calcext:value-type="float">
            <text:p>1388,0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URISMOVEST-CONS.PROMOZIONE/SVILUPPO TUR</text:p>
          </table:table-cell>
          <table:table-cell table:style-name="ce15" office:value-type="date" office:date-value="2021-10-29" calcext:value-type="date">
            <text:p>29/10/2021</text:p>
          </table:table-cell>
          <table:table-cell table:style-name="ce12" office:value-type="float" office:value="1040301" calcext:value-type="float">
            <text:p>1040301</text:p>
          </table:table-cell>
          <table:table-cell table:style-name="ce12" office:value-type="string" calcext:value-type="string">
            <text:p>Trasferimenti correnti a imprese controllate</text:p>
          </table:table-cell>
          <table:table-cell table:style-name="ce12" office:value-type="float" office:value="30000" calcext:value-type="float">
            <text:p>30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URISMO TORINO E PROVINCIA</text:p>
          </table:table-cell>
          <table:table-cell table:style-name="ce15" office:value-type="date" office:date-value="2021-11-12" calcext:value-type="date">
            <text:p>12/11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2000" calcext:value-type="float">
            <text:p>2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95" calcext:value-type="float">
            <text:p>4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22.05" calcext:value-type="float">
            <text:p>422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266.5" calcext:value-type="float">
            <text:p>1266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266.39" calcext:value-type="float">
            <text:p>1266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266.49" calcext:value-type="float">
            <text:p>1266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21.62" calcext:value-type="float">
            <text:p>121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21.62" calcext:value-type="float">
            <text:p>121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21.62" calcext:value-type="float">
            <text:p>121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13" calcext:value-type="float">
            <text:p>1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0-01" calcext:value-type="date">
            <text:p>01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KYOCERA DOCUMENT SOLUTIONS ITALIA S.P.A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484.85" calcext:value-type="float">
            <text:p>484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333.85" calcext:value-type="float">
            <text:p>333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2.5" calcext:value-type="float">
            <text:p>42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4.48" calcext:value-type="float">
            <text:p>174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4725.44" calcext:value-type="float">
            <text:p>14725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4.48" calcext:value-type="float">
            <text:p>174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4.48" calcext:value-type="float">
            <text:p>174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9378.46" calcext:value-type="float">
            <text:p>29378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PIANIFICAZIONE TERRITORIALE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4724.17" calcext:value-type="float">
            <text:p>14724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546.18" calcext:value-type="float">
            <text:p>3546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422.01" calcext:value-type="float">
            <text:p>422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13" calcext:value-type="float">
            <text:p>1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545.88" calcext:value-type="float">
            <text:p>3545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IORUCCI <text:s/>UGO</text:p>
          </table:table-cell>
          <table:table-cell table:style-name="ce15" office:value-type="date" office:date-value="2021-11-29" calcext:value-type="date">
            <text:p>29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00" calcext:value-type="float">
            <text:p>5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71.55" calcext:value-type="float">
            <text:p>1471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71.57" calcext:value-type="float">
            <text:p>1471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INTERCOMUNALE TORINESE <text:s text:c="2"/></text:p>
          </table:table-cell>
          <table:table-cell table:style-name="ce15" office:value-type="date" office:date-value="2021-11-26" calcext:value-type="date">
            <text:p>26/11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4240.46" calcext:value-type="float">
            <text:p>4240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1.35" calcext:value-type="float">
            <text:p>41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6.73" calcext:value-type="float">
            <text:p>26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920.69" calcext:value-type="float">
            <text:p>920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046.34" calcext:value-type="float">
            <text:p>3046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70.56" calcext:value-type="float">
            <text:p>1470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13" calcext:value-type="float">
            <text:p>17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.55" calcext:value-type="float">
            <text:p>21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6.39" calcext:value-type="float">
            <text:p>356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3.65" calcext:value-type="float">
            <text:p>253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6.28" calcext:value-type="float">
            <text:p>366,2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2.1" calcext:value-type="float">
            <text:p>72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7.2" calcext:value-type="float">
            <text:p>67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.97" calcext:value-type="float">
            <text:p>81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.35" calcext:value-type="float">
            <text:p>29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.91" calcext:value-type="float">
            <text:p>8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83" calcext:value-type="float">
            <text:p>82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4.36" calcext:value-type="float">
            <text:p>34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.92" calcext:value-type="float">
            <text:p>83,9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8.06" calcext:value-type="float">
            <text:p>128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5.86" calcext:value-type="float">
            <text:p>285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.69" calcext:value-type="float">
            <text:p>55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16" calcext:value-type="float">
            <text:p>3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8.38" calcext:value-type="float">
            <text:p>48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.16" calcext:value-type="float">
            <text:p>7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15" calcext:value-type="float">
            <text:p>3,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.84" calcext:value-type="float">
            <text:p>18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MUNE DI ALPIGNANO <text:s text:c="15"/>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.88" calcext:value-type="float">
            <text:p>5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7.45" calcext:value-type="float">
            <text:p>27,4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1.07" calcext:value-type="float">
            <text:p>41,0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2.17" calcext:value-type="float">
            <text:p>42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1.95" calcext:value-type="float">
            <text:p>31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4.77" calcext:value-type="float">
            <text:p>54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1.95" calcext:value-type="float">
            <text:p>31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42.17" calcext:value-type="float">
            <text:p>42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MUNE DI PINEROLO <text:s text:c="16"/></text:p>
          </table:table-cell>
          <table:table-cell table:style-name="ce15" office:value-type="date" office:date-value="2021-12-23" calcext:value-type="date">
            <text:p>23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0.18" calcext:value-type="float">
            <text:p>10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ZIENDA SPECIALE MULTISERVIZI <text:s text:c="5"/>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9" calcext:value-type="float">
            <text:p>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TEMISIA SCS ONLUS</text:p>
          </table:table-cell>
          <table:table-cell table:style-name="ce15" office:value-type="date" office:date-value="2021-11-30" calcext:value-type="date">
            <text:p>30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562" calcext:value-type="float">
            <text:p>25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7.44" calcext:value-type="float">
            <text:p>127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618.41" calcext:value-type="float">
            <text:p>5618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8.79" calcext:value-type="float">
            <text:p>128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8.79" calcext:value-type="float">
            <text:p>128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1176.17" calcext:value-type="float">
            <text:p>11176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616.98" calcext:value-type="float">
            <text:p>5616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367.83" calcext:value-type="float">
            <text:p>1367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60.07" calcext:value-type="float">
            <text:p>160,0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367.49" calcext:value-type="float">
            <text:p>1367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60.11" calcext:value-type="float">
            <text:p>160,1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8.7" calcext:value-type="float">
            <text:p>338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8.7" calcext:value-type="float">
            <text:p>338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AMBIENTE,SANITA'AMMINIST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338.7" calcext:value-type="float">
            <text:p>338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88.51" calcext:value-type="float">
            <text:p>488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88.39" calcext:value-type="float">
            <text:p>488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88.56" calcext:value-type="float">
            <text:p>488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AGO CASTELPASSERINO A.P.S.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1107.68" calcext:value-type="float">
            <text:p>1107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AGO CASTELPASSERINO A.P.S.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984.77" calcext:value-type="float">
            <text:p>984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22116.9" calcext:value-type="float">
            <text:p>22116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43688.06" calcext:value-type="float">
            <text:p>43688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22.08" calcext:value-type="float">
            <text:p>22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262" calcext:value-type="float">
            <text:p>2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6.5" calcext:value-type="float">
            <text:p>36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60.33" calcext:value-type="float">
            <text:p>160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03.65" calcext:value-type="float">
            <text:p>203,6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191.23" calcext:value-type="float">
            <text:p>1191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25.44" calcext:value-type="float">
            <text:p>425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95355.19" calcext:value-type="float">
            <text:p>95355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1268.61" calcext:value-type="float">
            <text:p>41268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 ALLA CITTA'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005.18" calcext:value-type="float">
            <text:p>5005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.09" calcext:value-type="float">
            <text:p>6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5.35" calcext:value-type="float">
            <text:p>15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2.85" calcext:value-type="float">
            <text:p>22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3.54" calcext:value-type="float">
            <text:p>33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IEMONTE RICAMBI SR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8.92" calcext:value-type="float">
            <text:p>38,9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LINICA CROCE BLU S.A.S. <text:s text:c="10"/>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11" calcext:value-type="float">
            <text:p>1030211</text:p>
          </table:table-cell>
          <table:table-cell table:style-name="ce12" office:value-type="string" calcext:value-type="string">
            <text:p>Prestazioni professionali e specialistiche</text:p>
          </table:table-cell>
          <table:table-cell table:style-name="ce12" office:value-type="float" office:value="179.99" calcext:value-type="float">
            <text:p>179,9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900" calcext:value-type="float">
            <text:p>9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20" calcext:value-type="float">
            <text:p>12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50" calcext:value-type="float">
            <text:p>2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LINICA CROCE BLU S.A.S. <text:s text:c="10"/>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622.4" calcext:value-type="float">
            <text:p>2622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OP.AGRIFOREST A.R.L. <text:s text:c="12"/>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925.7" calcext:value-type="float">
            <text:p>925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TYPICA COOP. SOC. ASSOC. CONSORZIO ONDA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17.14" calcext:value-type="float">
            <text:p>617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TYPICA COOP. SOC. ASSOC. CONSORZIO ONDA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17.14" calcext:value-type="float">
            <text:p>617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OP.AGRIFOREST A.R.L. <text:s text:c="12"/>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925.7" calcext:value-type="float">
            <text:p>925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TYPICA COOP. SOC. ASSOC. CONSORZIO ONDA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617.14" calcext:value-type="float">
            <text:p>617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4517.56" calcext:value-type="float">
            <text:p>4517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AGO CASTELPASSERINO A.P.S.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40401" calcext:value-type="float">
            <text:p>1040401</text:p>
          </table:table-cell>
          <table:table-cell table:style-name="ce12" office:value-type="string" calcext:value-type="string">
            <text:p>Trasferimenti correnti a Istituzioni Sociali Private </text:p>
          </table:table-cell>
          <table:table-cell table:style-name="ce12" office:value-type="float" office:value="583.12" calcext:value-type="float">
            <text:p>583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0.83" calcext:value-type="float">
            <text:p>310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21" calcext:value-type="float">
            <text:p>26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5.42" calcext:value-type="float">
            <text:p>115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1.19" calcext:value-type="float">
            <text:p>471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.73" calcext:value-type="float">
            <text:p>37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0.77" calcext:value-type="float">
            <text:p>160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67" calcext:value-type="float">
            <text:p>99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5.08" calcext:value-type="float">
            <text:p>95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8.25" calcext:value-type="float">
            <text:p>258,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8.71" calcext:value-type="float">
            <text:p>48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68.48" calcext:value-type="float">
            <text:p>1368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.59" calcext:value-type="float">
            <text:p>14,5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5.22" calcext:value-type="float">
            <text:p>95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1839.88" calcext:value-type="float">
            <text:p>1839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RICICLO S.C.S.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189.09" calcext:value-type="float">
            <text:p>5189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RICICLO S.C.S.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189.09" calcext:value-type="float">
            <text:p>5189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8.91" calcext:value-type="float">
            <text:p>118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ENTRO INTERCOMUN.IGIENE URBANA SPA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70070.52" calcext:value-type="float">
            <text:p>470070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RICICLO S.C.S.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189.09" calcext:value-type="float">
            <text:p>5189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8" calcext:value-type="float">
            <text:p>1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IRRIGUO E MIGLIOR.BEALERA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91" calcext:value-type="float">
            <text:p>35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MUNE DI TORINO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1" calcext:value-type="float">
            <text:p>1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14094.87" calcext:value-type="float">
            <text:p>14094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18642.13" calcext:value-type="float">
            <text:p>18642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IEMONTE RICAMBI SRL</text:p>
          </table:table-cell>
          <table:table-cell table:style-name="ce15" office:value-type="date" office:date-value="2021-11-18" calcext:value-type="date">
            <text:p>18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4.68" calcext:value-type="float">
            <text:p>44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623" calcext:value-type="float">
            <text:p>6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400" calcext:value-type="float">
            <text:p>4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0" calcext:value-type="float">
            <text:p>4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AT 2000 RICAMBI SRL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0.4" calcext:value-type="float">
            <text:p>30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TE FERROVIARIA ITALIANA S.P.A. <text:s text:c="2"/>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73.24" calcext:value-type="float">
            <text:p>273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TE FERROVIARIA ITALIANA S.P.A. <text:s text:c="2"/>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12.06" calcext:value-type="float">
            <text:p>212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TE FERROVIARIA ITALIANA S.P.A. <text:s text:c="2"/>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.45" calcext:value-type="float">
            <text:p>98,4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2.02" calcext:value-type="float">
            <text:p>152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4" calcext:value-type="float">
            <text:p>1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8" calcext:value-type="float">
            <text:p>1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IRRIGUO E MIGLIOR.BEALERA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91" calcext:value-type="float">
            <text:p>35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777.3" calcext:value-type="float">
            <text:p>777,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3748.9" calcext:value-type="float">
            <text:p>143748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SOLE SRL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SOLE SRL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5.82" calcext:value-type="float">
            <text:p>25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5.82" calcext:value-type="float">
            <text:p>25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25.82" calcext:value-type="float">
            <text:p>25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04.32" calcext:value-type="float">
            <text:p>704,3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695.45" calcext:value-type="float">
            <text:p>695,4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704.12" calcext:value-type="float">
            <text:p>704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.06" calcext:value-type="float">
            <text:p>7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.1" calcext:value-type="float">
            <text:p>11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9.84" calcext:value-type="float">
            <text:p>19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9.23" calcext:value-type="float">
            <text:p>109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38.02" calcext:value-type="float">
            <text:p>1238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11" calcext:value-type="float">
            <text:p>82,1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0.48" calcext:value-type="float">
            <text:p>50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.53" calcext:value-type="float">
            <text:p>11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.63" calcext:value-type="float">
            <text:p>16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.56" calcext:value-type="float">
            <text:p>90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.39" calcext:value-type="float">
            <text:p>54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.35" calcext:value-type="float">
            <text:p>16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4.82" calcext:value-type="float">
            <text:p>104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6.56" calcext:value-type="float">
            <text:p>176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109.53" calcext:value-type="float">
            <text:p>8109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6.56" calcext:value-type="float">
            <text:p>176,5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77.75" calcext:value-type="float">
            <text:p>177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6098.86" calcext:value-type="float">
            <text:p>16098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. TECNICO DEL TRAFFICO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107.88" calcext:value-type="float">
            <text:p>8107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72.44" calcext:value-type="float">
            <text:p>1972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30.28" calcext:value-type="float">
            <text:p>230,2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47.26" calcext:value-type="float">
            <text:p>1947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230.33" calcext:value-type="float">
            <text:p>230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62705.54" calcext:value-type="float">
            <text:p>62705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6351.95" calcext:value-type="float">
            <text:p>6351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98529.19" calcext:value-type="float">
            <text:p>98529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1608.48" calcext:value-type="float">
            <text:p>1608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8620.01" calcext:value-type="float">
            <text:p>8620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SITECA S.P.A.</text:p>
          </table:table-cell>
          <table:table-cell table:style-name="ce15" office:value-type="date" office:date-value="2021-11-09" calcext:value-type="date">
            <text:p>09/11/2021</text:p>
          </table:table-cell>
          <table:table-cell table:style-name="ce12" office:value-type="float" office:value="1100401" calcext:value-type="float">
            <text:p>1100401</text:p>
          </table:table-cell>
          <table:table-cell table:style-name="ce12" office:value-type="string" calcext:value-type="string">
            <text:p>Premi di assicurazione contro i danni</text:p>
          </table:table-cell>
          <table:table-cell table:style-name="ce12" office:value-type="float" office:value="571" calcext:value-type="float">
            <text:p>5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SCOSA S.P.A.</text:p>
          </table:table-cell>
          <table:table-cell table:style-name="ce15" office:value-type="date" office:date-value="2021-12-02" calcext:value-type="date">
            <text:p>02/12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712.37" calcext:value-type="float">
            <text:p>1712,3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610" calcext:value-type="float">
            <text:p>161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RBERO PIETRO S.P.A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161.04" calcext:value-type="float">
            <text:p>161,0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ICILVILLE S.R.L</text:p>
          </table:table-cell>
          <table:table-cell table:style-name="ce15" office:value-type="date" office:date-value="2021-11-04" calcext:value-type="date">
            <text:p>04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475.34" calcext:value-type="float">
            <text:p>2475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69.71" calcext:value-type="float">
            <text:p>269,7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5124.53" calcext:value-type="float">
            <text:p>5124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3229.14" calcext:value-type="float">
            <text:p>3229,1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1353.55" calcext:value-type="float">
            <text:p>61353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3.79" calcext:value-type="float">
            <text:p>23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8.13" calcext:value-type="float">
            <text:p>28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98.24" calcext:value-type="float">
            <text:p>598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ITELUM S.A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366.61" calcext:value-type="float">
            <text:p>11366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68.51" calcext:value-type="float">
            <text:p>1668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4.94" calcext:value-type="float">
            <text:p>64,9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207.9" calcext:value-type="float">
            <text:p>10207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.08" calcext:value-type="float">
            <text:p>18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6.63" calcext:value-type="float">
            <text:p>176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.1" calcext:value-type="float">
            <text:p>11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89" calcext:value-type="float">
            <text:p>3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9.64" calcext:value-type="float">
            <text:p>139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0.75" calcext:value-type="float">
            <text:p>630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47" calcext:value-type="float">
            <text:p>17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89" calcext:value-type="float">
            <text:p>3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16" calcext:value-type="float">
            <text:p>30,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11.12" calcext:value-type="float">
            <text:p>711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89" calcext:value-type="float">
            <text:p>3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.86" calcext:value-type="float">
            <text:p>15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SOLE SRL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4.76" calcext:value-type="float">
            <text:p>24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32.19" calcext:value-type="float">
            <text:p>932,1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.89" calcext:value-type="float">
            <text:p>3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.31" calcext:value-type="float">
            <text:p>22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SOLE SRL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452.68" calcext:value-type="float">
            <text:p>7452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94.88" calcext:value-type="float">
            <text:p>394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369.36" calcext:value-type="float">
            <text:p>22369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 ONE S.P.A.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565.73" calcext:value-type="float">
            <text:p>7565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USSMANN SERVICE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676.68" calcext:value-type="float">
            <text:p>2676,6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USSMANN SERVICE S.R.L.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336.3" calcext:value-type="float">
            <text:p>2336,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USSMANN SERVICE S.R.L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793.07" calcext:value-type="float">
            <text:p>2793,0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2.47" calcext:value-type="float">
            <text:p>332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84.9" calcext:value-type="float">
            <text:p>984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2.1" calcext:value-type="float">
            <text:p>72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6.52" calcext:value-type="float">
            <text:p>256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37.38" calcext:value-type="float">
            <text:p>337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5" calcext:value-type="date">
            <text:p>0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9.3" calcext:value-type="float">
            <text:p>109,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.22" calcext:value-type="float">
            <text:p>7,2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10.24" calcext:value-type="float">
            <text:p>410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RIMO S.P.A.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3" calcext:value-type="float">
            <text:p>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-TAP DI VENDITTI GIOVANNI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29.28" calcext:value-type="float">
            <text:p>29,2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RIMO S.P.A.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1.35" calcext:value-type="float">
            <text:p>91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OFFICE DEPOT ITALIA S.R.L.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38.78" calcext:value-type="float">
            <text:p>38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46.95" calcext:value-type="float">
            <text:p>746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6486.02" calcext:value-type="float">
            <text:p>36486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55.25" calcext:value-type="float">
            <text:p>755,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58.01" calcext:value-type="float">
            <text:p>758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70482.84" calcext:value-type="float">
            <text:p>70482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36499.11" calcext:value-type="float">
            <text:p>36499,1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867.58" calcext:value-type="float">
            <text:p>8867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.69" calcext:value-type="float">
            <text:p>5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11.67" calcext:value-type="float">
            <text:p>111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010.41" calcext:value-type="float">
            <text:p>1010,4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6.83" calcext:value-type="float">
            <text:p>56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8868.09" calcext:value-type="float">
            <text:p>8868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.69" calcext:value-type="float">
            <text:p>5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010.03" calcext:value-type="float">
            <text:p>1010,0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56.85" calcext:value-type="float">
            <text:p>56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IETA' MILLE BOLLE SRLS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8526" calcext:value-type="float">
            <text:p>185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ILO NIDO ARCOBALENO DI SCARDUELLI ALFA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7410" calcext:value-type="float">
            <text:p>741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ILO NIDO “IL NIDO DI MAIA”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2470" calcext:value-type="float">
            <text:p>247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ILO INFANTILE CENTRO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2615" calcext:value-type="float">
            <text:p>26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I RIUNITI SALOTTO E FIORITO 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962" calcext:value-type="float">
            <text:p>19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L DELFINO S.R.L.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7410" calcext:value-type="float">
            <text:p>741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IETA' MILLE BOLLE SRLS</text:p>
          </table:table-cell>
          <table:table-cell table:style-name="ce15" office:value-type="date" office:date-value="2021-10-15" calcext:value-type="date">
            <text:p>15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3269" calcext:value-type="float">
            <text:p>32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L SORRISO DEI BIMBI DI FERA SIMONE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0497" calcext:value-type="float">
            <text:p>104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ILO NIDO ARCOBALENO DI SCARDUELLI ALFA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308" calcext:value-type="float">
            <text:p>13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L SORRISO DEI BIMBI DI FERA SIMONE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853" calcext:value-type="float">
            <text:p>18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ILO NIDO “IL NIDO DI MAIA”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436" calcext:value-type="float">
            <text:p>4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L DELFINO S.R.L.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308" calcext:value-type="float">
            <text:p>13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SILO INFANTILE CENTRO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4821" calcext:value-type="float">
            <text:p>148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STITUTI RIUNITI SALOTTO E FIORITO 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40205" calcext:value-type="float">
            <text:p>1040205</text:p>
          </table:table-cell>
          <table:table-cell table:style-name="ce12" office:value-type="string" calcext:value-type="string">
            <text:p>Altri trasferimenti a famiglie</text:p>
          </table:table-cell>
          <table:table-cell table:style-name="ce12" office:value-type="float" office:value="11115" calcext:value-type="float">
            <text:p>111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OPERATIVA SOCIALE ALDIA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10000" calcext:value-type="float">
            <text:p>10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7563" calcext:value-type="float">
            <text:p>75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GRI <text:s/>ELISA</text:p>
          </table:table-cell>
          <table:table-cell table:style-name="ce15" office:value-type="date" office:date-value="2021-10-22" calcext:value-type="date">
            <text:p>22/10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298.17" calcext:value-type="float">
            <text:p>298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ORA SYSTEM S.R.L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88" calcext:value-type="float">
            <text:p>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2565.35" calcext:value-type="float">
            <text:p>2565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20.83" calcext:value-type="float">
            <text:p>620,8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RREDAMENTI &amp; INFISSI <text:s/>DI FALCESCU LAVIN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955.26" calcext:value-type="float">
            <text:p>955,2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9461.46" calcext:value-type="float">
            <text:p>19461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19461.46" calcext:value-type="float">
            <text:p>19461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DEXO ITALIA S.P.A.</text:p>
          </table:table-cell>
          <table:table-cell table:style-name="ce15" office:value-type="date" office:date-value="2021-10-20" calcext:value-type="date">
            <text:p>20/10/2021</text:p>
          </table:table-cell>
          <table:table-cell table:style-name="ce12" office:value-type="float" office:value="1030213" calcext:value-type="float">
            <text:p>1030213</text:p>
          </table:table-cell>
          <table:table-cell table:style-name="ce12" office:value-type="string" calcext:value-type="string">
            <text:p>Servizi ausiliari per il funzionamento dell'ente</text:p>
          </table:table-cell>
          <table:table-cell table:style-name="ce12" office:value-type="float" office:value="20095.55" calcext:value-type="float">
            <text:p>20095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000" calcext:value-type="float">
            <text:p>10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478.62" calcext:value-type="float">
            <text:p>5478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2-17" calcext:value-type="date">
            <text:p>17/12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006.79" calcext:value-type="float">
            <text:p>5006,7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876.74" calcext:value-type="float">
            <text:p>1876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URORISTORAZIONE SRL </text:p>
          </table:table-cell>
          <table:table-cell table:style-name="ce15" office:value-type="date" office:date-value="2021-11-03" calcext:value-type="date">
            <text:p>03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3502.82" calcext:value-type="float">
            <text:p>3502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600" calcext:value-type="float">
            <text:p>6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273.69" calcext:value-type="float">
            <text:p>5273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43" calcext:value-type="float">
            <text:p>80,4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.57" calcext:value-type="float">
            <text:p>84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" calcext:value-type="float">
            <text:p>89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0.77" calcext:value-type="float">
            <text:p>150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.97" calcext:value-type="float">
            <text:p>80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47.39" calcext:value-type="float">
            <text:p>647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74.69" calcext:value-type="float">
            <text:p>1274,6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9.23" calcext:value-type="float">
            <text:p>169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8.31" calcext:value-type="float">
            <text:p>168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51.33" calcext:value-type="float">
            <text:p>251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10.24" calcext:value-type="float">
            <text:p>410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ERVIZIO ASILI NIDO <text:s text:c="5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410.24" calcext:value-type="float">
            <text:p>410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<text:s text:c="2"/>OVEST <text:s/>SOLIDALE</text:p>
          </table:table-cell>
          <table:table-cell table:style-name="ce15" office:value-type="date" office:date-value="2021-12-07" calcext:value-type="date">
            <text:p>07/12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281190" calcext:value-type="float">
            <text:p>28119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<text:s text:c="2"/>OVEST <text:s/>SOLIDALE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96408" calcext:value-type="float">
            <text:p>964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<text:s text:c="2"/>OVEST <text:s/>SOLIDALE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159693.28" calcext:value-type="float">
            <text:p>159693,2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<text:s text:c="2"/>OVEST <text:s/>SOLIDALE</text:p>
          </table:table-cell>
          <table:table-cell table:style-name="ce15" office:value-type="date" office:date-value="2021-12-16" calcext:value-type="date">
            <text:p>16/12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4450" calcext:value-type="float">
            <text:p>445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<text:s text:c="2"/>OVEST <text:s/>SOLIDALE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121496.72" calcext:value-type="float">
            <text:p>121496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4240.89" calcext:value-type="float">
            <text:p>4240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NSORZIO <text:s text:c="2"/>OVEST <text:s/>SOLIDALE</text:p>
          </table:table-cell>
          <table:table-cell table:style-name="ce15" office:value-type="date" office:date-value="2021-10-19" calcext:value-type="date">
            <text:p>19/10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2172.55" calcext:value-type="float">
            <text:p>2172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5910.7" calcext:value-type="float">
            <text:p>5910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9.07" calcext:value-type="float">
            <text:p>29,0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28.09" calcext:value-type="float">
            <text:p>528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27.98" calcext:value-type="float">
            <text:p>527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528.01" calcext:value-type="float">
            <text:p>528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.UFFICO ASSISTENZA PUBBLICA <text:s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5.36" calcext:value-type="float">
            <text:p>135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.UFFICO ASSISTENZA PUBBLICA <text:s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077.5" calcext:value-type="float">
            <text:p>6077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.UFFICO ASSISTENZA PUBBLICA <text:s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5.36" calcext:value-type="float">
            <text:p>135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.UFFICO ASSISTENZA PUBBLICA <text:s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35.36" calcext:value-type="float">
            <text:p>135,3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.UFFICO ASSISTENZA PUBBLICA <text:s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101.17" calcext:value-type="float">
            <text:p>12101,1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.UFFICO ASSISTENZA PUBBLICA <text:s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6076.21" calcext:value-type="float">
            <text:p>6076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78.66" calcext:value-type="float">
            <text:p>1478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95" calcext:value-type="float">
            <text:p>1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8.98" calcext:value-type="float">
            <text:p>38,9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3.44" calcext:value-type="float">
            <text:p>173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.49" calcext:value-type="float">
            <text:p>19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478.35" calcext:value-type="float">
            <text:p>1478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95" calcext:value-type="float">
            <text:p>1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3.48" calcext:value-type="float">
            <text:p>173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9.49" calcext:value-type="float">
            <text:p>19,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NTICIMEX S.R.L.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220" calcext:value-type="float">
            <text:p>22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ENZIA TERRITORIALE PER LA CASA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58.6" calcext:value-type="float">
            <text:p>35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02.95" calcext:value-type="float">
            <text:p>802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6.64" calcext:value-type="float">
            <text:p>46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7.29" calcext:value-type="float">
            <text:p>157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21" calcext:value-type="float">
            <text:p>26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0.18" calcext:value-type="float">
            <text:p>90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5.39" calcext:value-type="float">
            <text:p>35,3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.31" calcext:value-type="float">
            <text:p>81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7.54" calcext:value-type="float">
            <text:p>57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6.64" calcext:value-type="float">
            <text:p>46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3.64" calcext:value-type="float">
            <text:p>93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.74" calcext:value-type="float">
            <text:p>77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88" calcext:value-type="float">
            <text:p>7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3.88" calcext:value-type="float">
            <text:p>7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66" calcext:value-type="float">
            <text:p>124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66" calcext:value-type="float">
            <text:p>124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62" calcext:value-type="float">
            <text:p>89,6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HARP ELECTRONICS ITALIA S.P.A.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7" calcext:value-type="float">
            <text:p>1030207</text:p>
          </table:table-cell>
          <table:table-cell table:style-name="ce12" office:value-type="string" calcext:value-type="string">
            <text:p>Utilizzo di beni di terzi</text:p>
          </table:table-cell>
          <table:table-cell table:style-name="ce12" office:value-type="float" office:value="168.86" calcext:value-type="float">
            <text:p>168,8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9.42" calcext:value-type="float">
            <text:p>89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6.48" calcext:value-type="float">
            <text:p>126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9.1" calcext:value-type="float">
            <text:p>69,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1.06" calcext:value-type="float">
            <text:p>81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.57" calcext:value-type="float">
            <text:p>45,5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0.6" calcext:value-type="float">
            <text:p>70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5.12" calcext:value-type="float">
            <text:p>105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2.61" calcext:value-type="float">
            <text:p>72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7.8" calcext:value-type="float">
            <text:p>137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6.73" calcext:value-type="float">
            <text:p>66,7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.51" calcext:value-type="float">
            <text:p>36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17.8" calcext:value-type="float">
            <text:p>117,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0.67" calcext:value-type="float">
            <text:p>20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4.38" calcext:value-type="float">
            <text:p>54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8.46" calcext:value-type="float">
            <text:p>78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5.5" calcext:value-type="float">
            <text:p>55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6.47" calcext:value-type="float">
            <text:p>66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8.85" calcext:value-type="float">
            <text:p>18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OMUNE DI TORINO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40102" calcext:value-type="float">
            <text:p>1040102</text:p>
          </table:table-cell>
          <table:table-cell table:style-name="ce12" office:value-type="string" calcext:value-type="string">
            <text:p>Trasferimenti correnti a Amministrazioni Locali</text:p>
          </table:table-cell>
          <table:table-cell table:style-name="ce12" office:value-type="float" office:value="1800" calcext:value-type="float">
            <text:p>18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18.91" calcext:value-type="float">
            <text:p>118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4.31" calcext:value-type="float">
            <text:p>84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8" calcext:value-type="date">
            <text:p>28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4" calcext:value-type="float">
            <text:p>76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6.4" calcext:value-type="float">
            <text:p>76,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8.25" calcext:value-type="float">
            <text:p>308,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68.48" calcext:value-type="float">
            <text:p>868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88.06" calcext:value-type="float">
            <text:p>1488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HERA COMM S.P.A</text:p>
          </table:table-cell>
          <table:table-cell table:style-name="ce15" office:value-type="date" office:date-value="2021-11-17" calcext:value-type="date">
            <text:p>17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7.52" calcext:value-type="float">
            <text:p>17,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EMO S.N.C. DI SILVANA BORGNA &amp;C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995" calcext:value-type="float">
            <text:p>9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DEMO S.N.C. DI SILVANA BORGNA &amp;C.</text:p>
          </table:table-cell>
          <table:table-cell table:style-name="ce15" office:value-type="date" office:date-value="2021-12-22" calcext:value-type="date">
            <text:p>22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597" calcext:value-type="float">
            <text:p>5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RIDEA COOP.SOCIALE ONLUS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3406.87" calcext:value-type="float">
            <text:p>13406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RIDEA COOP.SOCIALE ONLUS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2950.95" calcext:value-type="float">
            <text:p>12950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RIDEA COOP.SOCIALE ONLUS</text:p>
          </table:table-cell>
          <table:table-cell table:style-name="ce15" office:value-type="date" office:date-value="2021-10-13" calcext:value-type="date">
            <text:p>13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3830.77" calcext:value-type="float">
            <text:p>13830,7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AGRIDEA COOP.SOCIALE ONLUS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5816.13" calcext:value-type="float">
            <text:p>15816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60026.32" calcext:value-type="float">
            <text:p>60026,3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4.35" calcext:value-type="float">
            <text:p>414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RVIZIO ELETTRICO NAZIONALE - SERVIZIO 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3.91" calcext:value-type="float">
            <text:p>23,9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1-19" calcext:value-type="date">
            <text:p>19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70.34" calcext:value-type="float">
            <text:p>370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1.18" calcext:value-type="float">
            <text:p>41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1.35" calcext:value-type="float">
            <text:p>131,3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.I.T. SRL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400.84" calcext:value-type="float">
            <text:p>400,8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E.F. LEONARDO S.R.L.</text:p>
          </table:table-cell>
          <table:table-cell table:style-name="ce15" office:value-type="date" office:date-value="2021-11-11" calcext:value-type="date">
            <text:p>11/11/2021</text:p>
          </table:table-cell>
          <table:table-cell table:style-name="ce12" office:value-type="float" office:value="1030209" calcext:value-type="float">
            <text:p>1030209</text:p>
          </table:table-cell>
          <table:table-cell table:style-name="ce12" office:value-type="string" calcext:value-type="string">
            <text:p>Manutenzione ordinaria e riparazioni</text:p>
          </table:table-cell>
          <table:table-cell table:style-name="ce12" office:value-type="float" office:value="63.97" calcext:value-type="float">
            <text:p>63,9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3.58" calcext:value-type="float">
            <text:p>83,5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IM S.P.A.</text:p>
          </table:table-cell>
          <table:table-cell table:style-name="ce15" office:value-type="date" office:date-value="2021-12-13" calcext:value-type="date">
            <text:p>1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1" calcext:value-type="float">
            <text:p>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LA ROSA DEI VENTI DI PAOLETTA ROCCHINA R</text:p>
          </table:table-cell>
          <table:table-cell table:style-name="ce15" office:value-type="date" office:date-value="2021-10-11" calcext:value-type="date">
            <text:p>11/10/2021</text:p>
          </table:table-cell>
          <table:table-cell table:style-name="ce12" office:value-type="float" office:value="1040399" calcext:value-type="float">
            <text:p>1040399</text:p>
          </table:table-cell>
          <table:table-cell table:style-name="ce12" office:value-type="string" calcext:value-type="string">
            <text:p>Trasferimenti correnti a altre imprese</text:p>
          </table:table-cell>
          <table:table-cell table:style-name="ce12" office:value-type="float" office:value="2500" calcext:value-type="float">
            <text:p>25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YE <text:s/>RENLAN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EETRUS ITALY S.P.A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NOVACOOP S.C.A.R.L. <text:s text:c="15"/>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25" calcext:value-type="float">
            <text:p>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TOMAINO SRL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52" calcext:value-type="float">
            <text:p>5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LARA <text:s/>ANDREA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ENNILLO <text:s/>ANTONIETTA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IUMARA <text:s/>MARIA DANIELA</text:p>
          </table:table-cell>
          <table:table-cell table:style-name="ce15" office:value-type="date" office:date-value="2021-12-15" calcext:value-type="date">
            <text:p>15/12/2021</text:p>
          </table:table-cell>
          <table:table-cell table:style-name="ce12" office:value-type="float" office:value="1099904" calcext:value-type="float">
            <text:p>1099904</text:p>
          </table:table-cell>
          <table:table-cell table:style-name="ce12" office:value-type="string" calcext:value-type="string">
            <text:p>Rimborsi di parte corrente a Famiglie di somme non dovute o incassate in eccesso</text:p>
          </table:table-cell>
          <table:table-cell table:style-name="ce12" office:value-type="float" office:value="100" calcext:value-type="float">
            <text:p>10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38.76" calcext:value-type="float">
            <text:p>338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EBACH S.R.L. <text:s text:c="21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999.18" calcext:value-type="float">
            <text:p>999,1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ALTANIN <text:s/>DIEGO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380.64" calcext:value-type="float">
            <text:p>380,6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152.5" calcext:value-type="float">
            <text:p>152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GIELLE PUBBLICITA'-GALLO LUCA STEFA</text:p>
          </table:table-cell>
          <table:table-cell table:style-name="ce15" office:value-type="date" office:date-value="2021-11-24" calcext:value-type="date">
            <text:p>24/11/2021</text:p>
          </table:table-cell>
          <table:table-cell table:style-name="ce12" office:value-type="float" office:value="1030299" calcext:value-type="float">
            <text:p>1030299</text:p>
          </table:table-cell>
          <table:table-cell table:style-name="ce12" office:value-type="string" calcext:value-type="string">
            <text:p>Altri servizi</text:p>
          </table:table-cell>
          <table:table-cell table:style-name="ce12" office:value-type="float" office:value="463.6" calcext:value-type="float">
            <text:p>463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443.51" calcext:value-type="float">
            <text:p>443,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5.29" calcext:value-type="float">
            <text:p>95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5" calcext:value-type="date">
            <text:p>15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772.66" calcext:value-type="float">
            <text:p>772,6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67.54" calcext:value-type="float">
            <text:p>367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18.6" calcext:value-type="float">
            <text:p>918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89.94" calcext:value-type="float">
            <text:p>689,9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6.34" calcext:value-type="float">
            <text:p>26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1-16" calcext:value-type="date">
            <text:p>16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4.05" calcext:value-type="float">
            <text:p>124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1" calcext:value-type="date">
            <text:p>0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82.53" calcext:value-type="float">
            <text:p>82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35.02" calcext:value-type="float">
            <text:p>435,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9.08" calcext:value-type="float">
            <text:p>99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9.42" calcext:value-type="float">
            <text:p>129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95.99" calcext:value-type="float">
            <text:p>95,9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POWER VENDITA ITALIA SPA</text:p>
          </table:table-cell>
          <table:table-cell table:style-name="ce15" office:value-type="date" office:date-value="2021-10-14" calcext:value-type="date">
            <text:p>14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3.47" calcext:value-type="float">
            <text:p>103,4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EL ENERGIA S.P.A.</text:p>
          </table:table-cell>
          <table:table-cell table:style-name="ce15" office:value-type="date" office:date-value="2021-12-03" calcext:value-type="date">
            <text:p>03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0.76" calcext:value-type="float">
            <text:p>30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016" calcext:value-type="float">
            <text:p>301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38.78" calcext:value-type="float">
            <text:p>338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0.33" calcext:value-type="float">
            <text:p>10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0.33" calcext:value-type="float">
            <text:p>10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0.33" calcext:value-type="float">
            <text:p>10,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934.72" calcext:value-type="float">
            <text:p>934,7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935.2" calcext:value-type="float">
            <text:p>935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935.55" calcext:value-type="float">
            <text:p>935,5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62.6" calcext:value-type="float">
            <text:p>462,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63.03" calcext:value-type="float">
            <text:p>463,0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463.05" calcext:value-type="float">
            <text:p>463,0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51.9" calcext:value-type="float">
            <text:p>251,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418.78" calcext:value-type="float">
            <text:p>12418,7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40.95" calcext:value-type="float">
            <text:p>240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47.2" calcext:value-type="float">
            <text:p>247,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23993.74" calcext:value-type="float">
            <text:p>23993,7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.COMMERCIO E SPORTELLO UNICO <text:s text:c="2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418.13" calcext:value-type="float">
            <text:p>12418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016.31" calcext:value-type="float">
            <text:p>3016,3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296.38" calcext:value-type="float">
            <text:p>1296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323.01" calcext:value-type="float">
            <text:p>5323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34.24" calcext:value-type="float">
            <text:p>34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1.03" calcext:value-type="float">
            <text:p>151,0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1-25" calcext:value-type="date">
            <text:p>25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.48" calcext:value-type="float">
            <text:p>17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296.48" calcext:value-type="float">
            <text:p>1296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75" calcext:value-type="float">
            <text:p>1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1" calcext:value-type="float">
            <text:p>15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FONDO PERSEO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7.48" calcext:value-type="float">
            <text:p>17,4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47.76" calcext:value-type="float">
            <text:p>147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47.76" calcext:value-type="float">
            <text:p>147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202" calcext:value-type="float">
            <text:p>1010202</text:p>
          </table:table-cell>
          <table:table-cell table:style-name="ce12" office:value-type="string" calcext:value-type="string">
            <text:p>Altri contributi sociali</text:p>
          </table:table-cell>
          <table:table-cell table:style-name="ce12" office:value-type="float" office:value="147.76" calcext:value-type="float">
            <text:p>147,7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4.38" calcext:value-type="float">
            <text:p>124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322.15" calcext:value-type="float">
            <text:p>5322,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0.23" calcext:value-type="float">
            <text:p>120,2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24.38" calcext:value-type="float">
            <text:p>124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S.U.A.P.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0492.99" calcext:value-type="float">
            <text:p>10492,9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.75" calcext:value-type="float">
            <text:p>1,7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S. <text:s text:c="26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30212" calcext:value-type="float">
            <text:p>1030212</text:p>
          </table:table-cell>
          <table:table-cell table:style-name="ce12" office:value-type="string" calcext:value-type="string">
            <text:p>Lavoro flessibile, quota LSU e acquisto di servizi da agenzie di lavoro interinale</text:p>
          </table:table-cell>
          <table:table-cell table:style-name="ce12" office:value-type="float" office:value="346" calcext:value-type="float">
            <text:p>3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30.09" calcext:value-type="float">
            <text:p>130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NSERIMENTO LAVORATIVO "BORSISTI" <text:s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30212" calcext:value-type="float">
            <text:p>1030212</text:p>
          </table:table-cell>
          <table:table-cell table:style-name="ce12" office:value-type="string" calcext:value-type="string">
            <text:p>Lavoro flessibile, quota LSU e acquisto di servizi da agenzie di lavoro interinale</text:p>
          </table:table-cell>
          <table:table-cell table:style-name="ce12" office:value-type="float" office:value="1569.82" calcext:value-type="float">
            <text:p>1569,8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NSERIMENTO LAVORATIVO "BORSISTI" <text:s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30212" calcext:value-type="float">
            <text:p>1030212</text:p>
          </table:table-cell>
          <table:table-cell table:style-name="ce12" office:value-type="string" calcext:value-type="string">
            <text:p>Lavoro flessibile, quota LSU e acquisto di servizi da agenzie di lavoro interinale</text:p>
          </table:table-cell>
          <table:table-cell table:style-name="ce12" office:value-type="float" office:value="780" calcext:value-type="float">
            <text:p>780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KEEP S.P.A.</text:p>
          </table:table-cell>
          <table:table-cell table:style-name="ce15" office:value-type="date" office:date-value="2021-10-26" calcext:value-type="date">
            <text:p>26/10/2021</text:p>
          </table:table-cell>
          <table:table-cell table:style-name="ce12" office:value-type="float" office:value="1030215" calcext:value-type="float">
            <text:p>1030215</text:p>
          </table:table-cell>
          <table:table-cell table:style-name="ce12" office:value-type="string" calcext:value-type="string">
            <text:p>Contratti di servizio pubblico</text:p>
          </table:table-cell>
          <table:table-cell table:style-name="ce12" office:value-type="float" office:value="1394.93" calcext:value-type="float">
            <text:p>1394,9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.61" calcext:value-type="float">
            <text:p>5,6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SOC.METROPOLITANA ACQUE TORINO SPA </text:p>
          </table:table-cell>
          <table:table-cell table:style-name="ce15" office:value-type="date" office:date-value="2021-10-06" calcext:value-type="date">
            <text:p>06/10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94" calcext:value-type="float">
            <text:p>31,9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31.42" calcext:value-type="float">
            <text:p>31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.15" calcext:value-type="float">
            <text:p>14,1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8.09" calcext:value-type="float">
            <text:p>158,0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5.53" calcext:value-type="float">
            <text:p>45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0.21" calcext:value-type="float">
            <text:p>40,2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3.13" calcext:value-type="float">
            <text:p>13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63" calcext:value-type="float">
            <text:p>12,6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8.06" calcext:value-type="float">
            <text:p>158,0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53.88" calcext:value-type="float">
            <text:p>53,8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1-10" calcext:value-type="date">
            <text:p>10/11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47.24" calcext:value-type="float">
            <text:p>47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40.46" calcext:value-type="float">
            <text:p>140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2.08" calcext:value-type="float">
            <text:p>12,0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638.38" calcext:value-type="float">
            <text:p>638,38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7.7" calcext:value-type="float">
            <text:p>227,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6.95" calcext:value-type="float">
            <text:p>16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59.29" calcext:value-type="float">
            <text:p>159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0" calcext:value-type="date">
            <text:p>20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10.87" calcext:value-type="float">
            <text:p>10,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NI PLENITUDE S.P.A. SOCIETÀ BENEFIT</text:p>
          </table:table-cell>
          <table:table-cell table:style-name="ce15" office:value-type="date" office:date-value="2021-12-21" calcext:value-type="date">
            <text:p>21/12/2021</text:p>
          </table:table-cell>
          <table:table-cell table:style-name="ce12" office:value-type="float" office:value="1030205" calcext:value-type="float">
            <text:p>1030205</text:p>
          </table:table-cell>
          <table:table-cell table:style-name="ce12" office:value-type="string" calcext:value-type="string">
            <text:p>Utenze e canoni</text:p>
          </table:table-cell>
          <table:table-cell table:style-name="ce12" office:value-type="float" office:value="223.42" calcext:value-type="float">
            <text:p>223,4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87" calcext:value-type="float">
            <text:p>18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02" calcext:value-type="float">
            <text:p>20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49" calcext:value-type="float">
            <text:p>14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25" calcext:value-type="float">
            <text:p>22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133" calcext:value-type="float">
            <text:p>13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2-09" calcext:value-type="date">
            <text:p>09/12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252.44" calcext:value-type="float">
            <text:p>252,4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324.12" calcext:value-type="float">
            <text:p>324,12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REGIONE PIEMONTE <text:s text:c="18"/></text:p>
          </table:table-cell>
          <table:table-cell table:style-name="ce15" office:value-type="date" office:date-value="2021-10-04" calcext:value-type="date">
            <text:p>04/10/2021</text:p>
          </table:table-cell>
          <table:table-cell table:style-name="ce12" office:value-type="float" office:value="1020101" calcext:value-type="float">
            <text:p>1020101</text:p>
          </table:table-cell>
          <table:table-cell table:style-name="ce12" office:value-type="string" calcext:value-type="string">
            <text:p>Imposta regionale sulle attivita' produttive (IRAP)</text:p>
          </table:table-cell>
          <table:table-cell table:style-name="ce12" office:value-type="float" office:value="316.29" calcext:value-type="float">
            <text:p>316,2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1-05" calcext:value-type="date">
            <text:p>05/11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152.5" calcext:value-type="float">
            <text:p>152,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MASSIMO PRINCIPI ADV S.R.L</text:p>
          </table:table-cell>
          <table:table-cell table:style-name="ce15" office:value-type="date" office:date-value="2021-10-07" calcext:value-type="date">
            <text:p>07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65.01" calcext:value-type="float">
            <text:p>65,01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ECONOMO COMUNALE</text:p>
          </table:table-cell>
          <table:table-cell table:style-name="ce15" office:value-type="date" office:date-value="2021-10-12" calcext:value-type="date">
            <text:p>12/10/2021</text:p>
          </table:table-cell>
          <table:table-cell table:style-name="ce12" office:value-type="float" office:value="1030102" calcext:value-type="float">
            <text:p>1030102</text:p>
          </table:table-cell>
          <table:table-cell table:style-name="ce12" office:value-type="string" calcext:value-type="string">
            <text:p>Altri beni di consumo</text:p>
          </table:table-cell>
          <table:table-cell table:style-name="ce12" office:value-type="float" office:value="52.95" calcext:value-type="float">
            <text:p>52,9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ICIO LAVORO <text:s text:c="10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6.67" calcext:value-type="float">
            <text:p>86,67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ICIO LAVORO <text:s text:c="10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4567.99" calcext:value-type="float">
            <text:p>4567,9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ICIO LAVORO <text:s text:c="10"/></text:p>
          </table:table-cell>
          <table:table-cell table:style-name="ce15" office:value-type="date" office:date-value="2021-11-22" calcext:value-type="date">
            <text:p>22/11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93.89" calcext:value-type="float">
            <text:p>93,89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ICIO LAVORO <text:s text:c="10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108.34" calcext:value-type="float">
            <text:p>108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ICIO LAVORO <text:s text:c="10"/></text:p>
          </table:table-cell>
          <table:table-cell table:style-name="ce15" office:value-type="date" office:date-value="2021-12-14" calcext:value-type="date">
            <text:p>14/12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8983.54" calcext:value-type="float">
            <text:p>8983,5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PERSONALE UFFICIO LAVORO <text:s text:c="10"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10101" calcext:value-type="float">
            <text:p>1010101</text:p>
          </table:table-cell>
          <table:table-cell table:style-name="ce12" office:value-type="string" calcext:value-type="string">
            <text:p>Retribuzioni in denaro</text:p>
          </table:table-cell>
          <table:table-cell table:style-name="ce12" office:value-type="float" office:value="5396.85" calcext:value-type="float">
            <text:p>5396,85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1-23" calcext:value-type="date">
            <text:p>23/11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109.53" calcext:value-type="float">
            <text:p>1109,5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<text:s/>EX I.N.A.D.E.L. <text:s text:c="5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53.93" calcext:value-type="float">
            <text:p>153,9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.N.P.D.A.P. EX C.P.D.E.L. <text:s text:c="8"/></text:p>
          </table:table-cell>
          <table:table-cell table:style-name="ce15" office:value-type="date" office:date-value="2021-10-25" calcext:value-type="date">
            <text:p>25/10/2021</text:p>
          </table:table-cell>
          <table:table-cell table:style-name="ce12" office:value-type="float" office:value="1010201" calcext:value-type="float">
            <text:p>1010201</text:p>
          </table:table-cell>
          <table:table-cell table:style-name="ce12" office:value-type="string" calcext:value-type="string">
            <text:p>Contributi sociali effettivi a carico dell'ente</text:p>
          </table:table-cell>
          <table:table-cell table:style-name="ce12" office:value-type="float" office:value="1310.24" calcext:value-type="float">
            <text:p>1310,2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INSERIMENTO LAVORATIVO "BORSISTI" <text:s/></text:p>
          </table:table-cell>
          <table:table-cell table:style-name="ce15" office:value-type="date" office:date-value="2021-10-21" calcext:value-type="date">
            <text:p>21/10/2021</text:p>
          </table:table-cell>
          <table:table-cell table:style-name="ce12" office:value-type="float" office:value="1030212" calcext:value-type="float">
            <text:p>1030212</text:p>
          </table:table-cell>
          <table:table-cell table:style-name="ce12" office:value-type="string" calcext:value-type="string">
            <text:p>Lavoro flessibile, quota LSU e acquisto di servizi da agenzie di lavoro interinale</text:p>
          </table:table-cell>
          <table:table-cell table:style-name="ce12" office:value-type="float" office:value="2199.46" calcext:value-type="float">
            <text:p>2199,46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2202.34" calcext:value-type="float">
            <text:p>2202,34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BANCA OPI S.P.A.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201" calcext:value-type="float">
            <text:p>1070201</text:p>
          </table:table-cell>
          <table:table-cell table:style-name="ce12" office:value-type="string" calcext:value-type="string">
            <text:p>Interessi passivi su titoli obbligazionari a medio-lungo termine in valuta domestica</text:p>
          </table:table-cell>
          <table:table-cell table:style-name="ce12" office:value-type="float" office:value="333.13" calcext:value-type="float">
            <text:p>333,13</text:p>
          </table:table-cell>
          <table:table-cell table:number-columns-repeated="1017"/>
        </table:table-row>
        <table:table-row table:style-name="ro1">
          <table:table-cell table:number-columns-repeated="2"/>
          <table:table-cell table:style-name="ce12" office:value-type="string" calcext:value-type="string">
            <text:p>CASSA DEPOSITI E PRESTITI <text:s text:c="9"/></text:p>
          </table:table-cell>
          <table:table-cell table:style-name="ce15" office:value-type="date" office:date-value="2021-12-31" calcext:value-type="date">
            <text:p>31/12/2021</text:p>
          </table:table-cell>
          <table:table-cell table:style-name="ce12" office:value-type="float" office:value="1070504" calcext:value-type="float">
            <text:p>1070504</text:p>
          </table:table-cell>
          <table:table-cell table:style-name="ce12" office:value-type="string" calcext:value-type="string">
            <text:p>Interessi passivi su finanziamenti a medio lungo termine a Imprese</text:p>
          </table:table-cell>
          <table:table-cell table:style-name="ce12" office:value-type="float" office:value="90.61" calcext:value-type="float">
            <text:p>90,61</text:p>
          </table:table-cell>
          <table:table-cell table:number-columns-repeated="1017"/>
        </table:table-row>
        <table:table-row table:style-name="ro1" table:number-rows-repeated="104625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ce1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3" table:style-name="ta2">
        <table:table-column table:style-name="co1" table:number-columns-repeated="1024" table:default-cell-style-name="ce1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Foglio1.A10:Foglio1.G2323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1"/>
    <style:font-face style:name="Calibri1" svg:font-family="Calibri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 Unicode MS" style:language-complex="hi" style:country-complex="IN"/>
    </style:default-style>
    <style:default-style style:family="graphic">
      <style:graphic-properties draw:stroke="solid" svg:stroke-width="0.071cm" svg:stroke-color="#385d8a" draw:fill-color="#4f81bd" fo:wrap-option="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number number:decimal-places="2" loext:min-decimal-places="2" number:min-integer-digits="1" number:grouping="true"/>
      <number:text>  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  </number:text>
    </number:number-style>
    <number:number-style style:name="N107P2" style:volatile="true">
      <number:text>-</number:text>
      <number:number number:decimal-places="0" loext:min-decimal-places="0" number:min-integer-digits="2"/>
      <number:text>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text> </number:text>
      <number:number number:decimal-places="2" loext:min-decimal-places="2" number:min-integer-digits="1" number:grouping="true"/>
      <number:text>   </number:text>
    </number:number-style>
    <number:number-style style:name="N105">
      <number:text>-</number:text>
      <number:number number:decimal-places="2" loext:min-decimal-places="2" number:min-integer-digits="1" number:grouping="true"/>
      <number:text>   </number:text>
    </number:number-style>
    <number:number-style style:name="N106">
      <number:text>-</number:text>
      <number:number number:decimal-places="0" loext:min-decimal-places="0" number:min-integer-digits="2"/>
      <number:text>   </number:text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  <number:text> €</number:text>
    </number:number-style>
    <number:number-style style:name="N110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loext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loext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2" style:volatile="true">
      <loext:text> </loext:text>
      <loext:fill-character> </loext:fill-character>
      <number:text>-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7P2" style:volatile="true">
      <loext:text> </loext:text>
      <loext:fill-character> </loext:fill-character>
      <number:text>- €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9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time-style style:name="N12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2">
      <number:minutes number:style="long"/>
      <number:text>:</number:text>
      <number:seconds number:style="long" number:decimal-places="1"/>
    </number:time-style>
    <number:number-style style:name="N123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fo:color="#000000" style:font-name="Calibri" fo:font-family="Calibri" style:font-family-generic="swiss" style:font-pitch="variable" fo:font-size="11pt" style:font-name-asian="Calibri1" style:font-family-asian="Calibri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</style:style>
    <style:style style:name="Graphics" style:family="table-cell" style:parent-style-name="Default" style:data-style-name="N0">
      <style:table-cell-properties fo:background-color="transparent" style:vertical-align="automatic"/>
    </style:style>
    <style:style style:name="Migliaia" style:family="table-cell" style:parent-style-name="Default" style:data-style-name="N107">
      <style:table-cell-properties fo:background-color="transparent" style:vertical-align="automatic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49%" style:print="charts drawings grid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5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5-02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Estrazione_20_per_20_dlgs_20_n_20_332013_20__28_2" style:display-name="PageStyle_Estrazione per dlgs n 332013 (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per_20_dlgs_20_n_20_332013_20__28_2_20_1" style:display-name="PageStyle_Estrazione per dlgs n 332013 (2 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 LibreOffice_project/3d775be2011f3886db32dfd395a6a6d1ca2630ff</meta:generator>
    <meta:initial-creator>pcastagno</meta:initial-creator>
    <meta:creation-date>2021-05-20T12:11:08Z</meta:creation-date>
    <dc:date>2022-05-02T16:31:49.398000000</dc:date>
    <meta:print-date>2021-05-20T12:15:31Z</meta:print-date>
    <meta:editing-cycles>2</meta:editing-cycles>
    <meta:editing-duration>PT15M15S</meta:editing-duration>
    <meta:document-statistic meta:table-count="3" meta:cell-count="13604" meta:object-count="1"/>
  </office:meta>
</office:document-meta>
</file>