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9.684cm"/>
    </style:style>
    <style:style style:name="co7" style:family="table-column">
      <style:table-column-properties fo:break-before="auto" style:column-width="3.4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66cm" fo:break-before="auto" style:use-optimal-row-height="true"/>
    </style:style>
    <style:style style:name="ro3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07">
      <style:table-cell-properties style:cell-protect="protected" style:print-content="true" fo:background-color="transparent" style:vertical-align="automatic"/>
    </style:style>
    <style:style style:name="ce17" style:family="table-cell" style:parent-style-name="Migliaia" style:data-style-name="N107">
      <style:table-cell-properties fo:background-color="#ffff00" style:cell-protect="protected" style:print-content="true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visibility="collapse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57" table:default-cell-style-name="ce1"/>
        <table:table-column table:style-name="co1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3" office:value-type="string" calcext:value-type="string">
            <text:p>SPESE INVESTIMENTO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3"/>
          <table:table-cell table:number-columns-repeated="1020"/>
        </table:table-row>
        <table:table-row table:style-name="ro1">
          <table:table-cell table:number-columns-repeated="3"/>
          <table:table-cell table:style-name="ce3" office:value-type="string" calcext:value-type="string">
            <text:p>TERZO TRIMESTRE 2021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10" office:value-type="string" calcext:value-type="string">
            <text:p>TITOLO</text:p>
          </table:table-cell>
          <table:table-cell table:style-name="ce10" office:value-type="string" calcext:value-type="string">
            <text:p>MACR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4" office:value-type="string" calcext:value-type="string">
            <text:p>PAGAMENTO</text:p>
          </table:table-cell>
          <table:table-cell table:style-name="ce14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number-columns-repeated="1017"/>
        </table:table-row>
        <table:table-row table:style-name="ro3" table:visibility="filter">
          <table:table-cell table:formula="of:=MID([.E11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ROBERT &amp; C. S.N.C. <text:s text:c="16"/>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2379" calcext:value-type="float">
            <text:p>2379</text:p>
          </table:table-cell>
          <table:table-cell table:number-columns-repeated="1017"/>
        </table:table-row>
        <table:table-row table:style-name="ro3" table:visibility="filter">
          <table:table-cell table:formula="of:=MID([.E12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RIGOLA <text:s/>ALESSANDR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2043.5" calcext:value-type="float">
            <text:p>2043,5</text:p>
          </table:table-cell>
          <table:table-cell table:number-columns-repeated="1017"/>
        </table:table-row>
        <table:table-row table:style-name="ro3" table:visibility="filter">
          <table:table-cell table:formula="of:=MID([.E13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RIGOLA <text:s/>ALESSANDRO</text:p>
          </table:table-cell>
          <table:table-cell table:style-name="ce15" office:value-type="date" office:date-value="2021-12-10" calcext:value-type="date">
            <text:p>10/12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1320" calcext:value-type="float">
            <text:p>1320</text:p>
          </table:table-cell>
          <table:table-cell table:number-columns-repeated="1017"/>
        </table:table-row>
        <table:table-row table:style-name="ro3" table:visibility="filter">
          <table:table-cell table:formula="of:=MID([.E14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BLOC SERRAMENT S.N.C.DI ALBIS FABRIZIO 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91094.97" calcext:value-type="float">
            <text:p>91094,97</text:p>
          </table:table-cell>
          <table:table-cell table:number-columns-repeated="1017"/>
        </table:table-row>
        <table:table-row table:style-name="ro3" table:visibility="filter">
          <table:table-cell table:formula="of:=MID([.E15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ERIM IMPIANTI S.R.L.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54872.55" calcext:value-type="float">
            <text:p>54872,55</text:p>
          </table:table-cell>
          <table:table-cell table:number-columns-repeated="1017"/>
        </table:table-row>
        <table:table-row table:style-name="ro3" table:visibility="filter">
          <table:table-cell table:formula="of:=MID([.E16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TEAGNO S.R.L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7457.23" calcext:value-type="float">
            <text:p>7457,23</text:p>
          </table:table-cell>
          <table:table-cell table:number-columns-repeated="1017"/>
        </table:table-row>
        <table:table-row table:style-name="ro3" table:visibility="filter">
          <table:table-cell table:formula="of:=MID([.E17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ERIM IMPIANTI 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5061.72" calcext:value-type="float">
            <text:p>15061,72</text:p>
          </table:table-cell>
          <table:table-cell table:number-columns-repeated="1017"/>
        </table:table-row>
        <table:table-row table:style-name="ro3" table:visibility="filter">
          <table:table-cell table:formula="of:=MID([.E18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ERIM IMPIANTI 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.05" calcext:value-type="float">
            <text:p>1,05</text:p>
          </table:table-cell>
          <table:table-cell table:number-columns-repeated="1017"/>
        </table:table-row>
        <table:table-row table:style-name="ro3" table:visibility="filter">
          <table:table-cell table:formula="of:=MID([.E19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ERIM IMPIANTI 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7936.17" calcext:value-type="float">
            <text:p>7936,17</text:p>
          </table:table-cell>
          <table:table-cell table:number-columns-repeated="1017"/>
        </table:table-row>
        <table:table-row table:style-name="ro3" table:visibility="filter">
          <table:table-cell table:formula="of:=MID([.E20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INTECNA S.R.L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9896.58" calcext:value-type="float">
            <text:p>9896,58</text:p>
          </table:table-cell>
          <table:table-cell table:number-columns-repeated="1017"/>
        </table:table-row>
        <table:table-row table:style-name="ro3" table:visibility="filter">
          <table:table-cell table:formula="of:=MID([.E21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TUDIO TECNICO SETTANTA7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023.26" calcext:value-type="float">
            <text:p>4023,26</text:p>
          </table:table-cell>
          <table:table-cell table:number-columns-repeated="1017"/>
        </table:table-row>
        <table:table-row table:style-name="ro3" table:visibility="filter">
          <table:table-cell table:formula="of:=MID([.E22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DPS INFORMATICA SNC DI PRESELLO GIANNI &amp;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1163.84" calcext:value-type="float">
            <text:p>1163,84</text:p>
          </table:table-cell>
          <table:table-cell table:number-columns-repeated="1017"/>
        </table:table-row>
        <table:table-row table:style-name="ro3" table:visibility="filter">
          <table:table-cell table:formula="of:=MID([.E23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DPS INFORMATICA SNC DI PRESELLO GIANNI &amp;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1000" calcext:value-type="float">
            <text:p>1000</text:p>
          </table:table-cell>
          <table:table-cell table:number-columns-repeated="1017"/>
        </table:table-row>
        <table:table-row table:style-name="ro3" table:visibility="filter">
          <table:table-cell table:formula="of:=MID([.E24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MEMOGRAPH DI PANERO GIOVANNA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2854.8" calcext:value-type="float">
            <text:p>2854,8</text:p>
          </table:table-cell>
          <table:table-cell table:number-columns-repeated="1017"/>
        </table:table-row>
        <table:table-row table:style-name="ro3" table:visibility="filter">
          <table:table-cell table:formula="of:=MID([.E25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CARRARA MASSIMILIANO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427.09" calcext:value-type="float">
            <text:p>2427,09</text:p>
          </table:table-cell>
          <table:table-cell table:number-columns-repeated="1017"/>
        </table:table-row>
        <table:table-row table:style-name="ro3" table:visibility="filter">
          <table:table-cell table:formula="of:=MID([.E26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FERRERO <text:s/>FILIPPO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368.33" calcext:value-type="float">
            <text:p>1368,33</text:p>
          </table:table-cell>
          <table:table-cell table:number-columns-repeated="1017"/>
        </table:table-row>
        <table:table-row table:style-name="ro3" table:visibility="filter">
          <table:table-cell table:formula="of:=MID([.E27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EMERARO <text:s/>CIRO</text:p>
          </table:table-cell>
          <table:table-cell table:style-name="ce15" office:value-type="date" office:date-value="2021-11-12" calcext:value-type="date">
            <text:p>12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56.11" calcext:value-type="float">
            <text:p>456,11</text:p>
          </table:table-cell>
          <table:table-cell table:number-columns-repeated="1017"/>
        </table:table-row>
        <table:table-row table:style-name="ro3" table:visibility="filter">
          <table:table-cell table:formula="of:=MID([.E28];1;1)" office:value-type="string" office:string-value="2" calcext:value-type="string">
            <text:p>2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SASSI <text:s/>PAOLO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6989.62" calcext:value-type="float">
            <text:p>16989,62</text:p>
          </table:table-cell>
          <table:table-cell table:number-columns-repeated="1017"/>
        </table:table-row>
        <table:table-row table:style-name="ro3" table:visibility="filter">
          <table:table-cell table:formula="of:=MID([.E29];1;1)" office:value-type="string" office:string-value="2" calcext:value-type="string">
            <text:p>2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DUCATI DI VIESTO S.R.L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2020101" calcext:value-type="float">
            <text:p>2020101</text:p>
          </table:table-cell>
          <table:table-cell table:style-name="ce12" office:value-type="string" calcext:value-type="string">
            <text:p>Mezzi di trasporto ad uso civile, di sicurezza e ordine pubblico</text:p>
          </table:table-cell>
          <table:table-cell table:style-name="ce12" office:value-type="float" office:value="17095" calcext:value-type="float">
            <text:p>17095</text:p>
          </table:table-cell>
          <table:table-cell table:number-columns-repeated="1017"/>
        </table:table-row>
        <table:table-row table:style-name="ro3" table:visibility="filter">
          <table:table-cell table:formula="of:=MID([.E30];1;1)" office:value-type="string" office:string-value="2" calcext:value-type="string">
            <text:p>2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DUCATI DI VIESTO S.R.L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2020101" calcext:value-type="float">
            <text:p>2020101</text:p>
          </table:table-cell>
          <table:table-cell table:style-name="ce12" office:value-type="string" calcext:value-type="string">
            <text:p>Mezzi di trasporto ad uso civile, di sicurezza e ordine pubblico</text:p>
          </table:table-cell>
          <table:table-cell table:style-name="ce12" office:value-type="float" office:value="18200" calcext:value-type="float">
            <text:p>18200</text:p>
          </table:table-cell>
          <table:table-cell table:number-columns-repeated="1017"/>
        </table:table-row>
        <table:table-row table:style-name="ro3" table:visibility="filter">
          <table:table-cell table:formula="of:=MID([.E31];1;1)" office:value-type="string" office:string-value="2" calcext:value-type="string">
            <text:p>2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DUCATI DI VIESTO S.R.L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2020101" calcext:value-type="float">
            <text:p>2020101</text:p>
          </table:table-cell>
          <table:table-cell table:style-name="ce12" office:value-type="string" calcext:value-type="string">
            <text:p>Mezzi di trasporto ad uso civile, di sicurezza e ordine pubblico</text:p>
          </table:table-cell>
          <table:table-cell table:style-name="ce12" office:value-type="float" office:value="1105" calcext:value-type="float">
            <text:p>1105</text:p>
          </table:table-cell>
          <table:table-cell table:number-columns-repeated="1017"/>
        </table:table-row>
        <table:table-row table:style-name="ro3" table:visibility="filter">
          <table:table-cell table:formula="of:=MID([.E32];1;1)" office:value-type="string" office:string-value="2" calcext:value-type="string">
            <text:p>2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IPARIETTE TORINO DI CORRONCA GIANFRANCO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219.97" calcext:value-type="float">
            <text:p>219,97</text:p>
          </table:table-cell>
          <table:table-cell table:number-columns-repeated="1017"/>
        </table:table-row>
        <table:table-row table:style-name="ro3" table:visibility="filter">
          <table:table-cell table:formula="of:=MID([.E33];1;1)" office:value-type="string" office:string-value="2" calcext:value-type="string">
            <text:p>2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04555.7" calcext:value-type="float">
            <text:p>104555,7</text:p>
          </table:table-cell>
          <table:table-cell table:number-columns-repeated="1017"/>
        </table:table-row>
        <table:table-row table:style-name="ro3" table:visibility="filter">
          <table:table-cell table:formula="of:=MID([.E34];1;1)" office:value-type="string" office:string-value="2" calcext:value-type="string">
            <text:p>2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1378.19" calcext:value-type="float">
            <text:p>11378,19</text:p>
          </table:table-cell>
          <table:table-cell table:number-columns-repeated="1017"/>
        </table:table-row>
        <table:table-row table:style-name="ro3" table:visibility="filter">
          <table:table-cell table:formula="of:=MID([.E35];1;1)" office:value-type="string" office:string-value="2" calcext:value-type="string">
            <text:p>2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ICURTECTO S.R.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0395.12" calcext:value-type="float">
            <text:p>10395,12</text:p>
          </table:table-cell>
          <table:table-cell table:number-columns-repeated="1017"/>
        </table:table-row>
        <table:table-row table:style-name="ro3" table:visibility="filter">
          <table:table-cell table:formula="of:=MID([.E36];1;1)" office:value-type="string" office:string-value="2" calcext:value-type="string">
            <text:p>2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SICURTECTO S.R.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868.91" calcext:value-type="float">
            <text:p>3868,91</text:p>
          </table:table-cell>
          <table:table-cell table:number-columns-repeated="1017"/>
        </table:table-row>
        <table:table-row table:style-name="ro3" table:visibility="filter">
          <table:table-cell table:formula="of:=MID([.E37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23000" calcext:value-type="float">
            <text:p>123000</text:p>
          </table:table-cell>
          <table:table-cell table:number-columns-repeated="1017"/>
        </table:table-row>
        <table:table-row table:style-name="ro3" table:visibility="filter">
          <table:table-cell table:formula="of:=MID([.E38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SICURTECTO S.R.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5617.2" calcext:value-type="float">
            <text:p>35617,2</text:p>
          </table:table-cell>
          <table:table-cell table:number-columns-repeated="1017"/>
        </table:table-row>
        <table:table-row table:style-name="ro3" table:visibility="filter">
          <table:table-cell table:formula="of:=MID([.E39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SICURTECTO S.R.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7091.84" calcext:value-type="float">
            <text:p>7091,84</text:p>
          </table:table-cell>
          <table:table-cell table:number-columns-repeated="1017"/>
        </table:table-row>
        <table:table-row table:style-name="ro3" table:visibility="filter">
          <table:table-cell table:formula="of:=MID([.E40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6247.21" calcext:value-type="float">
            <text:p>16247,21</text:p>
          </table:table-cell>
          <table:table-cell table:number-columns-repeated="1017"/>
        </table:table-row>
        <table:table-row table:style-name="ro3" table:visibility="filter">
          <table:table-cell table:formula="of:=MID([.E41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6510.59" calcext:value-type="float">
            <text:p>36510,59</text:p>
          </table:table-cell>
          <table:table-cell table:number-columns-repeated="1017"/>
        </table:table-row>
        <table:table-row table:style-name="ro3" table:visibility="filter">
          <table:table-cell table:formula="of:=MID([.E42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2327.56" calcext:value-type="float">
            <text:p>32327,56</text:p>
          </table:table-cell>
          <table:table-cell table:number-columns-repeated="1017"/>
        </table:table-row>
        <table:table-row table:style-name="ro3" table:visibility="filter">
          <table:table-cell table:formula="of:=MID([.E43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IDG DI ING. DI BELLA GIANCARLO E ING GIA</text:p>
          </table:table-cell>
          <table:table-cell table:style-name="ce15" office:value-type="date" office:date-value="2021-10-18" calcext:value-type="date">
            <text:p>18/10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3536.41" calcext:value-type="float">
            <text:p>13536,41</text:p>
          </table:table-cell>
          <table:table-cell table:number-columns-repeated="1017"/>
        </table:table-row>
        <table:table-row table:style-name="ro3" table:visibility="filter">
          <table:table-cell table:formula="of:=MID([.E44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IDG DI ING. DI BELLA GIANCARLO E ING GIA</text:p>
          </table:table-cell>
          <table:table-cell table:style-name="ce15" office:value-type="date" office:date-value="2021-10-18" calcext:value-type="date">
            <text:p>18/10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832.3" calcext:value-type="float">
            <text:p>2832,3</text:p>
          </table:table-cell>
          <table:table-cell table:number-columns-repeated="1017"/>
        </table:table-row>
        <table:table-row table:style-name="ro3" table:visibility="filter">
          <table:table-cell table:formula="of:=MID([.E45];1;1)" office:value-type="string" office:string-value="2" calcext:value-type="string">
            <text:p>2</text:p>
          </table:table-cell>
          <table:table-cell/>
          <table:table-cell table:style-name="ce12" office:value-type="string" calcext:value-type="string">
            <text:p>IN SITU SR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733.2" calcext:value-type="float">
            <text:p>3733,2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TISSINO <text:s/>MARINA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2050404" calcext:value-type="float">
            <text:p>2050404</text:p>
          </table:table-cell>
          <table:table-cell table:style-name="ce12" office:value-type="string" calcext:value-type="string">
            <text:p>Rimborsi in conto capitale a Famiglie di somme non dovute o incassate in eccesso</text:p>
          </table:table-cell>
          <table:table-cell table:style-name="ce12" office:value-type="float" office:value="741.84" calcext:value-type="float">
            <text:p>741,8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MANZO <text:s/>ALFONSINA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2050404" calcext:value-type="float">
            <text:p>2050404</text:p>
          </table:table-cell>
          <table:table-cell table:style-name="ce12" office:value-type="string" calcext:value-type="string">
            <text:p>Rimborsi in conto capitale a Famiglie di somme non dovute o incassate in eccesso</text:p>
          </table:table-cell>
          <table:table-cell table:style-name="ce12" office:value-type="float" office:value="516" calcext:value-type="float">
            <text:p>51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202" calcext:value-type="float">
            <text:p>2020202</text:p>
          </table:table-cell>
          <table:table-cell table:style-name="ce12" office:value-type="string" calcext:value-type="string">
            <text:p>Patrimonio naturale non prodotto</text:p>
          </table:table-cell>
          <table:table-cell table:style-name="ce12" office:value-type="float" office:value="1450.74" calcext:value-type="float">
            <text:p>1450,7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53016" calcext:value-type="float">
            <text:p>5301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8000" calcext:value-type="float">
            <text:p>380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1386.4" calcext:value-type="float">
            <text:p>21386,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PORRICELLI <text:s/>MASSIMO RTP-STUDIO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88.49" calcext:value-type="float">
            <text:p>2688,49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AIVANO GROUP S.R.L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66674.27" calcext:value-type="float">
            <text:p>66674,27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9134.03" calcext:value-type="float">
            <text:p>9134,03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46687.81" calcext:value-type="float">
            <text:p>46687,8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872.01" calcext:value-type="float">
            <text:p>2872,0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51.16" calcext:value-type="float">
            <text:p>151,1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125.6" calcext:value-type="float">
            <text:p>1125,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457.25" calcext:value-type="float">
            <text:p>2457,25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8430.35" calcext:value-type="float">
            <text:p>38430,35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0000" calcext:value-type="float">
            <text:p>300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4000" calcext:value-type="float">
            <text:p>140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NUOVA RIMA S.N.C. <text:s text:c="17"/>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023.16" calcext:value-type="float">
            <text:p>2023,1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NUOVA RIMA S.N.C. <text:s text:c="17"/>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1695.01" calcext:value-type="float">
            <text:p>31695,0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NUOVA RIMA S.N.C. <text:s text:c="17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746.46" calcext:value-type="float">
            <text:p>3746,46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SC INDUSTRIES SRL S.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866.2" calcext:value-type="float">
            <text:p>866,2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DE CHIARA <text:s/>VINCENZA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780" calcext:value-type="float">
            <text:p>78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NEGRI <text:s/>ANDREA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658.97" calcext:value-type="float">
            <text:p>5658,97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BORGIONE CENTRO DIDATTICO S.R.L. <text:s text:c="2"/>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2330.4" calcext:value-type="float">
            <text:p>2330,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8.7" calcext:value-type="float">
            <text:p>38,7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05.51" calcext:value-type="float">
            <text:p>105,5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75.34" calcext:value-type="float">
            <text:p>275,3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0030.53" calcext:value-type="float">
            <text:p>20030,53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AURORA COSTRUZIONI S.R.L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3462.34" calcext:value-type="float">
            <text:p>33462,3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955.2" calcext:value-type="float">
            <text:p>1955,2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SCAVINO <text:s/>FULVIO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64.24" calcext:value-type="float">
            <text:p>264,24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SENATORE <text:s/>ALFRED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8383.32" calcext:value-type="float">
            <text:p>8383,32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APPELLETTI <text:s/>ALD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395.23" calcext:value-type="float">
            <text:p>2395,23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SCAVINO <text:s/>FULVI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81.39" calcext:value-type="float">
            <text:p>481,39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RIZZO <text:s/>VALENTINO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74.81" calcext:value-type="float">
            <text:p>274,8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SENATORE <text:s/>ALFREDO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192.37" calcext:value-type="float">
            <text:p>5192,37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CAPPELLETTI <text:s/>ALDO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483.51" calcext:value-type="float">
            <text:p>1483,51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BRUNO <text:s/>ROBERTO MASSIMO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2030201" calcext:value-type="float">
            <text:p>20302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2" office:value-type="float" office:value="1700" calcext:value-type="float">
            <text:p>17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TERZARIOL <text:s/>LIDIANA</text:p>
          </table:table-cell>
          <table:table-cell table:style-name="ce15" office:value-type="date" office:date-value="2021-12-07" calcext:value-type="date">
            <text:p>07/12/2021</text:p>
          </table:table-cell>
          <table:table-cell table:style-name="ce12" office:value-type="float" office:value="2030201" calcext:value-type="float">
            <text:p>20302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2" office:value-type="float" office:value="375" calcext:value-type="float">
            <text:p>375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VIGLIANO <text:s/>GIORGIO BRUNO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2030201" calcext:value-type="float">
            <text:p>20302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2" office:value-type="float" office:value="2300" calcext:value-type="float">
            <text:p>2300</text:p>
          </table:table-cell>
          <table:table-cell table:number-columns-repeated="1017"/>
        </table:table-row>
        <table:table-row table:style-name="ro3">
          <table:table-cell table:number-columns-repeated="2"/>
          <table:table-cell table:style-name="ce12" office:value-type="string" calcext:value-type="string">
            <text:p>VIGLIANO <text:s/>GIORGIO BRUNO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2030201" calcext:value-type="float">
            <text:p>2030201</text:p>
          </table:table-cell>
          <table:table-cell table:style-name="ce12" office:value-type="string" calcext:value-type="string">
            <text:p>Contributi agli investimenti a Famiglie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1017"/>
        </table:table-row>
        <table:table-row table:style-name="ro1" table:number-rows-repeated="104848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87" table:display-filter-buttons="true">
          <table:filter>
            <table:filter-and>
              <table:filter-condition table:field-number="0" table:value="" table:operator="="/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2" style:volatile="true">
      <loext:text> </loext:text>
      <loext:fill-character> </loext:fill-character>
      <number:text>-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loext:min-decimal-places="1" number:min-integer-digits="1" number:min-exponent-digits="1" loext:exponent-interval="3" loext:forced-exponent-sign="true"/>
    </number:number-style>
    <number:date-style style:name="N2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05" number:language="it" number:country="IT">
      <number:day number:style="long"/>
      <number:text>-</number:text>
      <number:month number:textual="true"/>
    </number:date-style>
    <number:date-style style:name="N20106" number:language="it" number:country="IT">
      <number:month number:textual="true"/>
      <number:text>-</number:text>
      <number:year/>
    </number:date-style>
    <number:time-style style:name="N20107" number:language="it" number:country="IT">
      <number:hours/>
      <number:text>:</number:text>
      <number:minutes number:style="long"/>
      <number:text> </number:text>
      <number:am-pm/>
    </number:time-style>
    <number:time-style style:name="N2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09" number:language="it" number:country="IT">
      <number:hours/>
      <number:text>:</number:text>
      <number:minutes number:style="long"/>
    </number:time-style>
    <number:time-style style:name="N2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2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12P0"/>
    </number:number-style>
    <number:number-style style:name="N2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13P0"/>
    </number:number-style>
    <number:number-style style:name="N2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14P0"/>
    </number:number-style>
    <number:number-style style:name="N2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15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2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5-02T16:31:00.928000000</dc:date>
    <meta:print-date>2021-05-20T12:15:31Z</meta:print-date>
    <meta:editing-cycles>3</meta:editing-cycles>
    <meta:editing-duration>PT11M35S</meta:editing-duration>
    <meta:document-statistic meta:table-count="3" meta:cell-count="455" meta:object-count="1"/>
  </office:meta>
</office:document-meta>
</file>