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10.478cm"/>
    </style:style>
    <style:style style:name="co4" style:family="table-column">
      <style:table-column-properties fo:break-before="auto" style:column-width="4.0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6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0" style:family="table-cell" style:parent-style-name="Default" style:data-style-name="N0"/>
    <style:style style:name="ce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5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6" style:family="table-cell" style:parent-style-name="Default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9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3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07">
      <style:table-cell-properties fo:background-color="transparent" style:vertical-align="automatic"/>
    </style:style>
    <style:style style:name="ce16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0"/>
        <table:table-column table:style-name="co2" table:visibility="collapse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2"/>
        <table:table-column table:style-name="co1" table:number-columns-repeated="57" table:default-cell-style-name="ce10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3"/>
          <table:table-cell table:style-name="ce3" office:value-type="string" calcext:value-type="string">
            <text:p>SPESE CORRENTI</text:p>
          </table:table-cell>
          <table:table-cell table:number-columns-repeated="60"/>
        </table:table-row>
        <table:table-row table:style-name="ro1">
          <table:table-cell table:number-columns-repeated="3"/>
          <table:table-cell table:style-name="ce3"/>
          <table:table-cell table:number-columns-repeated="60"/>
        </table:table-row>
        <table:table-row table:style-name="ro2">
          <table:table-cell table:number-columns-repeated="3"/>
          <table:table-cell table:style-name="ce3" office:value-type="string" calcext:value-type="string">
            <text:p>PRIMO TRIMESTRE 2022</text:p>
          </table:table-cell>
          <table:table-cell table:number-columns-repeated="60"/>
        </table:table-row>
        <table:table-row table:style-name="ro1" table:number-rows-repeated="3">
          <table:table-cell table:number-columns-repeated="64"/>
        </table:table-row>
        <table:table-row table:style-name="ro2">
          <table:table-cell table:style-name="ce4" office:value-type="string" calcext:value-type="string">
            <text:p>TITOLO</text:p>
          </table:table-cell>
          <table:table-cell table:style-name="ce4" office:value-type="string" calcext:value-type="string">
            <text:p>MACRO</text:p>
          </table:table-cell>
          <table:table-cell table:style-name="ce5" office:value-type="string" calcext:value-type="string">
            <text:p>RAGIONE SOCIALE FORNITORE</text:p>
          </table:table-cell>
          <table:table-cell table:style-name="ce9" office:value-type="string" calcext:value-type="string">
            <text:p>PAGAMENTO</text:p>
          </table:table-cell>
          <table:table-cell table:style-name="ce9" office:value-type="string" calcext:value-type="string">
            <text:p>CODICE V°LVL</text:p>
          </table:table-cell>
          <table:table-cell table:style-name="ce5" office:value-type="string" calcext:value-type="string">
            <text:p>DESCRIZIONE V° LVL</text:p>
          </table:table-cell>
          <table:table-cell table:style-name="ce16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770.16" calcext:value-type="float">
            <text:p>5770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99011" calcext:value-type="float">
            <text:p>1030299011</text:p>
          </table:table-cell>
          <table:table-cell table:style-name="ce6" office:value-type="string" calcext:value-type="string">
            <text:p>Servizi per attivita' di rappresentanza </text:p>
          </table:table-cell>
          <table:table-cell table:style-name="ce6" office:value-type="float" office:value="531" calcext:value-type="float">
            <text:p>5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770.4" calcext:value-type="float">
            <text:p>5770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9.86" calcext:value-type="float">
            <text:p>12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770.5" calcext:value-type="float">
            <text:p>5770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9.87" calcext:value-type="float">
            <text:p>129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748.35" calcext:value-type="float">
            <text:p>2748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27.39" calcext:value-type="float">
            <text:p>327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04.29" calcext:value-type="float">
            <text:p>1404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44.01" calcext:value-type="float">
            <text:p>344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04.21" calcext:value-type="float">
            <text:p>1404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4.74" calcext:value-type="float">
            <text:p>164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4.75" calcext:value-type="float">
            <text:p>164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306" calcext:value-type="float">
            <text:p>13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799" calcext:value-type="float">
            <text:p>17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307" calcext:value-type="float">
            <text:p>13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61" calcext:value-type="float">
            <text:p>6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981.55" calcext:value-type="float">
            <text:p>981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01.5" calcext:value-type="float">
            <text:p>501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01.53" calcext:value-type="float">
            <text:p>501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17.42" calcext:value-type="float">
            <text:p>217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17.42" calcext:value-type="float">
            <text:p>217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TORI COMUNALI <text:s text:c="11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1001" calcext:value-type="float">
            <text:p>1030201001</text:p>
          </table:table-cell>
          <table:table-cell table:style-name="ce6" office:value-type="string" calcext:value-type="string">
            <text:p>Organi istituzionali dell'amministrazione - Indennita'</text:p>
          </table:table-cell>
          <table:table-cell table:style-name="ce6" office:value-type="float" office:value="21163.32" calcext:value-type="float">
            <text:p>21163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TORI COMUNALI <text:s text:c="1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01001" calcext:value-type="float">
            <text:p>1030201001</text:p>
          </table:table-cell>
          <table:table-cell table:style-name="ce6" office:value-type="string" calcext:value-type="string">
            <text:p>Organi istituzionali dell'amministrazione - Indennita'</text:p>
          </table:table-cell>
          <table:table-cell table:style-name="ce6" office:value-type="float" office:value="15372.24" calcext:value-type="float">
            <text:p>15372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TORI COMUNALI <text:s text:c="11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01001" calcext:value-type="float">
            <text:p>1030201001</text:p>
          </table:table-cell>
          <table:table-cell table:style-name="ce6" office:value-type="string" calcext:value-type="string">
            <text:p>Organi istituzionali dell'amministrazione - Indennita'</text:p>
          </table:table-cell>
          <table:table-cell table:style-name="ce6" office:value-type="float" office:value="18265.19" calcext:value-type="float">
            <text:p>18265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SIGLIERI COMUNALI <text:s text:c="14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01001" calcext:value-type="float">
            <text:p>1030201001</text:p>
          </table:table-cell>
          <table:table-cell table:style-name="ce6" office:value-type="string" calcext:value-type="string">
            <text:p>Organi istituzionali dell'amministrazione - Indennita'</text:p>
          </table:table-cell>
          <table:table-cell table:style-name="ce6" office:value-type="float" office:value="4132.58" calcext:value-type="float">
            <text:p>4132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SIGLIERI COMUNALI <text:s text:c="14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01001" calcext:value-type="float">
            <text:p>1030201001</text:p>
          </table:table-cell>
          <table:table-cell table:style-name="ce6" office:value-type="string" calcext:value-type="string">
            <text:p>Organi istituzionali dell'amministrazione - Indennita'</text:p>
          </table:table-cell>
          <table:table-cell table:style-name="ce6" office:value-type="float" office:value="3644.48" calcext:value-type="float">
            <text:p>364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TORI COMUNALI <text:s text:c="11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1002" calcext:value-type="float">
            <text:p>1030201002</text:p>
          </table:table-cell>
          <table:table-cell table:style-name="ce6" office:value-type="string" calcext:value-type="string">
            <text:p>Organi istituzionali dell'amministrazione - Rimborsi </text:p>
          </table:table-cell>
          <table:table-cell table:style-name="ce6" office:value-type="float" office:value="209.26" calcext:value-type="float">
            <text:p>209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6" office:value-type="float" office:value="560" calcext:value-type="float">
            <text:p>56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RRADO <text:s/>SALVATORE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6" office:value-type="float" office:value="3500" calcext:value-type="float">
            <text:p>3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9.87" calcext:value-type="float">
            <text:p>129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685.74" calcext:value-type="float">
            <text:p>9685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ENTRATE DIREZIONE PROVINCIALE 2 </text:p>
          </table:table-cell>
          <table:table-cell table:style-name="ce13" office:value-type="date" office:date-value="2022-02-25" calcext:value-type="date">
            <text:p>25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7028.64" calcext:value-type="float">
            <text:p>7028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.72" calcext:value-type="float">
            <text:p>3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29.77" calcext:value-type="float">
            <text:p>729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60.06" calcext:value-type="float">
            <text:p>1160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.58" calcext:value-type="float">
            <text:p>18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505.76" calcext:value-type="float">
            <text:p>4505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562.88" calcext:value-type="float">
            <text:p>18562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1954.13" calcext:value-type="float">
            <text:p>11954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31.19" calcext:value-type="float">
            <text:p>231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63.51" calcext:value-type="float">
            <text:p>263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564.08" calcext:value-type="float">
            <text:p>18564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1954.52" calcext:value-type="float">
            <text:p>11954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31.18" calcext:value-type="float">
            <text:p>231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63.51" calcext:value-type="float">
            <text:p>263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729.32" calcext:value-type="float">
            <text:p>18729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1883.45" calcext:value-type="float">
            <text:p>11883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9.29" calcext:value-type="float">
            <text:p>179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60.54" calcext:value-type="float">
            <text:p>260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890.63" calcext:value-type="float">
            <text:p>2890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86" calcext:value-type="float">
            <text:p>1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45.85" calcext:value-type="float">
            <text:p>1345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02.69" calcext:value-type="float">
            <text:p>802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.58" calcext:value-type="float">
            <text:p>18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472.99" calcext:value-type="float">
            <text:p>4472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907.8" calcext:value-type="float">
            <text:p>2907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86" calcext:value-type="float">
            <text:p>1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8.86" calcext:value-type="float">
            <text:p>338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31.41" calcext:value-type="float">
            <text:p>53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6.83" calcext:value-type="float">
            <text:p>336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36.21" calcext:value-type="float">
            <text:p>536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.58" calcext:value-type="float">
            <text:p>18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53.23" calcext:value-type="float">
            <text:p>1853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3277.69" calcext:value-type="float">
            <text:p>3277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34.33" calcext:value-type="float">
            <text:p>1534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03.74" calcext:value-type="float">
            <text:p>1503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93.14" calcext:value-type="float">
            <text:p>693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43.06" calcext:value-type="float">
            <text:p>1543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94.87" calcext:value-type="float">
            <text:p>694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61.87" calcext:value-type="float">
            <text:p>661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603.64" calcext:value-type="float">
            <text:p>603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603.64" calcext:value-type="float">
            <text:p>603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 <text:s text:c="13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16004" calcext:value-type="float">
            <text:p>1030216004</text:p>
          </table:table-cell>
          <table:table-cell table:style-name="ce6" office:value-type="string" calcext:value-type="string">
            <text:p>Spese notarili</text:p>
          </table:table-cell>
          <table:table-cell table:style-name="ce6" office:value-type="float" office:value="5822.6" calcext:value-type="float">
            <text:p>582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 <text:s text:c="13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16004" calcext:value-type="float">
            <text:p>1030216004</text:p>
          </table:table-cell>
          <table:table-cell table:style-name="ce6" office:value-type="string" calcext:value-type="string">
            <text:p>Spese notarili</text:p>
          </table:table-cell>
          <table:table-cell table:style-name="ce6" office:value-type="float" office:value="481.2" calcext:value-type="float">
            <text:p>481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6" office:value-type="float" office:value="501.24" calcext:value-type="float">
            <text:p>501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6" office:value-type="float" office:value="431.92" calcext:value-type="float">
            <text:p>431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6" office:value-type="float" office:value="91.5" calcext:value-type="float">
            <text:p>91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.POLIGR.E ZECCA DELLO STAT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16001" calcext:value-type="float">
            <text:p>1030216001</text:p>
          </table:table-cell>
          <table:table-cell table:style-name="ce6" office:value-type="string" calcext:value-type="string">
            <text:p>Pubblicazione bandi di gara</text:p>
          </table:table-cell>
          <table:table-cell table:style-name="ce6" office:value-type="float" office:value="106.75" calcext:value-type="float">
            <text:p>106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NZANINO <text:s/>PAOLA</text:p>
          </table:table-cell>
          <table:table-cell table:style-name="ce13" office:value-type="date" office:date-value="2022-01-28" calcext:value-type="date">
            <text:p>28/01/2022</text:p>
          </table:table-cell>
          <table:table-cell table:style-name="ce6" office:value-type="float" office:value="1030212003" calcext:value-type="float">
            <text:p>1030212003</text:p>
          </table:table-cell>
          <table:table-cell table:style-name="ce6" office:value-type="string" calcext:value-type="string">
            <text:p>Collaborazioni coordinate e a progetto</text:p>
          </table:table-cell>
          <table:table-cell table:style-name="ce6" office:value-type="float" office:value="4800" calcext:value-type="float">
            <text:p>48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22302" calcext:value-type="float">
            <text:p>223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2086.1" calcext:value-type="float">
            <text:p>2086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1793.75" calcext:value-type="float">
            <text:p>1793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225" calcext:value-type="float">
            <text:p>2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11682.29" calcext:value-type="float">
            <text:p>11682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1-28" calcext:value-type="date">
            <text:p>28/01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844.5" calcext:value-type="float">
            <text:p>844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2617.6" calcext:value-type="float">
            <text:p>261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FENDINI LOGISTICA S.R.L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502.59" calcext:value-type="float">
            <text:p>502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 UFF. PROV.LE DI TO</text:p>
          </table:table-cell>
          <table:table-cell table:style-name="ce13" office:value-type="date" office:date-value="2022-02-25" calcext:value-type="date">
            <text:p>25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98" calcext:value-type="float">
            <text:p>2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 UFF. PROV.LE DI TO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149" calcext:value-type="float">
            <text:p>1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ENTRATE DIREZIONE PROVINCIALE 2 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 - UFFICIO RIVOLI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 - UFFICIO RIVOLI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0" calcext:value-type="float">
            <text:p>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146.69" calcext:value-type="float">
            <text:p>6146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7062.37" calcext:value-type="float">
            <text:p>37062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64.21" calcext:value-type="float">
            <text:p>664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7059.9" calcext:value-type="float">
            <text:p>37059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64.21" calcext:value-type="float">
            <text:p>664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2.22" calcext:value-type="float">
            <text:p>42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85.14" calcext:value-type="float">
            <text:p>2185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1.05" calcext:value-type="float">
            <text:p>211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978.7" calcext:value-type="float">
            <text:p>8978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.11" calcext:value-type="float">
            <text:p>21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410.27" calcext:value-type="float">
            <text:p>2410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1.05" calcext:value-type="float">
            <text:p>211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978.93" calcext:value-type="float">
            <text:p>8978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.11" calcext:value-type="float">
            <text:p>21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92.11" calcext:value-type="float">
            <text:p>1092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92.03" calcext:value-type="float">
            <text:p>1092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1.05" calcext:value-type="float">
            <text:p>211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7059.55" calcext:value-type="float">
            <text:p>37059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46.53" calcext:value-type="float">
            <text:p>646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708.01" calcext:value-type="float">
            <text:p>17708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725.03" calcext:value-type="float">
            <text:p>5725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872.96" calcext:value-type="float">
            <text:p>2872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899.7" calcext:value-type="float">
            <text:p>2899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4.9" calcext:value-type="float">
            <text:p>3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4.54" calcext:value-type="float">
            <text:p>4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8" calcext:value-type="float">
            <text:p>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IELLE PUBBLICITA'-GALLO LUCA STEFA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4.9" calcext:value-type="float">
            <text:p>5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ASSIONE UFFICIO DI VECE GABRIELE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1.45" calcext:value-type="float">
            <text:p>51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LIOGRAFICA VICA S.N.C. DI TR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RINO FIORI S.N.C. DI GIORGIO F.LLI &amp;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1.5" calcext:value-type="float">
            <text:p>91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6.38" calcext:value-type="float">
            <text:p>96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ORAGLIO <text:s/>ELISABETTA</text:p>
          </table:table-cell>
          <table:table-cell table:style-name="ce13" office:value-type="date" office:date-value="2022-02-16" calcext:value-type="date">
            <text:p>16/02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6" office:value-type="float" office:value="2986.56" calcext:value-type="float">
            <text:p>2986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USTODI <text:s/>DANIELE</text:p>
          </table:table-cell>
          <table:table-cell table:style-name="ce13" office:value-type="date" office:date-value="2022-02-16" calcext:value-type="date">
            <text:p>16/02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6" office:value-type="float" office:value="3159.32" calcext:value-type="float">
            <text:p>3159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UGNONE <text:s text:c="2"/>ROBERTO</text:p>
          </table:table-cell>
          <table:table-cell table:style-name="ce13" office:value-type="date" office:date-value="2022-02-16" calcext:value-type="date">
            <text:p>16/02/2022</text:p>
          </table:table-cell>
          <table:table-cell table:style-name="ce6" office:value-type="float" office:value="1030201008" calcext:value-type="float">
            <text:p>1030201008</text:p>
          </table:table-cell>
          <table:table-cell table:style-name="ce6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6" office:value-type="float" office:value="4181.35" calcext:value-type="float">
            <text:p>4181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ZIONE P.T.S.BANCOPOSTA <text:s text:c="2"/>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258.71" calcext:value-type="float">
            <text:p>258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ZIONE P.T.S.BANCOPOSTA <text:s text:c="2"/>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38.51" calcext:value-type="float">
            <text:p>38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ZIONE P.T.S.BANCOPOSTA <text:s text:c="2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946.16" calcext:value-type="float">
            <text:p>946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ZIONE P.T.S.BANCOPOSTA <text:s text:c="2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47.1" calcext:value-type="float">
            <text:p>47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ZIONE P.T.S.BANCOPOSTA <text:s text:c="2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49.02" calcext:value-type="float">
            <text:p>49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MMINISTRAZIONE P.T.S.BANCOPOSTA <text:s text:c="2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48.12" calcext:value-type="float">
            <text:p>48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16002" calcext:value-type="float">
            <text:p>1030216002</text:p>
          </table:table-cell>
          <table:table-cell table:style-name="ce6" office:value-type="string" calcext:value-type="string">
            <text:p>Spese postali</text:p>
          </table:table-cell>
          <table:table-cell table:style-name="ce6" office:value-type="float" office:value="1.3" calcext:value-type="float">
            <text:p>1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STUDI ENTI LOCALI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144.47" calcext:value-type="float">
            <text:p>14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STUDI ENTI LOCALI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1014.53" calcext:value-type="float">
            <text:p>1014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32.47" calcext:value-type="float">
            <text:p>32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47.6" calcext:value-type="float">
            <text:p>14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32.47" calcext:value-type="float">
            <text:p>32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OSTEPAY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95.24" calcext:value-type="float">
            <text:p>295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OSTEPAY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41.56" calcext:value-type="float">
            <text:p>241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OSTEPAY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41.56" calcext:value-type="float">
            <text:p>241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98.8" calcext:value-type="float">
            <text:p>298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65.74" calcext:value-type="float">
            <text:p>65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0000" calcext:value-type="float">
            <text:p>10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.36" calcext:value-type="float">
            <text:p>9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7" calcext:value-type="float">
            <text:p>1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68" calcext:value-type="float">
            <text:p>1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3.01" calcext:value-type="float">
            <text:p>3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15" calcext:value-type="float">
            <text:p>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5.64" calcext:value-type="float">
            <text:p>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7.35" calcext:value-type="float">
            <text:p>17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6.9" calcext:value-type="float">
            <text:p>26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6.42" calcext:value-type="float">
            <text:p>6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.9" calcext:value-type="float">
            <text:p>9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0.41" calcext:value-type="float">
            <text:p>0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15" calcext:value-type="float">
            <text:p>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62.16" calcext:value-type="float">
            <text:p>62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7.71" calcext:value-type="float">
            <text:p>17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39" calcext:value-type="float">
            <text:p>21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31.31" calcext:value-type="float">
            <text:p>31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3.02" calcext:value-type="float">
            <text:p>13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15" calcext:value-type="float">
            <text:p>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.23" calcext:value-type="float">
            <text:p>9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8" calcext:value-type="float">
            <text:p>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.6" calcext:value-type="float">
            <text:p>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0.7" calcext:value-type="float">
            <text:p>0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.36" calcext:value-type="float">
            <text:p>9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0.5" calcext:value-type="float">
            <text:p>0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4.48" calcext:value-type="float">
            <text:p>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3.22" calcext:value-type="float">
            <text:p>3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0.98" calcext:value-type="float">
            <text:p>0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15" calcext:value-type="float">
            <text:p>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5.64" calcext:value-type="float">
            <text:p>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3.95" calcext:value-type="float">
            <text:p>13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.5" calcext:value-type="float">
            <text:p>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8.85" calcext:value-type="float">
            <text:p>8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9.43" calcext:value-type="float">
            <text:p>19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15" calcext:value-type="float">
            <text:p>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05" calcext:value-type="float">
            <text:p>1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58.46" calcext:value-type="float">
            <text:p>58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56" calcext:value-type="float">
            <text:p>21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0.01" calcext:value-type="float">
            <text:p>20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6.66" calcext:value-type="float">
            <text:p>26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8.99" calcext:value-type="float">
            <text:p>8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15" calcext:value-type="float">
            <text:p>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7.58" calcext:value-type="float">
            <text:p>17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2.5" calcext:value-type="float">
            <text:p>2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00.69" calcext:value-type="float">
            <text:p>100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30.69" calcext:value-type="float">
            <text:p>30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48" calcext:value-type="float">
            <text:p>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97.32" calcext:value-type="float">
            <text:p>9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1.41" calcext:value-type="float">
            <text:p>21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EXI PAYMENTS SP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47.6" calcext:value-type="float">
            <text:p>14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0.55" calcext:value-type="float">
            <text:p>30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DELLE ENTRATE-RISCOSSIONE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40102999" calcext:value-type="float">
            <text:p>1040102999</text:p>
          </table:table-cell>
          <table:table-cell table:style-name="ce6" office:value-type="string" calcext:value-type="string">
            <text:p>Trasferimenti correnti a altre Amministrazioni Locali n.a.c.</text:p>
          </table:table-cell>
          <table:table-cell table:style-name="ce6" office:value-type="float" office:value="9542.44" calcext:value-type="float">
            <text:p>9542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ENTRATE DIREZIONE PROVINCIALE 2 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109999999" calcext:value-type="float">
            <text:p>1109999999</text:p>
          </table:table-cell>
          <table:table-cell table:style-name="ce6" office:value-type="string" calcext:value-type="string">
            <text:p>Altre spese correnti n.a.c.</text:p>
          </table:table-cell>
          <table:table-cell table:style-name="ce6" office:value-type="float" office:value="16.67" calcext:value-type="float">
            <text:p>16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NCA D'ITALIA <text:s text:c="20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109999999" calcext:value-type="float">
            <text:p>1109999999</text:p>
          </table:table-cell>
          <table:table-cell table:style-name="ce6" office:value-type="string" calcext:value-type="string">
            <text:p>Altre spese correnti n.a.c.</text:p>
          </table:table-cell>
          <table:table-cell table:style-name="ce6" office:value-type="float" office:value="459.61" calcext:value-type="float">
            <text:p>459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NCA D'ITALIA <text:s text:c="20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109999999" calcext:value-type="float">
            <text:p>1109999999</text:p>
          </table:table-cell>
          <table:table-cell table:style-name="ce6" office:value-type="string" calcext:value-type="string">
            <text:p>Altre spese correnti n.a.c.</text:p>
          </table:table-cell>
          <table:table-cell table:style-name="ce6" office:value-type="float" office:value="57.35" calcext:value-type="float">
            <text:p>57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37.09" calcext:value-type="float">
            <text:p>137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2.52" calcext:value-type="float">
            <text:p>2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5.77" calcext:value-type="float">
            <text:p>5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TESA SAN PAOLO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7002" calcext:value-type="float">
            <text:p>1030217002</text:p>
          </table:table-cell>
          <table:table-cell table:style-name="ce6" office:value-type="string" calcext:value-type="string">
            <text:p>Oneri per servizio di tesoreria</text:p>
          </table:table-cell>
          <table:table-cell table:style-name="ce6" office:value-type="float" office:value="1.3" calcext:value-type="float">
            <text:p>1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ARIO C/IV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100301001" calcext:value-type="float">
            <text:p>1100301001</text:p>
          </table:table-cell>
          <table:table-cell table:style-name="ce6" office:value-type="string" calcext:value-type="string">
            <text:p>Versamenti IVA a debito per le gestioni commerciali</text:p>
          </table:table-cell>
          <table:table-cell table:style-name="ce6" office:value-type="float" office:value="540.99" calcext:value-type="float">
            <text:p>540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ARIO C/IV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100301001" calcext:value-type="float">
            <text:p>1100301001</text:p>
          </table:table-cell>
          <table:table-cell table:style-name="ce6" office:value-type="string" calcext:value-type="string">
            <text:p>Versamenti IVA a debito per le gestioni commerciali</text:p>
          </table:table-cell>
          <table:table-cell table:style-name="ce6" office:value-type="float" office:value="1151.29" calcext:value-type="float">
            <text:p>1151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ARIO C/IVA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100301001" calcext:value-type="float">
            <text:p>1100301001</text:p>
          </table:table-cell>
          <table:table-cell table:style-name="ce6" office:value-type="string" calcext:value-type="string">
            <text:p>Versamenti IVA a debito per le gestioni commerciali</text:p>
          </table:table-cell>
          <table:table-cell table:style-name="ce6" office:value-type="float" office:value="9490.58" calcext:value-type="float">
            <text:p>9490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ARIO C/IVA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100301001" calcext:value-type="float">
            <text:p>1100301001</text:p>
          </table:table-cell>
          <table:table-cell table:style-name="ce6" office:value-type="string" calcext:value-type="string">
            <text:p>Versamenti IVA a debito per le gestioni commerciali</text:p>
          </table:table-cell>
          <table:table-cell table:style-name="ce6" office:value-type="float" office:value="11538.9" calcext:value-type="float">
            <text:p>11538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ARIO C/IVA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100301001" calcext:value-type="float">
            <text:p>1100301001</text:p>
          </table:table-cell>
          <table:table-cell table:style-name="ce6" office:value-type="string" calcext:value-type="string">
            <text:p>Versamenti IVA a debito per le gestioni commerciali</text:p>
          </table:table-cell>
          <table:table-cell table:style-name="ce6" office:value-type="float" office:value="10046.7" calcext:value-type="float">
            <text:p>10046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6244.8" calcext:value-type="float">
            <text:p>16244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48.15" calcext:value-type="float">
            <text:p>348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6247.94" calcext:value-type="float">
            <text:p>16247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48.15" calcext:value-type="float">
            <text:p>348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6246.16" calcext:value-type="float">
            <text:p>16246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48.15" calcext:value-type="float">
            <text:p>348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779.1" calcext:value-type="float">
            <text:p>7779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8.3" calcext:value-type="float">
            <text:p>28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70.14" calcext:value-type="float">
            <text:p>970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777.68" calcext:value-type="float">
            <text:p>2777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410.4" calcext:value-type="float">
            <text:p>1410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410.52" calcext:value-type="float">
            <text:p>141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1.4" calcext:value-type="float">
            <text:p>141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949.45" calcext:value-type="float">
            <text:p>3949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.15" calcext:value-type="float">
            <text:p>14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17.36" calcext:value-type="float">
            <text:p>917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1.4" calcext:value-type="float">
            <text:p>141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949.12" calcext:value-type="float">
            <text:p>3949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.15" calcext:value-type="float">
            <text:p>14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84.97" calcext:value-type="float">
            <text:p>48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85.01" calcext:value-type="float">
            <text:p>485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1.4" calcext:value-type="float">
            <text:p>141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52.06" calcext:value-type="float">
            <text:p>152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316.72" calcext:value-type="float">
            <text:p>316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3743.75" calcext:value-type="float">
            <text:p>13743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423.82" calcext:value-type="float">
            <text:p>423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63.82" calcext:value-type="float">
            <text:p>163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02.41" calcext:value-type="float">
            <text:p>102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652.08" calcext:value-type="float">
            <text:p>652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495.45" calcext:value-type="float">
            <text:p>1495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07.14" calcext:value-type="float">
            <text:p>107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67.43" calcext:value-type="float">
            <text:p>167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8.99" calcext:value-type="float">
            <text:p>8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OSTE ITALIANE SPA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7.3" calcext:value-type="float">
            <text:p>97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REBIAN S.P.A. <text:s text:c="19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294.13" calcext:value-type="float">
            <text:p>294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09.08" calcext:value-type="float">
            <text:p>309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09.08" calcext:value-type="float">
            <text:p>309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9725.76" calcext:value-type="float">
            <text:p>9725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279.55" calcext:value-type="float">
            <text:p>279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528.5" calcext:value-type="float">
            <text:p>52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04.7" calcext:value-type="float">
            <text:p>104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312.77" calcext:value-type="float">
            <text:p>312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741.26" calcext:value-type="float">
            <text:p>741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0058.47" calcext:value-type="float">
            <text:p>10058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RISCO S.R.L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833.02" calcext:value-type="float">
            <text:p>833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OC.NAZ.LE UFFICI TRIBUTI.ANUTEL </text:p>
          </table:table-cell>
          <table:table-cell table:style-name="ce13" office:value-type="date" office:date-value="2022-01-14" calcext:value-type="date">
            <text:p>14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200" calcext:value-type="float">
            <text:p>1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439.87" calcext:value-type="float">
            <text:p>439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775.6" calcext:value-type="float">
            <text:p>1775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334.93" calcext:value-type="float">
            <text:p>334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41.73" calcext:value-type="float">
            <text:p>141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773.32" calcext:value-type="float">
            <text:p>773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21.92" calcext:value-type="float">
            <text:p>21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7138.68" calcext:value-type="float">
            <text:p>7138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7414.31" calcext:value-type="float">
            <text:p>7414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740.06" calcext:value-type="float">
            <text:p>740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908.49" calcext:value-type="float">
            <text:p>1908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317.24" calcext:value-type="float">
            <text:p>317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146.08" calcext:value-type="float">
            <text:p>146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277.52" calcext:value-type="float">
            <text:p>277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625.68" calcext:value-type="float">
            <text:p>625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0.48" calcext:value-type="float">
            <text:p>0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0.24" calcext:value-type="float">
            <text:p>0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S S.P.A. <text:s text:c="2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90201001" calcext:value-type="float">
            <text:p>1090201001</text:p>
          </table:table-cell>
          <table:table-cell table:style-name="ce6" office:value-type="string" calcext:value-type="string">
            <text:p>Rimborsi di imposte e tasse di natura corrente</text:p>
          </table:table-cell>
          <table:table-cell table:style-name="ce6" office:value-type="float" office:value="1077.94" calcext:value-type="float">
            <text:p>1077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DOMINIO LEONARDO COMPARTO A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90201001" calcext:value-type="float">
            <text:p>1090201001</text:p>
          </table:table-cell>
          <table:table-cell table:style-name="ce6" office:value-type="string" calcext:value-type="string">
            <text:p>Rimborsi di imposte e tasse di natura corrente</text:p>
          </table:table-cell>
          <table:table-cell table:style-name="ce6" office:value-type="float" office:value="1384.04" calcext:value-type="float">
            <text:p>1384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27452" calcext:value-type="float">
            <text:p>274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2" calcext:value-type="float">
            <text:p>1100401002</text:p>
          </table:table-cell>
          <table:table-cell table:style-name="ce6" office:value-type="string" calcext:value-type="string">
            <text:p>Premi di assicurazione su beni immobili</text:p>
          </table:table-cell>
          <table:table-cell table:style-name="ce6" office:value-type="float" office:value="29948.24" calcext:value-type="float">
            <text:p>29948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1" calcext:value-type="float">
            <text:p>1100401001</text:p>
          </table:table-cell>
          <table:table-cell table:style-name="ce6" office:value-type="string" calcext:value-type="string">
            <text:p>Premi di assicurazione su beni mobili</text:p>
          </table:table-cell>
          <table:table-cell table:style-name="ce6" office:value-type="float" office:value="2100.01" calcext:value-type="float">
            <text:p>2100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99999" calcext:value-type="float">
            <text:p>1100499999</text:p>
          </table:table-cell>
          <table:table-cell table:style-name="ce6" office:value-type="string" calcext:value-type="string">
            <text:p>Altri premi di assicurazione n.a.c.</text:p>
          </table:table-cell>
          <table:table-cell table:style-name="ce6" office:value-type="float" office:value="2391.5" calcext:value-type="float">
            <text:p>2391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807.98" calcext:value-type="float">
            <text:p>1807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6.37" calcext:value-type="float">
            <text:p>46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562.1" calcext:value-type="float">
            <text:p>562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419.74" calcext:value-type="float">
            <text:p>2419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6.92" calcext:value-type="float">
            <text:p>4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675.24" calcext:value-type="float">
            <text:p>675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9084.52" calcext:value-type="float">
            <text:p>9084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344.5" calcext:value-type="float">
            <text:p>2344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688.62" calcext:value-type="float">
            <text:p>4688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7033.51" calcext:value-type="float">
            <text:p>7033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689.01" calcext:value-type="float">
            <text:p>4689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798.26" calcext:value-type="float">
            <text:p>798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596.12" calcext:value-type="float">
            <text:p>1596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394.78" calcext:value-type="float">
            <text:p>2394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596.52" calcext:value-type="float">
            <text:p>1596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04.97" calcext:value-type="float">
            <text:p>40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09.51" calcext:value-type="float">
            <text:p>809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214.92" calcext:value-type="float">
            <text:p>1214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09.96" calcext:value-type="float">
            <text:p>809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804.88" calcext:value-type="float">
            <text:p>3804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8252.37" calcext:value-type="float">
            <text:p>18252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1414.64" calcext:value-type="float">
            <text:p>31414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488.63" calcext:value-type="float">
            <text:p>2488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823.82" calcext:value-type="float">
            <text:p>5823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7609.76" calcext:value-type="float">
            <text:p>27609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89.54" calcext:value-type="float">
            <text:p>289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78.85" calcext:value-type="float">
            <text:p>578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68.63" calcext:value-type="float">
            <text:p>868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79.09" calcext:value-type="float">
            <text:p>579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9.93" calcext:value-type="float">
            <text:p>29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8.91" calcext:value-type="float">
            <text:p>118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9.79" calcext:value-type="float">
            <text:p>89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9.86" calcext:value-type="float">
            <text:p>5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469.94" calcext:value-type="float">
            <text:p>469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673" calcext:value-type="float">
            <text:p>16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600" calcext:value-type="float">
            <text:p>26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IL COSTRUZIONI E DECORAZIONI DI LORENZ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4617.7" calcext:value-type="float">
            <text:p>4617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822.4" calcext:value-type="float">
            <text:p>822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9283.25" calcext:value-type="float">
            <text:p>9283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822.4" calcext:value-type="float">
            <text:p>822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50" calcext:value-type="float">
            <text:p>5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RINK SYSTEM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634.4" calcext:value-type="float">
            <text:p>634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1-13" calcext:value-type="date">
            <text:p>13/01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164.7" calcext:value-type="float">
            <text:p>164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1-13" calcext:value-type="date">
            <text:p>13/01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54.9" calcext:value-type="float">
            <text:p>5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5953.6" calcext:value-type="float">
            <text:p>5953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8755" calcext:value-type="float">
            <text:p>87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1435" calcext:value-type="float">
            <text:p>14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38.15" calcext:value-type="float">
            <text:p>538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076.17" calcext:value-type="float">
            <text:p>1076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614.47" calcext:value-type="float">
            <text:p>161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076.32" calcext:value-type="float">
            <text:p>1076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542.25" calcext:value-type="float">
            <text:p>1542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6084.12" calcext:value-type="float">
            <text:p>6084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0626.77" calcext:value-type="float">
            <text:p>10626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4281.46" calcext:value-type="float">
            <text:p>428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9500.2" calcext:value-type="float">
            <text:p>9500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18.28" calcext:value-type="float">
            <text:p>218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9499.77" calcext:value-type="float">
            <text:p>9499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18.28" calcext:value-type="float">
            <text:p>218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9499.16" calcext:value-type="float">
            <text:p>9499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18.28" calcext:value-type="float">
            <text:p>218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547.03" calcext:value-type="float">
            <text:p>4547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.48" calcext:value-type="float">
            <text:p>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40.72" calcext:value-type="float">
            <text:p>540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49.96" calcext:value-type="float">
            <text:p>749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2.38" calcext:value-type="float">
            <text:p>22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.24" calcext:value-type="float">
            <text:p>2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312.75" calcext:value-type="float">
            <text:p>2312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2.38" calcext:value-type="float">
            <text:p>22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313" calcext:value-type="float">
            <text:p>23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.24" calcext:value-type="float">
            <text:p>2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70.38" calcext:value-type="float">
            <text:p>270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70.35" calcext:value-type="float">
            <text:p>270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30.1" calcext:value-type="float">
            <text:p>330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30.1" calcext:value-type="float">
            <text:p>330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623.94" calcext:value-type="float">
            <text:p>1623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826.07" calcext:value-type="float">
            <text:p>826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825.98" calcext:value-type="float">
            <text:p>825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RTEMISIA SCS ONLUS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640.13" calcext:value-type="float">
            <text:p>1640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IMA SRL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2903.6" calcext:value-type="float">
            <text:p>2903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518.78" calcext:value-type="float">
            <text:p>518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URORA COSTRUZIONI S.R.L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3904" calcext:value-type="float">
            <text:p>39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232.41" calcext:value-type="float">
            <text:p>232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AMPERIO VERNICI S.R.L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71.23" calcext:value-type="float">
            <text:p>171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2.38" calcext:value-type="float">
            <text:p>22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2457" calcext:value-type="float">
            <text:p>124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800" calcext:value-type="float">
            <text:p>28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171.66" calcext:value-type="float">
            <text:p>3171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55.34" calcext:value-type="float">
            <text:p>555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251.27" calcext:value-type="float">
            <text:p>6251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85" calcext:value-type="float">
            <text:p>2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42" calcext:value-type="float">
            <text:p>3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52.46" calcext:value-type="float">
            <text:p>352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001.68" calcext:value-type="float">
            <text:p>10001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52.46" calcext:value-type="float">
            <text:p>352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.34" calcext:value-type="float">
            <text:p>61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5.38" calcext:value-type="float">
            <text:p>85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.66" calcext:value-type="float">
            <text:p>11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26.35" calcext:value-type="float">
            <text:p>426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4.73" calcext:value-type="float">
            <text:p>24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2.98" calcext:value-type="float">
            <text:p>152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81.82" calcext:value-type="float">
            <text:p>381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12.91" calcext:value-type="float">
            <text:p>612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8.95" calcext:value-type="float">
            <text:p>48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6.02" calcext:value-type="float">
            <text:p>26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80.32" calcext:value-type="float">
            <text:p>280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93.46" calcext:value-type="float">
            <text:p>493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0.33" calcext:value-type="float">
            <text:p>40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80.38" calcext:value-type="float">
            <text:p>380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.25" calcext:value-type="float">
            <text:p>14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85.12" calcext:value-type="float">
            <text:p>85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15.69" calcext:value-type="float">
            <text:p>1015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20.01" calcext:value-type="float">
            <text:p>220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93.38" calcext:value-type="float">
            <text:p>93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8" calcext:value-type="float">
            <text:p>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8.93" calcext:value-type="float">
            <text:p>8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.96" calcext:value-type="float">
            <text:p>2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6" calcext:value-type="float">
            <text:p>4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0.73" calcext:value-type="float">
            <text:p>100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5215.5" calcext:value-type="float">
            <text:p>5215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FOSISTEMI S.R.L.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1046.76" calcext:value-type="float">
            <text:p>1046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ZZARELLO <text:s/>ANTONIO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6" office:value-type="float" office:value="141.8" calcext:value-type="float">
            <text:p>141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SPOSITO <text:s/>MAURO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6" office:value-type="float" office:value="141.8" calcext:value-type="float">
            <text:p>141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UDIO TECNICO VEBO2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6" office:value-type="float" office:value="113.44" calcext:value-type="float">
            <text:p>113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40101010" calcext:value-type="float">
            <text:p>1040101010</text:p>
          </table:table-cell>
          <table:table-cell table:style-name="ce6" office:value-type="string" calcext:value-type="string">
            <text:p>Trasferimenti correnti a autorita' amministrative indipendenti</text:p>
          </table:table-cell>
          <table:table-cell table:style-name="ce6" office:value-type="float" office:value="490" calcext:value-type="float">
            <text:p>49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40101010" calcext:value-type="float">
            <text:p>1040101010</text:p>
          </table:table-cell>
          <table:table-cell table:style-name="ce6" office:value-type="string" calcext:value-type="string">
            <text:p>Trasferimenti correnti a autorita' amministrative indipendenti</text:p>
          </table:table-cell>
          <table:table-cell table:style-name="ce6" office:value-type="float" office:value="1025" calcext:value-type="float">
            <text:p>10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40101010" calcext:value-type="float">
            <text:p>1040101010</text:p>
          </table:table-cell>
          <table:table-cell table:style-name="ce6" office:value-type="string" calcext:value-type="string">
            <text:p>Trasferimenti correnti a autorita' amministrative indipendenti</text:p>
          </table:table-cell>
          <table:table-cell table:style-name="ce6" office:value-type="float" office:value="885" calcext:value-type="float">
            <text:p>8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40101010" calcext:value-type="float">
            <text:p>1040101010</text:p>
          </table:table-cell>
          <table:table-cell table:style-name="ce6" office:value-type="string" calcext:value-type="string">
            <text:p>Trasferimenti correnti a autorita' amministrative indipendenti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LLEGIO COSTRUTTORI EDILI <text:s text:c="8"/>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516" calcext:value-type="float">
            <text:p>5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3435.6" calcext:value-type="float">
            <text:p>3435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7.45" calcext:value-type="float">
            <text:p>17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457.38" calcext:value-type="float">
            <text:p>457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47.7" calcext:value-type="float">
            <text:p>47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7.8" calcext:value-type="float">
            <text:p>37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7.32" calcext:value-type="float">
            <text:p>3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9.28" calcext:value-type="float">
            <text:p>19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8.15" calcext:value-type="float">
            <text:p>18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6.36" calcext:value-type="float">
            <text:p>36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54.9" calcext:value-type="float">
            <text:p>5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ONDOOFFICE S.R.L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155.51" calcext:value-type="float">
            <text:p>155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20.45" calcext:value-type="float">
            <text:p>320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8.45" calcext:value-type="float">
            <text:p>18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54.93" calcext:value-type="float">
            <text:p>254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6" office:value-type="float" office:value="433.53" calcext:value-type="float">
            <text:p>433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6" office:value-type="float" office:value="509.97" calcext:value-type="float">
            <text:p>509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TALIANA SEGNALETICA SRL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TALIANA SEGNALETICA SRL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92.93" calcext:value-type="float">
            <text:p>92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2002" calcext:value-type="float">
            <text:p>1030202002</text:p>
          </table:table-cell>
          <table:table-cell table:style-name="ce6" office:value-type="string" calcext:value-type="string">
            <text:p>Indennita' di missione e di trasferta</text:p>
          </table:table-cell>
          <table:table-cell table:style-name="ce6" office:value-type="float" office:value="107.3" calcext:value-type="float">
            <text:p>107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73.2" calcext:value-type="float">
            <text:p>73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UDIO LEGALE ROULLET SCALISE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5100" calcext:value-type="float">
            <text:p>51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ZUCCHINO <text:s/>GIANCARLO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432.98" calcext:value-type="float">
            <text:p>432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ARTARA <text:s/>SILVIA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283.5" calcext:value-type="float">
            <text:p>283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3354.68" calcext:value-type="float">
            <text:p>3354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277.67" calcext:value-type="float">
            <text:p>1277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3894.33" calcext:value-type="float">
            <text:p>3894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ILAN <text:s/>GIANLUIGI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650.99" calcext:value-type="float">
            <text:p>650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ILAN <text:s/>GIANLUIGI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039.23" calcext:value-type="float">
            <text:p>1039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ASTASI <text:s/>GIUSEPPE MARIA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269.15" calcext:value-type="float">
            <text:p>1269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ASTASI <text:s/>GIUSEPPE MARIA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2565.12" calcext:value-type="float">
            <text:p>2565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OCOMP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5215.67" calcext:value-type="float">
            <text:p>15215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GA4STUDIO MAURO BELLORA GIULIANA MORIS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566.19" calcext:value-type="float">
            <text:p>566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GA4STUDIO MAURO BELLORA GIULIANA MORIS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75.99" calcext:value-type="float">
            <text:p>75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GA4STUDIO MAURO BELLORA GIULIANA MORIS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2190.21" calcext:value-type="float">
            <text:p>2190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ZERBINI CLAUDIO <text:s text:c="19"/>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4032.95" calcext:value-type="float">
            <text:p>4032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7.52" calcext:value-type="float">
            <text:p>17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7" calcext:value-type="float">
            <text:p>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3" calcext:value-type="float">
            <text:p>242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2" calcext:value-type="float">
            <text:p>242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6.93" calcext:value-type="float">
            <text:p>166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6.93" calcext:value-type="float">
            <text:p>166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333.85" calcext:value-type="float">
            <text:p>333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8" calcext:value-type="float">
            <text:p>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76.5" calcext:value-type="float">
            <text:p>76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82.13" calcext:value-type="float">
            <text:p>182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ISANI <text:s/>VINCENZO CARBURATORI - IMPIANTI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88.66" calcext:value-type="float">
            <text:p>188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264.4" calcext:value-type="float">
            <text:p>264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82.13" calcext:value-type="float">
            <text:p>182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60" calcext:value-type="float">
            <text:p>6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290.02" calcext:value-type="float">
            <text:p>290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RAT 2000 RICAMBI SRL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71.12" calcext:value-type="float">
            <text:p>171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OGNANT <text:s/>DAVIDE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496" calcext:value-type="float">
            <text:p>14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O CIGNO GIOVANNI FRANCESCO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8769.94" calcext:value-type="float">
            <text:p>8769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4U ENGINEERING S.R.L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2132.19" calcext:value-type="float">
            <text:p>2132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RED SOCIETÀ DI INGEGNERIA S.R.L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915.99" calcext:value-type="float">
            <text:p>915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. &amp; B. SERVICE SOCIETÀ COOPERATIVA</text:p>
          </table:table-cell>
          <table:table-cell table:style-name="ce13" office:value-type="date" office:date-value="2022-02-28" calcext:value-type="date">
            <text:p>28/02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962.25" calcext:value-type="float">
            <text:p>962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DODO SERVICE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7494.22" calcext:value-type="float">
            <text:p>7494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. &amp; B. SERVICE SOCIETÀ COOPERATIV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1884.04" calcext:value-type="float">
            <text:p>1884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. &amp; B. SERVICE SOCIETÀ COOPERATIV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2490.04" calcext:value-type="float">
            <text:p>2490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. &amp; B. SERVICE SOCIETÀ COOPERATIV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44408.99" calcext:value-type="float">
            <text:p>44408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OPERATIVA SOCIALE P.G. FRASSATI S.C.S.</text:p>
          </table:table-cell>
          <table:table-cell table:style-name="ce13" office:value-type="date" office:date-value="2022-01-17" calcext:value-type="date">
            <text:p>17/01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7768.55" calcext:value-type="float">
            <text:p>7768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4880" calcext:value-type="float">
            <text:p>488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XEL SRL <text:s text:c="26"/></text:p>
          </table:table-cell>
          <table:table-cell table:style-name="ce13" office:value-type="date" office:date-value="2022-01-13" calcext:value-type="date">
            <text:p>13/01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369.05" calcext:value-type="float">
            <text:p>369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XTERISKO INFORMATICA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1220" calcext:value-type="float">
            <text:p>12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4185.59" calcext:value-type="float">
            <text:p>64185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407.34" calcext:value-type="float">
            <text:p>1407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4262.21" calcext:value-type="float">
            <text:p>64262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410.96" calcext:value-type="float">
            <text:p>1410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3185.83" calcext:value-type="float">
            <text:p>63185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51.1" calcext:value-type="float">
            <text:p>1351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9045.25" calcext:value-type="float">
            <text:p>19045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76.54" calcext:value-type="float">
            <text:p>376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6988.16" calcext:value-type="float">
            <text:p>16988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35.08" calcext:value-type="float">
            <text:p>335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759.45" calcext:value-type="float">
            <text:p>18759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76.54" calcext:value-type="float">
            <text:p>376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631.01" calcext:value-type="float">
            <text:p>8631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81.15" calcext:value-type="float">
            <text:p>98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43.99" calcext:value-type="float">
            <text:p>1443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554.37" calcext:value-type="float">
            <text:p>4554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622.39" calcext:value-type="float">
            <text:p>4622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20.53" calcext:value-type="float">
            <text:p>520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12.3" calcext:value-type="float">
            <text:p>512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45.17" calcext:value-type="float">
            <text:p>145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45.17" calcext:value-type="float">
            <text:p>145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9986.57" calcext:value-type="float">
            <text:p>9986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410.5" calcext:value-type="float">
            <text:p>5410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410.39" calcext:value-type="float">
            <text:p>5410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7969.69" calcext:value-type="float">
            <text:p>27969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.34" calcext:value-type="float">
            <text:p>16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459.15" calcext:value-type="float">
            <text:p>3459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6" calcext:value-type="float">
            <text:p>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089.47" calcext:value-type="float">
            <text:p>7089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9.82" calcext:value-type="float">
            <text:p>119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262.91" calcext:value-type="float">
            <text:p>15262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.11" calcext:value-type="float">
            <text:p>8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9" calcext:value-type="float">
            <text:p>1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561.12" calcext:value-type="float">
            <text:p>15561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.91" calcext:value-type="float">
            <text:p>11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69.97" calcext:value-type="float">
            <text:p>1869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2" calcext:value-type="float">
            <text:p>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41.84" calcext:value-type="float">
            <text:p>1841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3" calcext:value-type="float">
            <text:p>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1.05" calcext:value-type="float">
            <text:p>81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T PRINT DI TRANCHITA GIUSEPPE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79" calcext:value-type="float">
            <text:p>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79" calcext:value-type="float">
            <text:p>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79" calcext:value-type="float">
            <text:p>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5.4" calcext:value-type="float">
            <text:p>5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12.5" calcext:value-type="float">
            <text:p>1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54.77" calcext:value-type="float">
            <text:p>54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31.95" calcext:value-type="float">
            <text:p>31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2.2" calcext:value-type="float">
            <text:p>2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20109001" calcext:value-type="float">
            <text:p>1020109001</text:p>
          </table:table-cell>
          <table:table-cell table:style-name="ce6" office:value-type="string" calcext:value-type="string">
            <text:p>Tassa di circolazione dei veicoli a motore (tassa automobilistica)</text:p>
          </table:table-cell>
          <table:table-cell table:style-name="ce6" office:value-type="float" office:value="108" calcext:value-type="float">
            <text:p>1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UTTONORMEL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6" office:value-type="float" office:value="139.5" calcext:value-type="float">
            <text:p>139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6" office:value-type="float" office:value="530.7" calcext:value-type="float">
            <text:p>530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101002" calcext:value-type="float">
            <text:p>1030101002</text:p>
          </table:table-cell>
          <table:table-cell table:style-name="ce6" office:value-type="string" calcext:value-type="string">
            <text:p>Pubblicazioni</text:p>
          </table:table-cell>
          <table:table-cell table:style-name="ce6" office:value-type="float" office:value="151.63" calcext:value-type="float">
            <text:p>151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CO CENTER S.N.C. DI DUCCO PIERO &amp; C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47.01" calcext:value-type="float">
            <text:p>47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CO CENTER S.N.C. DI DUCCO PIERO &amp; C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CO CENTER S.N.C. DI DUCCO PIERO &amp; C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1.9" calcext:value-type="float">
            <text:p>21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CO CENTER S.N.C. DI DUCCO PIERO &amp; C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42.74" calcext:value-type="float">
            <text:p>142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CO CENTER S.N.C. DI DUCCO PIERO &amp; C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1.5" calcext:value-type="float">
            <text:p>21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UOVA EDILMODERNA DI DELLAVALLE GIUSEPPE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9.59" calcext:value-type="float">
            <text:p>39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382.86" calcext:value-type="float">
            <text:p>1382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383.63" calcext:value-type="float">
            <text:p>1383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0.77" calcext:value-type="float">
            <text:p>0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C FORNITURE SRL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18.1" calcext:value-type="float">
            <text:p>118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SUSA LEGNAMI S.A.S. <text:s text:c="12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0.74" calcext:value-type="float">
            <text:p>20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7061.96" calcext:value-type="float">
            <text:p>27061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U.S.C.A <text:s text:c="2"/>S.R.L. <text:s text:c="14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40101011" calcext:value-type="float">
            <text:p>1040101011</text:p>
          </table:table-cell>
          <table:table-cell table:style-name="ce6" office:value-type="string" calcext:value-type="string">
            <text:p>Trasferimenti correnti a enti centrali a struttura associativa</text:p>
          </table:table-cell>
          <table:table-cell table:style-name="ce6" office:value-type="float" office:value="1300" calcext:value-type="float">
            <text:p>13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9002.19" calcext:value-type="float">
            <text:p>29002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09.36" calcext:value-type="float">
            <text:p>609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9167.31" calcext:value-type="float">
            <text:p>29167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90.64" calcext:value-type="float">
            <text:p>590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78.92" calcext:value-type="float">
            <text:p>1778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6.5" calcext:value-type="float">
            <text:p>76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088.99" calcext:value-type="float">
            <text:p>7088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.66" calcext:value-type="float">
            <text:p>7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6.5" calcext:value-type="float">
            <text:p>76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575.91" calcext:value-type="float">
            <text:p>6575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.66" calcext:value-type="float">
            <text:p>7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91.84" calcext:value-type="float">
            <text:p>791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51.75" calcext:value-type="float">
            <text:p>851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6.5" calcext:value-type="float">
            <text:p>76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33.38" calcext:value-type="float">
            <text:p>133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39.72" calcext:value-type="float">
            <text:p>139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042.93" calcext:value-type="float">
            <text:p>4042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031.15" calcext:value-type="float">
            <text:p>203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195.38" calcext:value-type="float">
            <text:p>2195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014.6" calcext:value-type="float">
            <text:p>13014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.64" calcext:value-type="float">
            <text:p>1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91.19" calcext:value-type="float">
            <text:p>1591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IGIO <text:s/>MASSIMO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7.56" calcext:value-type="float">
            <text:p>17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.I.M.I. SAS DI DAVIDE CIONI E C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420.9" calcext:value-type="float">
            <text:p>420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72.8" calcext:value-type="float">
            <text:p>72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CAR S.R.L.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481.9" calcext:value-type="float">
            <text:p>481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15.9" calcext:value-type="float">
            <text:p>115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15.9" calcext:value-type="float">
            <text:p>115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STIONI.DOC <text:s/>S.R.L.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15.9" calcext:value-type="float">
            <text:p>115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146.68" calcext:value-type="float">
            <text:p>146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1.97" calcext:value-type="float">
            <text:p>51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A SYSTEM S.R.L</text:p>
          </table:table-cell>
          <table:table-cell table:style-name="ce13" office:value-type="date" office:date-value="2022-01-17" calcext:value-type="date">
            <text:p>17/01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1779.17" calcext:value-type="float">
            <text:p>1779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Q-EASY DI CONGIU ROBERT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549" calcext:value-type="float">
            <text:p>5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XTERISKO INFORMATICA SR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597.8" calcext:value-type="float">
            <text:p>597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39.34" calcext:value-type="float">
            <text:p>239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39.34" calcext:value-type="float">
            <text:p>239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478.68" calcext:value-type="float">
            <text:p>478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67.9" calcext:value-type="float">
            <text:p>567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842.37" calcext:value-type="float">
            <text:p>13842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841.87" calcext:value-type="float">
            <text:p>13841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02.62" calcext:value-type="float">
            <text:p>302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840.46" calcext:value-type="float">
            <text:p>13840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01.24" calcext:value-type="float">
            <text:p>301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618.21" calcext:value-type="float">
            <text:p>6618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55.18" calcext:value-type="float">
            <text:p>855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2.91" calcext:value-type="float">
            <text:p>62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66.09" calcext:value-type="float">
            <text:p>3366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.3" calcext:value-type="float">
            <text:p>6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17.36" calcext:value-type="float">
            <text:p>917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2.91" calcext:value-type="float">
            <text:p>62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66.51" calcext:value-type="float">
            <text:p>3366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.3" calcext:value-type="float">
            <text:p>6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27.6" calcext:value-type="float">
            <text:p>42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12.34" calcext:value-type="float">
            <text:p>412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2.91" calcext:value-type="float">
            <text:p>62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156.2" calcext:value-type="float">
            <text:p>2156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096.84" calcext:value-type="float">
            <text:p>1096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096.56" calcext:value-type="float">
            <text:p>1096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3CIME TECHNOLOGY SR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102006" calcext:value-type="float">
            <text:p>1030102006</text:p>
          </table:table-cell>
          <table:table-cell table:style-name="ce6" office:value-type="string" calcext:value-type="string">
            <text:p>Materiale informatico</text:p>
          </table:table-cell>
          <table:table-cell table:style-name="ce6" office:value-type="float" office:value="1575.63" calcext:value-type="float">
            <text:p>1575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FFICE DEPOT ITALIA S.R.L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38.78" calcext:value-type="float">
            <text:p>38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RBERO PIETRO S.P.A.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6" calcext:value-type="float">
            <text:p>1030102006</text:p>
          </table:table-cell>
          <table:table-cell table:style-name="ce6" office:value-type="string" calcext:value-type="string">
            <text:p>Materiale informatico</text:p>
          </table:table-cell>
          <table:table-cell table:style-name="ce6" office:value-type="float" office:value="148.55" calcext:value-type="float">
            <text:p>148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32.25" calcext:value-type="float">
            <text:p>332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32.25" calcext:value-type="float">
            <text:p>332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XTERISKO INFORMATICA SR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597.8" calcext:value-type="float">
            <text:p>597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225" calcext:value-type="float">
            <text:p>2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44016.58" calcext:value-type="float">
            <text:p>44016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.I.M.I. SAS DI DAVIDE CIONI E C.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2130.12" calcext:value-type="float">
            <text:p>2130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1541.79" calcext:value-type="float">
            <text:p>1541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475.8" calcext:value-type="float">
            <text:p>475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DS AUTOMATED DATA SYSTEMS SPA <text:s text:c="4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80" calcext:value-type="float">
            <text:p>8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236.23" calcext:value-type="float">
            <text:p>236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236.31" calcext:value-type="float">
            <text:p>236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EMILIA ROMAGNA</text:p>
          </table:table-cell>
          <table:table-cell table:style-name="ce13" office:value-type="date" office:date-value="2022-01-28" calcext:value-type="date">
            <text:p>28/01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620" calcext:value-type="float">
            <text:p>6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118.12" calcext:value-type="float">
            <text:p>118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118.11" calcext:value-type="float">
            <text:p>118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1" calcext:value-type="float">
            <text:p>1100401001</text:p>
          </table:table-cell>
          <table:table-cell table:style-name="ce6" office:value-type="string" calcext:value-type="string">
            <text:p>Premi di assicurazione su beni mobili</text:p>
          </table:table-cell>
          <table:table-cell table:style-name="ce6" office:value-type="float" office:value="2961.35" calcext:value-type="float">
            <text:p>2961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02.62" calcext:value-type="float">
            <text:p>302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3080.25" calcext:value-type="float">
            <text:p>3080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610.65" calcext:value-type="float">
            <text:p>610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479.6" calcext:value-type="float">
            <text:p>479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TAPANO <text:s/>GIUSEPPE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1954" calcext:value-type="float">
            <text:p>19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TAPANO <text:s/>GIUSEPPE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1382" calcext:value-type="float">
            <text:p>13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TAPANO <text:s/>GIUSEPPE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488" calcext:value-type="float">
            <text:p>4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TAPANO <text:s/>GIUSEPPE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345" calcext:value-type="float">
            <text:p>3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39.15" calcext:value-type="float">
            <text:p>39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I PIEMONTE <text:s text:c="22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9005" calcext:value-type="float">
            <text:p>1030219005</text:p>
          </table:table-cell>
          <table:table-cell table:style-name="ce6" office:value-type="string" calcext:value-type="string">
            <text:p>Servizi per i sistemi e relativa manutenzione</text:p>
          </table:table-cell>
          <table:table-cell table:style-name="ce6" office:value-type="float" office:value="4352.76" calcext:value-type="float">
            <text:p>4352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6299.75" calcext:value-type="float">
            <text:p>6299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1-28" calcext:value-type="date">
            <text:p>28/01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6628.03" calcext:value-type="float">
            <text:p>6628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UDIO STORTI SRL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1754.36" calcext:value-type="float">
            <text:p>1754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15262.49" calcext:value-type="float">
            <text:p>15262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4" calcext:value-type="float">
            <text:p>1030219004</text:p>
          </table:table-cell>
          <table:table-cell table:style-name="ce6" office:value-type="string" calcext:value-type="string">
            <text:p>Servizi di rete per trasmissione dati e VoIP e relativa manutenzione</text:p>
          </table:table-cell>
          <table:table-cell table:style-name="ce6" office:value-type="float" office:value="2966.1" calcext:value-type="float">
            <text:p>2966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ISTIANO MICHELA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3806.4" calcext:value-type="float">
            <text:p>3806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175" calcext:value-type="float">
            <text:p>1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IVICA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60" calcext:value-type="float">
            <text:p>6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PERA S.R.L.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1200" calcext:value-type="float">
            <text:p>1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ROGETTO SOFIS DI MICHELE MAJETTA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110" calcext:value-type="float">
            <text:p>11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INEAPA DI ISAIJA PATRIZIA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120" calcext:value-type="float">
            <text:p>1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UBBLIFORMEZ S.A.S. DI GAGLIANO M. &amp; C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250" calcext:value-type="float">
            <text:p>25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IVICA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4999" calcext:value-type="float">
            <text:p>1030204999</text:p>
          </table:table-cell>
          <table:table-cell table:style-name="ce6" office:value-type="string" calcext:value-type="string">
            <text:p>Acquisto di servizi per altre spese per formazione e addestramento n.a.c.</text:p>
          </table:table-cell>
          <table:table-cell table:style-name="ce6" office:value-type="float" office:value="60" calcext:value-type="float">
            <text:p>6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S GROUP S.R.L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6" office:value-type="float" office:value="800" calcext:value-type="float">
            <text:p>8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6" office:value-type="float" office:value="1160.66" calcext:value-type="float">
            <text:p>1160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A SICUREZZA SRL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6" office:value-type="float" office:value="423.75" calcext:value-type="float">
            <text:p>423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A TEAM S.R.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6" office:value-type="float" office:value="2393.89" calcext:value-type="float">
            <text:p>239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02002" calcext:value-type="float">
            <text:p>1030202002</text:p>
          </table:table-cell>
          <table:table-cell table:style-name="ce6" office:value-type="string" calcext:value-type="string">
            <text:p>Indennita' di missione e di trasferta</text:p>
          </table:table-cell>
          <table:table-cell table:style-name="ce6" office:value-type="float" office:value="102" calcext:value-type="float">
            <text:p>1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52.53" calcext:value-type="float">
            <text:p>152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52.53" calcext:value-type="float">
            <text:p>152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064.66" calcext:value-type="float">
            <text:p>5064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512.34" calcext:value-type="float">
            <text:p>2512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504.4" calcext:value-type="float">
            <text:p>2504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61.5" calcext:value-type="float">
            <text:p>161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6" office:value-type="float" office:value="17074.25" calcext:value-type="float">
            <text:p>17074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6" office:value-type="float" office:value="10426.28" calcext:value-type="float">
            <text:p>10426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6" office:value-type="float" office:value="4095.5" calcext:value-type="float">
            <text:p>4095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AY <text:s/>RISTOSERVICE SP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10102002" calcext:value-type="float">
            <text:p>1010102002</text:p>
          </table:table-cell>
          <table:table-cell table:style-name="ce6" office:value-type="string" calcext:value-type="string">
            <text:p>Buoni pasto</text:p>
          </table:table-cell>
          <table:table-cell table:style-name="ce6" office:value-type="float" office:value="13376.84" calcext:value-type="float">
            <text:p>13376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181.99" calcext:value-type="float">
            <text:p>14181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2.07" calcext:value-type="float">
            <text:p>32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64.25" calcext:value-type="float">
            <text:p>1764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8.66" calcext:value-type="float">
            <text:p>158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012.33" calcext:value-type="float">
            <text:p>7012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.41" calcext:value-type="float">
            <text:p>15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76.04" calcext:value-type="float">
            <text:p>1376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6.36" calcext:value-type="float">
            <text:p>156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034.56" calcext:value-type="float">
            <text:p>7034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.64" calcext:value-type="float">
            <text:p>1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60.59" calcext:value-type="float">
            <text:p>860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57.29" calcext:value-type="float">
            <text:p>857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3.99" calcext:value-type="float">
            <text:p>153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9098.59" calcext:value-type="float">
            <text:p>29098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58.4" calcext:value-type="float">
            <text:p>458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9327.6" calcext:value-type="float">
            <text:p>2932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62.02" calcext:value-type="float">
            <text:p>462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9006.97" calcext:value-type="float">
            <text:p>29006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56.69" calcext:value-type="float">
            <text:p>456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315" calcext:value-type="float">
            <text:p>3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2526.95" calcext:value-type="float">
            <text:p>22526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93.34" calcext:value-type="float">
            <text:p>493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0707.88" calcext:value-type="float">
            <text:p>20707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51.88" calcext:value-type="float">
            <text:p>451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0644" calcext:value-type="float">
            <text:p>206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35.88" calcext:value-type="float">
            <text:p>435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176.99" calcext:value-type="float">
            <text:p>1176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157.26" calcext:value-type="float">
            <text:p>1157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1520.07" calcext:value-type="float">
            <text:p>11520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193.42" calcext:value-type="float">
            <text:p>1193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2311.24" calcext:value-type="float">
            <text:p>2311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2383.56" calcext:value-type="float">
            <text:p>2383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758.9" calcext:value-type="float">
            <text:p>1758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295.89" calcext:value-type="float">
            <text:p>295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292.06" calcext:value-type="float">
            <text:p>1292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2235.61" calcext:value-type="float">
            <text:p>2235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2.23" calcext:value-type="float">
            <text:p>22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892.31" calcext:value-type="float">
            <text:p>892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55.97" calcext:value-type="float">
            <text:p>155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618.39" calcext:value-type="float">
            <text:p>618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72.27" calcext:value-type="float">
            <text:p>372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72.65" calcext:value-type="float">
            <text:p>172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44.59" calcext:value-type="float">
            <text:p>344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95.57" calcext:value-type="float">
            <text:p>95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3.5" calcext:value-type="float">
            <text:p>23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35.24" calcext:value-type="float">
            <text:p>335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135.66" calcext:value-type="float">
            <text:p>2135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40.22" calcext:value-type="float">
            <text:p>40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59.33" calcext:value-type="float">
            <text:p>59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94.01" calcext:value-type="float">
            <text:p>94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68.89" calcext:value-type="float">
            <text:p>168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43.07" calcext:value-type="float">
            <text:p>243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874.32" calcext:value-type="float">
            <text:p>3874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39.86" calcext:value-type="float">
            <text:p>33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820.22" calcext:value-type="float">
            <text:p>820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86.4" calcext:value-type="float">
            <text:p>286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464.56" calcext:value-type="float">
            <text:p>464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98.5" calcext:value-type="float">
            <text:p>9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871.31" calcext:value-type="float">
            <text:p>871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67.09" calcext:value-type="float">
            <text:p>167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79.36" calcext:value-type="float">
            <text:p>179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968.99" calcext:value-type="float">
            <text:p>1968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10.84" calcext:value-type="float">
            <text:p>310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56.6" calcext:value-type="float">
            <text:p>356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26.12" calcext:value-type="float">
            <text:p>226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5.01" calcext:value-type="float">
            <text:p>35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440.6" calcext:value-type="float">
            <text:p>440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297.85" calcext:value-type="float">
            <text:p>1297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73.17" calcext:value-type="float">
            <text:p>73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9.17" calcext:value-type="float">
            <text:p>39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89.42" calcext:value-type="float">
            <text:p>389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61.46" calcext:value-type="float">
            <text:p>6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75.64" calcext:value-type="float">
            <text:p>7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.57" calcext:value-type="float">
            <text:p>1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16.57" calcext:value-type="float">
            <text:p>116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49.91" calcext:value-type="float">
            <text:p>249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FINANZIARI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88.48" calcext:value-type="float">
            <text:p>88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1.63" calcext:value-type="float">
            <text:p>11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27.85" calcext:value-type="float">
            <text:p>127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59.04" calcext:value-type="float">
            <text:p>159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,STAFF DIRIGENTE,OSRU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31.93" calcext:value-type="float">
            <text:p>131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7.85" calcext:value-type="float">
            <text:p>7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0.8" calcext:value-type="float">
            <text:p>20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123.88" calcext:value-type="float">
            <text:p>7123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54.72" calcext:value-type="float">
            <text:p>154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123.9" calcext:value-type="float">
            <text:p>7123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54.72" calcext:value-type="float">
            <text:p>154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971.11" calcext:value-type="float">
            <text:p>6971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54.72" calcext:value-type="float">
            <text:p>154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VVOCATURA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7317.5" calcext:value-type="float">
            <text:p>7317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6" office:value-type="float" office:value="122" calcext:value-type="float">
            <text:p>1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SSIMO PRINCIPI ADV S.R.L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14" calcext:value-type="float">
            <text:p>1030102014</text:p>
          </table:table-cell>
          <table:table-cell table:style-name="ce6" office:value-type="string" calcext:value-type="string">
            <text:p>Stampati specialistici</text:p>
          </table:table-cell>
          <table:table-cell table:style-name="ce6" office:value-type="float" office:value="140.91" calcext:value-type="float">
            <text:p>140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423.28" calcext:value-type="float">
            <text:p>423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PORTELLO POLIFUNZION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423.28" calcext:value-type="float">
            <text:p>423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56.1" calcext:value-type="float">
            <text:p>1556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18.68" calcext:value-type="float">
            <text:p>618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05.7" calcext:value-type="float">
            <text:p>605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364.61" calcext:value-type="float">
            <text:p>2364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28.32" calcext:value-type="float">
            <text:p>1528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368.74" calcext:value-type="float">
            <text:p>1368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22" calcext:value-type="float">
            <text:p>6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44.4" calcext:value-type="float">
            <text:p>744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64.85" calcext:value-type="float">
            <text:p>664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094.76" calcext:value-type="float">
            <text:p>2094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34.5" calcext:value-type="float">
            <text:p>1934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81.42" calcext:value-type="float">
            <text:p>1781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232" calcext:value-type="float">
            <text:p>82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772.46" calcext:value-type="float">
            <text:p>3772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16.34" calcext:value-type="float">
            <text:p>1316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42" calcext:value-type="float">
            <text:p>17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.16" calcext:value-type="float">
            <text:p>10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853.82" calcext:value-type="float">
            <text:p>8853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51.73" calcext:value-type="float">
            <text:p>1051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9.79" calcext:value-type="float">
            <text:p>69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.92" calcext:value-type="float">
            <text:p>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021.35" calcext:value-type="float">
            <text:p>5021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61.73" calcext:value-type="float">
            <text:p>1661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9.79" calcext:value-type="float">
            <text:p>69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.98" calcext:value-type="float">
            <text:p>6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478.83" calcext:value-type="float">
            <text:p>5478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39.62" calcext:value-type="float">
            <text:p>63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86.08" calcext:value-type="float">
            <text:p>586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9.16" calcext:value-type="float">
            <text:p>69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5.37" calcext:value-type="float">
            <text:p>5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.45" calcext:value-type="float">
            <text:p>1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6.72" calcext:value-type="float">
            <text:p>26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32.52" calcext:value-type="float">
            <text:p>232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1.42" calcext:value-type="float">
            <text:p>11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2.57" calcext:value-type="float">
            <text:p>12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.2" calcext:value-type="float">
            <text:p>2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46.56" calcext:value-type="float">
            <text:p>146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ISTEMI INFORM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61.89" calcext:value-type="float">
            <text:p>61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68.34" calcext:value-type="float">
            <text:p>168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42.47" calcext:value-type="float">
            <text:p>42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ARCHIVIO E PROTOCOLL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05.93" calcext:value-type="float">
            <text:p>205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3.57" calcext:value-type="float">
            <text:p>3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GRETERIA GENERALE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554.06" calcext:value-type="float">
            <text:p>554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TAFF SINDACO <text:s text:c="1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82.57" calcext:value-type="float">
            <text:p>82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ALLA CITTA'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2537.88" calcext:value-type="float">
            <text:p>2537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EDILIZIA PRIVAT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690.25" calcext:value-type="float">
            <text:p>690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17.74" calcext:value-type="float">
            <text:p>17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ATRIMONIO IMMOBILIAR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583.36" calcext:value-type="float">
            <text:p>583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DEMOGRAFICI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816.09" calcext:value-type="float">
            <text:p>816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3" calcext:value-type="float">
            <text:p>1010101003</text:p>
          </table:table-cell>
          <table:table-cell table:style-name="ce6" office:value-type="string" calcext:value-type="string">
            <text:p>Straordinario per il personale a tempo indeterminato</text:p>
          </table:table-cell>
          <table:table-cell table:style-name="ce6" office:value-type="float" office:value="587.59" calcext:value-type="float">
            <text:p>587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357.35" calcext:value-type="float">
            <text:p>4357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95.78" calcext:value-type="float">
            <text:p>495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95.95" calcext:value-type="float">
            <text:p>1695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58.68" calcext:value-type="float">
            <text:p>458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32.31" calcext:value-type="float">
            <text:p>1732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03.5" calcext:value-type="float">
            <text:p>203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86.91" calcext:value-type="float">
            <text:p>186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7766.42" calcext:value-type="float">
            <text:p>7766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8338.24" calcext:value-type="float">
            <text:p>8338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TRIBUTI <text:s text:c="8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4" calcext:value-type="float">
            <text:p>1010101004</text:p>
          </table:table-cell>
          <table:table-cell table:style-name="ce6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6" office:value-type="float" office:value="1190.14" calcext:value-type="float">
            <text:p>1190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84.59" calcext:value-type="float">
            <text:p>384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13.93" calcext:value-type="float">
            <text:p>313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2" calcext:value-type="float">
            <text:p>1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36.89" calcext:value-type="float">
            <text:p>336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00.93" calcext:value-type="float">
            <text:p>300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62.32" calcext:value-type="float">
            <text:p>762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647.16" calcext:value-type="float">
            <text:p>1647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507.52" calcext:value-type="float">
            <text:p>507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57.81" calcext:value-type="float">
            <text:p>257,8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74.46" calcext:value-type="float">
            <text:p>174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539.24" calcext:value-type="float">
            <text:p>539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0.01" calcext:value-type="float">
            <text:p>0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9.58" calcext:value-type="float">
            <text:p>19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9.58" calcext:value-type="float">
            <text:p>19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9.58" calcext:value-type="float">
            <text:p>19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10.45" calcext:value-type="float">
            <text:p>210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512.4" calcext:value-type="float">
            <text:p>512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4.88" calcext:value-type="float">
            <text:p>4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494.1" calcext:value-type="float">
            <text:p>494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82.02" calcext:value-type="float">
            <text:p>782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74.33" calcext:value-type="float">
            <text:p>874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40.79" calcext:value-type="float">
            <text:p>40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78.16" calcext:value-type="float">
            <text:p>278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930" calcext:value-type="float">
            <text:p>793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952.68" calcext:value-type="float">
            <text:p>1952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532.49" calcext:value-type="float">
            <text:p>532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502.22" calcext:value-type="float">
            <text:p>2502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8150.59" calcext:value-type="float">
            <text:p>18150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02.33" calcext:value-type="float">
            <text:p>702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434.32" calcext:value-type="float">
            <text:p>434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51.32" calcext:value-type="float">
            <text:p>251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0407.21" calcext:value-type="float">
            <text:p>20407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015.2" calcext:value-type="float">
            <text:p>11015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360.71" calcext:value-type="float">
            <text:p>5360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413.51" calcext:value-type="float">
            <text:p>3413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3.55" calcext:value-type="float">
            <text:p>23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7.59" calcext:value-type="float">
            <text:p>7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58.75" calcext:value-type="float">
            <text:p>658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70.12" calcext:value-type="float">
            <text:p>470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276.7" calcext:value-type="float">
            <text:p>1276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940" calcext:value-type="float">
            <text:p>294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97.5" calcext:value-type="float">
            <text:p>297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30.6" calcext:value-type="float">
            <text:p>30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616.1" calcext:value-type="float">
            <text:p>616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DI DIGITAL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199.99" calcext:value-type="float">
            <text:p>199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UBLIKA S.R.L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320" calcext:value-type="float">
            <text:p>3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RMEL S.R.L. <text:s text:c="21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260" calcext:value-type="float">
            <text:p>26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ITRICE LUNA NUOVA S.C.A.R.L. <text:s text:c="4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63" calcext:value-type="float">
            <text:p>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758.14" calcext:value-type="float">
            <text:p>758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616.1" calcext:value-type="float">
            <text:p>616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159" calcext:value-type="float">
            <text:p>1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6" office:value-type="float" office:value="30.32" calcext:value-type="float">
            <text:p>30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IVELLARI SANDRO LEGATORIA <text:s text:c="7"/>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218.9" calcext:value-type="float">
            <text:p>218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REBIAN S.P.A. <text:s text:c="19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1500" calcext:value-type="float">
            <text:p>1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1" calcext:value-type="float">
            <text:p>1030102001</text:p>
          </table:table-cell>
          <table:table-cell table:style-name="ce6" office:value-type="string" calcext:value-type="string">
            <text:p>Carta, cancelleria e stampati</text:p>
          </table:table-cell>
          <table:table-cell table:style-name="ce6" office:value-type="float" office:value="21.23" calcext:value-type="float">
            <text:p>21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6" office:value-type="float" office:value="101.06" calcext:value-type="float">
            <text:p>101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6" office:value-type="float" office:value="34.06" calcext:value-type="float">
            <text:p>34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TORINO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.88" calcext:value-type="float">
            <text:p>5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8.5" calcext:value-type="float">
            <text:p>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AI RADIO TELEVESIONE ITALIANA SPA 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07.35" calcext:value-type="float">
            <text:p>407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AI RADIO TELEVESIONE ITALIANA SPA 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03.7" calcext:value-type="float">
            <text:p>203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52" calcext:value-type="float">
            <text:p>2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LIOGRAFICA 2L S.N.C. <text:s text:c="13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29.4" calcext:value-type="float">
            <text:p>329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LIOGRAFICA 2L S.N.C. <text:s text:c="13"/>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83" calcext:value-type="float">
            <text:p>1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DINE DEGLI AVVOCATI DI TORINO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40104001" calcext:value-type="float">
            <text:p>1040104001</text:p>
          </table:table-cell>
          <table:table-cell table:style-name="ce6" office:value-type="string" calcext:value-type="string">
            <text:p>Trasferimenti correnti a organismi interni e/o unita' locali della amministrazione</text:p>
          </table:table-cell>
          <table:table-cell table:style-name="ce6" office:value-type="float" office:value="225" calcext:value-type="float">
            <text:p>2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YNESTHESIA SR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305" calcext:value-type="float">
            <text:p>3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1931.25" calcext:value-type="float">
            <text:p>1931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1117.55" calcext:value-type="float">
            <text:p>1117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7800" calcext:value-type="float">
            <text:p>78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1577.84" calcext:value-type="float">
            <text:p>1577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99999" calcext:value-type="float">
            <text:p>1100499999</text:p>
          </table:table-cell>
          <table:table-cell table:style-name="ce6" office:value-type="string" calcext:value-type="string">
            <text:p>Altri premi di assicurazione n.a.c.</text:p>
          </table:table-cell>
          <table:table-cell table:style-name="ce6" office:value-type="float" office:value="12937.5" calcext:value-type="float">
            <text:p>12937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AWFORD <text:s/>COMPANY ITALIA S.R.L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100502001" calcext:value-type="float">
            <text:p>1100502001</text:p>
          </table:table-cell>
          <table:table-cell table:style-name="ce6" office:value-type="string" calcext:value-type="string">
            <text:p>Spese per risarcimento danni</text:p>
          </table:table-cell>
          <table:table-cell table:style-name="ce6" office:value-type="float" office:value="20500" calcext:value-type="float">
            <text:p>20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AWFORD <text:s/>COMPANY ITALIA S.R.L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100502001" calcext:value-type="float">
            <text:p>1100502001</text:p>
          </table:table-cell>
          <table:table-cell table:style-name="ce6" office:value-type="string" calcext:value-type="string">
            <text:p>Spese per risarcimento danni</text:p>
          </table:table-cell>
          <table:table-cell table:style-name="ce6" office:value-type="float" office:value="1661.95" calcext:value-type="float">
            <text:p>1661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PISISTEM S.R.L. <text:s text:c="17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366" calcext:value-type="float">
            <text:p>3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AVERO GIUSEPPE &amp; C.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97.78" calcext:value-type="float">
            <text:p>97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A SYSTEM S.R.L</text:p>
          </table:table-cell>
          <table:table-cell table:style-name="ce13" office:value-type="date" office:date-value="2022-01-17" calcext:value-type="date">
            <text:p>17/01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355.83" calcext:value-type="float">
            <text:p>355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30.04" calcext:value-type="float">
            <text:p>130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210" calcext:value-type="float">
            <text:p>21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ORINO AUTO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269" calcext:value-type="float">
            <text:p>2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218.5" calcext:value-type="float">
            <text:p>21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IRIACO <text:s/>STEFANI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3793.71" calcext:value-type="float">
            <text:p>3793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YEUILLAZ <text:s/>MARCO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3617.9" calcext:value-type="float">
            <text:p>3617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IRIACO <text:s/>STEFANI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1459.12" calcext:value-type="float">
            <text:p>1459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FACILIT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48.8" calcext:value-type="float">
            <text:p>48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UDIO LEGALE PROF. AVV. ORESTE CAGNASSO</text:p>
          </table:table-cell>
          <table:table-cell table:style-name="ce13" office:value-type="date" office:date-value="2022-01-17" calcext:value-type="date">
            <text:p>17/01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4311.27" calcext:value-type="float">
            <text:p>4311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GELI <text:s text:c="2"/>GIUSEPPE <text:s/>BOCCARDO MARIA ANNA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5511.09" calcext:value-type="float">
            <text:p>5511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PETRIS <text:s/>FEDERICO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4377.36" calcext:value-type="float">
            <text:p>4377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UDIO LEGALE SAVATTERI ALBERTO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4428.69" calcext:value-type="float">
            <text:p>4428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OSTAGNO <text:s/>SIMONA AVV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4590.29" calcext:value-type="float">
            <text:p>4590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LASCIBETTA <text:s/>ALESSANDRA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759" calcext:value-type="float">
            <text:p>7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YEUILLAZ <text:s/>MARCO</text:p>
          </table:table-cell>
          <table:table-cell table:style-name="ce13" office:value-type="date" office:date-value="2022-01-28" calcext:value-type="date">
            <text:p>28/01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2780.71" calcext:value-type="float">
            <text:p>2780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DINE DEGLI AVVOCATI DI TORINO</text:p>
          </table:table-cell>
          <table:table-cell table:style-name="ce13" office:value-type="date" office:date-value="2022-01-17" calcext:value-type="date">
            <text:p>17/01/2022</text:p>
          </table:table-cell>
          <table:table-cell table:style-name="ce6" office:value-type="float" office:value="1030211006" calcext:value-type="float">
            <text:p>1030211006</text:p>
          </table:table-cell>
          <table:table-cell table:style-name="ce6" office:value-type="string" calcext:value-type="string">
            <text:p>Patrocinio legale</text:p>
          </table:table-cell>
          <table:table-cell table:style-name="ce6" office:value-type="float" office:value="48.8" calcext:value-type="float">
            <text:p>48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84.32" calcext:value-type="float">
            <text:p>1184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ACE FCT SP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02.9" calcext:value-type="float">
            <text:p>102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593.91" calcext:value-type="float">
            <text:p>593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788.66" calcext:value-type="float">
            <text:p>788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3.19" calcext:value-type="float">
            <text:p>43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7" calcext:value-type="float">
            <text:p>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7" calcext:value-type="float">
            <text:p>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0.87" calcext:value-type="float">
            <text:p>10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1.42" calcext:value-type="float">
            <text:p>11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FF BANK S.P.A.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57.18" calcext:value-type="float">
            <text:p>157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484.85" calcext:value-type="float">
            <text:p>484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484.86" calcext:value-type="float">
            <text:p>484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921.65" calcext:value-type="float">
            <text:p>921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921.65" calcext:value-type="float">
            <text:p>921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8.86" calcext:value-type="float">
            <text:p>168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8.86" calcext:value-type="float">
            <text:p>168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563.55" calcext:value-type="float">
            <text:p>563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843.3" calcext:value-type="float">
            <text:p>1843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337.72" calcext:value-type="float">
            <text:p>337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FO CAMERE S.P.A. <text:s text:c="16"/>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6" office:value-type="float" office:value="1354.2" calcext:value-type="float">
            <text:p>1354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4.48" calcext:value-type="float">
            <text:p>2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08.52" calcext:value-type="float">
            <text:p>208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.5" calcext:value-type="float">
            <text:p>4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00.81" calcext:value-type="float">
            <text:p>100,8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81.7" calcext:value-type="float">
            <text:p>81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8.21" calcext:value-type="float">
            <text:p>28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4.54" calcext:value-type="float">
            <text:p>34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UTOSTRADE PER L'ITALIA S.P.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2.61" calcext:value-type="float">
            <text:p>52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.65" calcext:value-type="float">
            <text:p>6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.65" calcext:value-type="float">
            <text:p>6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PITANO ULTIMO VOLONTARI PROTEZ. CIVILE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1500" calcext:value-type="float">
            <text:p>1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B. CLUB IL MARINAIO O.D.V.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1500" calcext:value-type="float">
            <text:p>1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ORTI SUSANNA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GTECH SERVIZI SRL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RIGO AEB PRESSO LEG. RAPPRESENTANTE CER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364.7" calcext:value-type="float">
            <text:p>364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AGHERO GIANNI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39.3" calcext:value-type="float">
            <text:p>139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DITORI DIVERSI <text:s text:c="17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453" calcext:value-type="float">
            <text:p>4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AMWORK SRL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47.6" calcext:value-type="float">
            <text:p>4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SSONE SIMON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16.2" calcext:value-type="float">
            <text:p>116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IGNATELLI ENRICO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60.2" calcext:value-type="float">
            <text:p>60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GAMO ALFONSO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39.3" calcext:value-type="float">
            <text:p>139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SALDI ALBERTO TERESIO ATTILIO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ASSALACQUA CALOGERO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51.9" calcext:value-type="float">
            <text:p>51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ATA NETWORK CONSULTING S.R.L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IOLANTE SARAH PATRIZIA MARELL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51.9" calcext:value-type="float">
            <text:p>51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RANDINI <text:s/>ALESSIO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47.6" calcext:value-type="float">
            <text:p>4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<text:s/>JAHJA DANIELE MUAZAM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RANCESCON TERESIO ANTONIO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12.6" calcext:value-type="float">
            <text:p>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ANAROTTO DARIO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99904001" calcext:value-type="float">
            <text:p>1099904001</text:p>
          </table:table-cell>
          <table:table-cell table:style-name="ce6" office:value-type="string" calcext:value-type="string">
            <text:p>Rimborsi di parte corrente a Famiglie di somme non dovute o incassate in eccesso</text:p>
          </table:table-cell>
          <table:table-cell table:style-name="ce6" office:value-type="float" office:value="47.6" calcext:value-type="float">
            <text:p>4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9446" calcext:value-type="float">
            <text:p>94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IVITECH S.P.A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10980" calcext:value-type="float">
            <text:p>1098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ROJECT AUTOMATION S.P.A.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3320.3" calcext:value-type="float">
            <text:p>3320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FO CAMERE S.P.A. <text:s text:c="16"/>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6" office:value-type="float" office:value="959.41" calcext:value-type="float">
            <text:p>959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SORERIA PROVINCIALE DELLO STATO <text:s/>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6" office:value-type="float" office:value="6315.06" calcext:value-type="float">
            <text:p>6315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SORERIA PROVINCIALE DELLO STATO <text:s/>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30205003" calcext:value-type="float">
            <text:p>1030205003</text:p>
          </table:table-cell>
          <table:table-cell table:style-name="ce6" office:value-type="string" calcext:value-type="string">
            <text:p>Accesso a banche dati e a pubblicazioni on line</text:p>
          </table:table-cell>
          <table:table-cell table:style-name="ce6" office:value-type="float" office:value="1220.25" calcext:value-type="float">
            <text:p>1220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2029.15" calcext:value-type="float">
            <text:p>2029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3.05" calcext:value-type="float">
            <text:p>63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3" calcext:value-type="float">
            <text:p>242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2" calcext:value-type="float">
            <text:p>242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359.01" calcext:value-type="float">
            <text:p>359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359.01" calcext:value-type="float">
            <text:p>359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718.02" calcext:value-type="float">
            <text:p>718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49" calcext:value-type="float">
            <text:p>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72" calcext:value-type="float">
            <text:p>5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5.99" calcext:value-type="float">
            <text:p>35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335.96" calcext:value-type="float">
            <text:p>3335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5.01" calcext:value-type="float">
            <text:p>15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75.04" calcext:value-type="float">
            <text:p>75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994.3" calcext:value-type="float">
            <text:p>994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RROZZERIA LA GENERALA DI LASALVIA VINC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267.52" calcext:value-type="float">
            <text:p>267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A MATTINA ANGELO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144" calcext:value-type="float">
            <text:p>1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320.8" calcext:value-type="float">
            <text:p>320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LA LOGGIA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5.88" calcext:value-type="float">
            <text:p>5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150.15" calcext:value-type="float">
            <text:p>150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50.27" calcext:value-type="float">
            <text:p>50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354.24" calcext:value-type="float">
            <text:p>354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RIVALTA <text:s text:c="17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5.88" calcext:value-type="float">
            <text:p>5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ZIENDA SPECIALE MULTISERVIZI <text:s text:c="5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39.7" calcext:value-type="float">
            <text:p>39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LADINA RADIO S.R.L. <text:s text:c="14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6" office:value-type="float" office:value="1121.18" calcext:value-type="float">
            <text:p>1121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STEMI SICUREZZA SERVICE S.A.S. DI PODD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05" calcext:value-type="float">
            <text:p>3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634" calcext:value-type="float">
            <text:p>6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8713.87" calcext:value-type="float">
            <text:p>38713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3727.71" calcext:value-type="float">
            <text:p>33727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7537.66" calcext:value-type="float">
            <text:p>27537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7339.36" calcext:value-type="float">
            <text:p>37339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85" calcext:value-type="float">
            <text:p>11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370" calcext:value-type="float">
            <text:p>237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555.02" calcext:value-type="float">
            <text:p>3555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370.02" calcext:value-type="float">
            <text:p>2370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49.71" calcext:value-type="float">
            <text:p>49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433.29" calcext:value-type="float">
            <text:p>433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7002.93" calcext:value-type="float">
            <text:p>7002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1611.46" calcext:value-type="float">
            <text:p>161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6488.55" calcext:value-type="float">
            <text:p>26488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35515.82" calcext:value-type="float">
            <text:p>35515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966.79" calcext:value-type="float">
            <text:p>966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1128.2" calcext:value-type="float">
            <text:p>1128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3719.56" calcext:value-type="float">
            <text:p>3719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802.75" calcext:value-type="float">
            <text:p>802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6191.45" calcext:value-type="float">
            <text:p>6191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1120" calcext:value-type="float">
            <text:p>11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0419.35" calcext:value-type="float">
            <text:p>20419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770" calcext:value-type="float">
            <text:p>77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25812.8" calcext:value-type="float">
            <text:p>25812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19001" calcext:value-type="float">
            <text:p>1030219001</text:p>
          </table:table-cell>
          <table:table-cell table:style-name="ce6" office:value-type="string" calcext:value-type="string">
            <text:p>Gestione e manutenzione applicazioni</text:p>
          </table:table-cell>
          <table:table-cell table:style-name="ce6" office:value-type="float" office:value="1050" calcext:value-type="float">
            <text:p>105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19.94" calcext:value-type="float">
            <text:p>19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GAF EDIZIONI SRL <text:s text:c="17"/>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342.39" calcext:value-type="float">
            <text:p>2342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51.63" calcext:value-type="float">
            <text:p>151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PASS S.P.A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.65" calcext:value-type="float">
            <text:p>6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PCOA PARKING ITALIA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91094.97" calcext:value-type="float">
            <text:p>9109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911.44" calcext:value-type="float">
            <text:p>1911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90347.26" calcext:value-type="float">
            <text:p>90347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95.02" calcext:value-type="float">
            <text:p>1895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92080.6" calcext:value-type="float">
            <text:p>92080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85.35" calcext:value-type="float">
            <text:p>1885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2301.15" calcext:value-type="float">
            <text:p>42301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4.11" calcext:value-type="float">
            <text:p>34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970.16" calcext:value-type="float">
            <text:p>4970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2.63" calcext:value-type="float">
            <text:p>162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2238.47" calcext:value-type="float">
            <text:p>22238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.29" calcext:value-type="float">
            <text:p>16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874.88" calcext:value-type="float">
            <text:p>9874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2.63" calcext:value-type="float">
            <text:p>162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2085.51" calcext:value-type="float">
            <text:p>22085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.28" calcext:value-type="float">
            <text:p>16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552.5" calcext:value-type="float">
            <text:p>255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583.39" calcext:value-type="float">
            <text:p>2583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2.72" calcext:value-type="float">
            <text:p>162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161.91" calcext:value-type="float">
            <text:p>1161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161.91" calcext:value-type="float">
            <text:p>1161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4858" calcext:value-type="float">
            <text:p>148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905.56" calcext:value-type="float">
            <text:p>7905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885.27" calcext:value-type="float">
            <text:p>7885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IGIO <text:s/>MASSIMO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73.21" calcext:value-type="float">
            <text:p>73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OTTURA TIMBRI S.N.C. <text:s text:c="13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55.63" calcext:value-type="float">
            <text:p>55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.54" calcext:value-type="float">
            <text:p>3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7.25" calcext:value-type="float">
            <text:p>27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71.25" calcext:value-type="float">
            <text:p>71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2.75" calcext:value-type="float">
            <text:p>22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2.95" calcext:value-type="float">
            <text:p>32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2.95" calcext:value-type="float">
            <text:p>32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REBIAN S.P.A. <text:s text:c="19"/>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4.5" calcext:value-type="float">
            <text:p>94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1.12" calcext:value-type="float">
            <text:p>51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44.57" calcext:value-type="float">
            <text:p>144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270" calcext:value-type="float">
            <text:p>27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ATI DI VIESTO S.R.L.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95" calcext:value-type="float">
            <text:p>1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ATI DI VIESTO S.R.L.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95" calcext:value-type="float">
            <text:p>1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AL SERVICE PNEUMATICI <text:s text:c="12"/>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60.01" calcext:value-type="float">
            <text:p>60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ODIT GROUP S.R.L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605.85" calcext:value-type="float">
            <text:p>605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R.PA.S. S.N.C. DI TREVISAN LUIGI E ALES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66" calcext:value-type="float">
            <text:p>3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AAMA S.R.L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8725.44" calcext:value-type="float">
            <text:p>8725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ODIT GROUP S.R.L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966.91" calcext:value-type="float">
            <text:p>9966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IANFORT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4137.02" calcext:value-type="float">
            <text:p>4137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FEZIONI PIERROT DI BALLARDINI DAVIDE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792.18" calcext:value-type="float">
            <text:p>1792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ODIT GROUP S.R.L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5.38" calcext:value-type="float">
            <text:p>35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6" office:value-type="float" office:value="1014.16" calcext:value-type="float">
            <text:p>1014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UWAIT PETROLEUM ITALIA S.P.A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030102002" calcext:value-type="float">
            <text:p>1030102002</text:p>
          </table:table-cell>
          <table:table-cell table:style-name="ce6" office:value-type="string" calcext:value-type="string">
            <text:p>Carburanti, combustibili e lubrificanti </text:p>
          </table:table-cell>
          <table:table-cell table:style-name="ce6" office:value-type="float" office:value="1595.11" calcext:value-type="float">
            <text:p>1595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.F. SERIGRAFIA DI BECCARI F. <text:s text:c="5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104999" calcext:value-type="float">
            <text:p>1030104999</text:p>
          </table:table-cell>
          <table:table-cell table:style-name="ce6" office:value-type="string" calcext:value-type="string">
            <text:p>Altro materiale per usi militari, ordine pubblico, sicurezza n.a.c.</text:p>
          </table:table-cell>
          <table:table-cell table:style-name="ce6" office:value-type="float" office:value="768.6" calcext:value-type="float">
            <text:p>768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.F. SERIGRAFIA DI BECCARI F. <text:s text:c="5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104999" calcext:value-type="float">
            <text:p>1030104999</text:p>
          </table:table-cell>
          <table:table-cell table:style-name="ce6" office:value-type="string" calcext:value-type="string">
            <text:p>Altro materiale per usi militari, ordine pubblico, sicurezza n.a.c.</text:p>
          </table:table-cell>
          <table:table-cell table:style-name="ce6" office:value-type="float" office:value="695.4" calcext:value-type="float">
            <text:p>695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NCA D'ITALIA - SERVIZIO TESORERIA PROV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104999" calcext:value-type="float">
            <text:p>1030104999</text:p>
          </table:table-cell>
          <table:table-cell table:style-name="ce6" office:value-type="string" calcext:value-type="string">
            <text:p>Altro materiale per usi militari, ordine pubblico, sicurezza n.a.c.</text:p>
          </table:table-cell>
          <table:table-cell table:style-name="ce6" office:value-type="float" office:value="32.45" calcext:value-type="float">
            <text:p>32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30202002" calcext:value-type="float">
            <text:p>1030202002</text:p>
          </table:table-cell>
          <table:table-cell table:style-name="ce6" office:value-type="string" calcext:value-type="string">
            <text:p>Indennita' di missione e di trasferta</text:p>
          </table:table-cell>
          <table:table-cell table:style-name="ce6" office:value-type="float" office:value="20" calcext:value-type="float">
            <text:p>2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ZIA MUNICIPALE <text:s text:c="6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2002" calcext:value-type="float">
            <text:p>1030202002</text:p>
          </table:table-cell>
          <table:table-cell table:style-name="ce6" office:value-type="string" calcext:value-type="string">
            <text:p>Indennita' di missione e di trasferta</text:p>
          </table:table-cell>
          <table:table-cell table:style-name="ce6" office:value-type="float" office:value="5.6" calcext:value-type="float">
            <text:p>5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368.38" calcext:value-type="float">
            <text:p>368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275.65" calcext:value-type="float">
            <text:p>275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2402.78" calcext:value-type="float">
            <text:p>2402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3776.42" calcext:value-type="float">
            <text:p>3776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204.61" calcext:value-type="float">
            <text:p>1204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408.4" calcext:value-type="float">
            <text:p>408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3837.88" calcext:value-type="float">
            <text:p>3837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1484.52" calcext:value-type="float">
            <text:p>1484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C.A. S.R.L. <text:s text:c="21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3999" calcext:value-type="float">
            <text:p>1030203999</text:p>
          </table:table-cell>
          <table:table-cell table:style-name="ce6" office:value-type="string" calcext:value-type="string">
            <text:p>Altri aggi di riscossione n.a.c.</text:p>
          </table:table-cell>
          <table:table-cell table:style-name="ce6" office:value-type="float" office:value="999.67" calcext:value-type="float">
            <text:p>999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RO A SEGNO NAZIONALE SEZ.DI TORINO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6" office:value-type="float" office:value="1512.5" calcext:value-type="float">
            <text:p>151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RO A SEGNO NAZIONALE SEZ.DI TORINO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4004" calcext:value-type="float">
            <text:p>1030204004</text:p>
          </table:table-cell>
          <table:table-cell table:style-name="ce6" office:value-type="string" calcext:value-type="string">
            <text:p>Acquisto di servizi per formazione obbligatoria</text:p>
          </table:table-cell>
          <table:table-cell table:style-name="ce6" office:value-type="float" office:value="3339.85" calcext:value-type="float">
            <text:p>3339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02.56" calcext:value-type="float">
            <text:p>302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9.06" calcext:value-type="float">
            <text:p>79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7.95" calcext:value-type="float">
            <text:p>77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3.72" calcext:value-type="float">
            <text:p>73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1.85" calcext:value-type="float">
            <text:p>81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9.65" calcext:value-type="float">
            <text:p>79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" calcext:value-type="float">
            <text:p>89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46" calcext:value-type="float">
            <text:p>89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02.64" calcext:value-type="float">
            <text:p>102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0.34" calcext:value-type="float">
            <text:p>80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6.39" calcext:value-type="float">
            <text:p>86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16.92" calcext:value-type="float">
            <text:p>31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6.31" calcext:value-type="float">
            <text:p>76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07.48" calcext:value-type="float">
            <text:p>107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4.83" calcext:value-type="float">
            <text:p>64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3.2" calcext:value-type="float">
            <text:p>73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4.77" calcext:value-type="float">
            <text:p>84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46.46" calcext:value-type="float">
            <text:p>746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165.22" calcext:value-type="float">
            <text:p>3165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165.68" calcext:value-type="float">
            <text:p>2165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1.59" calcext:value-type="float">
            <text:p>21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10.22" calcext:value-type="float">
            <text:p>610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842.11" calcext:value-type="float">
            <text:p>842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64.74" calcext:value-type="float">
            <text:p>1764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6.14" calcext:value-type="float">
            <text:p>136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1.59" calcext:value-type="float">
            <text:p>21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09.78" calcext:value-type="float">
            <text:p>709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29.86" calcext:value-type="float">
            <text:p>92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95.27" calcext:value-type="float">
            <text:p>595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29.03" calcext:value-type="float">
            <text:p>929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885.08" calcext:value-type="float">
            <text:p>885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39.03" calcext:value-type="float">
            <text:p>739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75.21" calcext:value-type="float">
            <text:p>575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7.07" calcext:value-type="float">
            <text:p>67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6.65" calcext:value-type="float">
            <text:p>26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9.54" calcext:value-type="float">
            <text:p>69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5.27" calcext:value-type="float">
            <text:p>5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83.73" calcext:value-type="float">
            <text:p>183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07.48" calcext:value-type="float">
            <text:p>207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5.57" calcext:value-type="float">
            <text:p>65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76.85" calcext:value-type="float">
            <text:p>76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3.05" calcext:value-type="float">
            <text:p>63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0.71" calcext:value-type="float">
            <text:p>100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74.97" calcext:value-type="float">
            <text:p>27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6.44" calcext:value-type="float">
            <text:p>16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36.84" calcext:value-type="float">
            <text:p>136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11.43" calcext:value-type="float">
            <text:p>111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99.98" calcext:value-type="float">
            <text:p>199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0.87" calcext:value-type="float">
            <text:p>10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11.66" calcext:value-type="float">
            <text:p>211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73.49" calcext:value-type="float">
            <text:p>73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1.42" calcext:value-type="float">
            <text:p>11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.B.M. S.N.C. DI VEILUVA IVAN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64.37" calcext:value-type="float">
            <text:p>1164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4733.33" calcext:value-type="float">
            <text:p>14733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301.66" calcext:value-type="float">
            <text:p>2301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001" calcext:value-type="float">
            <text:p>30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34.97" calcext:value-type="float">
            <text:p>23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792.46" calcext:value-type="float">
            <text:p>6792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34.97" calcext:value-type="float">
            <text:p>23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7623.01" calcext:value-type="float">
            <text:p>7623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7470" calcext:value-type="float">
            <text:p>747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ARRECA <text:s/>DANIEL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3000" calcext:value-type="float">
            <text:p>3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37215.36" calcext:value-type="float">
            <text:p>37215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3433" calcext:value-type="float">
            <text:p>34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NAVESANA MULTISERVICE S.R.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3003" calcext:value-type="float">
            <text:p>1030213003</text:p>
          </table:table-cell>
          <table:table-cell table:style-name="ce6" office:value-type="string" calcext:value-type="string">
            <text:p>Trasporti, traslochi e facchinaggio</text:p>
          </table:table-cell>
          <table:table-cell table:style-name="ce6" office:value-type="float" office:value="926.35" calcext:value-type="float">
            <text:p>926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NAVESANA MULTISERVICE S.R.L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13003" calcext:value-type="float">
            <text:p>1030213003</text:p>
          </table:table-cell>
          <table:table-cell table:style-name="ce6" office:value-type="string" calcext:value-type="string">
            <text:p>Trasporti, traslochi e facchinaggio</text:p>
          </table:table-cell>
          <table:table-cell table:style-name="ce6" office:value-type="float" office:value="2749.98" calcext:value-type="float">
            <text:p>2749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925.7" calcext:value-type="float">
            <text:p>3925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6395.96" calcext:value-type="float">
            <text:p>26395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8366.61" calcext:value-type="float">
            <text:p>38366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4440.91" calcext:value-type="float">
            <text:p>34440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UTI RIUNITI SALOTTO E FIORITO 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2700" calcext:value-type="float">
            <text:p>27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ILO INFANTILE CENTRO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1800" calcext:value-type="float">
            <text:p>18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UTI RIUNITI SALOTTO E FIORITO 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8651.09" calcext:value-type="float">
            <text:p>8651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ILO INFANTILE CENTRO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5767.39" calcext:value-type="float">
            <text:p>5767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05.15" calcext:value-type="float">
            <text:p>205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41.99" calcext:value-type="float">
            <text:p>141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0.76" calcext:value-type="float">
            <text:p>40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86.44" calcext:value-type="float">
            <text:p>186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83.06" calcext:value-type="float">
            <text:p>183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6.09" calcext:value-type="float">
            <text:p>96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4.97" calcext:value-type="float">
            <text:p>7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4.97" calcext:value-type="float">
            <text:p>7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" calcext:value-type="float">
            <text:p>89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618.21" calcext:value-type="float">
            <text:p>1618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4.47" calcext:value-type="float">
            <text:p>7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55.21" calcext:value-type="float">
            <text:p>155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4.71" calcext:value-type="float">
            <text:p>124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77.78" calcext:value-type="float">
            <text:p>177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843.7" calcext:value-type="float">
            <text:p>1843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005" calcext:value-type="float">
            <text:p>1030102005</text:p>
          </table:table-cell>
          <table:table-cell table:style-name="ce6" office:value-type="string" calcext:value-type="string">
            <text:p>Accessori per uffici e alloggi</text:p>
          </table:table-cell>
          <table:table-cell table:style-name="ce6" office:value-type="float" office:value="8.78" calcext:value-type="float">
            <text:p>8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3.18" calcext:value-type="float">
            <text:p>23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78.2" calcext:value-type="float">
            <text:p>378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RIMO S.P.A.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96.95" calcext:value-type="float">
            <text:p>296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32.95" calcext:value-type="float">
            <text:p>32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" calcext:value-type="float">
            <text:p>89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4.97" calcext:value-type="float">
            <text:p>7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8.73" calcext:value-type="float">
            <text:p>78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4.97" calcext:value-type="float">
            <text:p>7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02.44" calcext:value-type="float">
            <text:p>302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47.74" calcext:value-type="float">
            <text:p>47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8.07" calcext:value-type="float">
            <text:p>78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56.72" calcext:value-type="float">
            <text:p>156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2.96" calcext:value-type="float">
            <text:p>82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" calcext:value-type="float">
            <text:p>89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3.83" calcext:value-type="float">
            <text:p>93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3.2" calcext:value-type="float">
            <text:p>73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3.44" calcext:value-type="float">
            <text:p>83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92.78" calcext:value-type="float">
            <text:p>192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5.69" calcext:value-type="float">
            <text:p>75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5.1" calcext:value-type="float">
            <text:p>95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598.34" calcext:value-type="float">
            <text:p>598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196.7" calcext:value-type="float">
            <text:p>1196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2994.27" calcext:value-type="float">
            <text:p>12994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489.86" calcext:value-type="float">
            <text:p>348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200" calcext:value-type="float">
            <text:p>3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8702.67" calcext:value-type="float">
            <text:p>8702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5924.68" calcext:value-type="float">
            <text:p>15924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537.87" calcext:value-type="float">
            <text:p>2537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9573.42" calcext:value-type="float">
            <text:p>9573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955" calcext:value-type="float">
            <text:p>9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32130.94" calcext:value-type="float">
            <text:p>32130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EAS S.R.L.</text:p>
          </table:table-cell>
          <table:table-cell table:style-name="ce13" office:value-type="date" office:date-value="2022-01-13" calcext:value-type="date">
            <text:p>13/01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164.7" calcext:value-type="float">
            <text:p>164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71.64" calcext:value-type="float">
            <text:p>771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997.13" calcext:value-type="float">
            <text:p>1997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25.17" calcext:value-type="float">
            <text:p>525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227.04" calcext:value-type="float">
            <text:p>2227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78.35" calcext:value-type="float">
            <text:p>278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81.48" calcext:value-type="float">
            <text:p>281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07.22" calcext:value-type="float">
            <text:p>1707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55.44" calcext:value-type="float">
            <text:p>255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16.61" calcext:value-type="float">
            <text:p>316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26.42" calcext:value-type="float">
            <text:p>226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8.82" calcext:value-type="float">
            <text:p>68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2.98" calcext:value-type="float">
            <text:p>82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5.4" calcext:value-type="float">
            <text:p>125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95.4" calcext:value-type="float">
            <text:p>395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9.28" calcext:value-type="float">
            <text:p>79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29.03" calcext:value-type="float">
            <text:p>929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863.05" calcext:value-type="float">
            <text:p>1863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11.83" calcext:value-type="float">
            <text:p>1411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225.26" calcext:value-type="float">
            <text:p>2225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08.78" calcext:value-type="float">
            <text:p>1408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000.26" calcext:value-type="float">
            <text:p>2000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096.45" calcext:value-type="float">
            <text:p>1096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824.96" calcext:value-type="float">
            <text:p>3824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964.34" calcext:value-type="float">
            <text:p>2964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1.76" calcext:value-type="float">
            <text:p>61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806" calcext:value-type="float">
            <text:p>18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270.83" calcext:value-type="float">
            <text:p>1270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78.5" calcext:value-type="float">
            <text:p>177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017.08" calcext:value-type="float">
            <text:p>1017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156.01" calcext:value-type="float">
            <text:p>3156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141.38" calcext:value-type="float">
            <text:p>2141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82.9" calcext:value-type="float">
            <text:p>82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.62" calcext:value-type="float">
            <text:p>17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03.63" calcext:value-type="float">
            <text:p>103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885.1" calcext:value-type="float">
            <text:p>885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54.98" calcext:value-type="float">
            <text:p>1354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6.46" calcext:value-type="float">
            <text:p>56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072.77" calcext:value-type="float">
            <text:p>2072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6.15" calcext:value-type="float">
            <text:p>136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6.94" calcext:value-type="float">
            <text:p>36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1.66" calcext:value-type="float">
            <text:p>101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6" calcext:value-type="float">
            <text:p>4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395.75" calcext:value-type="float">
            <text:p>1395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5.46" calcext:value-type="float">
            <text:p>65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60" calcext:value-type="float">
            <text:p>16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50.02" calcext:value-type="float">
            <text:p>450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3.05" calcext:value-type="float">
            <text:p>63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86.05" calcext:value-type="float">
            <text:p>86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93.88" calcext:value-type="float">
            <text:p>293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58.65" calcext:value-type="float">
            <text:p>58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33X3 SNC DI MONEA ANITA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3540.59" calcext:value-type="float">
            <text:p>13540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R CARTOMATTO DI MURGIA ANDREA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753.55" calcext:value-type="float">
            <text:p>4753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URDOCCA <text:s/>ANGELO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6.54" calcext:value-type="float">
            <text:p>16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33X3 SNC DI MONEA ANITA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1.58" calcext:value-type="float">
            <text:p>41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6133.23" calcext:value-type="float">
            <text:p>6133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3766.02" calcext:value-type="float">
            <text:p>43766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4399.68" calcext:value-type="float">
            <text:p>54399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966.45" calcext:value-type="float">
            <text:p>2966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8266.45" calcext:value-type="float">
            <text:p>48266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688.77" calcext:value-type="float">
            <text:p>5688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1097.27" calcext:value-type="float">
            <text:p>21097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9066.3" calcext:value-type="float">
            <text:p>29066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3377.53" calcext:value-type="float">
            <text:p>23377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857" calcext:value-type="float">
            <text:p>108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600" calcext:value-type="float">
            <text:p>26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900" calcext:value-type="float">
            <text:p>29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579.43" calcext:value-type="float">
            <text:p>1579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389.53" calcext:value-type="float">
            <text:p>10389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87.43" calcext:value-type="float">
            <text:p>587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1861.11" calcext:value-type="float">
            <text:p>1861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1208.81" calcext:value-type="float">
            <text:p>1208,8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769.99" calcext:value-type="float">
            <text:p>769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4193" calcext:value-type="float">
            <text:p>41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2329" calcext:value-type="float">
            <text:p>23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598.35" calcext:value-type="float">
            <text:p>598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353.43" calcext:value-type="float">
            <text:p>353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8419.88" calcext:value-type="float">
            <text:p>8419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19953.27" calcext:value-type="float">
            <text:p>19953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2597.05" calcext:value-type="float">
            <text:p>2597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68787.43" calcext:value-type="float">
            <text:p>68787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152395.15" calcext:value-type="float">
            <text:p>152395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1861.93" calcext:value-type="float">
            <text:p>1861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44044.54" calcext:value-type="float">
            <text:p>44044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92535.75" calcext:value-type="float">
            <text:p>92535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1977.58" calcext:value-type="float">
            <text:p>1977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55979.41" calcext:value-type="float">
            <text:p>55979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122806.61" calcext:value-type="float">
            <text:p>122806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INEA AZZURRA S.R.L.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6" office:value-type="float" office:value="8873.33" calcext:value-type="float">
            <text:p>8873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INEA AZZURRA S.R.L.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6" office:value-type="float" office:value="8873.33" calcext:value-type="float">
            <text:p>8873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6" office:value-type="float" office:value="12981.48" calcext:value-type="float">
            <text:p>12981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INEA AZZURRA S.R.L.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6" office:value-type="float" office:value="11000" calcext:value-type="float">
            <text:p>11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15002" calcext:value-type="float">
            <text:p>1030215002</text:p>
          </table:table-cell>
          <table:table-cell table:style-name="ce6" office:value-type="string" calcext:value-type="string">
            <text:p>Contratti di servizio di trasporto scolastico</text:p>
          </table:table-cell>
          <table:table-cell table:style-name="ce6" office:value-type="float" office:value="12711.98" calcext:value-type="float">
            <text:p>12711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6" office:value-type="float" office:value="14548.33" calcext:value-type="float">
            <text:p>14548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HI.ME S.R.L.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15003" calcext:value-type="float">
            <text:p>1030215003</text:p>
          </table:table-cell>
          <table:table-cell table:style-name="ce6" office:value-type="string" calcext:value-type="string">
            <text:p>Contratti di servizio per il trasporto di disabili e anziani</text:p>
          </table:table-cell>
          <table:table-cell table:style-name="ce6" office:value-type="float" office:value="14887.5" calcext:value-type="float">
            <text:p>14887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400" calcext:value-type="float">
            <text:p>4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37" calcext:value-type="float">
            <text:p>2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610.34" calcext:value-type="float">
            <text:p>1610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58476.46" calcext:value-type="float">
            <text:p>58476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44027.61" calcext:value-type="float">
            <text:p>44027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94500" calcext:value-type="float">
            <text:p>94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ABORATORIO CHIMICO CAMERA COMM.TORINO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937.72" calcext:value-type="float">
            <text:p>937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46.24" calcext:value-type="float">
            <text:p>46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46.24" calcext:value-type="float">
            <text:p>46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302.32" calcext:value-type="float">
            <text:p>302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3436.01" calcext:value-type="float">
            <text:p>3436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3.81" calcext:value-type="float">
            <text:p>153,8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724.97" calcext:value-type="float">
            <text:p>172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47.79" calcext:value-type="float">
            <text:p>147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800.26" calcext:value-type="float">
            <text:p>1800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73.97" calcext:value-type="float">
            <text:p>1773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1793.3" calcext:value-type="float">
            <text:p>21793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16.51" calcext:value-type="float">
            <text:p>316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.58" calcext:value-type="float">
            <text:p>35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75.71" calcext:value-type="float">
            <text:p>1775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0868.05" calcext:value-type="float">
            <text:p>20868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94.19" calcext:value-type="float">
            <text:p>294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.58" calcext:value-type="float">
            <text:p>35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03.11" calcext:value-type="float">
            <text:p>1703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2666.9" calcext:value-type="float">
            <text:p>22666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28.61" calcext:value-type="float">
            <text:p>328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 EDUCATIV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.58" calcext:value-type="float">
            <text:p>35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468.82" calcext:value-type="float">
            <text:p>10468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.28" calcext:value-type="float">
            <text:p>4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222.19" calcext:value-type="float">
            <text:p>1222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0.73" calcext:value-type="float">
            <text:p>100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23.11" calcext:value-type="float">
            <text:p>823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4.67" calcext:value-type="float">
            <text:p>114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32.03" calcext:value-type="float">
            <text:p>1032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.36" calcext:value-type="float">
            <text:p>21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474.78" calcext:value-type="float">
            <text:p>5474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.14" calcext:value-type="float">
            <text:p>2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.36" calcext:value-type="float">
            <text:p>21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262.13" calcext:value-type="float">
            <text:p>5262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.14" calcext:value-type="float">
            <text:p>2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08.19" calcext:value-type="float">
            <text:p>608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0.34" calcext:value-type="float">
            <text:p>50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18.66" calcext:value-type="float">
            <text:p>418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33.35" calcext:value-type="float">
            <text:p>633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8.3" calcext:value-type="float">
            <text:p>48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01.28" calcext:value-type="float">
            <text:p>401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.36" calcext:value-type="float">
            <text:p>21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8.86" calcext:value-type="float">
            <text:p>168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51.83" calcext:value-type="float">
            <text:p>51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.17" calcext:value-type="float">
            <text:p>9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7.82" calcext:value-type="float">
            <text:p>67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557.13" calcext:value-type="float">
            <text:p>557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1.63" calcext:value-type="float">
            <text:p>141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29.75" calcext:value-type="float">
            <text:p>629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6.7" calcext:value-type="float">
            <text:p>156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71.02" calcext:value-type="float">
            <text:p>471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299.21" calcext:value-type="float">
            <text:p>1299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57.02" calcext:value-type="float">
            <text:p>257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73.04" calcext:value-type="float">
            <text:p>173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337.97" calcext:value-type="float">
            <text:p>337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.46" calcext:value-type="float">
            <text:p>6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5.38" calcext:value-type="float">
            <text:p>85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2.96" calcext:value-type="float">
            <text:p>82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9.05" calcext:value-type="float">
            <text:p>19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3.2" calcext:value-type="float">
            <text:p>73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02.11" calcext:value-type="float">
            <text:p>102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.15" calcext:value-type="float">
            <text:p>15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.6" calcext:value-type="float">
            <text:p>13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86.05" calcext:value-type="float">
            <text:p>86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7.61" calcext:value-type="float">
            <text:p>37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357.2" calcext:value-type="float">
            <text:p>357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206.33" calcext:value-type="float">
            <text:p>1206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641.9" calcext:value-type="float">
            <text:p>1641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15" calcext:value-type="float">
            <text:p>4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6.64" calcext:value-type="float">
            <text:p>46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74.51" calcext:value-type="float">
            <text:p>774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101001" calcext:value-type="float">
            <text:p>1030101001</text:p>
          </table:table-cell>
          <table:table-cell table:style-name="ce6" office:value-type="string" calcext:value-type="string">
            <text:p>Giornali e riviste</text:p>
          </table:table-cell>
          <table:table-cell table:style-name="ce6" office:value-type="float" office:value="3000" calcext:value-type="float">
            <text:p>3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ORGI S.R.L. <text:s text:c="22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.85" calcext:value-type="float">
            <text:p>5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5.12" calcext:value-type="float">
            <text:p>15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.7" calcext:value-type="float">
            <text:p>1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70.92" calcext:value-type="float">
            <text:p>570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58.68" calcext:value-type="float">
            <text:p>458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2.17" calcext:value-type="float">
            <text:p>32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68.63" calcext:value-type="float">
            <text:p>2168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.22" calcext:value-type="float">
            <text:p>3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2.17" calcext:value-type="float">
            <text:p>32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30.74" calcext:value-type="float">
            <text:p>2130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.22" calcext:value-type="float">
            <text:p>3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85.03" calcext:value-type="float">
            <text:p>285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91.13" calcext:value-type="float">
            <text:p>291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2.17" calcext:value-type="float">
            <text:p>32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05.83" calcext:value-type="float">
            <text:p>205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05.83" calcext:value-type="float">
            <text:p>205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504.28" calcext:value-type="float">
            <text:p>1504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60.98" calcext:value-type="float">
            <text:p>760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8764.72" calcext:value-type="float">
            <text:p>8764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87.98" calcext:value-type="float">
            <text:p>187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8736.01" calcext:value-type="float">
            <text:p>8736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6.82" calcext:value-type="float">
            <text:p>176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8976.55" calcext:value-type="float">
            <text:p>8976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BIBLIOTECA E CULTUR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5.36" calcext:value-type="float">
            <text:p>135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215.67" calcext:value-type="float">
            <text:p>4215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.44" calcext:value-type="float">
            <text:p>6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7751.88" calcext:value-type="float">
            <text:p>7751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7400.52" calcext:value-type="float">
            <text:p>740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OC EDUCATIONAL SOCIETA' COOP. SOCIALE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16999" calcext:value-type="float">
            <text:p>1030216999</text:p>
          </table:table-cell>
          <table:table-cell table:style-name="ce6" office:value-type="string" calcext:value-type="string">
            <text:p>Altre spese per servizi amministrativi</text:p>
          </table:table-cell>
          <table:table-cell table:style-name="ce6" office:value-type="float" office:value="8344.8" calcext:value-type="float">
            <text:p>8344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S SRL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2110.6" calcext:value-type="float">
            <text:p>2110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POGRAFIA FB DEI F.LLI MASSIMO E PAOLO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31.8" calcext:value-type="float">
            <text:p>231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UCAZIONE PROGETTO SCRL <text:s text:c="10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0693" calcext:value-type="float">
            <text:p>106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UCAZIONE PROGETTO SCRL <text:s text:c="10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688.49" calcext:value-type="float">
            <text:p>1688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BEINASCO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102003" calcext:value-type="float">
            <text:p>1040102003</text:p>
          </table:table-cell>
          <table:table-cell table:style-name="ce6" office:value-type="string" calcext:value-type="string">
            <text:p>Trasferimenti correnti a Comuni</text:p>
          </table:table-cell>
          <table:table-cell table:style-name="ce6" office:value-type="float" office:value="1000" calcext:value-type="float">
            <text:p>1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COLLEGNO <text:s text:c="16"/>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102003" calcext:value-type="float">
            <text:p>1040102003</text:p>
          </table:table-cell>
          <table:table-cell table:style-name="ce6" office:value-type="string" calcext:value-type="string">
            <text:p>Trasferimenti correnti a Comuni</text:p>
          </table:table-cell>
          <table:table-cell table:style-name="ce6" office:value-type="float" office:value="2000" calcext:value-type="float">
            <text:p>2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INA TORINO APS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2500" calcext:value-type="float">
            <text:p>2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420.01" calcext:value-type="float">
            <text:p>420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462" calcext:value-type="float">
            <text:p>4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20657" calcext:value-type="float">
            <text:p>206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50" calcext:value-type="float">
            <text:p>25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3023.58" calcext:value-type="float">
            <text:p>3023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749.99" calcext:value-type="float">
            <text:p>749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00" calcext:value-type="float">
            <text:p>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5821.63" calcext:value-type="float">
            <text:p>25821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5821.63" calcext:value-type="float">
            <text:p>25821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COOPERATIVA CULTURE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25.25" calcext:value-type="float">
            <text:p>825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9.93" calcext:value-type="float">
            <text:p>29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8.91" calcext:value-type="float">
            <text:p>118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9.79" calcext:value-type="float">
            <text:p>89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9.86" calcext:value-type="float">
            <text:p>5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9.68" calcext:value-type="float">
            <text:p>59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8.91" calcext:value-type="float">
            <text:p>118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79.04" calcext:value-type="float">
            <text:p>179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9.36" calcext:value-type="float">
            <text:p>119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56.99" calcext:value-type="float">
            <text:p>656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57.01" calcext:value-type="float">
            <text:p>657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54.36" calcext:value-type="float">
            <text:p>254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54.36" calcext:value-type="float">
            <text:p>254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10.62" calcext:value-type="float">
            <text:p>310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AGNO S.R.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649.99" calcext:value-type="float">
            <text:p>6649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520.7" calcext:value-type="float">
            <text:p>1520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520.72" calcext:value-type="float">
            <text:p>1520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946.78" calcext:value-type="float">
            <text:p>946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.C.R. SYSTEM S.N.C. DI VALTER PRUNAI E 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97.6" calcext:value-type="float">
            <text:p>9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SCOM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1830" calcext:value-type="float">
            <text:p>183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3" calcext:value-type="float">
            <text:p>1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44" calcext:value-type="float">
            <text:p>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296.64" calcext:value-type="float">
            <text:p>3296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E. IMPIANTI ELETTRIC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32314.14" calcext:value-type="float">
            <text:p>32314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EC DI VIRGA GIOVANNI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463.6" calcext:value-type="float">
            <text:p>463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CI S.R.L.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46.4" calcext:value-type="float">
            <text:p>146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CI S.R.L.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8540" calcext:value-type="float">
            <text:p>854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ARALLO <text:s/>PAOLO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256" calcext:value-type="float">
            <text:p>2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NTESI S.P.A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55" calcext:value-type="float">
            <text:p>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382" calcext:value-type="float">
            <text:p>3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2" calcext:value-type="float">
            <text:p>242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3" calcext:value-type="float">
            <text:p>242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6.93" calcext:value-type="float">
            <text:p>166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6.93" calcext:value-type="float">
            <text:p>166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6.92" calcext:value-type="float">
            <text:p>16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84.43" calcext:value-type="float">
            <text:p>84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84.43" calcext:value-type="float">
            <text:p>84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333.85" calcext:value-type="float">
            <text:p>333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1.28" calcext:value-type="float">
            <text:p>151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29.34" calcext:value-type="float">
            <text:p>229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.87" calcext:value-type="float">
            <text:p>13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96.37" calcext:value-type="float">
            <text:p>796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39" calcext:value-type="float">
            <text:p>1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.87" calcext:value-type="float">
            <text:p>13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7.75" calcext:value-type="float">
            <text:p>337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39" calcext:value-type="float">
            <text:p>1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9.26" calcext:value-type="float">
            <text:p>39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3.41" calcext:value-type="float">
            <text:p>93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.87" calcext:value-type="float">
            <text:p>13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90.31" calcext:value-type="float">
            <text:p>1390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8.79" calcext:value-type="float">
            <text:p>28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38.89" calcext:value-type="float">
            <text:p>3538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5.74" calcext:value-type="float">
            <text:p>75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270.36" calcext:value-type="float">
            <text:p>3270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SPORT <text:s text:c="10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5.74" calcext:value-type="float">
            <text:p>75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1062" calcext:value-type="float">
            <text:p>10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16.26" calcext:value-type="float">
            <text:p>416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32.37" calcext:value-type="float">
            <text:p>832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248.78" calcext:value-type="float">
            <text:p>1248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32.52" calcext:value-type="float">
            <text:p>832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4696.68" calcext:value-type="float">
            <text:p>4696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3393.14" calcext:value-type="float">
            <text:p>13393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2090.04" calcext:value-type="float">
            <text:p>22090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7393.36" calcext:value-type="float">
            <text:p>17393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382.58" calcext:value-type="float">
            <text:p>2382,5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764.71" calcext:value-type="float">
            <text:p>8764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5147.73" calcext:value-type="float">
            <text:p>15147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2765.15" calcext:value-type="float">
            <text:p>12765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35.78" calcext:value-type="float">
            <text:p>535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RETE <text:s/>GIOVANNI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6121.96" calcext:value-type="float">
            <text:p>6121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NTESI S.P.A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367.4" calcext:value-type="float">
            <text:p>367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01.54" calcext:value-type="float">
            <text:p>1501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8.1" calcext:value-type="float">
            <text:p>98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524.25" calcext:value-type="float">
            <text:p>2524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95.64" calcext:value-type="float">
            <text:p>19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6.37" calcext:value-type="float">
            <text:p>46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938.1" calcext:value-type="float">
            <text:p>1938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760.63" calcext:value-type="float">
            <text:p>760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003.98" calcext:value-type="float">
            <text:p>2003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6.92" calcext:value-type="float">
            <text:p>4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852.19" calcext:value-type="float">
            <text:p>2852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754.38" calcext:value-type="float">
            <text:p>11754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490.59" calcext:value-type="float">
            <text:p>11490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46.3" calcext:value-type="float">
            <text:p>1446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63.82" calcext:value-type="float">
            <text:p>163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73.39" calcext:value-type="float">
            <text:p>973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47.09" calcext:value-type="float">
            <text:p>247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2.59" calcext:value-type="float">
            <text:p>112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01.73" calcext:value-type="float">
            <text:p>1101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96.77" calcext:value-type="float">
            <text:p>296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7.84" calcext:value-type="float">
            <text:p>27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1.59" calcext:value-type="float">
            <text:p>21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.1" calcext:value-type="float">
            <text:p>11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1.36" calcext:value-type="float">
            <text:p>111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4.33" calcext:value-type="float">
            <text:p>24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1.59" calcext:value-type="float">
            <text:p>21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.1" calcext:value-type="float">
            <text:p>11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257.21" calcext:value-type="float">
            <text:p>4257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01.3" calcext:value-type="float">
            <text:p>1701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.89" calcext:value-type="float">
            <text:p>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964.02" calcext:value-type="float">
            <text:p>5964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02.62" calcext:value-type="float">
            <text:p>1302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.89" calcext:value-type="float">
            <text:p>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42.52" calcext:value-type="float">
            <text:p>342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74.54" calcext:value-type="float">
            <text:p>1474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1.17" calcext:value-type="float">
            <text:p>111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23.06" calcext:value-type="float">
            <text:p>423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274.63" calcext:value-type="float">
            <text:p>1274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.78" calcext:value-type="float">
            <text:p>2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51.2" calcext:value-type="float">
            <text:p>951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71.87" calcext:value-type="float">
            <text:p>171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4.67" calcext:value-type="float">
            <text:p>114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81.24" calcext:value-type="float">
            <text:p>481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81" calcext:value-type="float">
            <text:p>48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6.9" calcext:value-type="float">
            <text:p>56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6.92" calcext:value-type="float">
            <text:p>5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979.55" calcext:value-type="float">
            <text:p>1979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1.46" calcext:value-type="float">
            <text:p>4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980.18" calcext:value-type="float">
            <text:p>1980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1.46" calcext:value-type="float">
            <text:p>4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980.56" calcext:value-type="float">
            <text:p>1980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OLITICHE GIOVANILI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41.46" calcext:value-type="float">
            <text:p>4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DUCAZIONE PROGETTO SCRL <text:s text:c="10"/>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325.77" calcext:value-type="float">
            <text:p>6325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STELLO DI RIVOLI-MUSEO ARTE CONT.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000" calcext:value-type="float">
            <text:p>3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KI APS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000" calcext:value-type="float">
            <text:p>5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KI APS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000" calcext:value-type="float">
            <text:p>5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339.72" calcext:value-type="float">
            <text:p>339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71.79" calcext:value-type="float">
            <text:p>171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3.79" calcext:value-type="float">
            <text:p>113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15000" calcext:value-type="float">
            <text:p>15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10000" calcext:value-type="float">
            <text:p>10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OCIAZIONE PRO LOCO 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3000" calcext:value-type="float">
            <text:p>3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URISMOVEST-CONS.PROMOZIONE/SVILUPPO TUR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10600" calcext:value-type="float">
            <text:p>106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AVERO GIUSEPPE &amp; C. SRL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9002" calcext:value-type="float">
            <text:p>1030219002</text:p>
          </table:table-cell>
          <table:table-cell table:style-name="ce6" office:value-type="string" calcext:value-type="string">
            <text:p>Assistenza all'utente e formazione</text:p>
          </table:table-cell>
          <table:table-cell table:style-name="ce6" office:value-type="float" office:value="450" calcext:value-type="float">
            <text:p>45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4629.16" calcext:value-type="float">
            <text:p>14629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4.48" calcext:value-type="float">
            <text:p>17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4725.89" calcext:value-type="float">
            <text:p>14725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4.48" calcext:value-type="float">
            <text:p>174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4725.64" calcext:value-type="float">
            <text:p>14725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21.62" calcext:value-type="float">
            <text:p>121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21.62" calcext:value-type="float">
            <text:p>121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3" calcext:value-type="float">
            <text:p>1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19.28" calcext:value-type="float">
            <text:p>419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3" calcext:value-type="float">
            <text:p>1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22.05" calcext:value-type="float">
            <text:p>422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546.23" calcext:value-type="float">
            <text:p>3546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PIANIFICAZIONE TERRITORIALE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2.91" calcext:value-type="float">
            <text:p>172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UDIO GEO SINTESI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3922.08" calcext:value-type="float">
            <text:p>13922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LIFREDI <text:s/>GIOVANNI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8896.13" calcext:value-type="float">
            <text:p>8896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DDA <text:s/>GABRIELLA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065.06" calcext:value-type="float">
            <text:p>5065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EDDA <text:s/>GABRIELLA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899.41" calcext:value-type="float">
            <text:p>1899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2" calcext:value-type="float">
            <text:p>242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KYOCERA DOCUMENT SOLUTIONS ITALIA S.P.A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242.43" calcext:value-type="float">
            <text:p>242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6.92" calcext:value-type="float">
            <text:p>166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333.85" calcext:value-type="float">
            <text:p>333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2512" calcext:value-type="float">
            <text:p>25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266.51" calcext:value-type="float">
            <text:p>1266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258.18" calcext:value-type="float">
            <text:p>1258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033.6" calcext:value-type="float">
            <text:p>7033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44.05" calcext:value-type="float">
            <text:p>844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62" calcext:value-type="float">
            <text:p>2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49.96" calcext:value-type="float">
            <text:p>749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523.31" calcext:value-type="float">
            <text:p>3523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7" calcext:value-type="float">
            <text:p>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253.66" calcext:value-type="float">
            <text:p>6253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749" calcext:value-type="float">
            <text:p>17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AZZA <text:s/>ANTONIO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2563.74" calcext:value-type="float">
            <text:p>2563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ULGARELLI <text:s/>CLAUDIO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1500" calcext:value-type="float">
            <text:p>1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AZZA <text:s/>ANTONIO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796.26" calcext:value-type="float">
            <text:p>796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650.85" calcext:value-type="float">
            <text:p>1650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3082.5" calcext:value-type="float">
            <text:p>308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626.56" calcext:value-type="float">
            <text:p>1626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4.27" calcext:value-type="float">
            <text:p>54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40102017" calcext:value-type="float">
            <text:p>1040102017</text:p>
          </table:table-cell>
          <table:table-cell table:style-name="ce6" office:value-type="string" calcext:value-type="string">
            <text:p>Trasferimenti correnti a altri enti e agenzie regionali e sub regionali</text:p>
          </table:table-cell>
          <table:table-cell table:style-name="ce6" office:value-type="float" office:value="27080.52" calcext:value-type="float">
            <text:p>2708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7.65" calcext:value-type="float">
            <text:p>67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3.05" calcext:value-type="float">
            <text:p>63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3.05" calcext:value-type="float">
            <text:p>63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8.59" calcext:value-type="float">
            <text:p>8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4" calcext:value-type="float">
            <text:p>4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558.66" calcext:value-type="float">
            <text:p>558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8.94" calcext:value-type="float">
            <text:p>8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4.42" calcext:value-type="float">
            <text:p>14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4.47" calcext:value-type="float">
            <text:p>1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38.31" calcext:value-type="float">
            <text:p>138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.84" calcext:value-type="float">
            <text:p>10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.96" calcext:value-type="float">
            <text:p>2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9.12" calcext:value-type="float">
            <text:p>29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04.4" calcext:value-type="float">
            <text:p>304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7.6" calcext:value-type="float">
            <text:p>107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39.15" calcext:value-type="float">
            <text:p>239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53.65" calcext:value-type="float">
            <text:p>253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960.81" calcext:value-type="float">
            <text:p>960,8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88.59" calcext:value-type="float">
            <text:p>488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74.82" calcext:value-type="float">
            <text:p>474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COLLEGNO <text:s text:c="16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5.08" calcext:value-type="float">
            <text:p>55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CONOMO COMUNALE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67" calcext:value-type="float">
            <text:p>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BARDONECCHIA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5.88" calcext:value-type="float">
            <text:p>5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.M.A. <text:s/>BATTERIE DI SCALENGHE MAURO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90" calcext:value-type="float">
            <text:p>9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-TAP DI VENDITTI GIOVANNI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26.05" calcext:value-type="float">
            <text:p>26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VERDESPAZIO S.N.C. DI MASSIMILIANO BIASI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102007" calcext:value-type="float">
            <text:p>1030102007</text:p>
          </table:table-cell>
          <table:table-cell table:style-name="ce6" office:value-type="string" calcext:value-type="string">
            <text:p>Altri materiali tecnico-specialistici non sanitari</text:p>
          </table:table-cell>
          <table:table-cell table:style-name="ce6" office:value-type="float" office:value="12774" calcext:value-type="float">
            <text:p>127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690.61" calcext:value-type="float">
            <text:p>2690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20.17" calcext:value-type="float">
            <text:p>320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29.49" calcext:value-type="float">
            <text:p>1329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20.62" calcext:value-type="float">
            <text:p>520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368.05" calcext:value-type="float">
            <text:p>1368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0.14" calcext:value-type="float">
            <text:p>160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5.47" calcext:value-type="float">
            <text:p>155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38.7" calcext:value-type="float">
            <text:p>338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338.7" calcext:value-type="float">
            <text:p>338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619.34" calcext:value-type="float">
            <text:p>5619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8.79" calcext:value-type="float">
            <text:p>128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617.25" calcext:value-type="float">
            <text:p>5617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8.79" calcext:value-type="float">
            <text:p>128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457.31" calcext:value-type="float">
            <text:p>5457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AMBIENTE,SANITA'AMMINIST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8.79" calcext:value-type="float">
            <text:p>128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OCIAZIONE AGRIAMBIENTE - SEZIONE PROV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1652.15" calcext:value-type="float">
            <text:p>1652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550.5" calcext:value-type="float">
            <text:p>550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LINICA CROCE BLU S.A.S. <text:s text:c="10"/>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15011" calcext:value-type="float">
            <text:p>1030215011</text:p>
          </table:table-cell>
          <table:table-cell table:style-name="ce6" office:value-type="string" calcext:value-type="string">
            <text:p>Contratti di servizio per la lotta al randagismo </text:p>
          </table:table-cell>
          <table:table-cell table:style-name="ce6" office:value-type="float" office:value="2622.41" calcext:value-type="float">
            <text:p>2622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TYPICA COOP. SOC. ASSOC. CONSORZIO ONDA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17.14" calcext:value-type="float">
            <text:p>617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TICIMEX S.R.L.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047.2" calcext:value-type="float">
            <text:p>4047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TICIMEX S.R.L.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630.59" calcext:value-type="float">
            <text:p>6630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G.E.A. TRATTAMENTI ENDOTERAPICI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7388.63" calcext:value-type="float">
            <text:p>7388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NTICIMEX S.R.L.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66.77" calcext:value-type="float">
            <text:p>466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40102009" calcext:value-type="float">
            <text:p>1040102009</text:p>
          </table:table-cell>
          <table:table-cell table:style-name="ce6" office:value-type="string" calcext:value-type="string">
            <text:p>Trasferimenti correnti a Parchi nazionali e consorzi ed enti autonomi gestori di parchi e aree naturali protette</text:p>
          </table:table-cell>
          <table:table-cell table:style-name="ce6" office:value-type="float" office:value="12172.92" calcext:value-type="float">
            <text:p>12172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UNIONE DEI CONSIGLI DI VALLE A.P.S.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40102009" calcext:value-type="float">
            <text:p>1040102009</text:p>
          </table:table-cell>
          <table:table-cell table:style-name="ce6" office:value-type="string" calcext:value-type="string">
            <text:p>Trasferimenti correnti a Parchi nazionali e consorzi ed enti autonomi gestori di parchi e aree naturali protette</text:p>
          </table:table-cell>
          <table:table-cell table:style-name="ce6" office:value-type="float" office:value="2500" calcext:value-type="float">
            <text:p>2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2470.15" calcext:value-type="float">
            <text:p>2470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6" office:value-type="float" office:value="36.5" calcext:value-type="float">
            <text:p>36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06.63" calcext:value-type="float">
            <text:p>306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57" calcext:value-type="float">
            <text:p>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21.67" calcext:value-type="float">
            <text:p>321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97830.54" calcext:value-type="float">
            <text:p>97830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8531.01" calcext:value-type="float">
            <text:p>8531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2413.83" calcext:value-type="float">
            <text:p>2413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68722.88" calcext:value-type="float">
            <text:p>68722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CCO CENTER S.N.C. DI DUCCO PIERO &amp; C</text:p>
          </table:table-cell>
          <table:table-cell table:style-name="ce13" office:value-type="date" office:date-value="2022-01-18" calcext:value-type="date">
            <text:p>18/01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6" office:value-type="float" office:value="84.18" calcext:value-type="float">
            <text:p>84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OBERT &amp; C. S.N.C. <text:s text:c="16"/>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47409.2" calcext:value-type="float">
            <text:p>47409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LETTRO SERVICE DI AMBROSONE MICHELE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709.77" calcext:value-type="float">
            <text:p>709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LINICA CROCE BLU S.A.S. <text:s text:c="10"/>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7.2" calcext:value-type="float">
            <text:p>137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33.16" calcext:value-type="float">
            <text:p>333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4.9" calcext:value-type="float">
            <text:p>17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02.36" calcext:value-type="float">
            <text:p>102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7.28" calcext:value-type="float">
            <text:p>27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6.01" calcext:value-type="float">
            <text:p>26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7" calcext:value-type="float">
            <text:p>4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87.29" calcext:value-type="float">
            <text:p>287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725.93" calcext:value-type="float">
            <text:p>725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927.77" calcext:value-type="float">
            <text:p>927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220.95" calcext:value-type="float">
            <text:p>1220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92753.9" calcext:value-type="float">
            <text:p>92753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6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6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19999" calcext:value-type="float">
            <text:p>1030219999</text:p>
          </table:table-cell>
          <table:table-cell table:style-name="ce6" office:value-type="string" calcext:value-type="string">
            <text:p>Altri servizi informatici e di telecomunicazioni n.a.c.</text:p>
          </table:table-cell>
          <table:table-cell table:style-name="ce6" office:value-type="float" office:value="2673.45" calcext:value-type="float">
            <text:p>2673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19999" calcext:value-type="float">
            <text:p>1030219999</text:p>
          </table:table-cell>
          <table:table-cell table:style-name="ce6" office:value-type="string" calcext:value-type="string">
            <text:p>Altri servizi informatici e di telecomunicazioni n.a.c.</text:p>
          </table:table-cell>
          <table:table-cell table:style-name="ce6" office:value-type="float" office:value="5346.89" calcext:value-type="float">
            <text:p>5346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GGIOLI S.P.A <text:s text:c="20"/></text:p>
          </table:table-cell>
          <table:table-cell table:style-name="ce13" office:value-type="date" office:date-value="2022-03-16" calcext:value-type="date">
            <text:p>16/03/2022</text:p>
          </table:table-cell>
          <table:table-cell table:style-name="ce6" office:value-type="float" office:value="1030219999" calcext:value-type="float">
            <text:p>1030219999</text:p>
          </table:table-cell>
          <table:table-cell table:style-name="ce6" office:value-type="string" calcext:value-type="string">
            <text:p>Altri servizi informatici e di telecomunicazioni n.a.c.</text:p>
          </table:table-cell>
          <table:table-cell table:style-name="ce6" office:value-type="float" office:value="451.4" calcext:value-type="float">
            <text:p>451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6" office:value-type="float" office:value="478061.69" calcext:value-type="float">
            <text:p>478061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6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6" office:value-type="float" office:value="478061.69" calcext:value-type="float">
            <text:p>478061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9.92" calcext:value-type="float">
            <text:p>29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8.9" calcext:value-type="float">
            <text:p>118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9.79" calcext:value-type="float">
            <text:p>89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9.86" calcext:value-type="float">
            <text:p>5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72585.1" calcext:value-type="float">
            <text:p>72585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83672.74" calcext:value-type="float">
            <text:p>83672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78453.54" calcext:value-type="float">
            <text:p>78453,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84.91" calcext:value-type="float">
            <text:p>84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5004" calcext:value-type="float">
            <text:p>1030215004</text:p>
          </table:table-cell>
          <table:table-cell table:style-name="ce6" office:value-type="string" calcext:value-type="string">
            <text:p>Contratti di servizio per la raccolta rifiuti</text:p>
          </table:table-cell>
          <table:table-cell table:style-name="ce6" office:value-type="float" office:value="15610.79" calcext:value-type="float">
            <text:p>15610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81012.6" calcext:value-type="float">
            <text:p>8101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50584.26" calcext:value-type="float">
            <text:p>50584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115.6" calcext:value-type="float">
            <text:p>115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68959.21" calcext:value-type="float">
            <text:p>68959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ENTRO INTERCOMUN.IGIENE URBANA SPA</text:p>
          </table:table-cell>
          <table:table-cell table:style-name="ce13" office:value-type="date" office:date-value="2022-03-28" calcext:value-type="date">
            <text:p>28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84576.04" calcext:value-type="float">
            <text:p>84576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5189.06" calcext:value-type="float">
            <text:p>5189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RICICLO S.C.S.</text:p>
          </table:table-cell>
          <table:table-cell table:style-name="ce13" office:value-type="date" office:date-value="2022-02-11" calcext:value-type="date">
            <text:p>11/02/2022</text:p>
          </table:table-cell>
          <table:table-cell table:style-name="ce6" office:value-type="float" office:value="1030215005" calcext:value-type="float">
            <text:p>1030215005</text:p>
          </table:table-cell>
          <table:table-cell table:style-name="ce6" office:value-type="string" calcext:value-type="string">
            <text:p>Contratti di servizio per il conferimento in discarica dei rifiuti</text:p>
          </table:table-cell>
          <table:table-cell table:style-name="ce6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189.5" calcext:value-type="float">
            <text:p>189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145" calcext:value-type="float">
            <text:p>1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TORINO <text:s text:c="18"/>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149.4" calcext:value-type="float">
            <text:p>149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05999" calcext:value-type="float">
            <text:p>1030205999</text:p>
          </table:table-cell>
          <table:table-cell table:style-name="ce6" office:value-type="string" calcext:value-type="string">
            <text:p>Utenze e canoni per altri servizi n.a.c.</text:p>
          </table:table-cell>
          <table:table-cell table:style-name="ce6" office:value-type="float" office:value="147" calcext:value-type="float">
            <text:p>1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OCA <text:s/>WILLIAM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99009" calcext:value-type="float">
            <text:p>1030299009</text:p>
          </table:table-cell>
          <table:table-cell table:style-name="ce6" office:value-type="string" calcext:value-type="string">
            <text:p>Acquisto di sevizi per verde e arredo urbano</text:p>
          </table:table-cell>
          <table:table-cell table:style-name="ce6" office:value-type="float" office:value="2390.53" calcext:value-type="float">
            <text:p>2390,5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 CANAL <text:s/>MANUEL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99009" calcext:value-type="float">
            <text:p>1030299009</text:p>
          </table:table-cell>
          <table:table-cell table:style-name="ce6" office:value-type="string" calcext:value-type="string">
            <text:p>Acquisto di sevizi per verde e arredo urbano</text:p>
          </table:table-cell>
          <table:table-cell table:style-name="ce6" office:value-type="float" office:value="13500" calcext:value-type="float">
            <text:p>13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. DELLA MOBILITA' PIEMONTES(CONSORZIO)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15001" calcext:value-type="float">
            <text:p>1030215001</text:p>
          </table:table-cell>
          <table:table-cell table:style-name="ce6" office:value-type="string" calcext:value-type="string">
            <text:p>Contratti di servizio di trasporto pubblico</text:p>
          </table:table-cell>
          <table:table-cell table:style-name="ce6" office:value-type="float" office:value="321280.61" calcext:value-type="float">
            <text:p>321280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8095.97" calcext:value-type="float">
            <text:p>8095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7.75" calcext:value-type="float">
            <text:p>177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8109.13" calcext:value-type="float">
            <text:p>8109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6.56" calcext:value-type="float">
            <text:p>176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873.9" calcext:value-type="float">
            <text:p>3873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60.42" calcext:value-type="float">
            <text:p>460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71.8" calcext:value-type="float">
            <text:p>1671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72.35" calcext:value-type="float">
            <text:p>1972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72.28" calcext:value-type="float">
            <text:p>1972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30.32" calcext:value-type="float">
            <text:p>230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30.32" calcext:value-type="float">
            <text:p>230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ITECA S.P.A.</text:p>
          </table:table-cell>
          <table:table-cell table:style-name="ce13" office:value-type="date" office:date-value="2022-02-09" calcext:value-type="date">
            <text:p>09/02/2022</text:p>
          </table:table-cell>
          <table:table-cell table:style-name="ce6" office:value-type="float" office:value="1100401003" calcext:value-type="float">
            <text:p>1100401003</text:p>
          </table:table-cell>
          <table:table-cell table:style-name="ce6" office:value-type="string" calcext:value-type="string">
            <text:p>Premi di assicurazione per responsabilita' civile verso terzi</text:p>
          </table:table-cell>
          <table:table-cell table:style-name="ce6" office:value-type="float" office:value="1338.5" calcext:value-type="float">
            <text:p>133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.B. AUTORIPARAZIONI DI BERTAIA LUCA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209001" calcext:value-type="float">
            <text:p>1030209001</text:p>
          </table:table-cell>
          <table:table-cell table:style-name="ce6" office:value-type="string" calcext:value-type="string">
            <text:p>Manutenzione ordinaria e riparazioni di mezzi di trasporto ad uso civile, di sicurezza e ordine pubblico</text:p>
          </table:table-cell>
          <table:table-cell table:style-name="ce6" office:value-type="float" office:value="402.6" calcext:value-type="float">
            <text:p>402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ITRINITI <text:s/>MASSIMO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48788.34" calcext:value-type="float">
            <text:p>48788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454.64" calcext:value-type="float">
            <text:p>2454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ZIENDA AGRICOLA TEKNO GREEN S.R.L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2597.93" calcext:value-type="float">
            <text:p>62597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PIAZZA S.R.L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782" calcext:value-type="float">
            <text:p>37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PIAZZA S.R.L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891" calcext:value-type="float">
            <text:p>18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AVARO <text:s/>ROBERTO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0347.22" calcext:value-type="float">
            <text:p>30347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PIAZZA S.R.L</text:p>
          </table:table-cell>
          <table:table-cell table:style-name="ce13" office:value-type="date" office:date-value="2022-03-14" calcext:value-type="date">
            <text:p>14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47438.62" calcext:value-type="float">
            <text:p>147438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2910.47" calcext:value-type="float">
            <text:p>12910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TE PLASTIC S.R.L. <text:s text:c="15"/>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4562.62" calcext:value-type="float">
            <text:p>14562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AGRICOLA COOP.FRA AGRICOLTORI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85591.64" calcext:value-type="float">
            <text:p>85591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674.61" calcext:value-type="float">
            <text:p>674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NOGARA STRADE SRL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18929.52" calcext:value-type="float">
            <text:p>18929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88164" calcext:value-type="float">
            <text:p>881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.V.A.S. <text:s/>S.R.L.</text:p>
          </table:table-cell>
          <table:table-cell table:style-name="ce13" office:value-type="date" office:date-value="2022-02-17" calcext:value-type="date">
            <text:p>17/02/2022</text:p>
          </table:table-cell>
          <table:table-cell table:style-name="ce6" office:value-type="float" office:value="1030209011" calcext:value-type="float">
            <text:p>1030209011</text:p>
          </table:table-cell>
          <table:table-cell table:style-name="ce6" office:value-type="string" calcext:value-type="string">
            <text:p>Manutenzione ordinaria e riparazioni di altri beni materiali</text:p>
          </table:table-cell>
          <table:table-cell table:style-name="ce6" office:value-type="float" office:value="26099.07" calcext:value-type="float">
            <text:p>26099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BFF BANK S.P.A.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09004" calcext:value-type="float">
            <text:p>1030209004</text:p>
          </table:table-cell>
          <table:table-cell table:style-name="ce6" office:value-type="string" calcext:value-type="string">
            <text:p>Manutenzione ordinaria e riparazioni di impianti e macchinari</text:p>
          </table:table-cell>
          <table:table-cell table:style-name="ce6" office:value-type="float" office:value="110.51" calcext:value-type="float">
            <text:p>110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.03" calcext:value-type="float">
            <text:p>17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.06" calcext:value-type="float">
            <text:p>7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9.75" calcext:value-type="float">
            <text:p>19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.06" calcext:value-type="float">
            <text:p>7,0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293.36" calcext:value-type="float">
            <text:p>2293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0.92" calcext:value-type="float">
            <text:p>110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4.98" calcext:value-type="float">
            <text:p>64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2.67" calcext:value-type="float">
            <text:p>22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897.65" calcext:value-type="float">
            <text:p>1897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89.95" calcext:value-type="float">
            <text:p>89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3.8" calcext:value-type="float">
            <text:p>53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.76" calcext:value-type="float">
            <text:p>17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04.9" calcext:value-type="float">
            <text:p>20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160.27" calcext:value-type="float">
            <text:p>15160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SOLE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9.59" calcext:value-type="float">
            <text:p>79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.62" calcext:value-type="float">
            <text:p>17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283.09" calcext:value-type="float">
            <text:p>1283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9.33" calcext:value-type="float">
            <text:p>29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72.3" calcext:value-type="float">
            <text:p>172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018.05" calcext:value-type="float">
            <text:p>1018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.1" calcext:value-type="float">
            <text:p>11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.89" calcext:value-type="float">
            <text:p>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.89" calcext:value-type="float">
            <text:p>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2.48" calcext:value-type="float">
            <text:p>32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1.1" calcext:value-type="float">
            <text:p>11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.89" calcext:value-type="float">
            <text:p>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.89" calcext:value-type="float">
            <text:p>3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4.8" calcext:value-type="float">
            <text:p>24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5.82" calcext:value-type="float">
            <text:p>25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5.82" calcext:value-type="float">
            <text:p>25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25.82" calcext:value-type="float">
            <text:p>25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383.41" calcext:value-type="float">
            <text:p>1383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04.39" calcext:value-type="float">
            <text:p>704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704.28" calcext:value-type="float">
            <text:p>704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8109.16" calcext:value-type="float">
            <text:p>8109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. TECNICO DEL TRAFFICO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77.75" calcext:value-type="float">
            <text:p>177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OLA S.R.L.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6246.4" calcext:value-type="float">
            <text:p>6246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40.73" calcext:value-type="float">
            <text:p>240,7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PITANO ULTIMO VOLONTARI PROTEZ. CIVILE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00" calcext:value-type="float">
            <text:p>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E AQUILE DI RIVOLI O.D.V.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LE AQUILE DI RIVOLI O.D.V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2000" calcext:value-type="float">
            <text:p>2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PITANO ULTIMO VOLONTARI PROTEZ. CIVILE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2000" calcext:value-type="float">
            <text:p>2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B. CLUB IL MARINAIO O.D.V.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401001" calcext:value-type="float">
            <text:p>1040401001</text:p>
          </table:table-cell>
          <table:table-cell table:style-name="ce6" office:value-type="string" calcext:value-type="string">
            <text:p>Trasferimenti correnti a Istituzioni Sociali Private </text:p>
          </table:table-cell>
          <table:table-cell table:style-name="ce6" office:value-type="float" office:value="2000" calcext:value-type="float">
            <text:p>2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6" office:value-type="float" office:value="4908.3" calcext:value-type="float">
            <text:p>4908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USSMANN SERVICE S.R.L.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3006" calcext:value-type="float">
            <text:p>1030213006</text:p>
          </table:table-cell>
          <table:table-cell table:style-name="ce6" office:value-type="string" calcext:value-type="string">
            <text:p>Rimozione e smaltimento di rifiuti tossico-nocivi e di altri materiali</text:p>
          </table:table-cell>
          <table:table-cell table:style-name="ce6" office:value-type="float" office:value="973.32" calcext:value-type="float">
            <text:p>973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70.09" calcext:value-type="float">
            <text:p>270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7.65" calcext:value-type="float">
            <text:p>67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5.43" calcext:value-type="float">
            <text:p>5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924.1" calcext:value-type="float">
            <text:p>924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05.67" calcext:value-type="float">
            <text:p>105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6.94" calcext:value-type="float">
            <text:p>36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.46" calcext:value-type="float">
            <text:p>4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48.87" calcext:value-type="float">
            <text:p>48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12.02" calcext:value-type="float">
            <text:p>312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OCE ROSSA ITALIANA - COMITATO DI RIVOL</text:p>
          </table:table-cell>
          <table:table-cell table:style-name="ce13" office:value-type="date" office:date-value="2022-02-14" calcext:value-type="date">
            <text:p>14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750" calcext:value-type="float">
            <text:p>175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7273.74" calcext:value-type="float">
            <text:p>7273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ASSIONE UFFICIO DI VECE GABRIELE</text:p>
          </table:table-cell>
          <table:table-cell table:style-name="ce13" office:value-type="date" office:date-value="2022-02-07" calcext:value-type="date">
            <text:p>07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771.75" calcext:value-type="float">
            <text:p>771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.CIA SANTA MARIA DI FATE SRL</text:p>
          </table:table-cell>
          <table:table-cell table:style-name="ce13" office:value-type="date" office:date-value="2022-02-15" calcext:value-type="date">
            <text:p>15/02/2022</text:p>
          </table:table-cell>
          <table:table-cell table:style-name="ce6" office:value-type="float" office:value="1030105999" calcext:value-type="float">
            <text:p>1030105999</text:p>
          </table:table-cell>
          <table:table-cell table:style-name="ce6" office:value-type="string" calcext:value-type="string">
            <text:p>Altri beni e prodotti sanitari n.a.c.</text:p>
          </table:table-cell>
          <table:table-cell table:style-name="ce6" office:value-type="float" office:value="500" calcext:value-type="float">
            <text:p>5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45.57" calcext:value-type="float">
            <text:p>145,5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" calcext:value-type="float">
            <text:p>89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3.48" calcext:value-type="float">
            <text:p>83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28.26" calcext:value-type="float">
            <text:p>1528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45.74" calcext:value-type="float">
            <text:p>1545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36.36" calcext:value-type="float">
            <text:p>236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410.24" calcext:value-type="float">
            <text:p>410,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431.09" calcext:value-type="float">
            <text:p>431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6502.21" calcext:value-type="float">
            <text:p>36502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59.39" calcext:value-type="float">
            <text:p>759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6332.93" calcext:value-type="float">
            <text:p>36332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59.39" calcext:value-type="float">
            <text:p>759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573.71" calcext:value-type="float">
            <text:p>35573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43.42" calcext:value-type="float">
            <text:p>743,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6" calcext:value-type="float">
            <text:p>1010101006</text:p>
          </table:table-cell>
          <table:table-cell table:style-name="ce6" office:value-type="string" calcext:value-type="string">
            <text:p>Voci stipendiali corrisposte al personale a tempo determinato</text:p>
          </table:table-cell>
          <table:table-cell table:style-name="ce6" office:value-type="float" office:value="1510.12" calcext:value-type="float">
            <text:p>1510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6" calcext:value-type="float">
            <text:p>1010101006</text:p>
          </table:table-cell>
          <table:table-cell table:style-name="ce6" office:value-type="string" calcext:value-type="string">
            <text:p>Voci stipendiali corrisposte al personale a tempo determinato</text:p>
          </table:table-cell>
          <table:table-cell table:style-name="ce6" office:value-type="float" office:value="33.49" calcext:value-type="float">
            <text:p>33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6" calcext:value-type="float">
            <text:p>1010101006</text:p>
          </table:table-cell>
          <table:table-cell table:style-name="ce6" office:value-type="string" calcext:value-type="string">
            <text:p>Voci stipendiali corrisposte al personale a tempo determinato</text:p>
          </table:table-cell>
          <table:table-cell table:style-name="ce6" office:value-type="float" office:value="1843.31" calcext:value-type="float">
            <text:p>1843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ERVIZIO ASILI NIDO <text:s text:c="5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6" calcext:value-type="float">
            <text:p>1010101006</text:p>
          </table:table-cell>
          <table:table-cell table:style-name="ce6" office:value-type="string" calcext:value-type="string">
            <text:p>Voci stipendiali corrisposte al personale a tempo determinato</text:p>
          </table:table-cell>
          <table:table-cell table:style-name="ce6" office:value-type="float" office:value="41.46" calcext:value-type="float">
            <text:p>41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962.11" calcext:value-type="float">
            <text:p>16962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1.18" calcext:value-type="float">
            <text:p>11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89.14" calcext:value-type="float">
            <text:p>1989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784.05" calcext:value-type="float">
            <text:p>3784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5.2" calcext:value-type="float">
            <text:p>55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658.94" calcext:value-type="float">
            <text:p>8658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.45" calcext:value-type="float">
            <text:p>5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6.85" calcext:value-type="float">
            <text:p>56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868.26" calcext:value-type="float">
            <text:p>8868,2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.69" calcext:value-type="float">
            <text:p>5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10.5" calcext:value-type="float">
            <text:p>1010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983.76" calcext:value-type="float">
            <text:p>983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4.46" calcext:value-type="float">
            <text:p>54,4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67.38" calcext:value-type="float">
            <text:p>367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1.3" calcext:value-type="float">
            <text:p>41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S. <text:s text:c="26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L SORRISO DEI BIMBI DI FERA SIMONE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4964" calcext:value-type="float">
            <text:p>49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ILO INFANTILE CENTRO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9343" calcext:value-type="float">
            <text:p>93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IETA' MILLE BOLLE SRLS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7007" calcext:value-type="float">
            <text:p>70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ILO NIDO “IL NIDO DI MAIA”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1168" calcext:value-type="float">
            <text:p>11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ILO NIDO ARCOBALENO DI SCARDUELLI ALFA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3504" calcext:value-type="float">
            <text:p>35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STITUTI RIUNITI SALOTTO E FIORITO 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6131" calcext:value-type="float">
            <text:p>61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L DELFINO S.R.L.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40205999" calcext:value-type="float">
            <text:p>1040205999</text:p>
          </table:table-cell>
          <table:table-cell table:style-name="ce6" office:value-type="string" calcext:value-type="string">
            <text:p>Altri trasferimenti a famiglie n.a.c.</text:p>
          </table:table-cell>
          <table:table-cell table:style-name="ce6" office:value-type="float" office:value="6715" calcext:value-type="float">
            <text:p>67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3-29" calcext:value-type="date">
            <text:p>29/03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23166.02" calcext:value-type="float">
            <text:p>23166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OPERATIVA SOCIALE ALDIA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22475.8" calcext:value-type="float">
            <text:p>22475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ORA SYSTEM S.R.L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6" office:value-type="float" office:value="88" calcext:value-type="float">
            <text:p>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REA.MI S.R.L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542" calcext:value-type="float">
            <text:p>254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3267.1" calcext:value-type="float">
            <text:p>3267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E.F. LEONARDO S.R.L.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00" calcext:value-type="float">
            <text:p>1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51.3" calcext:value-type="float">
            <text:p>151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6719.65" calcext:value-type="float">
            <text:p>6719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51.3" calcext:value-type="float">
            <text:p>151,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3363.1" calcext:value-type="float">
            <text:p>3363,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3287.32" calcext:value-type="float">
            <text:p>3287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DEMETRA SOCIETA' COOPERATIVA SOCIALE ON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724" calcext:value-type="float">
            <text:p>72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ICILVILLE S.R.L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12" calcext:value-type="float">
            <text:p>1030209012</text:p>
          </table:table-cell>
          <table:table-cell table:style-name="ce6" office:value-type="string" calcext:value-type="string">
            <text:p>Manutenzione ordinaria e riparazioni di terreni e beni materiali non prodotti</text:p>
          </table:table-cell>
          <table:table-cell table:style-name="ce6" office:value-type="float" office:value="2273.15" calcext:value-type="float">
            <text:p>2273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ELECONTROL VIGILANZA S.R.L.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3001" calcext:value-type="float">
            <text:p>1030213001</text:p>
          </table:table-cell>
          <table:table-cell table:style-name="ce6" office:value-type="string" calcext:value-type="string">
            <text:p>Servizi di sorveglianza, e custodia e accoglienza</text:p>
          </table:table-cell>
          <table:table-cell table:style-name="ce6" office:value-type="float" office:value="728" calcext:value-type="float">
            <text:p>7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600" calcext:value-type="float">
            <text:p>6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600" calcext:value-type="float">
            <text:p>6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19120.04" calcext:value-type="float">
            <text:p>19120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10767.22" calcext:value-type="float">
            <text:p>10767,2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DEXO ITALIA S.P.A.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213002" calcext:value-type="float">
            <text:p>1030213002</text:p>
          </table:table-cell>
          <table:table-cell table:style-name="ce6" office:value-type="string" calcext:value-type="string">
            <text:p>Servizi di pulizia e lavanderia</text:p>
          </table:table-cell>
          <table:table-cell table:style-name="ce6" office:value-type="float" office:value="13218.19" calcext:value-type="float">
            <text:p>13218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.N.A.C. AUTORITA' NAZIONALE ANTICORRUZI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800" calcext:value-type="float">
            <text:p>8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30" calcext:value-type="date">
            <text:p>30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6285.8" calcext:value-type="float">
            <text:p>6285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2172.39" calcext:value-type="float">
            <text:p>2172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URORISTORAZIONE SRL </text:p>
          </table:table-cell>
          <table:table-cell table:style-name="ce13" office:value-type="date" office:date-value="2022-03-08" calcext:value-type="date">
            <text:p>08/03/2022</text:p>
          </table:table-cell>
          <table:table-cell table:style-name="ce6" office:value-type="float" office:value="1030215006" calcext:value-type="float">
            <text:p>1030215006</text:p>
          </table:table-cell>
          <table:table-cell table:style-name="ce6" office:value-type="string" calcext:value-type="string">
            <text:p>Contratti di servizio per le mense scolastiche</text:p>
          </table:table-cell>
          <table:table-cell table:style-name="ce6" office:value-type="float" office:value="2680.14" calcext:value-type="float">
            <text:p>2680,1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636.86" calcext:value-type="float">
            <text:p>1636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273.69" calcext:value-type="float">
            <text:p>5273,6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910.6" calcext:value-type="float">
            <text:p>8910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SORZIO <text:s text:c="2"/>OVEST <text:s/>SOLIDALE</text:p>
          </table:table-cell>
          <table:table-cell table:style-name="ce13" office:value-type="date" office:date-value="2022-03-31" calcext:value-type="date">
            <text:p>31/03/2022</text:p>
          </table:table-cell>
          <table:table-cell table:style-name="ce6" office:value-type="float" office:value="1040102018" calcext:value-type="float">
            <text:p>1040102018</text:p>
          </table:table-cell>
          <table:table-cell table:style-name="ce6" office:value-type="string" calcext:value-type="string">
            <text:p>Trasferimenti correnti a Consorzi di enti locali</text:p>
          </table:table-cell>
          <table:table-cell table:style-name="ce6" office:value-type="float" office:value="7490.6" calcext:value-type="float">
            <text:p>7490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SORZIO <text:s text:c="2"/>OVEST <text:s/>SOLIDALE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40102018" calcext:value-type="float">
            <text:p>1040102018</text:p>
          </table:table-cell>
          <table:table-cell table:style-name="ce6" office:value-type="string" calcext:value-type="string">
            <text:p>Trasferimenti correnti a Consorzi di enti locali</text:p>
          </table:table-cell>
          <table:table-cell table:style-name="ce6" office:value-type="float" office:value="278751.66" calcext:value-type="float">
            <text:p>278751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NSORZIO <text:s text:c="2"/>OVEST <text:s/>SOLIDALE</text:p>
          </table:table-cell>
          <table:table-cell table:style-name="ce13" office:value-type="date" office:date-value="2022-03-02" calcext:value-type="date">
            <text:p>02/03/2022</text:p>
          </table:table-cell>
          <table:table-cell table:style-name="ce6" office:value-type="float" office:value="1040102018" calcext:value-type="float">
            <text:p>1040102018</text:p>
          </table:table-cell>
          <table:table-cell table:style-name="ce6" office:value-type="string" calcext:value-type="string">
            <text:p>Trasferimenti correnti a Consorzi di enti locali</text:p>
          </table:table-cell>
          <table:table-cell table:style-name="ce6" office:value-type="float" office:value="654.8" calcext:value-type="float">
            <text:p>654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955.35" calcext:value-type="float">
            <text:p>1955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7910.72" calcext:value-type="float">
            <text:p>7910,7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9866.07" calcext:value-type="float">
            <text:p>9866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910.7" calcext:value-type="float">
            <text:p>5910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.49" calcext:value-type="float">
            <text:p>19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78.45" calcext:value-type="float">
            <text:p>1478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95" calcext:value-type="float">
            <text:p>1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3.45" calcext:value-type="float">
            <text:p>173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3.41" calcext:value-type="float">
            <text:p>173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.49" calcext:value-type="float">
            <text:p>19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040.11" calcext:value-type="float">
            <text:p>1040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28.02" calcext:value-type="float">
            <text:p>528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27.31" calcext:value-type="float">
            <text:p>527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076.61" calcext:value-type="float">
            <text:p>6076,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5.36" calcext:value-type="float">
            <text:p>135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078.56" calcext:value-type="float">
            <text:p>6078,5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35.36" calcext:value-type="float">
            <text:p>135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075.15" calcext:value-type="float">
            <text:p>6075,1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.UFFICO ASSISTENZA PUBBLICA <text:s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8.45" calcext:value-type="float">
            <text:p>128,4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912.29" calcext:value-type="float">
            <text:p>2912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58.6" calcext:value-type="float">
            <text:p>358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GENZIA TERRITORIALE PER LA CASA <text:s text:c="2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58.6" calcext:value-type="float">
            <text:p>358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197.05" calcext:value-type="float">
            <text:p>1197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59.49" calcext:value-type="float">
            <text:p>259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.9" calcext:value-type="float">
            <text:p>3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46.96" calcext:value-type="float">
            <text:p>346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44.01" calcext:value-type="float">
            <text:p>344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9.49" calcext:value-type="float">
            <text:p>19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78.27" calcext:value-type="float">
            <text:p>1478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95" calcext:value-type="float">
            <text:p>1,9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84.43" calcext:value-type="float">
            <text:p>84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1-12" calcext:value-type="date">
            <text:p>12/01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168.86" calcext:value-type="float">
            <text:p>168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9.62" calcext:value-type="float">
            <text:p>89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3.88" calcext:value-type="float">
            <text:p>73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7.39" calcext:value-type="float">
            <text:p>147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9.75" calcext:value-type="float">
            <text:p>49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6.51" calcext:value-type="float">
            <text:p>66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44.28" calcext:value-type="float">
            <text:p>144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5.12" calcext:value-type="float">
            <text:p>55,1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68.89" calcext:value-type="float">
            <text:p>168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58.16" calcext:value-type="float">
            <text:p>58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8.32" calcext:value-type="float">
            <text:p>138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69.98" calcext:value-type="float">
            <text:p>169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7.63" calcext:value-type="float">
            <text:p>77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59.34" calcext:value-type="float">
            <text:p>259,3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28.5" calcext:value-type="float">
            <text:p>128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30.89" calcext:value-type="float">
            <text:p>330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66.98" calcext:value-type="float">
            <text:p>166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1.2" calcext:value-type="float">
            <text:p>41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53.09" calcext:value-type="float">
            <text:p>153,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3.79" calcext:value-type="float">
            <text:p>23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0.65" calcext:value-type="float">
            <text:p>20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HARP ELECTRONICS ITALIA S.P.A.</text:p>
          </table:table-cell>
          <table:table-cell table:style-name="ce13" office:value-type="date" office:date-value="2022-03-22" calcext:value-type="date">
            <text:p>22/03/2022</text:p>
          </table:table-cell>
          <table:table-cell table:style-name="ce6" office:value-type="float" office:value="1030207008" calcext:value-type="float">
            <text:p>1030207008</text:p>
          </table:table-cell>
          <table:table-cell table:style-name="ce6" office:value-type="string" calcext:value-type="string">
            <text:p>Noleggi di impianti e macchinari</text:p>
          </table:table-cell>
          <table:table-cell table:style-name="ce6" office:value-type="float" office:value="84.43" calcext:value-type="float">
            <text:p>84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124.66" calcext:value-type="float">
            <text:p>124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99" calcext:value-type="float">
            <text:p>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100" calcext:value-type="float">
            <text:p>11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59.86" calcext:value-type="float">
            <text:p>59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00" calcext:value-type="float">
            <text:p>4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00" calcext:value-type="float">
            <text:p>4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400" calcext:value-type="float">
            <text:p>4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6490.52" calcext:value-type="float">
            <text:p>26490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30231.76" calcext:value-type="float">
            <text:p>30231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2-10" calcext:value-type="date">
            <text:p>10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6669.31" calcext:value-type="float">
            <text:p>16669,3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2267.89" calcext:value-type="float">
            <text:p>12267,8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TRANAIDEA S.C.S. IMPRESA SOCIALE</text:p>
          </table:table-cell>
          <table:table-cell table:style-name="ce13" office:value-type="date" office:date-value="2022-02-23" calcext:value-type="date">
            <text:p>23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1217.01" calcext:value-type="float">
            <text:p>21217,0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OMUNE DI COLLEGNO <text:s text:c="16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1554" calcext:value-type="float">
            <text:p>155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109" calcext:value-type="float">
            <text:p>10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3-01" calcext:value-type="date">
            <text:p>01/03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34.97" calcext:value-type="float">
            <text:p>23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.I.T. SRL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806.16" calcext:value-type="float">
            <text:p>806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.I.O.C.C.A. S.R.L. <text:s text:c="15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09008" calcext:value-type="float">
            <text:p>1030209008</text:p>
          </table:table-cell>
          <table:table-cell table:style-name="ce6" office:value-type="string" calcext:value-type="string">
            <text:p>Manutenzione ordinaria e riparazioni di beni immobili</text:p>
          </table:table-cell>
          <table:table-cell table:style-name="ce6" office:value-type="float" office:value="234.97" calcext:value-type="float">
            <text:p>234,9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AINERI SERVICE SAS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9005" calcext:value-type="float">
            <text:p>1030209005</text:p>
          </table:table-cell>
          <table:table-cell table:style-name="ce6" office:value-type="string" calcext:value-type="string">
            <text:p>Manutenzione ordinaria e riparazioni di attrezzature</text:p>
          </table:table-cell>
          <table:table-cell table:style-name="ce6" office:value-type="float" office:value="277.55" calcext:value-type="float">
            <text:p>277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9.93" calcext:value-type="float">
            <text:p>29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18.91" calcext:value-type="float">
            <text:p>118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61" calcext:value-type="float">
            <text:p>6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76.4" calcext:value-type="float">
            <text:p>76,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TIM S.P.A.</text:p>
          </table:table-cell>
          <table:table-cell table:style-name="ce13" office:value-type="date" office:date-value="2022-02-18" calcext:value-type="date">
            <text:p>18/02/2022</text:p>
          </table:table-cell>
          <table:table-cell table:style-name="ce6" office:value-type="float" office:value="1030205001" calcext:value-type="float">
            <text:p>1030205001</text:p>
          </table:table-cell>
          <table:table-cell table:style-name="ce6" office:value-type="string" calcext:value-type="string">
            <text:p>Telefonia fissa</text:p>
          </table:table-cell>
          <table:table-cell table:style-name="ce6" office:value-type="float" office:value="84.35" calcext:value-type="float">
            <text:p>84,3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857.13" calcext:value-type="float">
            <text:p>857,1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26.19" calcext:value-type="float">
            <text:p>926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45.03" calcext:value-type="float">
            <text:p>445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HERA COMM S.P.A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676.83" calcext:value-type="float">
            <text:p>676,8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RVIZIO ELETTRICO NAZIONALE - SERVIZIO </text:p>
          </table:table-cell>
          <table:table-cell table:style-name="ce13" office:value-type="date" office:date-value="2022-03-11" calcext:value-type="date">
            <text:p>11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3.55" calcext:value-type="float">
            <text:p>23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352.86" calcext:value-type="float">
            <text:p>1352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509.17" calcext:value-type="float">
            <text:p>509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5.38" calcext:value-type="float">
            <text:p>65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675.44" calcext:value-type="float">
            <text:p>675,4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402.7" calcext:value-type="float">
            <text:p>402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73.92" calcext:value-type="float">
            <text:p>73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552.08" calcext:value-type="float">
            <text:p>552,0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MPRESA ONORANZE FUNEBRI LA SINDONE DI M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100" calcext:value-type="float">
            <text:p>11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89.79" calcext:value-type="float">
            <text:p>89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SSOCIAZIONE PRO LOCO 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1464" calcext:value-type="float">
            <text:p>14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JAVI' DI JESSICA AVITABILE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40399999" calcext:value-type="float">
            <text:p>1040399999</text:p>
          </table:table-cell>
          <table:table-cell table:style-name="ce6" office:value-type="string" calcext:value-type="string">
            <text:p>Trasferimenti correnti a altre imprese</text:p>
          </table:table-cell>
          <table:table-cell table:style-name="ce6" office:value-type="float" office:value="3123.82" calcext:value-type="float">
            <text:p>3123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ALTANIN <text:s/>DIEGO</text:p>
          </table:table-cell>
          <table:table-cell table:style-name="ce13" office:value-type="date" office:date-value="2022-01-13" calcext:value-type="date">
            <text:p>13/01/2022</text:p>
          </table:table-cell>
          <table:table-cell table:style-name="ce6" office:value-type="float" office:value="1030299005" calcext:value-type="float">
            <text:p>1030299005</text:p>
          </table:table-cell>
          <table:table-cell table:style-name="ce6" office:value-type="string" calcext:value-type="string">
            <text:p>Spese per commissioni e comitati dell'Ente</text:p>
          </table:table-cell>
          <table:table-cell table:style-name="ce6" office:value-type="float" office:value="380.64" calcext:value-type="float">
            <text:p>380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EBACH S.R.L. <text:s text:c="21"/></text:p>
          </table:table-cell>
          <table:table-cell table:style-name="ce13" office:value-type="date" office:date-value="2022-01-11" calcext:value-type="date">
            <text:p>11/01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999.18" calcext:value-type="float">
            <text:p>999,1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902.48" calcext:value-type="float">
            <text:p>902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42.51" calcext:value-type="float">
            <text:p>242,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418.33" calcext:value-type="float">
            <text:p>12418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06.52" calcext:value-type="float">
            <text:p>206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0270.96" calcext:value-type="float">
            <text:p>10270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253.47" calcext:value-type="float">
            <text:p>253,4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419.49" calcext:value-type="float">
            <text:p>12419,4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934.82" calcext:value-type="float">
            <text:p>934,8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935.85" calcext:value-type="float">
            <text:p>935,8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0.33" calcext:value-type="float">
            <text:p>10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0.33" calcext:value-type="float">
            <text:p>10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.COMMERCIO E SPORTELLO UNICO <text:s text:c="2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0.33" calcext:value-type="float">
            <text:p>10,3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844.64" calcext:value-type="float">
            <text:p>1844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28.38" calcext:value-type="float">
            <text:p>228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2" calcext:value-type="date">
            <text:p>02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22.74" calcext:value-type="float">
            <text:p>22,7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444.21" calcext:value-type="float">
            <text:p>444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33.27" calcext:value-type="float">
            <text:p>33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4" calcext:value-type="date">
            <text:p>24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1218.43" calcext:value-type="float">
            <text:p>1218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88.02" calcext:value-type="float">
            <text:p>688,0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016.16" calcext:value-type="float">
            <text:p>3016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016.16" calcext:value-type="float">
            <text:p>3016,1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8.8" calcext:value-type="float">
            <text:p>338,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38.77" calcext:value-type="float">
            <text:p>338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T CONFESERCENTI PIEMONTE SRL <text:s text:c="4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20000" calcext:value-type="float">
            <text:p>20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CAT CONFESERCENTI PIEMONTE SRL <text:s text:c="4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30299999" calcext:value-type="float">
            <text:p>1030299999</text:p>
          </table:table-cell>
          <table:table-cell table:style-name="ce6" office:value-type="string" calcext:value-type="string">
            <text:p>Altri servizi diversi n.a.c.</text:p>
          </table:table-cell>
          <table:table-cell table:style-name="ce6" office:value-type="float" office:value="5000" calcext:value-type="float">
            <text:p>5000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3-25" calcext:value-type="date">
            <text:p>25/03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9.64" calcext:value-type="float">
            <text:p>79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932.43" calcext:value-type="float">
            <text:p>932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EL ENERGIA S.P.A.</text:p>
          </table:table-cell>
          <table:table-cell table:style-name="ce13" office:value-type="date" office:date-value="2022-02-01" calcext:value-type="date">
            <text:p>01/02/2022</text:p>
          </table:table-cell>
          <table:table-cell table:style-name="ce6" office:value-type="float" office:value="1030205004" calcext:value-type="float">
            <text:p>1030205004</text:p>
          </table:table-cell>
          <table:table-cell table:style-name="ce6" office:value-type="string" calcext:value-type="string">
            <text:p>Energia elettrica</text:p>
          </table:table-cell>
          <table:table-cell table:style-name="ce6" office:value-type="float" office:value="72.52" calcext:value-type="float">
            <text:p>72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656.63" calcext:value-type="float">
            <text:p>656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770.88" calcext:value-type="float">
            <text:p>5770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251.86" calcext:value-type="float">
            <text:p>5251,8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4.38" calcext:value-type="float">
            <text:p>124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250.96" calcext:value-type="float">
            <text:p>5250,9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4.38" calcext:value-type="float">
            <text:p>124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5323.19" calcext:value-type="float">
            <text:p>5323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47.76" calcext:value-type="float">
            <text:p>147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202001" calcext:value-type="float">
            <text:p>1010202001</text:p>
          </table:table-cell>
          <table:table-cell table:style-name="ce6" office:value-type="string" calcext:value-type="string">
            <text:p>Assegni familiari</text:p>
          </table:table-cell>
          <table:table-cell table:style-name="ce6" office:value-type="float" office:value="147.76" calcext:value-type="float">
            <text:p>147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.76" calcext:value-type="float">
            <text:p>16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48.98" calcext:value-type="float">
            <text:p>148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51.03" calcext:value-type="float">
            <text:p>151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75" calcext:value-type="float">
            <text:p>1,7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296.52" calcext:value-type="float">
            <text:p>1296,5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7.48" calcext:value-type="float">
            <text:p>17,4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.68" calcext:value-type="float">
            <text:p>1,6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279.55" calcext:value-type="float">
            <text:p>1279,5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FONDO PERSEO</text:p>
          </table:table-cell>
          <table:table-cell table:style-name="ce13" office:value-type="date" office:date-value="2022-03-23" calcext:value-type="date">
            <text:p>23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6.76" calcext:value-type="float">
            <text:p>16,7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02.88" calcext:value-type="float">
            <text:p>402,8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99.92" calcext:value-type="float">
            <text:p>299,9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S.U.A.P.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124.38" calcext:value-type="float">
            <text:p>124,3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526.93" calcext:value-type="float">
            <text:p>2526,9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56.98" calcext:value-type="float">
            <text:p>456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63.04" calcext:value-type="float">
            <text:p>463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.43" calcext:value-type="float">
            <text:p>3,4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ZONA OVEST DI TORINO S.R.L. <text:s text:c="7"/></text:p>
          </table:table-cell>
          <table:table-cell table:style-name="ce13" office:value-type="date" office:date-value="2022-03-07" calcext:value-type="date">
            <text:p>07/03/2022</text:p>
          </table:table-cell>
          <table:table-cell table:style-name="ce6" office:value-type="float" office:value="1030211999" calcext:value-type="float">
            <text:p>1030211999</text:p>
          </table:table-cell>
          <table:table-cell table:style-name="ce6" office:value-type="string" calcext:value-type="string">
            <text:p>Altre prestazioni professionali e specialistiche n.a.c.</text:p>
          </table:table-cell>
          <table:table-cell table:style-name="ce6" office:value-type="float" office:value="36313.67" calcext:value-type="float">
            <text:p>36313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7.41" calcext:value-type="float">
            <text:p>67,4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30212999" calcext:value-type="float">
            <text:p>1030212999</text:p>
          </table:table-cell>
          <table:table-cell table:style-name="ce6" office:value-type="string" calcext:value-type="string">
            <text:p>Altre forme di lavoro flessibile n.a.c.</text:p>
          </table:table-cell>
          <table:table-cell table:style-name="ce6" office:value-type="float" office:value="3122.05" calcext:value-type="float">
            <text:p>3122,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SERIMENTO LAVORATIVO "BORSISTI" <text:s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30212999" calcext:value-type="float">
            <text:p>1030212999</text:p>
          </table:table-cell>
          <table:table-cell table:style-name="ce6" office:value-type="string" calcext:value-type="string">
            <text:p>Altre forme di lavoro flessibile n.a.c.</text:p>
          </table:table-cell>
          <table:table-cell table:style-name="ce6" office:value-type="float" office:value="605" calcext:value-type="float">
            <text:p>60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697.67" calcext:value-type="float">
            <text:p>697,6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20" calcext:value-type="date">
            <text:p>20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394.91" calcext:value-type="float">
            <text:p>1394,9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1-19" calcext:value-type="date">
            <text:p>19/01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2093.03" calcext:value-type="float">
            <text:p>2093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KEEP S.P.A.</text:p>
          </table:table-cell>
          <table:table-cell table:style-name="ce13" office:value-type="date" office:date-value="2022-03-09" calcext:value-type="date">
            <text:p>09/03/2022</text:p>
          </table:table-cell>
          <table:table-cell table:style-name="ce6" office:value-type="float" office:value="1030215999" calcext:value-type="float">
            <text:p>1030215999</text:p>
          </table:table-cell>
          <table:table-cell table:style-name="ce6" office:value-type="string" calcext:value-type="string">
            <text:p>Altre spese per contratti di servizio pubblico</text:p>
          </table:table-cell>
          <table:table-cell table:style-name="ce6" office:value-type="float" office:value="1395.36" calcext:value-type="float">
            <text:p>1395,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4.29" calcext:value-type="float">
            <text:p>24,2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21.65" calcext:value-type="float">
            <text:p>21,6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16.78" calcext:value-type="float">
            <text:p>16,7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SOC.METROPOLITANA ACQUE TORINO SPA </text:p>
          </table:table-cell>
          <table:table-cell table:style-name="ce13" office:value-type="date" office:date-value="2022-03-10" calcext:value-type="date">
            <text:p>10/03/2022</text:p>
          </table:table-cell>
          <table:table-cell table:style-name="ce6" office:value-type="float" office:value="1030205005" calcext:value-type="float">
            <text:p>1030205005</text:p>
          </table:table-cell>
          <table:table-cell table:style-name="ce6" office:value-type="string" calcext:value-type="string">
            <text:p>Acqua</text:p>
          </table:table-cell>
          <table:table-cell table:style-name="ce6" office:value-type="float" office:value="3.77" calcext:value-type="float">
            <text:p>3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70.99" calcext:value-type="float">
            <text:p>270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18.99" calcext:value-type="float">
            <text:p>218,9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382.7" calcext:value-type="float">
            <text:p>1382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5.11" calcext:value-type="float">
            <text:p>15,1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539.98" calcext:value-type="float">
            <text:p>539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0.87" calcext:value-type="float">
            <text:p>10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599.21" calcext:value-type="float">
            <text:p>1599,2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371.27" calcext:value-type="float">
            <text:p>371,2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376.77" calcext:value-type="float">
            <text:p>376,7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715.37" calcext:value-type="float">
            <text:p>715,3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550.17" calcext:value-type="float">
            <text:p>550,1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680.28" calcext:value-type="float">
            <text:p>1680,2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556.87" calcext:value-type="float">
            <text:p>556,8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257.7" calcext:value-type="float">
            <text:p>257,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ENI PLENITUDE S.P.A. SOCIETÀ BENEFIT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30205006" calcext:value-type="float">
            <text:p>1030205006</text:p>
          </table:table-cell>
          <table:table-cell table:style-name="ce6" office:value-type="string" calcext:value-type="string">
            <text:p>Gas</text:p>
          </table:table-cell>
          <table:table-cell table:style-name="ce6" office:value-type="float" office:value="17.79" calcext:value-type="float">
            <text:p>17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85.03" calcext:value-type="float">
            <text:p>85,0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165.07" calcext:value-type="float">
            <text:p>165,07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MASSIMO PRINCIPI ADV S.R.L</text:p>
          </table:table-cell>
          <table:table-cell table:style-name="ce13" office:value-type="date" office:date-value="2022-02-08" calcext:value-type="date">
            <text:p>08/02/2022</text:p>
          </table:table-cell>
          <table:table-cell table:style-name="ce6" office:value-type="float" office:value="1030102999" calcext:value-type="float">
            <text:p>1030102999</text:p>
          </table:table-cell>
          <table:table-cell table:style-name="ce6" office:value-type="string" calcext:value-type="string">
            <text:p>Altri beni e materiali di consumo n.a.c.</text:p>
          </table:table-cell>
          <table:table-cell table:style-name="ce6" office:value-type="float" office:value="152.5" calcext:value-type="float">
            <text:p>152,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158.71" calcext:value-type="float">
            <text:p>2158,7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1-03" calcext:value-type="date">
            <text:p>03/01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57.23" calcext:value-type="float">
            <text:p>257,2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A.I.L. - TORINO 1 - <text:s text:c="11"/></text:p>
          </table:table-cell>
          <table:table-cell table:style-name="ce13" office:value-type="date" office:date-value="2022-02-22" calcext:value-type="date">
            <text:p>22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86.84" calcext:value-type="float">
            <text:p>486,8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64.9" calcext:value-type="float">
            <text:p>864,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76.6" calcext:value-type="float">
            <text:p>76,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21.64" calcext:value-type="float">
            <text:p>521,6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PDAP-GEST.AUTONOMA PREST.CREDIT. </text:p>
          </table:table-cell>
          <table:table-cell table:style-name="ce13" office:value-type="date" office:date-value="2022-03-15" calcext:value-type="date">
            <text:p>15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5.59" calcext:value-type="float">
            <text:p>5,5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43.79" calcext:value-type="float">
            <text:p>43,7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298.66" calcext:value-type="float">
            <text:p>298,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NPDAP-GEST.AUTONOMA PREST.CREDIT. 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3.2" calcext:value-type="float">
            <text:p>3,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EX C.P.D.E.L. <text:s text:c="8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858.32" calcext:value-type="float">
            <text:p>858,3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3-17" calcext:value-type="date">
            <text:p>17/03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0.63" calcext:value-type="float">
            <text:p>100,63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I.N.P.D.A.P. <text:s/>EX I.N.A.D.E.L. <text:s text:c="5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10201001" calcext:value-type="float">
            <text:p>1010201001</text:p>
          </table:table-cell>
          <table:table-cell table:style-name="ce6" office:value-type="string" calcext:value-type="string">
            <text:p>Contributi obbligatori per il personale</text:p>
          </table:table-cell>
          <table:table-cell table:style-name="ce6" office:value-type="float" office:value="101.25" calcext:value-type="float">
            <text:p>101,25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66" calcext:value-type="float">
            <text:p>6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2-04" calcext:value-type="date">
            <text:p>04/02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51" calcext:value-type="float">
            <text:p>51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REGIONE PIEMONTE <text:s text:c="18"/></text:p>
          </table:table-cell>
          <table:table-cell table:style-name="ce13" office:value-type="date" office:date-value="2022-01-10" calcext:value-type="date">
            <text:p>10/01/2022</text:p>
          </table:table-cell>
          <table:table-cell table:style-name="ce6" office:value-type="float" office:value="1020101001" calcext:value-type="float">
            <text:p>1020101001</text:p>
          </table:table-cell>
          <table:table-cell table:style-name="ce6" office:value-type="string" calcext:value-type="string">
            <text:p>Imposta regionale sulle attivita' produttive (IRAP)</text:p>
          </table:table-cell>
          <table:table-cell table:style-name="ce6" office:value-type="float" office:value="489.19" calcext:value-type="float">
            <text:p>489,1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44.98" calcext:value-type="float">
            <text:p>3544,98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2-21" calcext:value-type="date">
            <text:p>21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61.39" calcext:value-type="float">
            <text:p>61,39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615.94" calcext:value-type="float">
            <text:p>3615,9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3-21" calcext:value-type="date">
            <text:p>21/03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77.04" calcext:value-type="float">
            <text:p>77,04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PERSONALE UFFICIO LAVORO <text:s text:c="10"/></text:p>
          </table:table-cell>
          <table:table-cell table:style-name="ce13" office:value-type="date" office:date-value="2022-02-03" calcext:value-type="date">
            <text:p>03/02/2022</text:p>
          </table:table-cell>
          <table:table-cell table:style-name="ce6" office:value-type="float" office:value="1010101002" calcext:value-type="float">
            <text:p>1010101002</text:p>
          </table:table-cell>
          <table:table-cell table:style-name="ce6" office:value-type="string" calcext:value-type="string">
            <text:p>Voci stipendiali corrisposte al personale a tempo indeterminato</text:p>
          </table:table-cell>
          <table:table-cell table:style-name="ce6" office:value-type="float" office:value="3566.62" calcext:value-type="float">
            <text:p>3566,62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ABRI BASTAMI <text:s/>VALIOLLAH</text:p>
          </table:table-cell>
          <table:table-cell table:style-name="ce13" office:value-type="date" office:date-value="2022-03-03" calcext:value-type="date">
            <text:p>03/03/2022</text:p>
          </table:table-cell>
          <table:table-cell table:style-name="ce6" office:value-type="float" office:value="1030218001" calcext:value-type="float">
            <text:p>1030218001</text:p>
          </table:table-cell>
          <table:table-cell table:style-name="ce6" office:value-type="string" calcext:value-type="string">
            <text:p>Spese per accertamenti sanitari resi necessari dall'attivita' lavorativa</text:p>
          </table:table-cell>
          <table:table-cell table:style-name="ce6" office:value-type="float" office:value="636" calcext:value-type="float">
            <text:p>636</text:p>
          </table:table-cell>
          <table:table-cell table:number-columns-repeated="57"/>
        </table:table-row>
        <table:table-row table:style-name="ro1">
          <table:table-cell office:value-type="float" office:value="1" calcext:value-type="float">
            <text:p>1</text:p>
          </table:table-cell>
          <table:table-cell/>
          <table:table-cell table:style-name="ce6" office:value-type="string" calcext:value-type="string">
            <text:p>ZONA OVEST DI TORINO S.R.L. <text:s text:c="7"/></text:p>
          </table:table-cell>
          <table:table-cell table:style-name="ce13" office:value-type="date" office:date-value="2022-03-18" calcext:value-type="date">
            <text:p>18/03/2022</text:p>
          </table:table-cell>
          <table:table-cell table:style-name="ce6" office:value-type="float" office:value="1040302001" calcext:value-type="float">
            <text:p>1040302001</text:p>
          </table:table-cell>
          <table:table-cell table:style-name="ce6" office:value-type="string" calcext:value-type="string">
            <text:p>Trasferimenti correnti a altre imprese partecipate</text:p>
          </table:table-cell>
          <table:table-cell table:style-name="ce6" office:value-type="float" office:value="48204" calcext:value-type="float">
            <text:p>48204</text:p>
          </table:table-cell>
          <table:table-cell table:number-columns-repeated="57"/>
        </table:table-row>
        <table:table-row table:style-name="ro1" table:number-rows-repeated="1046433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2" table:style-name="ta2">
        <table:table-column table:style-name="co1" table:number-columns-repeated="1024" table:default-cell-style-name="ce10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0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142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  <number:text> €</number:text>
    </number:number-style>
    <number:number-style style:name="N11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2" style:volatile="true">
      <loext:text> </loext:text>
      <loext:fill-character> </loext:fill-character>
      <number:text>-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2" style:volatile="true">
      <loext:text> </loext:text>
      <loext:fill-character> </loext:fill-character>
      <number:text>-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49%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2">00/00/0000</text:date>, <text:time style:data-style-name="N2" text:time-value="16:34:03.57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_20__28_3" style:display-name="PageStyle_Estrazione per dlgs n 332013 (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per_20_dlgs_20_n_20_332013_20__28_3_20_1" style:display-name="PageStyle_Estrazione per dlgs n 332013 (3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05-02T16:58:31.403000000</dc:date>
    <meta:print-date>2021-05-20T12:15:31Z</meta:print-date>
    <meta:editing-cycles>2</meta:editing-cycles>
    <meta:editing-duration>PT22M47S</meta:editing-duration>
    <meta:document-statistic meta:table-count="3" meta:cell-count="12801" meta:object-count="1"/>
  </office:meta>
</office:document-meta>
</file>