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10.478cm"/>
    </style:style>
    <style:style style:name="co4" style:family="table-column">
      <style:table-column-properties fo:break-before="auto" style:column-width="4.0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55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5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6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9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07">
      <style:table-cell-properties style:cell-protect="protected" style:print-content="true" fo:background-color="transparent" style:vertical-align="automatic"/>
    </style:style>
    <style:style style:name="ce18" style:family="table-cell" style:parent-style-name="Migliaia" style:data-style-name="N107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visibility="collapse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"/>
        <table:table-column table:style-name="co1" table:number-columns-repeated="57" table:default-cell-style-name="ce1"/>
        <table:table-column table:style-name="co1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3" office:value-type="string" calcext:value-type="string">
            <text:p>SPESE INVESTIMENTO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3"/>
          <table:table-cell table:number-columns-repeated="1020"/>
        </table:table-row>
        <table:table-row table:style-name="ro1">
          <table:table-cell table:number-columns-repeated="3"/>
          <table:table-cell table:style-name="ce3" office:value-type="string" calcext:value-type="string">
            <text:p>primo trimestre <text:s/>2022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5" office:value-type="string" calcext:value-type="string">
            <text:p>TITOLO</text:p>
          </table:table-cell>
          <table:table-cell table:style-name="ce5" office:value-type="string" calcext:value-type="string">
            <text:p>MACRO</text:p>
          </table:table-cell>
          <table:table-cell table:style-name="ce6" office:value-type="string" calcext:value-type="string">
            <text:p>RAGIONE SOCIALE FORNITORE</text:p>
          </table:table-cell>
          <table:table-cell table:style-name="ce9" office:value-type="string" calcext:value-type="string">
            <text:p>PAGAMENTO</text:p>
          </table:table-cell>
          <table:table-cell table:style-name="ce9" office:value-type="string" calcext:value-type="string">
            <text:p>CODICE V°LVL</text:p>
          </table:table-cell>
          <table:table-cell table:style-name="ce6" office:value-type="string" calcext:value-type="string">
            <text:p>DESCRIZIONE V° LVL</text:p>
          </table:table-cell>
          <table:table-cell table:style-name="ce18" office:value-type="string" office:string-value="IMPORTO" calcext:value-type="string">
            <text:p><text:s/>IMPORTO 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2-01-10" calcext:value-type="date">
            <text:p>10/01/2022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54495.42" calcext:value-type="float">
            <text:p>54495,4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2-01-10" calcext:value-type="date">
            <text:p>10/01/2022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6199.58" calcext:value-type="float">
            <text:p>6199,5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2-02-07" calcext:value-type="date">
            <text:p>07/02/2022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2909.14" calcext:value-type="float">
            <text:p>2909,1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2-03-01" calcext:value-type="date">
            <text:p>01/03/2022</text:p>
          </table:table-cell>
          <table:table-cell table:style-name="ce12" office:value-type="float" office:value="2020104002" calcext:value-type="float">
            <text:p>2020104002</text:p>
          </table:table-cell>
          <table:table-cell table:style-name="ce12" office:value-type="string" calcext:value-type="string">
            <text:p>Impianti</text:p>
          </table:table-cell>
          <table:table-cell table:style-name="ce12" office:value-type="float" office:value="10200.42" calcext:value-type="float">
            <text:p>10200,4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TEAGNO S.R.L</text:p>
          </table:table-cell>
          <table:table-cell table:style-name="ce15" office:value-type="date" office:date-value="2022-03-11" calcext:value-type="date">
            <text:p>11/03/2022</text:p>
          </table:table-cell>
          <table:table-cell table:style-name="ce12" office:value-type="float" office:value="2020109999" calcext:value-type="float">
            <text:p>2020109999</text:p>
          </table:table-cell>
          <table:table-cell table:style-name="ce12" office:value-type="string" calcext:value-type="string">
            <text:p>Beni immobili n.a.c.</text:p>
          </table:table-cell>
          <table:table-cell table:style-name="ce12" office:value-type="float" office:value="20173.41" calcext:value-type="float">
            <text:p>20173,4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LO CIGNO GIOVANNI FRANCESCO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5234.99" calcext:value-type="float">
            <text:p>5234,99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LO CIGNO GIOVANNI FRANCESCO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74.62" calcext:value-type="float">
            <text:p>474,6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2" office:value-type="float" office:value="1799" calcext:value-type="float">
            <text:p>1799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2" office:value-type="float" office:value="7183" calcext:value-type="float">
            <text:p>718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2" office:value-type="float" office:value="497" calcext:value-type="float">
            <text:p>49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2" office:value-type="float" office:value="817" calcext:value-type="float">
            <text:p>81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2" office:value-type="float" office:value="10296" calcext:value-type="float">
            <text:p>1029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.N.A.I.P. PIEMONTE <text:s text:c="15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30401001" calcext:value-type="float">
            <text:p>2030401001</text:p>
          </table:table-cell>
          <table:table-cell table:style-name="ce12" office:value-type="string" calcext:value-type="string">
            <text:p>Contributi agli investimenti a Istituzioni Sociali Private </text:p>
          </table:table-cell>
          <table:table-cell table:style-name="ce12" office:value-type="float" office:value="10296" calcext:value-type="float">
            <text:p>1029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1507.53" calcext:value-type="float">
            <text:p>1507,5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19053.58" calcext:value-type="float">
            <text:p>19053,5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.C.S. S.R.L - OFFICE CUSTOMER SERVICES</text:p>
          </table:table-cell>
          <table:table-cell table:style-name="ce15" office:value-type="date" office:date-value="2022-03-16" calcext:value-type="date">
            <text:p>16/03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1049.2" calcext:value-type="float">
            <text:p>1049,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T.T. TECNOSISTEMI S.P.A.</text:p>
          </table:table-cell>
          <table:table-cell table:style-name="ce15" office:value-type="date" office:date-value="2022-03-10" calcext:value-type="date">
            <text:p>10/03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41480" calcext:value-type="float">
            <text:p>41480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SSINFONET SRL</text:p>
          </table:table-cell>
          <table:table-cell table:style-name="ce15" office:value-type="date" office:date-value="2022-02-03" calcext:value-type="date">
            <text:p>03/02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3117.1" calcext:value-type="float">
            <text:p>3117,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2-02-10" calcext:value-type="date">
            <text:p>10/02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600" calcext:value-type="float">
            <text:p>600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3513.6" calcext:value-type="float">
            <text:p>3513,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2-02-10" calcext:value-type="date">
            <text:p>10/02/2022</text:p>
          </table:table-cell>
          <table:table-cell table:style-name="ce12" office:value-type="float" office:value="2020107999" calcext:value-type="float">
            <text:p>2020107999</text:p>
          </table:table-cell>
          <table:table-cell table:style-name="ce12" office:value-type="string" calcext:value-type="string">
            <text:p>Hardware n.a.c.</text:p>
          </table:table-cell>
          <table:table-cell table:style-name="ce12" office:value-type="float" office:value="1302" calcext:value-type="float">
            <text:p>130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FERRERO <text:s/>FILIPPO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640.63" calcext:value-type="float">
            <text:p>3640,6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SEMERARO <text:s/>CIRO</text:p>
          </table:table-cell>
          <table:table-cell table:style-name="ce15" office:value-type="date" office:date-value="2022-02-03" calcext:value-type="date">
            <text:p>03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213.55" calcext:value-type="float">
            <text:p>1213,5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TORINO AUTO S.P.A.</text:p>
          </table:table-cell>
          <table:table-cell table:style-name="ce15" office:value-type="date" office:date-value="2022-03-09" calcext:value-type="date">
            <text:p>09/03/2022</text:p>
          </table:table-cell>
          <table:table-cell table:style-name="ce12" office:value-type="float" office:value="2020101001" calcext:value-type="float">
            <text:p>2020101001</text:p>
          </table:table-cell>
          <table:table-cell table:style-name="ce12" office:value-type="string" calcext:value-type="string">
            <text:p>Mezzi di trasporto stradali</text:p>
          </table:table-cell>
          <table:table-cell table:style-name="ce12" office:value-type="float" office:value="13411.42" calcext:value-type="float">
            <text:p>13411,4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FCA FLEET &amp; TENDERS S.R.L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1001" calcext:value-type="float">
            <text:p>2020101001</text:p>
          </table:table-cell>
          <table:table-cell table:style-name="ce12" office:value-type="string" calcext:value-type="string">
            <text:p>Mezzi di trasporto stradali</text:p>
          </table:table-cell>
          <table:table-cell table:style-name="ce12" office:value-type="float" office:value="56.12" calcext:value-type="float">
            <text:p>56,1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58.6" calcext:value-type="float">
            <text:p>158,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212.28" calcext:value-type="float">
            <text:p>212,2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239.12" calcext:value-type="float">
            <text:p>239,1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3493.59" calcext:value-type="float">
            <text:p>3493,59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MOBILFERRO S.R.L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766.34" calcext:value-type="float">
            <text:p>1766,3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598.2" calcext:value-type="float">
            <text:p>1598,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GIVAS S.R.L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260.55" calcext:value-type="float">
            <text:p>260,5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0.85" calcext:value-type="float">
            <text:p>40,8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87.86" calcext:value-type="float">
            <text:p>487,8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08.35" calcext:value-type="float">
            <text:p>608,3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967.13" calcext:value-type="float">
            <text:p>967,1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966.27" calcext:value-type="float">
            <text:p>2966,2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595.84" calcext:value-type="float">
            <text:p>2595,8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49.94" calcext:value-type="float">
            <text:p>2849,9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478.41" calcext:value-type="float">
            <text:p>2478,4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966.27" calcext:value-type="float">
            <text:p>2966,2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966.27" calcext:value-type="float">
            <text:p>2966,2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GRUPPO GIODICART SRL</text:p>
          </table:table-cell>
          <table:table-cell table:style-name="ce15" office:value-type="date" office:date-value="2022-03-10" calcext:value-type="date">
            <text:p>10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237.89" calcext:value-type="float">
            <text:p>1237,89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GRUPPO GIODICART SRL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094.21" calcext:value-type="float">
            <text:p>1094,2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MOBILFERRO S.R.L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2380" calcext:value-type="float">
            <text:p>2380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SIPARIETTE TORINO DI CORRONCA GIANFRANCO</text:p>
          </table:table-cell>
          <table:table-cell table:style-name="ce15" office:value-type="date" office:date-value="2022-01-17" calcext:value-type="date">
            <text:p>17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4091.88" calcext:value-type="float">
            <text:p>4091,8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2-02-15" calcext:value-type="date">
            <text:p>15/02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11857.13" calcext:value-type="float">
            <text:p>11857,1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2-02-23" calcext:value-type="date">
            <text:p>23/02/2022</text:p>
          </table:table-cell>
          <table:table-cell table:style-name="ce12" office:value-type="float" office:value="2020109003" calcext:value-type="float">
            <text:p>2020109003</text:p>
          </table:table-cell>
          <table:table-cell table:style-name="ce12" office:value-type="string" calcext:value-type="string">
            <text:p>Fabbricati ad uso scolastico</text:p>
          </table:table-cell>
          <table:table-cell table:style-name="ce12" office:value-type="float" office:value="64412.12" calcext:value-type="float">
            <text:p>64412,1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GIVAS S.R.L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148" calcext:value-type="float">
            <text:p>114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MERULA <text:s/>MARCO</text:p>
          </table:table-cell>
          <table:table-cell table:style-name="ce15" office:value-type="date" office:date-value="2022-01-12" calcext:value-type="date">
            <text:p>12/01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240" calcext:value-type="float">
            <text:p>240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GIVAS S.R.L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77.45" calcext:value-type="float">
            <text:p>177,4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SIPARIETTE TORINO DI CORRONCA GIANFRANCO</text:p>
          </table:table-cell>
          <table:table-cell table:style-name="ce15" office:value-type="date" office:date-value="2022-01-12" calcext:value-type="date">
            <text:p>12/01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079.7" calcext:value-type="float">
            <text:p>1079,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NEGRI <text:s/>ANDREA</text:p>
          </table:table-cell>
          <table:table-cell table:style-name="ce15" office:value-type="date" office:date-value="2022-03-01" calcext:value-type="date">
            <text:p>01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584.27" calcext:value-type="float">
            <text:p>1584,2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1.94" calcext:value-type="float">
            <text:p>41,9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595.49" calcext:value-type="float">
            <text:p>2595,49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8.46" calcext:value-type="float">
            <text:p>2648,4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49.94" calcext:value-type="float">
            <text:p>2849,9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49.94" calcext:value-type="float">
            <text:p>2849,9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49.94" calcext:value-type="float">
            <text:p>2849,9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0.71" calcext:value-type="float">
            <text:p>610,7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0.71" calcext:value-type="float">
            <text:p>610,7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0.71" calcext:value-type="float">
            <text:p>610,7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999.14" calcext:value-type="float">
            <text:p>1999,1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MAFRAN S.R.L</text:p>
          </table:table-cell>
          <table:table-cell table:style-name="ce15" office:value-type="date" office:date-value="2022-03-28" calcext:value-type="date">
            <text:p>28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44.04" calcext:value-type="float">
            <text:p>344,0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.81" calcext:value-type="float">
            <text:p>317,8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10.71" calcext:value-type="float">
            <text:p>610,7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68.05" calcext:value-type="float">
            <text:p>668,0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OMEGA S.R.L</text:p>
          </table:table-cell>
          <table:table-cell table:style-name="ce15" office:value-type="date" office:date-value="2022-02-01" calcext:value-type="date">
            <text:p>01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853.92" calcext:value-type="float">
            <text:p>1853,9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LOGICA S.R.L.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015.04" calcext:value-type="float">
            <text:p>1015,0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5999" calcext:value-type="float">
            <text:p>2020105999</text:p>
          </table:table-cell>
          <table:table-cell table:style-name="ce12" office:value-type="string" calcext:value-type="string">
            <text:p>Attrezzature n.a.c.</text:p>
          </table:table-cell>
          <table:table-cell table:style-name="ce12" office:value-type="float" office:value="4531.08" calcext:value-type="float">
            <text:p>4531,0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MERULA <text:s/>MARCO</text:p>
          </table:table-cell>
          <table:table-cell table:style-name="ce15" office:value-type="date" office:date-value="2022-01-12" calcext:value-type="date">
            <text:p>12/01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48" calcext:value-type="float">
            <text:p>14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MERULA <text:s/>MARCO</text:p>
          </table:table-cell>
          <table:table-cell table:style-name="ce15" office:value-type="date" office:date-value="2022-01-12" calcext:value-type="date">
            <text:p>12/01/2022</text:p>
          </table:table-cell>
          <table:table-cell table:style-name="ce12" office:value-type="float" office:value="2020199999" calcext:value-type="float">
            <text:p>2020199999</text:p>
          </table:table-cell>
          <table:table-cell table:style-name="ce12" office:value-type="string" calcext:value-type="string">
            <text:p>Altri beni materiali diversi</text:p>
          </table:table-cell>
          <table:table-cell table:style-name="ce12" office:value-type="float" office:value="116" calcext:value-type="float">
            <text:p>11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MARI <text:s/>GIOVANNI</text:p>
          </table:table-cell>
          <table:table-cell table:style-name="ce15" office:value-type="date" office:date-value="2022-02-03" calcext:value-type="date">
            <text:p>03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585.23" calcext:value-type="float">
            <text:p>3585,2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PARVIS <text:s text:c="2"/>GUIDO</text:p>
          </table:table-cell>
          <table:table-cell table:style-name="ce15" office:value-type="date" office:date-value="2022-02-22" calcext:value-type="date">
            <text:p>22/02/2022</text:p>
          </table:table-cell>
          <table:table-cell table:style-name="ce12" office:value-type="float" office:value="2050404001" calcext:value-type="float">
            <text:p>2050404001</text:p>
          </table:table-cell>
          <table:table-cell table:style-name="ce12" office:value-type="string" calcext:value-type="string">
            <text:p>Rimborsi in conto capitale a Famiglie di somme non dovute o incassate in eccesso</text:p>
          </table:table-cell>
          <table:table-cell table:style-name="ce12" office:value-type="float" office:value="516" calcext:value-type="float">
            <text:p>51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FOR ENGINEERING ARCHITECTURE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438.4" calcext:value-type="float">
            <text:p>4438,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CAIVANO GROUP S.R.L.</text:p>
          </table:table-cell>
          <table:table-cell table:style-name="ce15" office:value-type="date" office:date-value="2022-02-14" calcext:value-type="date">
            <text:p>14/02/2022</text:p>
          </table:table-cell>
          <table:table-cell table:style-name="ce12" office:value-type="float" office:value="2020109012" calcext:value-type="float">
            <text:p>2020109012</text:p>
          </table:table-cell>
          <table:table-cell table:style-name="ce12" office:value-type="string" calcext:value-type="string">
            <text:p>Infrastrutture stradali</text:p>
          </table:table-cell>
          <table:table-cell table:style-name="ce12" office:value-type="float" office:value="74105.67" calcext:value-type="float">
            <text:p>74105,6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GIANQUINTO <text:s/>FABIO</text:p>
          </table:table-cell>
          <table:table-cell table:style-name="ce15" office:value-type="date" office:date-value="2022-03-22" calcext:value-type="date">
            <text:p>22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807.54" calcext:value-type="float">
            <text:p>1807,5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MATO <text:s/>ANTONIO MARIA</text:p>
          </table:table-cell>
          <table:table-cell table:style-name="ce15" office:value-type="date" office:date-value="2022-02-02" calcext:value-type="date">
            <text:p>02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9897.16" calcext:value-type="float">
            <text:p>9897,16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2-02-03" calcext:value-type="date">
            <text:p>03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732.02" calcext:value-type="float">
            <text:p>2732,0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750.77" calcext:value-type="float">
            <text:p>2750,7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672.47" calcext:value-type="float">
            <text:p>1672,4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PORRICELLI <text:s/>MASSIMO RTP-STUDIO</text:p>
          </table:table-cell>
          <table:table-cell table:style-name="ce15" office:value-type="date" office:date-value="2022-02-15" calcext:value-type="date">
            <text:p>15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508.47" calcext:value-type="float">
            <text:p>2508,4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SALVATORE BARBUTO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7265.51" calcext:value-type="float">
            <text:p>7265,5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0027.73" calcext:value-type="float">
            <text:p>10027,7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2-02-08" calcext:value-type="date">
            <text:p>08/02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475.51" calcext:value-type="float">
            <text:p>475,5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640.48" calcext:value-type="float">
            <text:p>640,4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681.03" calcext:value-type="float">
            <text:p>681,0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RIZZO <text:s/>VALENTINO</text:p>
          </table:table-cell>
          <table:table-cell table:style-name="ce15" office:value-type="date" office:date-value="2022-01-11" calcext:value-type="date">
            <text:p>11/01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88.83" calcext:value-type="float">
            <text:p>488,8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VEZZANI SPA</text:p>
          </table:table-cell>
          <table:table-cell table:style-name="ce15" office:value-type="date" office:date-value="2022-03-17" calcext:value-type="date">
            <text:p>17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9050.3" calcext:value-type="float">
            <text:p>19050,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13944" calcext:value-type="float">
            <text:p>13944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14" calcext:value-type="date">
            <text:p>14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3070.58" calcext:value-type="float">
            <text:p>3070,58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FULL STONES DI MASSARO COSIMO</text:p>
          </table:table-cell>
          <table:table-cell table:style-name="ce15" office:value-type="date" office:date-value="2022-03-16" calcext:value-type="date">
            <text:p>16/03/2022</text:p>
          </table:table-cell>
          <table:table-cell table:style-name="ce12" office:value-type="float" office:value="2020103999" calcext:value-type="float">
            <text:p>2020103999</text:p>
          </table:table-cell>
          <table:table-cell table:style-name="ce12" office:value-type="string" calcext:value-type="string">
            <text:p>Mobili e arredi n.a.c.</text:p>
          </table:table-cell>
          <table:table-cell table:style-name="ce12" office:value-type="float" office:value="4819" calcext:value-type="float">
            <text:p>4819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2-01-10" calcext:value-type="date">
            <text:p>10/01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158.97" calcext:value-type="float">
            <text:p>158,97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2-01-03" calcext:value-type="date">
            <text:p>03/01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445.13" calcext:value-type="float">
            <text:p>445,13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5123.12" calcext:value-type="float">
            <text:p>5123,1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30" calcext:value-type="date">
            <text:p>30/03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3475.82" calcext:value-type="float">
            <text:p>3475,82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3-08" calcext:value-type="date">
            <text:p>08/03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15146.31" calcext:value-type="float">
            <text:p>15146,31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2-01-20" calcext:value-type="date">
            <text:p>20/01/2022</text:p>
          </table:table-cell>
          <table:table-cell table:style-name="ce12" office:value-type="float" office:value="2020109015" calcext:value-type="float">
            <text:p>2020109015</text:p>
          </table:table-cell>
          <table:table-cell table:style-name="ce12" office:value-type="string" calcext:value-type="string">
            <text:p>Cimiteri</text:p>
          </table:table-cell>
          <table:table-cell table:style-name="ce12" office:value-type="float" office:value="51378.85" calcext:value-type="float">
            <text:p>51378,85</text:p>
          </table:table-cell>
          <table:table-cell table:number-columns-repeated="1017"/>
        </table:table-row>
        <table:table-row table:style-name="ro3">
          <table:table-cell office:value-type="float" office:value="2" calcext:value-type="float">
            <text:p>2</text:p>
          </table:table-cell>
          <table:table-cell/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2-02-02" calcext:value-type="date">
            <text:p>02/02/2022</text:p>
          </table:table-cell>
          <table:table-cell table:style-name="ce12" office:value-type="float" office:value="2020305001" calcext:value-type="float">
            <text:p>2020305001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811.68" calcext:value-type="float">
            <text:p>1811,68</text:p>
          </table:table-cell>
          <table:table-cell table:number-columns-repeated="1017"/>
        </table:table-row>
        <table:table-row table:style-name="ro1" table:number-rows-repeated="1048204">
          <table:table-cell table:number-columns-repeated="1024"/>
        </table:table-row>
        <table:table-row table:style-name="ro4" table:number-rows-repeated="2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134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€</number:text>
    </number:number-style>
    <number:number-style style:name="N13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8P0"/>
    </number:number-style>
    <number:number-style style:name="N139P0" style:volatile="true">
      <number:number number:decimal-places="0" loext:min-decimal-places="0" number:min-integer-digits="1" number:grouping="true"/>
      <number:text> €</number:text>
    </number:number-style>
    <number:number-style style:name="N13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9P0"/>
    </number:number-style>
    <number:number-style style:name="N140P0" style:volatile="true">
      <number:number number:decimal-places="2" loext:min-decimal-places="2" number:min-integer-digits="1" number:grouping="true"/>
      <number:text> €</number:text>
    </number:number-style>
    <number:number-style style:name="N14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0P0"/>
    </number:number-style>
    <number:number-style style:name="N141P0" style:volatile="true">
      <number:number number:decimal-places="2" loext:min-decimal-places="2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42P2" style:volatile="true">
      <loext:text> </loext:text>
      <loext:fill-character> </loext:fill-character>
      <number:text>-   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3P2" style:volatile="true">
      <loext:text> </loext:text>
      <loext:fill-character> </loext:fill-character>
      <number:text>- €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4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8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0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1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49%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2">00/00/0000</text:date>, <text:time style:data-style-name="N2" text:time-value="16:49:50.11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05-02T16:57:39.794000000</dc:date>
    <meta:print-date>2021-05-20T12:15:31Z</meta:print-date>
    <meta:editing-cycles>4</meta:editing-cycles>
    <meta:editing-duration>PT19M25S</meta:editing-duration>
    <meta:document-statistic meta:table-count="3" meta:cell-count="753" meta:object-count="1"/>
  </office:meta>
</office:document-meta>
</file>