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82CFCD471BD4849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6.351cm"/>
    </style:style>
    <style:style style:name="co6" style:family="table-column">
      <style:table-column-properties fo:break-before="auto" style:column-width="3.44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57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" style:family="table-cell" style:parent-style-name="Default" style:data-style-name="N0"/>
    <style:style style:name="ce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6" style:family="table-cell" style:parent-style-name="Default">
      <style:table-cell-properties fo:padding="0.071cm"/>
    </style:style>
    <style:style style:name="ce8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3" style:family="table-cell" style:parent-style-name="Default" style:data-style-name="N36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17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2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2"/>
        <table:table-column table:style-name="co1" table:number-columns-repeated="57" table:default-cell-style-name="ce10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82CFCD471BD4849D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60"/>
        </table:table-row>
        <table:table-row table:style-name="ro1">
          <table:table-cell table:number-columns-repeated="3"/>
          <table:table-cell table:style-name="ce3"/>
          <table:table-cell table:number-columns-repeated="60"/>
        </table:table-row>
        <table:table-row table:style-name="ro1">
          <table:table-cell table:number-columns-repeated="3"/>
          <table:table-cell table:style-name="ce3" office:value-type="string" calcext:value-type="string">
            <text:p>TERZO TRIMESTRE 2022</text:p>
          </table:table-cell>
          <table:table-cell table:number-columns-repeated="60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4" office:value-type="string" calcext:value-type="string">
            <text:p>TITOLO</text:p>
          </table:table-cell>
          <table:table-cell table:style-name="ce8" office:value-type="string" calcext:value-type="string">
            <text:p>RAGIONE SOCIALE FORNITORE</text:p>
          </table:table-cell>
          <table:table-cell table:style-name="ce8" office:value-type="string" calcext:value-type="string">
            <text:p>DATA MANDATO</text:p>
          </table:table-cell>
          <table:table-cell table:style-name="ce14" office:value-type="string" calcext:value-type="string">
            <text:p>DATA PAGAMENTO</text:p>
          </table:table-cell>
          <table:table-cell table:style-name="ce14" office:value-type="string" calcext:value-type="string">
            <text:p>CODICE V°LVL</text:p>
          </table:table-cell>
          <table:table-cell table:style-name="ce8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MEC DI VIRGA GIOVANNI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567.7" calcext:value-type="float">
            <text:p><text:s/>1.567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MEC DI VIRGA GIOVANNI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567.7" calcext:value-type="float">
            <text:p><text:s/>1.567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200" calcext:value-type="float">
            <text:p><text:s/>1.2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MEC DI VIRGA GIOVANNI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567.7" calcext:value-type="float">
            <text:p><text:s/>1.567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RRA <text:s/>DANIELE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12" calcext:value-type="date">
            <text:p>12/10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56" calcext:value-type="float">
            <text:p><text:s/>56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SSOC.COMIT.RESISTENZA COLLE LYS <text:s text:c="2"/>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00" calcext:value-type="float">
            <text:p><text:s/>3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ZIENDA AGRICOLA TEKNO GREEN S.R.L.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4118.83" calcext:value-type="float">
            <text:p><text:s/>94.118,8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ZIENDA AGRICOLA TEKNO GREEN S.R.L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7875.56" calcext:value-type="float">
            <text:p><text:s/>107.875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BRI BASTAMI <text:s/>VALIOLLAH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121" calcext:value-type="float">
            <text:p><text:s/>121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RINK SYSTEM S.R.L.</text:p>
          </table:table-cell>
          <table:table-cell table:number-columns-repeated="2" table:style-name="ce13" office:value-type="date" office:date-value="2022-07-28" calcext:value-type="date">
            <text:p>28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22" calcext:value-type="float">
            <text:p><text:s/>12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745.15" calcext:value-type="float">
            <text:p><text:s/>4.745,1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231.69" calcext:value-type="float">
            <text:p><text:s/>24.23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231.69" calcext:value-type="float">
            <text:p><text:s/>24.23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795.69" calcext:value-type="float">
            <text:p><text:s/>4.79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795.69" calcext:value-type="float">
            <text:p><text:s/>4.79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092.1" calcext:value-type="float">
            <text:p><text:s/>2.092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91.08" calcext:value-type="float">
            <text:p><text:s/>591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451.85" calcext:value-type="float">
            <text:p><text:s/>1.451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97.51" calcext:value-type="float">
            <text:p><text:s/>397,5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33.99" calcext:value-type="float">
            <text:p><text:s/>233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9.69" calcext:value-type="float">
            <text:p><text:s/>29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03" calcext:value-type="date">
            <text:p>03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89.53" calcext:value-type="float">
            <text:p><text:s/>189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03" calcext:value-type="date">
            <text:p>03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02.42" calcext:value-type="float">
            <text:p><text:s/>102,4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745.15" calcext:value-type="float">
            <text:p><text:s/>4.745,1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3139.98" calcext:value-type="float">
            <text:p><text:s/>33.139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0191.15" calcext:value-type="float">
            <text:p><text:s/>30.191,1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6636.9" calcext:value-type="float">
            <text:p><text:s/>16.636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90.39" calcext:value-type="float">
            <text:p><text:s/>90,3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41.7" calcext:value-type="float">
            <text:p><text:s/>141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04.7" calcext:value-type="float">
            <text:p><text:s/>104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106.28" calcext:value-type="float">
            <text:p><text:s/>2.106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909.99" calcext:value-type="float">
            <text:p><text:s/>2.909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50.74" calcext:value-type="float">
            <text:p><text:s/>550,7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724.47" calcext:value-type="float">
            <text:p><text:s/>724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74.43" calcext:value-type="float">
            <text:p><text:s/>574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191.39" calcext:value-type="float">
            <text:p><text:s/>1.191,3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571.22" calcext:value-type="float">
            <text:p><text:s/>3.57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231.69" calcext:value-type="float">
            <text:p><text:s/>24.23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231.69" calcext:value-type="float">
            <text:p><text:s/>24.23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8-11" calcext:value-type="date">
            <text:p>11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231.69" calcext:value-type="float">
            <text:p><text:s/>24.23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0694.3" calcext:value-type="float">
            <text:p><text:s/>30.694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3828.25" calcext:value-type="float">
            <text:p><text:s/>13.828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921.44" calcext:value-type="float">
            <text:p><text:s/>1.921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927.16" calcext:value-type="float">
            <text:p><text:s/>2.927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175.93" calcext:value-type="float">
            <text:p><text:s/>1.175,9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830.58" calcext:value-type="float">
            <text:p><text:s/>1.83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376.02" calcext:value-type="float">
            <text:p><text:s/>2.376,0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253.25" calcext:value-type="float">
            <text:p><text:s/>3.25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.5" calcext:value-type="float">
            <text:p><text:s/>4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61.35" calcext:value-type="float">
            <text:p><text:s/>61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0202.14" calcext:value-type="float">
            <text:p><text:s/>40.202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4486.7" calcext:value-type="float">
            <text:p><text:s/>34.486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15" calcext:value-type="date">
            <text:p>15/09/2022</text:p>
          </table:table-cell>
          <table:table-cell table:style-name="ce13" office:value-type="date" office:date-value="2022-09-16" calcext:value-type="date">
            <text:p>1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147.75" calcext:value-type="float">
            <text:p><text:s/>1.147,7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15" calcext:value-type="date">
            <text:p>15/09/2022</text:p>
          </table:table-cell>
          <table:table-cell table:style-name="ce13" office:value-type="date" office:date-value="2022-09-16" calcext:value-type="date">
            <text:p>16/09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875.62" calcext:value-type="float">
            <text:p><text:s/>1.875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15" calcext:value-type="date">
            <text:p>15/09/2022</text:p>
          </table:table-cell>
          <table:table-cell table:style-name="ce13" office:value-type="date" office:date-value="2022-09-16" calcext:value-type="date">
            <text:p>1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07.66" calcext:value-type="float">
            <text:p><text:s/>307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9-15" calcext:value-type="date">
            <text:p>15/09/2022</text:p>
          </table:table-cell>
          <table:table-cell table:style-name="ce13" office:value-type="date" office:date-value="2022-09-16" calcext:value-type="date">
            <text:p>16/09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28.54" calcext:value-type="float">
            <text:p><text:s/>828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9-16" calcext:value-type="date">
            <text:p>16/09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917.35" calcext:value-type="float">
            <text:p><text:s/>1.917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9-16" calcext:value-type="date">
            <text:p>16/09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689.61" calcext:value-type="float">
            <text:p><text:s/>1.689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19" office:value-type="float" office:value="4392" calcext:value-type="float">
            <text:p><text:s/>4.39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19" office:value-type="float" office:value="4392" calcext:value-type="float">
            <text:p><text:s/>4.39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464" calcext:value-type="float">
            <text:p><text:s/>1.464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19" office:value-type="float" office:value="4392" calcext:value-type="float">
            <text:p><text:s/>4.39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464" calcext:value-type="float">
            <text:p><text:s/>1.464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05" calcext:value-type="date">
            <text:p>05/10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69.54" calcext:value-type="float">
            <text:p><text:s/>69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10-27" calcext:value-type="date">
            <text:p>27/10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48.79" calcext:value-type="float">
            <text:p><text:s/>48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10-27" calcext:value-type="date">
            <text:p>27/10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48.79" calcext:value-type="float">
            <text:p><text:s/>48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10-27" calcext:value-type="date">
            <text:p>27/10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77.19" calcext:value-type="float">
            <text:p><text:s/>77,1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STITUTO ORTOPEDICO GALLINA S.R.L.S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05" calcext:value-type="date">
            <text:p>05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40.38" calcext:value-type="float">
            <text:p><text:s/>240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452.68" calcext:value-type="float">
            <text:p><text:s/>7.452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452.68" calcext:value-type="float">
            <text:p><text:s/>7.452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452.68" calcext:value-type="float">
            <text:p><text:s/>7.452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TUDIO STORTI SRL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7-25" calcext:value-type="date">
            <text:p>25/07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1754.36" calcext:value-type="float">
            <text:p><text:s/>1.754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8-04" calcext:value-type="date">
            <text:p>0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16266.08" calcext:value-type="float">
            <text:p><text:s/>16.266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number-columns-repeated="2" table:style-name="ce13" office:value-type="date" office:date-value="2022-07-07" calcext:value-type="date">
            <text:p>07/07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17950.05" calcext:value-type="float">
            <text:p><text:s/>17.950,0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4.01" calcext:value-type="float">
            <text:p><text:s/>144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9.52" calcext:value-type="float">
            <text:p><text:s/>49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.27" calcext:value-type="float">
            <text:p><text:s/>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.27" calcext:value-type="float">
            <text:p><text:s/>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5.85" calcext:value-type="float">
            <text:p><text:s/>75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5.85" calcext:value-type="float">
            <text:p><text:s/>75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4.49" calcext:value-type="float">
            <text:p><text:s/>294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4.01" calcext:value-type="float">
            <text:p><text:s/>144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9.52" calcext:value-type="float">
            <text:p><text:s/>49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92" calcext:value-type="float">
            <text:p><text:s/>9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9.69" calcext:value-type="float">
            <text:p><text:s/>39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.27" calcext:value-type="float">
            <text:p><text:s/>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.27" calcext:value-type="float">
            <text:p><text:s/>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7.27" calcext:value-type="float">
            <text:p><text:s/>57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92" calcext:value-type="float">
            <text:p><text:s/>9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9.69" calcext:value-type="float">
            <text:p><text:s/>39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3.95" calcext:value-type="float">
            <text:p><text:s/>193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7.27" calcext:value-type="float">
            <text:p><text:s/>57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6.3" calcext:value-type="float">
            <text:p><text:s/>146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6.86" calcext:value-type="float">
            <text:p><text:s/>146,8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.27" calcext:value-type="float">
            <text:p><text:s/>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57.28" calcext:value-type="float">
            <text:p><text:s/>25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7.27" calcext:value-type="float">
            <text:p><text:s/>57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7.27" calcext:value-type="float">
            <text:p><text:s/>57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6.3" calcext:value-type="float">
            <text:p><text:s/>146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14.76" calcext:value-type="float">
            <text:p><text:s/>614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6.86" calcext:value-type="float">
            <text:p><text:s/>146,8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3" calcext:value-type="date">
            <text:p>23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3.27" calcext:value-type="float">
            <text:p><text:s/>10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ABORATORIO CHIMICO CAMERA COMM.TORINO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961.09" calcext:value-type="float">
            <text:p><text:s/>961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ABORATORIO CHIMICO CAMERA COMM.TORINO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75.78" calcext:value-type="float">
            <text:p><text:s/>175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40.25" calcext:value-type="float">
            <text:p><text:s/>140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315.85" calcext:value-type="float">
            <text:p><text:s/>315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86.24" calcext:value-type="float">
            <text:p><text:s/>286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54.91" calcext:value-type="float">
            <text:p><text:s/>54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13" office:value-type="date" office:date-value="2022-07-18" calcext:value-type="date">
            <text:p>18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7.4" calcext:value-type="float">
            <text:p><text:s/>17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7-28" calcext:value-type="date">
            <text:p>28/07/2022</text:p>
          </table:table-cell>
          <table:table-cell table:style-name="ce13" office:value-type="date" office:date-value="2022-08-22" calcext:value-type="date">
            <text:p>22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.65" calcext:value-type="float">
            <text:p><text:s/>6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.65" calcext:value-type="float">
            <text:p><text:s/>6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315.85" calcext:value-type="float">
            <text:p><text:s/>315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-DISTRIBUZIONE S.P.A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13" office:value-type="date" office:date-value="2022-09-30" calcext:value-type="date">
            <text:p>30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38" calcext:value-type="float">
            <text:p><text:s/>49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-DISTRIBUZIONE S.P.A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13" office:value-type="date" office:date-value="2022-09-30" calcext:value-type="date">
            <text:p>30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.69" calcext:value-type="float">
            <text:p><text:s/>24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-DISTRIBUZIONE S.P.A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13" office:value-type="date" office:date-value="2022-09-30" calcext:value-type="date">
            <text:p>30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38" calcext:value-type="float">
            <text:p><text:s/>49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-DISTRIBUZIONE S.P.A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13" office:value-type="date" office:date-value="2022-09-30" calcext:value-type="date">
            <text:p>30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38" calcext:value-type="float">
            <text:p><text:s/>49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-DISTRIBUZIONE S.P.A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13" office:value-type="date" office:date-value="2022-09-30" calcext:value-type="date">
            <text:p>30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38" calcext:value-type="float">
            <text:p><text:s/>49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218.5" calcext:value-type="float">
            <text:p><text:s/>218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76.5" calcext:value-type="float">
            <text:p><text:s/>76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9" calcext:value-type="float">
            <text:p><text:s/>49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36.5" calcext:value-type="float">
            <text:p><text:s/>36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88" calcext:value-type="float">
            <text:p><text:s/>88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NFOSISTEMI S.R.L.</text:p>
          </table:table-cell>
          <table:table-cell table:style-name="ce13" office:value-type="date" office:date-value="2022-07-28" calcext:value-type="date">
            <text:p>28/07/2022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1046.76" calcext:value-type="float">
            <text:p><text:s/>1.046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number-columns-repeated="2" table:style-name="ce13" office:value-type="date" office:date-value="2022-07-15" calcext:value-type="date">
            <text:p>15/07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9" office:value-type="float" office:value="3278.69" calcext:value-type="float">
            <text:p><text:s/>3.278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number-columns-repeated="2" table:style-name="ce13" office:value-type="date" office:date-value="2022-07-15" calcext:value-type="date">
            <text:p>15/07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9" office:value-type="float" office:value="721.31" calcext:value-type="float">
            <text:p><text:s/>721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ARIO FLACCOVIO EDITORE S.R.L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7" calcext:value-type="date">
            <text:p>17/08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61.9" calcext:value-type="float">
            <text:p><text:s/>61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44.13" calcext:value-type="float">
            <text:p><text:s/>144,1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61.19" calcext:value-type="float">
            <text:p><text:s/>461,1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15.3" calcext:value-type="float">
            <text:p><text:s/>115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9.01" calcext:value-type="float">
            <text:p><text:s/>49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7.65" calcext:value-type="float">
            <text:p><text:s/>57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423.31" calcext:value-type="float">
            <text:p><text:s/>6.423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861.27" calcext:value-type="float">
            <text:p><text:s/>86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92.46" calcext:value-type="float">
            <text:p><text:s/>592,4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804.06" calcext:value-type="float">
            <text:p><text:s/>2.804,0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901.61" calcext:value-type="float">
            <text:p><text:s/>9.901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157.54" calcext:value-type="float">
            <text:p><text:s/>6.157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61.19" calcext:value-type="float">
            <text:p><text:s/>461,1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65.12" calcext:value-type="float">
            <text:p><text:s/>365,1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6.08" calcext:value-type="float">
            <text:p><text:s/>96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.58" calcext:value-type="float">
            <text:p><text:s/>5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6642.52" calcext:value-type="float">
            <text:p><text:s/>16.642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3.4" calcext:value-type="float">
            <text:p><text:s/>63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I.M.I. SAS DI DAVIDE CIONI E C.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75.76" calcext:value-type="float">
            <text:p><text:s/>375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I.M.I. SAS DI DAVIDE CIONI E C.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46.4" calcext:value-type="float">
            <text:p><text:s/>14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88" calcext:value-type="float">
            <text:p><text:s/>488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RAGLIO <text:s/>ELISABETTA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9" office:value-type="float" office:value="9608.65" calcext:value-type="float">
            <text:p><text:s/>9.608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80.57" calcext:value-type="float">
            <text:p><text:s/>1.780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28.81" calcext:value-type="float">
            <text:p><text:s/>2.72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.25" calcext:value-type="float">
            <text:p><text:s/>48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2.24" calcext:value-type="float">
            <text:p><text:s/>462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28.81" calcext:value-type="float">
            <text:p><text:s/>2.72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9.65" calcext:value-type="float">
            <text:p><text:s/>269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4.84" calcext:value-type="float">
            <text:p><text:s/>254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9.9" calcext:value-type="float">
            <text:p><text:s/>949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04.77" calcext:value-type="float">
            <text:p><text:s/>10.504,7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28.81" calcext:value-type="float">
            <text:p><text:s/>2.72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9.65" calcext:value-type="float">
            <text:p><text:s/>269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6.73" calcext:value-type="float">
            <text:p><text:s/>1.226,7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6.73" calcext:value-type="float">
            <text:p><text:s/>1.226,7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92.07" calcext:value-type="float">
            <text:p><text:s/>1.192,0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35.68" calcext:value-type="float">
            <text:p><text:s/>535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4.84" calcext:value-type="float">
            <text:p><text:s/>254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07.91" calcext:value-type="float">
            <text:p><text:s/>1.807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28.81" calcext:value-type="float">
            <text:p><text:s/>2.72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.2" calcext:value-type="float">
            <text:p><text:s/>11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9.65" calcext:value-type="float">
            <text:p><text:s/>269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4.84" calcext:value-type="float">
            <text:p><text:s/>254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6.73" calcext:value-type="float">
            <text:p><text:s/>1.226,7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07.91" calcext:value-type="float">
            <text:p><text:s/>1.807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2.24" calcext:value-type="float">
            <text:p><text:s/>462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2.24" calcext:value-type="float">
            <text:p><text:s/>462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8.48" calcext:value-type="float">
            <text:p><text:s/>1.668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40.47" calcext:value-type="float">
            <text:p><text:s/>5.94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96.48" calcext:value-type="float">
            <text:p><text:s/>3.796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85.64" calcext:value-type="float">
            <text:p><text:s/>10.28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6.73" calcext:value-type="float">
            <text:p><text:s/>1.226,7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7.62" calcext:value-type="float">
            <text:p><text:s/>1.87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27.85" calcext:value-type="float">
            <text:p><text:s/>1.127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80.98" calcext:value-type="float">
            <text:p><text:s/>2.48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81.48" calcext:value-type="float">
            <text:p><text:s/>3.981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81.48" calcext:value-type="float">
            <text:p><text:s/>3.981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81.48" calcext:value-type="float">
            <text:p><text:s/>3.981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80.98" calcext:value-type="float">
            <text:p><text:s/>2.48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80.98" calcext:value-type="float">
            <text:p><text:s/>2.48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80.98" calcext:value-type="float">
            <text:p><text:s/>2.48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07.91" calcext:value-type="float">
            <text:p><text:s/>1.807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565.87" calcext:value-type="float">
            <text:p><text:s/>40.565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565.87" calcext:value-type="float">
            <text:p><text:s/>40.565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67" calcext:value-type="float">
            <text:p><text:s/>27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67" calcext:value-type="float">
            <text:p><text:s/>27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09.49" calcext:value-type="float">
            <text:p><text:s/>1.709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33.79" calcext:value-type="float">
            <text:p><text:s/>733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33.79" calcext:value-type="float">
            <text:p><text:s/>733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67" calcext:value-type="float">
            <text:p><text:s/>27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1.09" calcext:value-type="float">
            <text:p><text:s/>51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0.34" calcext:value-type="float">
            <text:p><text:s/>570,3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1.12" calcext:value-type="float">
            <text:p><text:s/>1.271,1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8.81" calcext:value-type="float">
            <text:p><text:s/>28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09.5" calcext:value-type="float">
            <text:p><text:s/>18.509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9.52" calcext:value-type="float">
            <text:p><text:s/>9.659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1.12" calcext:value-type="float">
            <text:p><text:s/>1.271,1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8.81" calcext:value-type="float">
            <text:p><text:s/>28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09.49" calcext:value-type="float">
            <text:p><text:s/>1.709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7.97" calcext:value-type="float">
            <text:p><text:s/>1.337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7.97" calcext:value-type="float">
            <text:p><text:s/>1.337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33" calcext:value-type="float">
            <text:p><text:s/>25,3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62.44" calcext:value-type="float">
            <text:p><text:s/>1.162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2.62" calcext:value-type="float">
            <text:p><text:s/>472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8.59" calcext:value-type="float">
            <text:p><text:s/>548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0.99" calcext:value-type="float">
            <text:p><text:s/>560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33" calcext:value-type="float">
            <text:p><text:s/>25,3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4.95" calcext:value-type="float">
            <text:p><text:s/>504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09.49" calcext:value-type="float">
            <text:p><text:s/>1.709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8.81" calcext:value-type="float">
            <text:p><text:s/>28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3.17" calcext:value-type="float">
            <text:p><text:s/>323,1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.94" calcext:value-type="float">
            <text:p><text:s/>1.242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06" calcext:value-type="float">
            <text:p><text:s/>21,0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0.99" calcext:value-type="float">
            <text:p><text:s/>560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0.34" calcext:value-type="float">
            <text:p><text:s/>570,3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0.34" calcext:value-type="float">
            <text:p><text:s/>570,3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11.67" calcext:value-type="float">
            <text:p><text:s/>1.311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.94" calcext:value-type="float">
            <text:p><text:s/>1.242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09.49" calcext:value-type="float">
            <text:p><text:s/>1.709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5.88" calcext:value-type="float">
            <text:p><text:s/>1.175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7.97" calcext:value-type="float">
            <text:p><text:s/>1.337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9.97" calcext:value-type="float">
            <text:p><text:s/>389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7.97" calcext:value-type="float">
            <text:p><text:s/>1.337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7.97" calcext:value-type="float">
            <text:p><text:s/>1.337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10.6" calcext:value-type="float">
            <text:p><text:s/>310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82.71" calcext:value-type="float">
            <text:p><text:s/>6.082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4.95" calcext:value-type="float">
            <text:p><text:s/>504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.94" calcext:value-type="float">
            <text:p><text:s/>1.242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.39" calcext:value-type="float">
            <text:p><text:s/>60,3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5.97" calcext:value-type="float">
            <text:p><text:s/>9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67" calcext:value-type="float">
            <text:p><text:s/>18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8.59" calcext:value-type="float">
            <text:p><text:s/>548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4.85" calcext:value-type="float">
            <text:p><text:s/>6.404,8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2.53" calcext:value-type="float">
            <text:p><text:s/>14.57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10.6" calcext:value-type="float">
            <text:p><text:s/>310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8.81" calcext:value-type="float">
            <text:p><text:s/>288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98.59" calcext:value-type="float">
            <text:p><text:s/>9.198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3.17" calcext:value-type="float">
            <text:p><text:s/>323,1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.94" calcext:value-type="float">
            <text:p><text:s/>1.242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.94" calcext:value-type="float">
            <text:p><text:s/>1.242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67.01" calcext:value-type="float">
            <text:p><text:s/>3.8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09.5" calcext:value-type="float">
            <text:p><text:s/>18.509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02.69" calcext:value-type="float">
            <text:p><text:s/>1.202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7" calcext:value-type="float">
            <text:p><text:s/>16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7" calcext:value-type="float">
            <text:p><text:s/>16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5.36" calcext:value-type="float">
            <text:p><text:s/>1.855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09.63" calcext:value-type="float">
            <text:p><text:s/>709,6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09.63" calcext:value-type="float">
            <text:p><text:s/>709,6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58" calcext:value-type="float">
            <text:p><text:s/>1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0.67" calcext:value-type="float">
            <text:p><text:s/>190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9.54" calcext:value-type="float">
            <text:p><text:s/>469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43.59" calcext:value-type="float">
            <text:p><text:s/>1.143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0.58" calcext:value-type="float">
            <text:p><text:s/>27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806.54" calcext:value-type="float">
            <text:p><text:s/>19.806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83.87" calcext:value-type="float">
            <text:p><text:s/>9.183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43.59" calcext:value-type="float">
            <text:p><text:s/>1.143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0.58" calcext:value-type="float">
            <text:p><text:s/>27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5.36" calcext:value-type="float">
            <text:p><text:s/>1.855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6.31" calcext:value-type="float">
            <text:p><text:s/>1.556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6.31" calcext:value-type="float">
            <text:p><text:s/>1.556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.64" calcext:value-type="float">
            <text:p><text:s/>26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3.62" calcext:value-type="float">
            <text:p><text:s/>1.243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3.99" calcext:value-type="float">
            <text:p><text:s/>463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23" calcext:value-type="float">
            <text:p><text:s/>623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35.49" calcext:value-type="float">
            <text:p><text:s/>1.835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.64" calcext:value-type="float">
            <text:p><text:s/>26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3.66" calcext:value-type="float">
            <text:p><text:s/>773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5.36" calcext:value-type="float">
            <text:p><text:s/>1.855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0.58" calcext:value-type="float">
            <text:p><text:s/>27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3.69" calcext:value-type="float">
            <text:p><text:s/>323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9.6" calcext:value-type="float">
            <text:p><text:s/>1.52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.41" calcext:value-type="float">
            <text:p><text:s/>23,4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35.49" calcext:value-type="float">
            <text:p><text:s/>1.835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9.54" calcext:value-type="float">
            <text:p><text:s/>469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9.54" calcext:value-type="float">
            <text:p><text:s/>469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9.54" calcext:value-type="float">
            <text:p><text:s/>1.279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9.6" calcext:value-type="float">
            <text:p><text:s/>1.52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5.36" calcext:value-type="float">
            <text:p><text:s/>1.855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0.98" calcext:value-type="float">
            <text:p><text:s/>1.290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6.31" calcext:value-type="float">
            <text:p><text:s/>1.556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59.6" calcext:value-type="float">
            <text:p><text:s/>35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6.31" calcext:value-type="float">
            <text:p><text:s/>1.556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6.31" calcext:value-type="float">
            <text:p><text:s/>1.556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3.4" calcext:value-type="float">
            <text:p><text:s/>113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1.95" calcext:value-type="float">
            <text:p><text:s/>4.461,9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3.66" calcext:value-type="float">
            <text:p><text:s/>773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9.6" calcext:value-type="float">
            <text:p><text:s/>1.52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65" calcext:value-type="float">
            <text:p><text:s/>65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1.22" calcext:value-type="float">
            <text:p><text:s/>931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.22" calcext:value-type="float">
            <text:p><text:s/>22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23" calcext:value-type="float">
            <text:p><text:s/>623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55.44" calcext:value-type="float">
            <text:p><text:s/>5.75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38.89" calcext:value-type="float">
            <text:p><text:s/>10.0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3.4" calcext:value-type="float">
            <text:p><text:s/>113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0.58" calcext:value-type="float">
            <text:p><text:s/>27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3.69" calcext:value-type="float">
            <text:p><text:s/>323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9.6" calcext:value-type="float">
            <text:p><text:s/>1.52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9.6" calcext:value-type="float">
            <text:p><text:s/>1.52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47.62" calcext:value-type="float">
            <text:p><text:s/>4.147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806.54" calcext:value-type="float">
            <text:p><text:s/>19.806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447.51" calcext:value-type="float">
            <text:p><text:s/>33.447,5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24.91" calcext:value-type="float">
            <text:p><text:s/>1.424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681.82" calcext:value-type="float">
            <text:p><text:s/>258.68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99" calcext:value-type="float">
            <text:p><text:s/>25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99" calcext:value-type="float">
            <text:p><text:s/>25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3.18" calcext:value-type="float">
            <text:p><text:s/>2.783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04.17" calcext:value-type="float">
            <text:p><text:s/>1.104,1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04.17" calcext:value-type="float">
            <text:p><text:s/>1.104,1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58" calcext:value-type="float">
            <text:p><text:s/>10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.26" calcext:value-type="float">
            <text:p><text:s/>108,2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0.51" calcext:value-type="float">
            <text:p><text:s/>300,5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13.54" calcext:value-type="float">
            <text:p><text:s/>1.513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5.69" calcext:value-type="float">
            <text:p><text:s/>43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.07" calcext:value-type="float">
            <text:p><text:s/>115,0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13.54" calcext:value-type="float">
            <text:p><text:s/>1.513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5.69" calcext:value-type="float">
            <text:p><text:s/>43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3.18" calcext:value-type="float">
            <text:p><text:s/>2.783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2.66" calcext:value-type="float">
            <text:p><text:s/>2.592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2.66" calcext:value-type="float">
            <text:p><text:s/>2.592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.46" calcext:value-type="float">
            <text:p><text:s/>34,4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46.18" calcext:value-type="float">
            <text:p><text:s/>1.946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2.53" calcext:value-type="float">
            <text:p><text:s/>592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59.43" calcext:value-type="float">
            <text:p><text:s/>559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7.8" calcext:value-type="float">
            <text:p><text:s/>1.277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.46" calcext:value-type="float">
            <text:p><text:s/>34,4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25.11" calcext:value-type="float">
            <text:p><text:s/>1.925,1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3.18" calcext:value-type="float">
            <text:p><text:s/>2.783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5.69" calcext:value-type="float">
            <text:p><text:s/>43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6.14" calcext:value-type="float">
            <text:p><text:s/>496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93.53" calcext:value-type="float">
            <text:p><text:s/>2.49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.94" calcext:value-type="float">
            <text:p><text:s/>30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7.8" calcext:value-type="float">
            <text:p><text:s/>1.277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0.51" calcext:value-type="float">
            <text:p><text:s/>300,5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0.51" calcext:value-type="float">
            <text:p><text:s/>300,5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89.24" calcext:value-type="float">
            <text:p><text:s/>1.789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93.53" calcext:value-type="float">
            <text:p><text:s/>2.49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3.18" calcext:value-type="float">
            <text:p><text:s/>2.783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4.72" calcext:value-type="float">
            <text:p><text:s/>1.664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2.66" calcext:value-type="float">
            <text:p><text:s/>2.592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25.25" calcext:value-type="float">
            <text:p><text:s/>625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2.66" calcext:value-type="float">
            <text:p><text:s/>2.592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2.66" calcext:value-type="float">
            <text:p><text:s/>2.592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4.88" calcext:value-type="float">
            <text:p><text:s/>544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9.22" calcext:value-type="float">
            <text:p><text:s/>3.40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25.11" calcext:value-type="float">
            <text:p><text:s/>1.925,1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93.53" calcext:value-type="float">
            <text:p><text:s/>2.49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.84" calcext:value-type="float">
            <text:p><text:s/>67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5.45" calcext:value-type="float">
            <text:p><text:s/>975,4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79" calcext:value-type="float">
            <text:p><text:s/>27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59.43" calcext:value-type="float">
            <text:p><text:s/>559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89.31" calcext:value-type="float">
            <text:p><text:s/>4.789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6.69" calcext:value-type="float">
            <text:p><text:s/>10.81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4.88" calcext:value-type="float">
            <text:p><text:s/>544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5.69" calcext:value-type="float">
            <text:p><text:s/>435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170.67" calcext:value-type="float">
            <text:p><text:s/>64.170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6.14" calcext:value-type="float">
            <text:p><text:s/>496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93.53" calcext:value-type="float">
            <text:p><text:s/>2.49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93.53" calcext:value-type="float">
            <text:p><text:s/>2.49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97.09" calcext:value-type="float">
            <text:p><text:s/>5.897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76.62" calcext:value-type="float">
            <text:p><text:s/>2.576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9-14" calcext:value-type="date">
            <text:p>14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061.68" calcext:value-type="float">
            <text:p><text:s/>43.061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.74" calcext:value-type="float">
            <text:p><text:s/>143,7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9.33" calcext:value-type="float">
            <text:p><text:s/>99,3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8" calcext:value-type="float">
            <text:p><text:s/>25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.18" calcext:value-type="float">
            <text:p><text:s/>24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61" calcext:value-type="float">
            <text:p><text:s/>18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61" calcext:value-type="float">
            <text:p><text:s/>18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.74" calcext:value-type="float">
            <text:p><text:s/>143,7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61" calcext:value-type="float">
            <text:p><text:s/>18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.56" calcext:value-type="float">
            <text:p><text:s/>24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UTORIPARAZIONI DEL VISCO DI DEL VISCO C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12" calcext:value-type="date">
            <text:p>12/10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52.4" calcext:value-type="float">
            <text:p><text:s/>152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IORGINI <text:s/>EMANUELA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6" office:value-type="float" office:value="1030210002" calcext:value-type="float">
            <text:p>1030210002</text:p>
          </table:table-cell>
          <table:table-cell table:style-name="ce6" office:value-type="string" calcext:value-type="string">
            <text:p>Esperti per commissioni, comitati e consigli</text:p>
          </table:table-cell>
          <table:table-cell table:style-name="ce19" office:value-type="float" office:value="767" calcext:value-type="float">
            <text:p><text:s/>767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9-16" calcext:value-type="date">
            <text:p>16/09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325.82" calcext:value-type="float">
            <text:p><text:s/>6.325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ANAVESANA MULTISERVICE S.R.L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13003" calcext:value-type="float">
            <text:p>1030213003</text:p>
          </table:table-cell>
          <table:table-cell table:style-name="ce6" office:value-type="string" calcext:value-type="string">
            <text:p>Trasporti, traslochi e facchinaggio</text:p>
          </table:table-cell>
          <table:table-cell table:style-name="ce19" office:value-type="float" office:value="6406.35" calcext:value-type="float">
            <text:p><text:s/>6.406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number-columns-repeated="2" table:style-name="ce13" office:value-type="date" office:date-value="2022-09-02" calcext:value-type="date">
            <text:p>02/09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729.56" calcext:value-type="float">
            <text:p><text:s/>729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number-columns-repeated="2" table:style-name="ce13" office:value-type="date" office:date-value="2022-09-02" calcext:value-type="date">
            <text:p>02/09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64.78" calcext:value-type="float">
            <text:p><text:s/>364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number-columns-repeated="2" table:style-name="ce13" office:value-type="date" office:date-value="2022-09-02" calcext:value-type="date">
            <text:p>02/09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64.78" calcext:value-type="float">
            <text:p><text:s/>364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number-columns-repeated="2" table:style-name="ce13" office:value-type="date" office:date-value="2022-09-02" calcext:value-type="date">
            <text:p>02/09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64.78" calcext:value-type="float">
            <text:p><text:s/>364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number-columns-repeated="2" table:style-name="ce13" office:value-type="date" office:date-value="2022-09-02" calcext:value-type="date">
            <text:p>02/09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64.78" calcext:value-type="float">
            <text:p><text:s/>364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7623.02" calcext:value-type="float">
            <text:p><text:s/>7.623,0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8295.64" calcext:value-type="float">
            <text:p><text:s/>8.29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3138.89" calcext:value-type="float">
            <text:p><text:s/>3.138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3363.1" calcext:value-type="float">
            <text:p><text:s/>3.363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DUCAZIONE PROGETTO SCRL <text:s text:c="10"/></text:p>
          </table:table-cell>
          <table:table-cell table:number-columns-repeated="2" table:style-name="ce13" office:value-type="date" office:date-value="2022-09-16" calcext:value-type="date">
            <text:p>16/09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325.82" calcext:value-type="float">
            <text:p><text:s/>6.325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ARINO FIORI S.N.C. DI GIORGIO F.LLI &amp;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102009" calcext:value-type="float">
            <text:p>1030102009</text:p>
          </table:table-cell>
          <table:table-cell table:style-name="ce6" office:value-type="string" calcext:value-type="string">
            <text:p>Beni per attivita' di rappresentanza </text:p>
          </table:table-cell>
          <table:table-cell table:style-name="ce19" office:value-type="float" office:value="82.5" calcext:value-type="float">
            <text:p><text:s/>82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EDILABOR SC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074" calcext:value-type="float">
            <text:p><text:s/>2.074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3628.41" calcext:value-type="float">
            <text:p><text:s/>3.628,4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931.54" calcext:value-type="float">
            <text:p><text:s/>1.931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1212.47" calcext:value-type="float">
            <text:p><text:s/>41.212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25354.13" calcext:value-type="float">
            <text:p><text:s/>25.354,1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7010.09" calcext:value-type="float">
            <text:p><text:s/>137.010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4737.42" calcext:value-type="float">
            <text:p><text:s/>244.737,4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10.86" calcext:value-type="float">
            <text:p><text:s/>1.910,8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782.84" calcext:value-type="float">
            <text:p><text:s/>25.782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7966.71" calcext:value-type="float">
            <text:p><text:s/>7.966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95381.56" calcext:value-type="float">
            <text:p><text:s/>95.381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4737.42" calcext:value-type="float">
            <text:p><text:s/>244.737,4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782.84" calcext:value-type="float">
            <text:p><text:s/>25.782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Q-EASY DI CONGIU ROBERTO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79.5" calcext:value-type="float">
            <text:p><text:s/>579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3283.05" calcext:value-type="float">
            <text:p><text:s/>23.283,0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FELLI <text:s/>GIUSEPPE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5709.6" calcext:value-type="float">
            <text:p><text:s/>5.709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12.61" calcext:value-type="float">
            <text:p><text:s/>12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2.77" calcext:value-type="float">
            <text:p><text:s/>2,7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237.41" calcext:value-type="float">
            <text:p><text:s/>237,4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52.23" calcext:value-type="float">
            <text:p><text:s/>52,2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61.84" calcext:value-type="float">
            <text:p><text:s/>61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13.6" calcext:value-type="float">
            <text:p><text:s/>13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141" calcext:value-type="float">
            <text:p><text:s/>141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MARKET SERVIZI SPA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31.02" calcext:value-type="float">
            <text:p><text:s/>31,0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NFOCERT SPA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19" office:value-type="float" office:value="59.78" calcext:value-type="float">
            <text:p><text:s/>59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608.16" calcext:value-type="float">
            <text:p><text:s/>608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500" calcext:value-type="float">
            <text:p><text:s/>1.5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9.52" calcext:value-type="float">
            <text:p><text:s/>19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ELFINO &amp; PARTNERS S.P.A.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70" calcext:value-type="float">
            <text:p><text:s/>7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6187.9" calcext:value-type="float">
            <text:p><text:s/>16.187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77.1" calcext:value-type="float">
            <text:p><text:s/>77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7473.97" calcext:value-type="float">
            <text:p><text:s/>7.473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89480.99" calcext:value-type="float">
            <text:p><text:s/>89.480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1305.98" calcext:value-type="float">
            <text:p><text:s/>211.305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ELUM ITALIA SRL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922.24" calcext:value-type="float">
            <text:p><text:s/>14.922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56.16" calcext:value-type="float">
            <text:p><text:s/>156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90.97" calcext:value-type="float">
            <text:p><text:s/>190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01.66" calcext:value-type="float">
            <text:p><text:s/>101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2169.08" calcext:value-type="float">
            <text:p><text:s/>2.169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334.43" calcext:value-type="float">
            <text:p><text:s/>1.334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.57" calcext:value-type="float">
            <text:p><text:s/>1.457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091.97" calcext:value-type="float">
            <text:p><text:s/>20.091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19.3" calcext:value-type="float">
            <text:p><text:s/>419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020.09" calcext:value-type="float">
            <text:p><text:s/>5.020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091.97" calcext:value-type="float">
            <text:p><text:s/>20.091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7.57" calcext:value-type="float">
            <text:p><text:s/>1.457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39.96" calcext:value-type="float">
            <text:p><text:s/>439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8-01" calcext:value-type="date">
            <text:p>01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15011" calcext:value-type="float">
            <text:p>1030215011</text:p>
          </table:table-cell>
          <table:table-cell table:style-name="ce6" office:value-type="string" calcext:value-type="string">
            <text:p>Contratti di servizio per la lotta al randagismo </text:p>
          </table:table-cell>
          <table:table-cell table:style-name="ce19" office:value-type="float" office:value="2622.41" calcext:value-type="float">
            <text:p><text:s/>2.622,4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EDITORIALI DI CANTAMESSA CARLO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02999" calcext:value-type="float">
            <text:p>1030202999</text:p>
          </table:table-cell>
          <table:table-cell table:style-name="ce6" office:value-type="string" calcext:value-type="string">
            <text:p>Altre spese per relazioni pubbliche, convegni e mostre, pubblicita' n.a.c</text:p>
          </table:table-cell>
          <table:table-cell table:style-name="ce19" office:value-type="float" office:value="4941" calcext:value-type="float">
            <text:p><text:s/>4.941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DITRICE LUNA NUOVA S.C.A.R.L. <text:s text:c="4"/>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19" office:value-type="float" office:value="139.08" calcext:value-type="float">
            <text:p><text:s/>139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UBLIKA S.R.L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75.92" calcext:value-type="float">
            <text:p><text:s/>17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75.92" calcext:value-type="float">
            <text:p><text:s/>17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75.92" calcext:value-type="float">
            <text:p><text:s/>17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75.92" calcext:value-type="float">
            <text:p><text:s/>17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1.35" calcext:value-type="float">
            <text:p><text:s/>21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393.36" calcext:value-type="float">
            <text:p><text:s/>393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709.53" calcext:value-type="float">
            <text:p><text:s/>4.709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121.39" calcext:value-type="float">
            <text:p><text:s/>11.121,3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FEIN S.P.A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85.37" calcext:value-type="float">
            <text:p><text:s/>785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ISANI <text:s/>VINCENZO CARBURATORI - IMPIANTI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24" calcext:value-type="float">
            <text:p><text:s/>124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AKI APS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00" calcext:value-type="float">
            <text:p><text:s/>6.0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795.55" calcext:value-type="float">
            <text:p><text:s/>3.795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795.55" calcext:value-type="float">
            <text:p><text:s/>3.795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795.55" calcext:value-type="float">
            <text:p><text:s/>3.795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YEUILLAZ <text:s/>MARCO</text:p>
          </table:table-cell>
          <table:table-cell table:style-name="ce13" office:value-type="date" office:date-value="2022-08-05" calcext:value-type="date">
            <text:p>05/08/2022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3099.16" calcext:value-type="float">
            <text:p><text:s/>3.09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YEUILLAZ <text:s/>MARCO</text:p>
          </table:table-cell>
          <table:table-cell table:style-name="ce13" office:value-type="date" office:date-value="2022-08-05" calcext:value-type="date">
            <text:p>05/08/2022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365.44" calcext:value-type="float">
            <text:p><text:s/>36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2910.47" calcext:value-type="float">
            <text:p><text:s/>12.910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8-22" calcext:value-type="date">
            <text:p>22/08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4727.84" calcext:value-type="float">
            <text:p><text:s/>14.727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EDI DIGITAL SRL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199.99" calcext:value-type="float">
            <text:p><text:s/>199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CO ANTINFORTUNISTICA SAS-LUCIDO &amp;C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0" calcext:value-type="float">
            <text:p><text:s/>4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CO ANTINFORTUNISTICA SAS-LUCIDO &amp;C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366" calcext:value-type="float">
            <text:p><text:s/>366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ER CAR GTP S.R.L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INEA AZZURRA S.R.L.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8873.35" calcext:value-type="float">
            <text:p><text:s/>8.873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HI.ME S.R.L.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2156.15" calcext:value-type="float">
            <text:p><text:s/>12.156,1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HI.ME S.R.L.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3709.58" calcext:value-type="float">
            <text:p><text:s/>13.709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A MATTINA ANGELO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72" calcext:value-type="float">
            <text:p><text:s/>7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27" calcext:value-type="date">
            <text:p>27/09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0582.77" calcext:value-type="float">
            <text:p><text:s/>10.582,7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7-14" calcext:value-type="date">
            <text:p>14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0848.24" calcext:value-type="float">
            <text:p><text:s/>10.848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RICICLO S.C.S.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5189.09" calcext:value-type="float">
            <text:p><text:s/>5.189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ICCIONE RESIDENCE SRL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05" calcext:value-type="date">
            <text:p>05/10/2022</text:p>
          </table:table-cell>
          <table:table-cell table:style-name="ce6" office:value-type="float" office:value="1030202002" calcext:value-type="float">
            <text:p>1030202002</text:p>
          </table:table-cell>
          <table:table-cell table:style-name="ce6" office:value-type="string" calcext:value-type="string">
            <text:p>Indennita' di missione e di trasferta</text:p>
          </table:table-cell>
          <table:table-cell table:style-name="ce19" office:value-type="float" office:value="247.2" calcext:value-type="float">
            <text:p><text:s/>247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DATEX SAS DI BENETTI ANTONIO &amp; C.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46.4" calcext:value-type="float">
            <text:p><text:s/>14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500" calcext:value-type="float">
            <text:p><text:s/>2.5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989.5" calcext:value-type="float">
            <text:p><text:s/>2.989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186684.78" calcext:value-type="float">
            <text:p><text:s/>186.684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92761.26" calcext:value-type="float">
            <text:p><text:s/>92.761,2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7609.8" calcext:value-type="float">
            <text:p><text:s/>7.609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451.03" calcext:value-type="float">
            <text:p><text:s/>451,0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75067.12" calcext:value-type="float">
            <text:p><text:s/>75.067,1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36070.61" calcext:value-type="float">
            <text:p><text:s/>36.070,6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5797.33" calcext:value-type="float">
            <text:p><text:s/>5.797,3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786.25" calcext:value-type="float">
            <text:p><text:s/>2.786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43.37" calcext:value-type="float">
            <text:p><text:s/>943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93.25" calcext:value-type="float">
            <text:p><text:s/>2.393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752.79" calcext:value-type="float">
            <text:p><text:s/>1.752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752.79" calcext:value-type="float">
            <text:p><text:s/>1.752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16.32" calcext:value-type="float">
            <text:p><text:s/>1.016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675.64" calcext:value-type="float">
            <text:p><text:s/>2.675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90.49" calcext:value-type="float">
            <text:p><text:s/>2.290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90.49" calcext:value-type="float">
            <text:p><text:s/>2.290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97.59" calcext:value-type="float">
            <text:p><text:s/>597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97.59" calcext:value-type="float">
            <text:p><text:s/>597,5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90.49" calcext:value-type="float">
            <text:p><text:s/>2.290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7.22" calcext:value-type="float">
            <text:p><text:s/>37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48" calcext:value-type="float">
            <text:p><text:s/>4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752.79" calcext:value-type="float">
            <text:p><text:s/>1.752,7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90.49" calcext:value-type="float">
            <text:p><text:s/>2.290,4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.38" calcext:value-type="float">
            <text:p><text:s/>15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3.06" calcext:value-type="float">
            <text:p><text:s/>43,0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9.01" calcext:value-type="float">
            <text:p><text:s/>169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022.82" calcext:value-type="float">
            <text:p><text:s/>4.022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1026.21" calcext:value-type="float">
            <text:p><text:s/>11.026,2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797.2" calcext:value-type="float">
            <text:p><text:s/>797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7539.1" calcext:value-type="float">
            <text:p><text:s/>7.539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3671.4" calcext:value-type="float">
            <text:p><text:s/>33.671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490.57" calcext:value-type="float">
            <text:p><text:s/>3.490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78.16" calcext:value-type="float">
            <text:p><text:s/>478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195.34" calcext:value-type="float">
            <text:p><text:s/>1.195,3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4.47" calcext:value-type="float">
            <text:p><text:s/>24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3.88" calcext:value-type="float">
            <text:p><text:s/>63,8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8.14" calcext:value-type="float">
            <text:p><text:s/>8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59.52" calcext:value-type="float">
            <text:p><text:s/>159,5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72.24" calcext:value-type="float">
            <text:p><text:s/>972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78.16" calcext:value-type="float">
            <text:p><text:s/>478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13.68" calcext:value-type="float">
            <text:p><text:s/>613,6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4.98" calcext:value-type="float">
            <text:p><text:s/>104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.A.M.E.T. <text:s/>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02.87" calcext:value-type="float">
            <text:p><text:s/>302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585.15" calcext:value-type="float">
            <text:p><text:s/>585,1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number-columns-repeated="2" table:style-name="ce13" office:value-type="date" office:date-value="2022-08-23" calcext:value-type="date">
            <text:p>23/08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5464.57" calcext:value-type="float">
            <text:p><text:s/>5.464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number-columns-repeated="2" table:style-name="ce13" office:value-type="date" office:date-value="2022-08-23" calcext:value-type="date">
            <text:p>23/08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5464.57" calcext:value-type="float">
            <text:p><text:s/>5.464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number-columns-repeated="2" table:style-name="ce13" office:value-type="date" office:date-value="2022-08-23" calcext:value-type="date">
            <text:p>23/08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5464.57" calcext:value-type="float">
            <text:p><text:s/>5.464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188.72" calcext:value-type="float">
            <text:p><text:s/>188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2797.84" calcext:value-type="float">
            <text:p><text:s/>2.797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RMINAL VIDEO ITALIA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2797.84" calcext:value-type="float">
            <text:p><text:s/>2.797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30" calcext:value-type="float">
            <text:p><text:s/>23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5917.29" calcext:value-type="float">
            <text:p><text:s/>25.917,2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5917.29" calcext:value-type="float">
            <text:p><text:s/>25.917,2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5917.29" calcext:value-type="float">
            <text:p><text:s/>25.917,2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5917.29" calcext:value-type="float">
            <text:p><text:s/>25.917,2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number-columns-repeated="2" table:style-name="ce13" office:value-type="date" office:date-value="2022-09-08" calcext:value-type="date">
            <text:p>08/09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700" calcext:value-type="float">
            <text:p><text:s/>7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625.28" calcext:value-type="float">
            <text:p><text:s/>1.625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INALDI S.P.A. <text:s text:c="20"/>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6.43" calcext:value-type="float">
            <text:p><text:s/>96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37.04" calcext:value-type="float">
            <text:p><text:s/>137,0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5189.09" calcext:value-type="float">
            <text:p><text:s/>5.189,0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8-23" calcext:value-type="date">
            <text:p>2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5533.82" calcext:value-type="float">
            <text:p><text:s/>5.533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number-columns-repeated="2" table:style-name="ce13" office:value-type="date" office:date-value="2022-08-23" calcext:value-type="date">
            <text:p>23/08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214.42" calcext:value-type="float">
            <text:p><text:s/>17.214,4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A TEAM S.R.L</text:p>
          </table:table-cell>
          <table:table-cell table:number-columns-repeated="2" table:style-name="ce13" office:value-type="date" office:date-value="2022-09-06" calcext:value-type="date">
            <text:p>06/09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1302.13" calcext:value-type="float">
            <text:p><text:s/>1.302,1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546.75" calcext:value-type="float">
            <text:p><text:s/>546,7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9-07" calcext:value-type="date">
            <text:p>07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2921.9" calcext:value-type="float">
            <text:p><text:s/>2.921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78061.69" calcext:value-type="float">
            <text:p><text:s/>478.06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TRINITI <text:s/>MASSIMO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13" office:value-type="date" office:date-value="2022-08-18" calcext:value-type="date">
            <text:p>18/08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3673.2" calcext:value-type="float">
            <text:p><text:s/>23.673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8607.21" calcext:value-type="float">
            <text:p><text:s/>8.607,2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9-22" calcext:value-type="date">
            <text:p>22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927.23" calcext:value-type="float">
            <text:p><text:s/>3.927,2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CIETA' COOPERATIVA DODO SERVICE</text:p>
          </table:table-cell>
          <table:table-cell table:number-columns-repeated="2" table:style-name="ce13" office:value-type="date" office:date-value="2022-08-03" calcext:value-type="date">
            <text:p>03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7494.22" calcext:value-type="float">
            <text:p><text:s/>7.494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ARROZZERIA SCHIAFONE N. &amp; C.-SNC <text:s/>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820" calcext:value-type="float">
            <text:p><text:s/>5.82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ARROZZERIA SCHIAFONE N. &amp; C.-SNC <text:s/>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84" calcext:value-type="float">
            <text:p><text:s/>6.084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ARROZZERIA SCHIAFONE N. &amp; C.-SNC <text:s/>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345.21" calcext:value-type="float">
            <text:p><text:s/>6.345,2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46.4" calcext:value-type="float">
            <text:p><text:s/>14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5.16" calcext:value-type="float">
            <text:p><text:s/>95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ONZANINO <text:s/>PAOLA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2003" calcext:value-type="float">
            <text:p>1030212003</text:p>
          </table:table-cell>
          <table:table-cell table:style-name="ce6" office:value-type="string" calcext:value-type="string">
            <text:p>Collaborazioni coordinate e a progetto</text:p>
          </table:table-cell>
          <table:table-cell table:style-name="ce19" office:value-type="float" office:value="4800" calcext:value-type="float">
            <text:p><text:s/>4.8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number-columns-repeated="2" table:style-name="ce13" office:value-type="date" office:date-value="2022-07-28" calcext:value-type="date">
            <text:p>28/07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2341.18" calcext:value-type="float">
            <text:p><text:s/>2.341,1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RAT 2000 RICAMBI SRL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15.31" calcext:value-type="float">
            <text:p><text:s/>115,3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RREDAMENTI &amp; INFISSI <text:s/>DI FALCESCU LAVIN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218.38" calcext:value-type="float">
            <text:p><text:s/>218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177.3" calcext:value-type="float">
            <text:p><text:s/>1.177,3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8-04" calcext:value-type="date">
            <text:p>04/08/2022</text:p>
          </table:table-cell>
          <table:table-cell table:style-name="ce13" office:value-type="date" office:date-value="2022-08-22" calcext:value-type="date">
            <text:p>22/08/2022</text:p>
          </table:table-cell>
          <table:table-cell table:style-name="ce6" office:value-type="float" office:value="1030213004" calcext:value-type="float">
            <text:p>1030213004</text:p>
          </table:table-cell>
          <table:table-cell table:style-name="ce6" office:value-type="string" calcext:value-type="string">
            <text:p>Stampa e rilegatura</text:p>
          </table:table-cell>
          <table:table-cell table:style-name="ce19" office:value-type="float" office:value="540" calcext:value-type="float">
            <text:p><text:s/>54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8-04" calcext:value-type="date">
            <text:p>04/08/2022</text:p>
          </table:table-cell>
          <table:table-cell table:style-name="ce13" office:value-type="date" office:date-value="2022-08-22" calcext:value-type="date">
            <text:p>22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43.2" calcext:value-type="float">
            <text:p><text:s/>143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RETE <text:s/>GIOVANNI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121.96" calcext:value-type="float">
            <text:p><text:s/>6.121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90316.67" calcext:value-type="float">
            <text:p><text:s/>90.316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46.4" calcext:value-type="float">
            <text:p><text:s/>14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VALSUSA LEGNAMI S.A.S. <text:s text:c="12"/>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592.5" calcext:value-type="float">
            <text:p><text:s/>2.592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69507.93" calcext:value-type="float">
            <text:p><text:s/>69.507,9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STRUZIONI ARMANDO CAMERLO S.R.L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7001" calcext:value-type="float">
            <text:p>1030207001</text:p>
          </table:table-cell>
          <table:table-cell table:style-name="ce6" office:value-type="string" calcext:value-type="string">
            <text:p>Locazione di beni immobili</text:p>
          </table:table-cell>
          <table:table-cell table:style-name="ce19" office:value-type="float" office:value="25925" calcext:value-type="float">
            <text:p><text:s/>25.925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122" calcext:value-type="float">
            <text:p><text:s/>12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257.47" calcext:value-type="float">
            <text:p><text:s/>257,4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.26" calcext:value-type="float">
            <text:p><text:s/>2,2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7.82" calcext:value-type="float">
            <text:p><text:s/>27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170.35" calcext:value-type="float">
            <text:p><text:s/>170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7-28" calcext:value-type="date">
            <text:p>28/07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391.29" calcext:value-type="float">
            <text:p><text:s/>1.391,2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78061.69" calcext:value-type="float">
            <text:p><text:s/>478.06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8-03" calcext:value-type="date">
            <text:p>03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34186.69" calcext:value-type="float">
            <text:p><text:s/>34.186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8-09" calcext:value-type="date">
            <text:p>09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027.98" calcext:value-type="float">
            <text:p><text:s/>2.027,9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8-09" calcext:value-type="date">
            <text:p>09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857.58" calcext:value-type="float">
            <text:p><text:s/>1.857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19" office:value-type="float" office:value="466.04" calcext:value-type="float">
            <text:p><text:s/>466,0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4.81" calcext:value-type="float">
            <text:p><text:s/>144,8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8.06" calcext:value-type="float">
            <text:p><text:s/>58,0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7-04" calcext:value-type="date">
            <text:p>04/07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18.99" calcext:value-type="float">
            <text:p><text:s/>318,9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.03" calcext:value-type="float">
            <text:p><text:s/>77,0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.26" calcext:value-type="float">
            <text:p><text:s/>11,2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8-08" calcext:value-type="date">
            <text:p>08/08/2022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1.82" calcext:value-type="float">
            <text:p><text:s/>251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8.64" calcext:value-type="float">
            <text:p><text:s/>68,6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97" calcext:value-type="float">
            <text:p><text:s/>65,9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9-05" calcext:value-type="date">
            <text:p>05/09/2022</text:p>
          </table:table-cell>
          <table:table-cell table:style-name="ce13" office:value-type="date" office:date-value="2022-09-06" calcext:value-type="date">
            <text:p>06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4.4" calcext:value-type="float">
            <text:p><text:s/>234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8.53" calcext:value-type="float">
            <text:p><text:s/>248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24.89" calcext:value-type="float">
            <text:p><text:s/>224,8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8314.37" calcext:value-type="float">
            <text:p><text:s/>18.314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81.76" calcext:value-type="float">
            <text:p><text:s/>581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53.55" calcext:value-type="float">
            <text:p><text:s/>2.053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970.77" calcext:value-type="float">
            <text:p><text:s/>970,7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81.76" calcext:value-type="float">
            <text:p><text:s/>581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987.33" calcext:value-type="float">
            <text:p><text:s/>987,3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5.92" calcext:value-type="float">
            <text:p><text:s/>15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7.8" calcext:value-type="float">
            <text:p><text:s/>67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69.14" calcext:value-type="float">
            <text:p><text:s/>769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8.53" calcext:value-type="float">
            <text:p><text:s/>248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7.32" calcext:value-type="float">
            <text:p><text:s/>857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7.32" calcext:value-type="float">
            <text:p><text:s/>857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7.32" calcext:value-type="float">
            <text:p><text:s/>857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7.32" calcext:value-type="float">
            <text:p><text:s/>857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7.32" calcext:value-type="float">
            <text:p><text:s/>857,3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81.76" calcext:value-type="float">
            <text:p><text:s/>581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53.55" calcext:value-type="float">
            <text:p><text:s/>2.053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81.76" calcext:value-type="float">
            <text:p><text:s/>581,7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8314.37" calcext:value-type="float">
            <text:p><text:s/>18.314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7.08" calcext:value-type="float">
            <text:p><text:s/>147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7.08" calcext:value-type="float">
            <text:p><text:s/>147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53.55" calcext:value-type="float">
            <text:p><text:s/>2.053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8.53" calcext:value-type="float">
            <text:p><text:s/>248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8314.37" calcext:value-type="float">
            <text:p><text:s/>18.314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5.92" calcext:value-type="float">
            <text:p><text:s/>155,9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8314.37" calcext:value-type="float">
            <text:p><text:s/>18.314,3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7.69" calcext:value-type="float">
            <text:p><text:s/>387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2.96" calcext:value-type="float">
            <text:p><text:s/>82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8-19" calcext:value-type="date">
            <text:p>19/08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36.23" calcext:value-type="float">
            <text:p><text:s/>236,2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8-19" calcext:value-type="date">
            <text:p>19/08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6628.03" calcext:value-type="float">
            <text:p><text:s/>6.628,0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59935.16" calcext:value-type="float">
            <text:p><text:s/>59.935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87.24" calcext:value-type="float">
            <text:p><text:s/>2.187,2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72.1" calcext:value-type="float">
            <text:p><text:s/>72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13" office:value-type="date" office:date-value="2022-09-27" calcext:value-type="date">
            <text:p>27/09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97452.8" calcext:value-type="float">
            <text:p><text:s/>97.452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STUDI ENTI LOCALI</text:p>
          </table:table-cell>
          <table:table-cell table:number-columns-repeated="2" table:style-name="ce13" office:value-type="date" office:date-value="2022-09-06" calcext:value-type="date">
            <text:p>06/09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159" calcext:value-type="float">
            <text:p><text:s/>1.159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11.27" calcext:value-type="float">
            <text:p><text:s/>1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ARIGLIO P.M. S.R.L.</text:p>
          </table:table-cell>
          <table:table-cell table:style-name="ce13" office:value-type="date" office:date-value="2022-08-04" calcext:value-type="date">
            <text:p>04/08/2022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12041.4" calcext:value-type="float">
            <text:p><text:s/>12.041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78061.69" calcext:value-type="float">
            <text:p><text:s/>478.061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ROCE ROSSA ITALIANA - COMITATO DI RIVOL</text:p>
          </table:table-cell>
          <table:table-cell table:number-columns-repeated="2" table:style-name="ce13" office:value-type="date" office:date-value="2022-09-08" calcext:value-type="date">
            <text:p>08/09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300" calcext:value-type="float">
            <text:p><text:s/>3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USTODI <text:s/>DANIELE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9" office:value-type="float" office:value="9908.93" calcext:value-type="float">
            <text:p><text:s/>9.908,9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68161.39" calcext:value-type="float">
            <text:p><text:s/>68.161,3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A CASALINDA S.R.L. <text:s text:c="15"/>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09.8" calcext:value-type="float">
            <text:p><text:s/>109,8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CI S.R.L.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46.4" calcext:value-type="float">
            <text:p><text:s/>14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UGNONE <text:s text:c="2"/>ROBERTO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9" office:value-type="float" office:value="14103.77" calcext:value-type="float">
            <text:p><text:s/>14.103,7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11.27" calcext:value-type="float">
            <text:p><text:s/>1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29" calcext:value-type="date">
            <text:p>29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11.27" calcext:value-type="float">
            <text:p><text:s/>111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10-26" calcext:value-type="date">
            <text:p>26/10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91099.48" calcext:value-type="float">
            <text:p><text:s/>91.099,4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10-26" calcext:value-type="date">
            <text:p>26/10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38.28" calcext:value-type="float">
            <text:p><text:s/>38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27" calcext:value-type="date">
            <text:p>27/10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94.43" calcext:value-type="float">
            <text:p><text:s/>94,4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STRUZIONI ARMANDO CAMERLO S.R.L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7001" calcext:value-type="float">
            <text:p>1030207001</text:p>
          </table:table-cell>
          <table:table-cell table:style-name="ce6" office:value-type="string" calcext:value-type="string">
            <text:p>Locazione di beni immobili</text:p>
          </table:table-cell>
          <table:table-cell table:style-name="ce19" office:value-type="float" office:value="25925" calcext:value-type="float">
            <text:p><text:s/>25.925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I PIEMONTE <text:s text:c="22"/>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6" office:value-type="float" office:value="1030219005" calcext:value-type="float">
            <text:p>1030219005</text:p>
          </table:table-cell>
          <table:table-cell table:style-name="ce6" office:value-type="string" calcext:value-type="string">
            <text:p>Servizi per i sistemi e relativa manutenzione</text:p>
          </table:table-cell>
          <table:table-cell table:style-name="ce19" office:value-type="float" office:value="4450.9" calcext:value-type="float">
            <text:p><text:s/>4.450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I PIEMONTE <text:s text:c="22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4799.19" calcext:value-type="float">
            <text:p><text:s/>4.799,1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SI PIEMONTE <text:s text:c="22"/></text:p>
          </table:table-cell>
          <table:table-cell table:style-name="ce13" office:value-type="date" office:date-value="2022-09-13" calcext:value-type="date">
            <text:p>13/09/2022</text:p>
          </table:table-cell>
          <table:table-cell table:style-name="ce13" office:value-type="date" office:date-value="2022-10-03" calcext:value-type="date">
            <text:p>03/10/2022</text:p>
          </table:table-cell>
          <table:table-cell table:style-name="ce6" office:value-type="float" office:value="1030219005" calcext:value-type="float">
            <text:p>1030219005</text:p>
          </table:table-cell>
          <table:table-cell table:style-name="ce6" office:value-type="string" calcext:value-type="string">
            <text:p>Servizi per i sistemi e relativa manutenzione</text:p>
          </table:table-cell>
          <table:table-cell table:style-name="ce19" office:value-type="float" office:value="4499.87" calcext:value-type="float">
            <text:p><text:s/>4.499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OPERATIVA PARADIGMA S.C.S. </text:p>
          </table:table-cell>
          <table:table-cell table:number-columns-repeated="2" table:style-name="ce13" office:value-type="date" office:date-value="2022-09-30" calcext:value-type="date">
            <text:p>30/09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176.4" calcext:value-type="float">
            <text:p><text:s/>17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VERDESPAZIO S.N.C. DI MASSIMILIANO BIASI</text:p>
          </table:table-cell>
          <table:table-cell table:style-name="ce13" office:value-type="date" office:date-value="2022-08-09" calcext:value-type="date">
            <text:p>09/08/2022</text:p>
          </table:table-cell>
          <table:table-cell table:style-name="ce13" office:value-type="date" office:date-value="2022-08-12" calcext:value-type="date">
            <text:p>12/08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7532.28" calcext:value-type="float">
            <text:p><text:s/>7.532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I.TI.ESSE S.R.L. <text:s text:c="17"/></text:p>
          </table:table-cell>
          <table:table-cell table:number-columns-repeated="2" table:style-name="ce13" office:value-type="date" office:date-value="2022-07-05" calcext:value-type="date">
            <text:p>05/07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27" calcext:value-type="float">
            <text:p><text:s/>427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241.56" calcext:value-type="float">
            <text:p><text:s/>241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8-25" calcext:value-type="date">
            <text:p>25/08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7759.2" calcext:value-type="float">
            <text:p><text:s/>7.759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RISCO S.R.L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0" calcext:value-type="date">
            <text:p>10/08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400.6" calcext:value-type="float">
            <text:p><text:s/>5.400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XEO S.R.L.</text:p>
          </table:table-cell>
          <table:table-cell table:style-name="ce13" office:value-type="date" office:date-value="2022-07-19" calcext:value-type="date">
            <text:p>19/07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480" calcext:value-type="float">
            <text:p><text:s/>48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7-27" calcext:value-type="date">
            <text:p>27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9905.57" calcext:value-type="float">
            <text:p><text:s/>69.905,5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944.08" calcext:value-type="float">
            <text:p><text:s/>3.944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944.08" calcext:value-type="float">
            <text:p><text:s/>3.944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944.08" calcext:value-type="float">
            <text:p><text:s/>3.944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053.22" calcext:value-type="float">
            <text:p><text:s/>4.053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053.22" calcext:value-type="float">
            <text:p><text:s/>4.053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28" calcext:value-type="date">
            <text:p>28/09/2022</text:p>
          </table:table-cell>
          <table:table-cell table:style-name="ce13" office:value-type="date" office:date-value="2022-09-29" calcext:value-type="date">
            <text:p>29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053.22" calcext:value-type="float">
            <text:p><text:s/>4.053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PILAN <text:s/>GIANLUIGI</text:p>
          </table:table-cell>
          <table:table-cell table:number-columns-repeated="2" table:style-name="ce13" office:value-type="date" office:date-value="2022-08-18" calcext:value-type="date">
            <text:p>18/08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24.19" calcext:value-type="float">
            <text:p><text:s/>624,1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A CASALINDA S.R.L. <text:s text:c="15"/></text:p>
          </table:table-cell>
          <table:table-cell table:number-columns-repeated="2" table:style-name="ce13" office:value-type="date" office:date-value="2022-09-26" calcext:value-type="date">
            <text:p>26/09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82.35" calcext:value-type="float">
            <text:p><text:s/>82,3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IELLE PUBBLICITA'-GALLO LUCA STEFA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54.9" calcext:value-type="float">
            <text:p><text:s/>54,9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97813.54" calcext:value-type="float">
            <text:p><text:s/>97.813,5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1912.44" calcext:value-type="float">
            <text:p><text:s/>21.912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13" office:value-type="date" office:date-value="2022-08-03" calcext:value-type="date">
            <text:p>03/08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463.27" calcext:value-type="float">
            <text:p><text:s/>1.463,2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8668.87" calcext:value-type="float">
            <text:p><text:s/>18.668,8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9-08" calcext:value-type="date">
            <text:p>08/09/2022</text:p>
          </table:table-cell>
          <table:table-cell table:style-name="ce13" office:value-type="date" office:date-value="2022-09-09" calcext:value-type="date">
            <text:p>09/09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73.16" calcext:value-type="float">
            <text:p><text:s/>73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L.B. OFFICE S.R.L</text:p>
          </table:table-cell>
          <table:table-cell table:number-columns-repeated="2" table:style-name="ce13" office:value-type="date" office:date-value="2022-08-31" calcext:value-type="date">
            <text:p>31/08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153.72" calcext:value-type="float">
            <text:p><text:s/>153,7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7-06" calcext:value-type="date">
            <text:p>06/07/2022</text:p>
          </table:table-cell>
          <table:table-cell table:style-name="ce13" office:value-type="date" office:date-value="2022-07-15" calcext:value-type="date">
            <text:p>15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85" calcext:value-type="float">
            <text:p><text:s/>385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1032.7" calcext:value-type="float">
            <text:p><text:s/>1.032,7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ECHNICAL DESIGN SRL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6" office:value-type="float" office:value="1030210002" calcext:value-type="float">
            <text:p>1030210002</text:p>
          </table:table-cell>
          <table:table-cell table:style-name="ce6" office:value-type="string" calcext:value-type="string">
            <text:p>Esperti per commissioni, comitati e consigli</text:p>
          </table:table-cell>
          <table:table-cell table:style-name="ce19" office:value-type="float" office:value="4453" calcext:value-type="float">
            <text:p><text:s/>4.453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9732.14" calcext:value-type="float">
            <text:p><text:s/>19.732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497.55" calcext:value-type="float">
            <text:p><text:s/>2.497,5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4180.08" calcext:value-type="float">
            <text:p><text:s/>44.180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0295.46" calcext:value-type="float">
            <text:p><text:s/>30.295,4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228.94" calcext:value-type="float">
            <text:p><text:s/>3.228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789.56" calcext:value-type="float">
            <text:p><text:s/>4.789,5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62829.28" calcext:value-type="float">
            <text:p><text:s/>62.829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9.58" calcext:value-type="float">
            <text:p><text:s/>179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76733.22" calcext:value-type="float">
            <text:p><text:s/>76.733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08799.36" calcext:value-type="float">
            <text:p><text:s/>108.799,3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58132.6" calcext:value-type="float">
            <text:p><text:s/>58.132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500" calcext:value-type="float">
            <text:p><text:s/>1.5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1253.53" calcext:value-type="float">
            <text:p><text:s/>21.253,5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4067.01" calcext:value-type="float">
            <text:p><text:s/>14.067,0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821.2" calcext:value-type="float">
            <text:p><text:s/>17.821,2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7110.04" calcext:value-type="float">
            <text:p><text:s/>7.110,0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186.06" calcext:value-type="float">
            <text:p><text:s/>4.186,0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37.26" calcext:value-type="float">
            <text:p><text:s/>1.737,2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429.86" calcext:value-type="float">
            <text:p><text:s/>2.429,8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58.08" calcext:value-type="float">
            <text:p><text:s/>358,0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9.58" calcext:value-type="float">
            <text:p><text:s/>179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9.58" calcext:value-type="float">
            <text:p><text:s/>179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KEEP S.P.A.</text:p>
          </table:table-cell>
          <table:table-cell table:number-columns-repeated="2" table:style-name="ce13" office:value-type="date" office:date-value="2022-07-08" calcext:value-type="date">
            <text:p>08/07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9.58" calcext:value-type="float">
            <text:p><text:s/>179,5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57.02" calcext:value-type="float">
            <text:p><text:s/>357,0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2.78" calcext:value-type="float">
            <text:p><text:s/>142,7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7-13" calcext:value-type="date">
            <text:p>13/07/2022</text:p>
          </table:table-cell>
          <table:table-cell table:style-name="ce13" office:value-type="date" office:date-value="2022-08-19" calcext:value-type="date">
            <text:p>19/08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951.6" calcext:value-type="float">
            <text:p><text:s/>951,6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5.38" calcext:value-type="float">
            <text:p><text:s/>85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.82" calcext:value-type="float">
            <text:p><text:s/>50,8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84" calcext:value-type="float">
            <text:p><text:s/>73,8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9.22" calcext:value-type="float">
            <text:p><text:s/>17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9.62" calcext:value-type="float">
            <text:p><text:s/>89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34.91" calcext:value-type="float">
            <text:p><text:s/>134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.38" calcext:value-type="float">
            <text:p><text:s/>85,3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7.69" calcext:value-type="float">
            <text:p><text:s/>387,69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5.42" calcext:value-type="float">
            <text:p><text:s/>85,4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9.22" calcext:value-type="float">
            <text:p><text:s/>179,2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.4" calcext:value-type="float">
            <text:p><text:s/>7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59.16" calcext:value-type="float">
            <text:p><text:s/>1.759,1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109.91" calcext:value-type="float">
            <text:p><text:s/>1.109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34.91" calcext:value-type="float">
            <text:p><text:s/>134,9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07.28" calcext:value-type="float">
            <text:p><text:s/>1.407,28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MARINO FIORI S.N.C. DI GIORGIO F.LLI &amp;</text:p>
          </table:table-cell>
          <table:table-cell table:style-name="ce13" office:value-type="date" office:date-value="2022-07-14" calcext:value-type="date">
            <text:p>14/07/2022</text:p>
          </table:table-cell>
          <table:table-cell table:style-name="ce13" office:value-type="date" office:date-value="2022-07-15" calcext:value-type="date">
            <text:p>15/07/2022</text:p>
          </table:table-cell>
          <table:table-cell table:style-name="ce6" office:value-type="float" office:value="1030102009" calcext:value-type="float">
            <text:p>1030102009</text:p>
          </table:table-cell>
          <table:table-cell table:style-name="ce6" office:value-type="string" calcext:value-type="string">
            <text:p>Beni per attivita' di rappresentanza </text:p>
          </table:table-cell>
          <table:table-cell table:style-name="ce19" office:value-type="float" office:value="104.5" calcext:value-type="float">
            <text:p><text:s/>104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8-12" calcext:value-type="date">
            <text:p>12/08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17.96" calcext:value-type="float">
            <text:p><text:s/>15.317,9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9-01" calcext:value-type="date">
            <text:p>01/09/2022</text:p>
          </table:table-cell>
          <table:table-cell table:style-name="ce13" office:value-type="date" office:date-value="2022-09-02" calcext:value-type="date">
            <text:p>02/09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867.25" calcext:value-type="float">
            <text:p><text:s/>3.867,2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TE FERROVIARIA ITALIANA S.P.A. <text:s text:c="2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583.75" calcext:value-type="float">
            <text:p><text:s/>583,7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TE FERROVIARIA ITALIANA S.P.A. <text:s text:c="2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583.75" calcext:value-type="float">
            <text:p><text:s/>583,7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RETE FERROVIARIA ITALIANA S.P.A. <text:s text:c="2"/>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583.75" calcext:value-type="float">
            <text:p><text:s/>583,7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72" calcext:value-type="float">
            <text:p><text:s/>72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TARCH S.R.L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13853.1" calcext:value-type="float">
            <text:p><text:s/>13.853,1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.B.M. S.N.C. DI VEILUVA IVAN</text:p>
          </table:table-cell>
          <table:table-cell table:number-columns-repeated="2" table:style-name="ce13" office:value-type="date" office:date-value="2022-08-16" calcext:value-type="date">
            <text:p>16/08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366" calcext:value-type="float">
            <text:p><text:s/>366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PITFORMA</text:p>
          </table:table-cell>
          <table:table-cell table:number-columns-repeated="2" table:style-name="ce13" office:value-type="date" office:date-value="2022-07-21" calcext:value-type="date">
            <text:p>21/07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300" calcext:value-type="float">
            <text:p><text:s/>3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FOA - ISTITUTO FORMAZIONE OPERATORI AZI</text:p>
          </table:table-cell>
          <table:table-cell table:style-name="ce13" office:value-type="date" office:date-value="2022-09-26" calcext:value-type="date">
            <text:p>26/09/2022</text:p>
          </table:table-cell>
          <table:table-cell table:style-name="ce13" office:value-type="date" office:date-value="2022-10-27" calcext:value-type="date">
            <text:p>27/10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150" calcext:value-type="float">
            <text:p><text:s/>15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GESINT SRL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777.14" calcext:value-type="float">
            <text:p><text:s/>777,1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ASSOCIAZIONE ANCI TOSCANA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330" calcext:value-type="float">
            <text:p><text:s/>33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6" office:value-type="float" office:value="1030299011" calcext:value-type="float">
            <text:p>1030299011</text:p>
          </table:table-cell>
          <table:table-cell table:style-name="ce6" office:value-type="string" calcext:value-type="string">
            <text:p>Servizi per attivita' di rappresentanza </text:p>
          </table:table-cell>
          <table:table-cell table:style-name="ce19" office:value-type="float" office:value="639" calcext:value-type="float">
            <text:p><text:s/>639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9-12" calcext:value-type="date">
            <text:p>12/09/2022</text:p>
          </table:table-cell>
          <table:table-cell table:style-name="ce13" office:value-type="date" office:date-value="2022-09-14" calcext:value-type="date">
            <text:p>14/09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89425.44" calcext:value-type="float">
            <text:p><text:s/>89.425,4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43.03" calcext:value-type="float">
            <text:p><text:s/>43,03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B NETWORKS S.R.L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05" calcext:value-type="date">
            <text:p>05/08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86.66" calcext:value-type="float">
            <text:p><text:s/>186,66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BFF BANK S.P.A.</text:p>
          </table:table-cell>
          <table:table-cell table:style-name="ce13" office:value-type="date" office:date-value="2022-08-24" calcext:value-type="date">
            <text:p>24/08/2022</text:p>
          </table:table-cell>
          <table:table-cell table:style-name="ce13" office:value-type="date" office:date-value="2022-08-26" calcext:value-type="date">
            <text:p>26/08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600" calcext:value-type="float">
            <text:p><text:s/>60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7-26" calcext:value-type="date">
            <text:p>26/07/2022</text:p>
          </table:table-cell>
          <table:table-cell table:style-name="ce13" office:value-type="date" office:date-value="2022-08-16" calcext:value-type="date">
            <text:p>16/08/2022</text:p>
          </table:table-cell>
          <table:table-cell table:style-name="ce6" office:value-type="float" office:value="1030299011" calcext:value-type="float">
            <text:p>1030299011</text:p>
          </table:table-cell>
          <table:table-cell table:style-name="ce6" office:value-type="string" calcext:value-type="string">
            <text:p>Servizi per attivita' di rappresentanza </text:p>
          </table:table-cell>
          <table:table-cell table:style-name="ce19" office:value-type="float" office:value="1976.4" calcext:value-type="float">
            <text:p><text:s/>1.976,4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7-06" calcext:value-type="date">
            <text:p>06/07/2022</text:p>
          </table:table-cell>
          <table:table-cell table:style-name="ce13" office:value-type="date" office:date-value="2022-07-07" calcext:value-type="date">
            <text:p>07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2915.94" calcext:value-type="float">
            <text:p><text:s/>32.915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OPERA S.R.L.</text:p>
          </table:table-cell>
          <table:table-cell table:style-name="ce13" office:value-type="date" office:date-value="2022-08-02" calcext:value-type="date">
            <text:p>02/08/2022</text:p>
          </table:table-cell>
          <table:table-cell table:style-name="ce13" office:value-type="date" office:date-value="2022-08-11" calcext:value-type="date">
            <text:p>11/08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90" calcext:value-type="float">
            <text:p><text:s/>290,0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7-07" calcext:value-type="date">
            <text:p>07/07/2022</text:p>
          </table:table-cell>
          <table:table-cell table:style-name="ce13" office:value-type="date" office:date-value="2022-07-25" calcext:value-type="date">
            <text:p>25/07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682.5" calcext:value-type="float">
            <text:p><text:s/>682,50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7-07" calcext:value-type="date">
            <text:p>07/07/2022</text:p>
          </table:table-cell>
          <table:table-cell table:style-name="ce13" office:value-type="date" office:date-value="2022-07-25" calcext:value-type="date">
            <text:p>25/07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23.71" calcext:value-type="float">
            <text:p><text:s/>123,71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495.04" calcext:value-type="float">
            <text:p><text:s/>1.495,0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8-30" calcext:value-type="date">
            <text:p>30/08/2022</text:p>
          </table:table-cell>
          <table:table-cell table:style-name="ce13" office:value-type="date" office:date-value="2022-08-31" calcext:value-type="date">
            <text:p>31/08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699.67" calcext:value-type="float">
            <text:p><text:s/>699,67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8-26" calcext:value-type="date">
            <text:p>26/08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26.94" calcext:value-type="float">
            <text:p><text:s/>26,94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9-07" calcext:value-type="date">
            <text:p>07/09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484.65" calcext:value-type="float">
            <text:p><text:s/>484,6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9-08" calcext:value-type="date">
            <text:p>08/09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64.62" calcext:value-type="float">
            <text:p><text:s/>64,62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EXEL SRL <text:s text:c="26"/></text:p>
          </table:table-cell>
          <table:table-cell table:style-name="ce13" office:value-type="date" office:date-value="2022-07-21" calcext:value-type="date">
            <text:p>21/07/2022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369.05" calcext:value-type="float">
            <text:p><text:s/>369,05 <text:s text:c="3"/></text:p>
          </table:table-cell>
          <table:table-cell table:number-columns-repeated="57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DI LORENZO <text:s/>PATRIZIA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900" calcext:value-type="float">
            <text:p><text:s/>900,00 <text:s text:c="3"/></text:p>
          </table:table-cell>
          <table:table-cell table:number-columns-repeated="57"/>
        </table:table-row>
        <table:table-row table:style-name="ro1" table:number-rows-repeated="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33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11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1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130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46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57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57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57"/>
        </table:table-row>
        <table:table-row table:style-name="ro1" table:number-rows-repeated="1046433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0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0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loext:min-decimal-places="2" number:min-integer-digits="1" number:grouping="true"/>
      <number:text> €</number:text>
    </number:number-style>
    <number:number-style style:name="N11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2" style:volatile="true">
      <loext:text> </loext:text>
      <loext:fill-character> </loext:fill-character>
      <number:text>-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€</number:text>
    </number:number-style>
    <number:number-style style:name="N13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 number:grouping="true"/>
      <number:text> €</number:text>
    </number:number-style>
    <number:number-style style:name="N13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9P0"/>
    </number:number-style>
    <number:number-style style:name="N140P0" style:volatile="true">
      <number:number number:decimal-places="2" loext:min-decimal-places="2" number:min-integer-digits="1" number:grouping="true"/>
      <number:text> €</number:text>
    </number:number-style>
    <number:number-style style:name="N14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loext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2" style:volatile="true">
      <loext:text> </loext:text>
      <loext:fill-character> </loext:fill-character>
      <number:text>-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2" style:volatile="true">
      <loext:text> </loext:text>
      <loext:fill-character> </loext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8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0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1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1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1-07">00/00/0000</text:date>, <text:time style:data-style-name="N2" text:time-value="08:27:38.34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_20__28_3" style:display-name="PageStyle_Estrazione per dlgs n 332013 (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per_20_dlgs_20_n_20_332013_20__28_3_20_1" style:display-name="PageStyle_Estrazione per dlgs n 332013 (3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_20_1" style:display-name="PageStyle_T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_20_1_20_1" style:display-name="PageStyle_T 1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_20_1_20_2" style:display-name="PageStyle_T 1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_20_1_20_3" style:display-name="PageStyle_T 1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_20_1_20_4" style:display-name="PageStyle_T 1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_20_1_20_5" style:display-name="PageStyle_T 1 5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11-07T08:30:22.128000000</dc:date>
    <meta:print-date>2021-05-20T12:15:31Z</meta:print-date>
    <meta:editing-cycles>4</meta:editing-cycles>
    <meta:editing-duration>PT32M3S</meta:editing-duration>
    <meta:document-statistic meta:table-count="3" meta:cell-count="7345" meta:object-count="1"/>
  </office:meta>
</office:document-meta>
</file>