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4.69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702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0" style:family="table-cell" style:parent-style-name="Default" style:data-style-name="N0"/>
    <style:style style:name="ce4" style:family="table-cell" style:parent-style-name="Default" style:data-style-name="N0"/>
    <style:style style:name="ce8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ce9" style:family="table-cell" style:parent-style-name="Default">
      <style:table-cell-properties fo:padding="0.071cm"/>
      <style:text-properties style:font-name="Calibri" fo:font-size="11pt" style:font-size-asian="11pt" style:font-size-complex="11pt"/>
    </style:style>
    <style:style style:name="ce6" style:family="table-cell" style:parent-style-name="Default">
      <style:table-cell-properties fo:padding="0.071cm"/>
    </style:style>
    <style:style style:name="ce16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 style:data-style-name="N36">
      <style:table-cell-properties style:text-align-source="fix" style:repeat-content="false" fo:padding="0.071cm"/>
      <style:paragraph-properties fo:text-align="end" fo:margin-left="0cm"/>
      <style:text-properties style:font-name="Calibri" fo:font-size="11pt" style:font-size-asian="11pt" style:font-size-complex="11pt"/>
    </style:style>
    <style:style style:name="ce13" style:family="table-cell" style:parent-style-name="Default" style:data-style-name="N36">
      <style:table-cell-properties fo:padding="0.071cm"/>
    </style:style>
    <style:style style:name="ce25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28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Migliaia" style:data-style-name="N107">
      <style:table-cell-properties fo:background-color="transparent" style:vertical-align="automatic"/>
    </style:style>
    <style:style style:name="ce31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32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0">
      <style:text-properties style:font-name="Calibri" fo:font-size="11pt" style:font-size-asian="11pt" style:font-size-complex="11pt"/>
    </style:style>
    <style:style style:name="ce35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2"/>
        <table:table-column table:style-name="co1" table:number-columns-repeated="57" table:default-cell-style-name="ce4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table:style-name="ce25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25"/>
          <table:table-cell table:number-columns-repeated="1020"/>
        </table:table-row>
        <table:table-row table:style-name="ro1">
          <table:table-cell table:number-columns-repeated="3"/>
          <table:table-cell table:style-name="ce25" office:value-type="string" calcext:value-type="string">
            <text:p>QUARTO TRIMESTRE 2022</text:p>
          </table:table-cell>
          <table:table-cell table:number-columns-repeated="1020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1">
          <table:table-cell table:style-name="ce8" office:value-type="string" calcext:value-type="string">
            <text:p>TITOLO</text:p>
          </table:table-cell>
          <table:table-cell table:style-name="ce16" office:value-type="string" calcext:value-type="string">
            <text:p>RAGIONE SOCIALE FORNITORE</text:p>
          </table:table-cell>
          <table:table-cell table:style-name="ce16" office:value-type="string" calcext:value-type="string">
            <text:p>DATA MANDATO</text:p>
          </table:table-cell>
          <table:table-cell table:style-name="ce28" office:value-type="string" calcext:value-type="string">
            <text:p>DATA PAGAMENTO</text:p>
          </table:table-cell>
          <table:table-cell table:style-name="ce28" office:value-type="string" calcext:value-type="string">
            <text:p>CODICE V°LVL</text:p>
          </table:table-cell>
          <table:table-cell table:style-name="ce16" office:value-type="string" calcext:value-type="string">
            <text:p>DESCRIZIONE V° LVL</text:p>
          </table:table-cell>
          <table:table-cell table:style-name="ce31" office:value-type="string" office:string-value="IMPORTO" calcext:value-type="string">
            <text:p><text:s/>IMPORTO 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NCRETE SRL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1210" calcext:value-type="float">
            <text:p>1.21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ANCO BPM GRUPPO BANCARIO</text:p>
          </table:table-cell>
          <table:table-cell table:style-name="ce18" office:value-type="string" calcext:value-type="string">
            <text:p>25/11/2022</text:p>
          </table:table-cell>
          <table:table-cell table:style-name="ce29" office:value-type="string" calcext:value-type="string">
            <text:p>29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6875" calcext:value-type="float">
            <text:p>6.87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800" calcext:value-type="float">
            <text:p>8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R.PA.S. S.N.C. DI TREVISAN LUIGI E ALES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50" calcext:value-type="float">
            <text:p>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8" office:value-type="string" calcext:value-type="string">
            <text:p>11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100" calcext:value-type="float">
            <text:p>1.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LF S.R.L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150" calcext:value-type="float">
            <text:p>1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8" office:value-type="string" calcext:value-type="string">
            <text:p>22/11/2022</text:p>
          </table:table-cell>
          <table:table-cell table:style-name="ce29" office:value-type="string" calcext:value-type="string">
            <text:p>22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100" calcext:value-type="float">
            <text:p>1.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3998.32" calcext:value-type="float">
            <text:p>3.998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207.08" calcext:value-type="float">
            <text:p>207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285.61" calcext:value-type="float">
            <text:p>285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4440.41" calcext:value-type="float">
            <text:p>4.440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23.4" calcext:value-type="float">
            <text:p>123,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253.34" calcext:value-type="float">
            <text:p>253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95.82" calcext:value-type="float">
            <text:p>95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VER STOP COMUNICATION DI GIOVANNI SINA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32" office:value-type="float" office:value="480" calcext:value-type="float">
            <text:p>4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ZIENDA AGRICOLA TEKNO GREEN S.R.L.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5102.2" calcext:value-type="float">
            <text:p>15.102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MITATO U.I.S.P. VALLE SUSA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40399999" calcext:value-type="float">
            <text:p>1040399999</text:p>
          </table:table-cell>
          <table:table-cell table:style-name="ce17" office:value-type="string" calcext:value-type="string">
            <text:p>Trasferimenti correnti a altre imprese</text:p>
          </table:table-cell>
          <table:table-cell table:style-name="ce32" office:value-type="float" office:value="4923.23" calcext:value-type="float">
            <text:p>4.923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IRITTOITALIA SRL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30/11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302" calcext:value-type="float">
            <text:p>30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ASSIONE UFFICIO DI VECE GABRIELE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28/11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85.8" calcext:value-type="float">
            <text:p>85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RINK SYSTEM S.R.L.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520" calcext:value-type="float">
            <text:p>5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RINK SYSTEM S.R.L.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100" calcext:value-type="float">
            <text:p>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RINK SYSTEM S.R.L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200" calcext:value-type="float">
            <text:p>2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RINK SYSTEM S.R.L.</text:p>
          </table:table-cell>
          <table:table-cell table:style-name="ce18" office:value-type="string" calcext:value-type="string">
            <text:p>23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100" calcext:value-type="float">
            <text:p>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CATI DI VIESTO S.R.L.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180.8" calcext:value-type="float">
            <text:p>180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CATI DI VIESTO S.R.L.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180.8" calcext:value-type="float">
            <text:p>180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XON ENTERPRISE ITALIA S.R.L.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05003" calcext:value-type="float">
            <text:p>1030205003</text:p>
          </table:table-cell>
          <table:table-cell table:style-name="ce17" office:value-type="string" calcext:value-type="string">
            <text:p>Accesso a banche dati e a pubblicazioni on line</text:p>
          </table:table-cell>
          <table:table-cell table:style-name="ce32" office:value-type="float" office:value="5688" calcext:value-type="float">
            <text:p>5.68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096.86" calcext:value-type="float">
            <text:p>1.09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3235.19" calcext:value-type="float">
            <text:p>3.235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58.09" calcext:value-type="float">
            <text:p>158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36.82" calcext:value-type="float">
            <text:p>36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2614.12" calcext:value-type="float">
            <text:p>2.614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894.88" calcext:value-type="float">
            <text:p>894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5851.09" calcext:value-type="float">
            <text:p>5.851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3625.12" calcext:value-type="float">
            <text:p>3.625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28.26" calcext:value-type="float">
            <text:p>28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2211.58" calcext:value-type="float">
            <text:p>2.211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358.83" calcext:value-type="float">
            <text:p>1.358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442.55" calcext:value-type="float">
            <text:p>442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3293.69" calcext:value-type="float">
            <text:p>13.293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10.59" calcext:value-type="float">
            <text:p>110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379.2" calcext:value-type="float">
            <text:p>379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8391.02" calcext:value-type="float">
            <text:p>8.391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73.89" calcext:value-type="float">
            <text:p>73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4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3336.41" calcext:value-type="float">
            <text:p>3.336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4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4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407.86" calcext:value-type="float">
            <text:p>1.407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4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4228.08" calcext:value-type="float">
            <text:p>4.228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64663.18" calcext:value-type="float">
            <text:p>64.663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49113.54" calcext:value-type="float">
            <text:p>49.113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83.43" calcext:value-type="float">
            <text:p>83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45.12" calcext:value-type="float">
            <text:p>145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4474.93" calcext:value-type="float">
            <text:p>14.474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8130.72" calcext:value-type="float">
            <text:p>8.130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51.09" calcext:value-type="float">
            <text:p>51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3568.02" calcext:value-type="float">
            <text:p>3.568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32" office:value-type="float" office:value="1453.3" calcext:value-type="float">
            <text:p>1.453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49.2" calcext:value-type="float">
            <text:p>49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49.2" calcext:value-type="float">
            <text:p>49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32.44" calcext:value-type="float">
            <text:p>3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11/07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99.6" calcext:value-type="float">
            <text:p>99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EXI PAYMENTS SPA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ARBERO PIETRO S.P.A.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16.59" calcext:value-type="float">
            <text:p>1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ARBERO PIETRO S.P.A.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43.01" calcext:value-type="float">
            <text:p>43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ITRINITI <text:s/>MASSIMO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97.51" calcext:value-type="float">
            <text:p>97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FENDINI LOGISTICA S.R.L</text:p>
          </table:table-cell>
          <table:table-cell table:style-name="ce18" office:value-type="string" calcext:value-type="string">
            <text:p>15/07/2022</text:p>
          </table:table-cell>
          <table:table-cell table:style-name="ce29" office:value-type="string" calcext:value-type="string">
            <text:p>26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931.89" calcext:value-type="float">
            <text:p>931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FENDINI LOGISTICA S.R.L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600.81" calcext:value-type="float">
            <text:p>600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FENDINI LOGISTICA S.R.L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15068.82" calcext:value-type="float">
            <text:p>15.068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73.99" calcext:value-type="float">
            <text:p>7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39.99" calcext:value-type="float">
            <text:p>39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140.79" calcext:value-type="float">
            <text:p>140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392.8" calcext:value-type="float">
            <text:p>392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49.35" calcext:value-type="float">
            <text:p>49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137.91" calcext:value-type="float">
            <text:p>137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STITUTO ORTOPEDICO GALLINA S.R.L.S</text:p>
          </table:table-cell>
          <table:table-cell table:style-name="ce18" office:value-type="string" calcext:value-type="string">
            <text:p>01/08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SOLE S.R.L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108.75" calcext:value-type="float">
            <text:p>6.108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SOLE S.R.L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108.75" calcext:value-type="float">
            <text:p>6.108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SOLE S.R.L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108.75" calcext:value-type="float">
            <text:p>6.108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SOLE S.R.L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108.75" calcext:value-type="float">
            <text:p>6.108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YNESTHESIA SRL</text:p>
          </table:table-cell>
          <table:table-cell table:style-name="ce18" office:value-type="string" calcext:value-type="string">
            <text:p>21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600" calcext:value-type="float">
            <text:p>6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NFO CAMERE S.P.A. <text:s text:c="16"/>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05003" calcext:value-type="float">
            <text:p>1030205003</text:p>
          </table:table-cell>
          <table:table-cell table:style-name="ce17" office:value-type="string" calcext:value-type="string">
            <text:p>Accesso a banche dati e a pubblicazioni on line</text:p>
          </table:table-cell>
          <table:table-cell table:style-name="ce32" office:value-type="float" office:value="595.3" calcext:value-type="float">
            <text:p>595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NFO CAMERE S.P.A. <text:s text:c="16"/>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05003" calcext:value-type="float">
            <text:p>1030205003</text:p>
          </table:table-cell>
          <table:table-cell table:style-name="ce17" office:value-type="string" calcext:value-type="string">
            <text:p>Accesso a banche dati e a pubblicazioni on line</text:p>
          </table:table-cell>
          <table:table-cell table:style-name="ce32" office:value-type="float" office:value="1110" calcext:value-type="float">
            <text:p>1.11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TUDIO STORTI SRL</text:p>
          </table:table-cell>
          <table:table-cell table:style-name="ce18" office:value-type="string" calcext:value-type="string">
            <text:p>12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32" office:value-type="float" office:value="1438" calcext:value-type="float">
            <text:p>1.43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8" office:value-type="string" calcext:value-type="string">
            <text:p>21/09/2022</text:p>
          </table:table-cell>
          <table:table-cell table:style-name="ce29" office:value-type="string" calcext:value-type="string">
            <text:p>26/10/2022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32" office:value-type="float" office:value="13150.94" calcext:value-type="float">
            <text:p>13.150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32" office:value-type="float" office:value="12240.14" calcext:value-type="float">
            <text:p>12.240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32" office:value-type="float" office:value="14744.84" calcext:value-type="float">
            <text:p>14.744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8" office:value-type="string" calcext:value-type="string">
            <text:p>15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32" office:value-type="float" office:value="16186.94" calcext:value-type="float">
            <text:p>16.186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BACH S.P.A.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400" calcext:value-type="float">
            <text:p>4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BACH S.P.A.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500" calcext:value-type="float">
            <text:p>5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.59" calcext:value-type="float">
            <text:p>1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3.81" calcext:value-type="float">
            <text:p>4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1.66" calcext:value-type="float">
            <text:p>11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1.92" calcext:value-type="float">
            <text:p>11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3.81" calcext:value-type="float">
            <text:p>4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3.81" calcext:value-type="float">
            <text:p>4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23.62" calcext:value-type="float">
            <text:p>23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1.9" calcext:value-type="float">
            <text:p>11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60.42" calcext:value-type="float">
            <text:p>60,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3.81" calcext:value-type="float">
            <text:p>4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3.81" calcext:value-type="float">
            <text:p>4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80.39" calcext:value-type="float">
            <text:p>180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1.51" calcext:value-type="float">
            <text:p>11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2.77" calcext:value-type="float">
            <text:p>12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54.61" calcext:value-type="float">
            <text:p>54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312.51" calcext:value-type="float">
            <text:p>312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31.07" calcext:value-type="float">
            <text:p>31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42.32" calcext:value-type="float">
            <text:p>14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6.49" calcext:value-type="float">
            <text:p>16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4.8" calcext:value-type="float">
            <text:p>14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74.18" calcext:value-type="float">
            <text:p>174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94.19" calcext:value-type="float">
            <text:p>9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8.76" calcext:value-type="float">
            <text:p>48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3.81" calcext:value-type="float">
            <text:p>4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10.73" calcext:value-type="float">
            <text:p>10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43.81" calcext:value-type="float">
            <text:p>4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153.27" calcext:value-type="float">
            <text:p>153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181.25" calcext:value-type="float">
            <text:p>181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203.32" calcext:value-type="float">
            <text:p>203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113.62" calcext:value-type="float">
            <text:p>113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23.92" calcext:value-type="float">
            <text:p>23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227.24" calcext:value-type="float">
            <text:p>227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23.92" calcext:value-type="float">
            <text:p>23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64.62" calcext:value-type="float">
            <text:p>64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REBIAN S.P.A. <text:s text:c="19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25.13" calcext:value-type="float">
            <text:p>25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LABORATORIO CHIMICO CAMERA COMM.TORINO</text:p>
          </table:table-cell>
          <table:table-cell table:style-name="ce18" office:value-type="string" calcext:value-type="string">
            <text:p>04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211.23" calcext:value-type="float">
            <text:p>211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ONE CENTRO DIDATTICO S.R.L. <text:s text:c="2"/></text:p>
          </table:table-cell>
          <table:table-cell table:style-name="ce18" office:value-type="string" calcext:value-type="string">
            <text:p>19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360.3" calcext:value-type="float">
            <text:p>360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UTOSTRADE PER L'ITALIA S.P.A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61.06" calcext:value-type="float">
            <text:p>61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LEPASS S.P.A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5.45" calcext:value-type="float">
            <text:p>5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AMPERIO VERNIC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194.43" calcext:value-type="float">
            <text:p>194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AMPERIO VERNIC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37" calcext:value-type="float">
            <text:p>37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AMPERIO VERNICI S.R.L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79.79" calcext:value-type="float">
            <text:p>79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DARINI S.N.C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1135" calcext:value-type="float">
            <text:p>1.13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DARINI S.N.C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DARINI S.N.C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DARINI S.N.C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AMPERIO VERNICI S.R.L.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579.84" calcext:value-type="float">
            <text:p>579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F GROUP S.R.L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13.4" calcext:value-type="float">
            <text:p>113,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-DISTRIBUZIONE S.P.A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23.82" calcext:value-type="float">
            <text:p>323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700" calcext:value-type="float">
            <text:p>7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10101004" calcext:value-type="float">
            <text:p>1010101004</text:p>
          </table:table-cell>
          <table:table-cell table:style-name="ce17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32" office:value-type="float" office:value="880" calcext:value-type="float">
            <text:p>8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10101004" calcext:value-type="float">
            <text:p>1010101004</text:p>
          </table:table-cell>
          <table:table-cell table:style-name="ce17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NFOSISTEMI S.R.L.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858" calcext:value-type="float">
            <text:p>85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NFOSISTEMI S.R.L.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25618.98" calcext:value-type="float">
            <text:p>25.618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18.14" calcext:value-type="float">
            <text:p>118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94.51" calcext:value-type="float">
            <text:p>94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40.17" calcext:value-type="float">
            <text:p>40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47.25" calcext:value-type="float">
            <text:p>47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I.M.I. SAS DI DAVIDE CIONI E C.</text:p>
          </table:table-cell>
          <table:table-cell table:style-name="ce18" office:value-type="string" calcext:value-type="string">
            <text:p>21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32" office:value-type="float" office:value="1746" calcext:value-type="float">
            <text:p>1.74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I.M.I. SAS DI DAVIDE CIONI E C.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108" calcext:value-type="float">
            <text:p>10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INTESI S.P.A.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400" calcext:value-type="float">
            <text:p>4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6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70.57" calcext:value-type="float">
            <text:p>470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6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8.85" calcext:value-type="float">
            <text:p>178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6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057.44" calcext:value-type="float">
            <text:p>11.05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6.54" calcext:value-type="float">
            <text:p>26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.6" calcext:value-type="float">
            <text:p>20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7.53" calcext:value-type="float">
            <text:p>127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99.12" calcext:value-type="float">
            <text:p>199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69.41" calcext:value-type="float">
            <text:p>1.069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6.94" calcext:value-type="float">
            <text:p>226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.67" calcext:value-type="float">
            <text:p>8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0.22" calcext:value-type="float">
            <text:p>200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480.63" calcext:value-type="float">
            <text:p>2.480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51.62" calcext:value-type="float">
            <text:p>951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31.74" calcext:value-type="float">
            <text:p>431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91.34" calcext:value-type="float">
            <text:p>291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.23" calcext:value-type="float">
            <text:p>39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54.24" calcext:value-type="float">
            <text:p>1.154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70.2" calcext:value-type="float">
            <text:p>270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5.33" calcext:value-type="float">
            <text:p>85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89.84" calcext:value-type="float">
            <text:p>1.189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.43" calcext:value-type="float">
            <text:p>6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0.5" calcext:value-type="float">
            <text:p>120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6.89" calcext:value-type="float">
            <text:p>11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495.97" calcext:value-type="float">
            <text:p>8.495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80.89" calcext:value-type="float">
            <text:p>180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.29" calcext:value-type="float">
            <text:p>22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431.38" calcext:value-type="float">
            <text:p>2.431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35.53" calcext:value-type="float">
            <text:p>1.135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0.21" calcext:value-type="float">
            <text:p>60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5.86" calcext:value-type="float">
            <text:p>25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77.71" calcext:value-type="float">
            <text:p>277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92.99" calcext:value-type="float">
            <text:p>992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54.71" calcext:value-type="float">
            <text:p>554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.59" calcext:value-type="float">
            <text:p>14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349.05" calcext:value-type="float">
            <text:p>1.349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.51" calcext:value-type="float">
            <text:p>5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.95" calcext:value-type="float">
            <text:p>39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8.26" calcext:value-type="float">
            <text:p>48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33.84" calcext:value-type="float">
            <text:p>133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3.81" calcext:value-type="float">
            <text:p>15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29.75" calcext:value-type="float">
            <text:p>729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0.18" calcext:value-type="float">
            <text:p>40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08.69" calcext:value-type="float">
            <text:p>408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.23" calcext:value-type="float">
            <text:p>39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04.71" calcext:value-type="float">
            <text:p>304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.59" calcext:value-type="float">
            <text:p>11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4.37" calcext:value-type="float">
            <text:p>44,3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6.12" calcext:value-type="float">
            <text:p>56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74.23" calcext:value-type="float">
            <text:p>274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43.25" calcext:value-type="float">
            <text:p>343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9.02" calcext:value-type="float">
            <text:p>29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01.26" calcext:value-type="float">
            <text:p>601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9.05" calcext:value-type="float">
            <text:p>159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1.93" calcext:value-type="float">
            <text:p>221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9.53" calcext:value-type="float">
            <text:p>89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5.95" calcext:value-type="float">
            <text:p>165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39.92" calcext:value-type="float">
            <text:p>539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5.69" calcext:value-type="float">
            <text:p>65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8.89" calcext:value-type="float">
            <text:p>118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62.6" calcext:value-type="float">
            <text:p>262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31.25" calcext:value-type="float">
            <text:p>1.031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47.73" calcext:value-type="float">
            <text:p>347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9.11" calcext:value-type="float">
            <text:p>89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14.12" calcext:value-type="float">
            <text:p>314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7.74" calcext:value-type="float">
            <text:p>57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90.87" calcext:value-type="float">
            <text:p>190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1.65" calcext:value-type="float">
            <text:p>41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0.64" calcext:value-type="float">
            <text:p>90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59.3" calcext:value-type="float">
            <text:p>1.059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89.65" calcext:value-type="float">
            <text:p>1.189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8.33" calcext:value-type="float">
            <text:p>168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53.91" calcext:value-type="float">
            <text:p>1.053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0.29" calcext:value-type="float">
            <text:p>50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81.13" calcext:value-type="float">
            <text:p>481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69.61" calcext:value-type="float">
            <text:p>769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05.49" calcext:value-type="float">
            <text:p>405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85.53" calcext:value-type="float">
            <text:p>285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486.71" calcext:value-type="float">
            <text:p>2.486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82.95" calcext:value-type="float">
            <text:p>282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9.79" calcext:value-type="float">
            <text:p>59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2.69" calcext:value-type="float">
            <text:p>172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4.36" calcext:value-type="float">
            <text:p>124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2.52" calcext:value-type="float">
            <text:p>3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15.78" calcext:value-type="float">
            <text:p>415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6.44" calcext:value-type="float">
            <text:p>86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83.44" calcext:value-type="float">
            <text:p>38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82.09" calcext:value-type="float">
            <text:p>482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15.23" calcext:value-type="float">
            <text:p>315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8324.29" calcext:value-type="float">
            <text:p>68.324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3765.32" calcext:value-type="float">
            <text:p>43.765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1188.27" calcext:value-type="float">
            <text:p>21.188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18.82" calcext:value-type="float">
            <text:p>218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09.21" calcext:value-type="float">
            <text:p>509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79.54" calcext:value-type="float">
            <text:p>379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876.57" calcext:value-type="float">
            <text:p>1.876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06.9" calcext:value-type="float">
            <text:p>806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819.02" calcext:value-type="float">
            <text:p>1.819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6126.39" calcext:value-type="float">
            <text:p>46.126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289.87" calcext:value-type="float">
            <text:p>22.289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4.45" calcext:value-type="float">
            <text:p>24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.9" calcext:value-type="float">
            <text:p>17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5.53" calcext:value-type="float">
            <text:p>35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4.83" calcext:value-type="float">
            <text:p>154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74.23" calcext:value-type="float">
            <text:p>974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62.23" calcext:value-type="float">
            <text:p>762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8.67" calcext:value-type="float">
            <text:p>8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2.61" calcext:value-type="float">
            <text:p>162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56.78" calcext:value-type="float">
            <text:p>1.556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325.5" calcext:value-type="float">
            <text:p>1.325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22.05" calcext:value-type="float">
            <text:p>1.122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1.9" calcext:value-type="float">
            <text:p>221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.23" calcext:value-type="float">
            <text:p>39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24.39" calcext:value-type="float">
            <text:p>1.424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18.16" calcext:value-type="float">
            <text:p>418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7.22" calcext:value-type="float">
            <text:p>37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14.12" calcext:value-type="float">
            <text:p>1.514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.43" calcext:value-type="float">
            <text:p>6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88.27" calcext:value-type="float">
            <text:p>388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60.26" calcext:value-type="float">
            <text:p>260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659.7" calcext:value-type="float">
            <text:p>11.659,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72.64" calcext:value-type="float">
            <text:p>372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1.78" calcext:value-type="float">
            <text:p>21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950.63" calcext:value-type="float">
            <text:p>1.950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85.82" calcext:value-type="float">
            <text:p>1.285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5.24" calcext:value-type="float">
            <text:p>75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1.52" calcext:value-type="float">
            <text:p>21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7.57" calcext:value-type="float">
            <text:p>117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364.45" calcext:value-type="float">
            <text:p>1.364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68.83" calcext:value-type="float">
            <text:p>568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.73" calcext:value-type="float">
            <text:p>12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81.89" calcext:value-type="float">
            <text:p>581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322.04" calcext:value-type="float">
            <text:p>2.322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.51" calcext:value-type="float">
            <text:p>5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0.85" calcext:value-type="float">
            <text:p>30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.09" calcext:value-type="float">
            <text:p>39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.85" calcext:value-type="float">
            <text:p>20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4.77" calcext:value-type="float">
            <text:p>124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30.47" calcext:value-type="float">
            <text:p>1.230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5.66" calcext:value-type="float">
            <text:p>55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59.42" calcext:value-type="float">
            <text:p>659,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52.56" calcext:value-type="float">
            <text:p>652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94.34" calcext:value-type="float">
            <text:p>294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8.53" calcext:value-type="float">
            <text:p>28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5.26" calcext:value-type="float">
            <text:p>45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8.03" calcext:value-type="float">
            <text:p>38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94.94" calcext:value-type="float">
            <text:p>59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54.62" calcext:value-type="float">
            <text:p>554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3.72" calcext:value-type="float">
            <text:p>23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68.84" calcext:value-type="float">
            <text:p>968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6.9" calcext:value-type="float">
            <text:p>146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56.34" calcext:value-type="float">
            <text:p>456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8.98" calcext:value-type="float">
            <text:p>118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88.71" calcext:value-type="float">
            <text:p>288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64.24" calcext:value-type="float">
            <text:p>1.064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8.31" calcext:value-type="float">
            <text:p>58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8.79" calcext:value-type="float">
            <text:p>88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42.79" calcext:value-type="float">
            <text:p>1.542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29.88" calcext:value-type="float">
            <text:p>729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48.71" calcext:value-type="float">
            <text:p>648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70.07" calcext:value-type="float">
            <text:p>1.470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44.32" calcext:value-type="float">
            <text:p>244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1.02" calcext:value-type="float">
            <text:p>71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50.58" calcext:value-type="float">
            <text:p>250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3.87" calcext:value-type="float">
            <text:p>53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97.52" calcext:value-type="float">
            <text:p>497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4.12" calcext:value-type="float">
            <text:p>44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6.16" calcext:value-type="float">
            <text:p>126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90.81" calcext:value-type="float">
            <text:p>2.290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147.64" calcext:value-type="float">
            <text:p>3.147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1.75" calcext:value-type="float">
            <text:p>201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73.91" calcext:value-type="float">
            <text:p>1.773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0.63" calcext:value-type="float">
            <text:p>50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83.96" calcext:value-type="float">
            <text:p>583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11.54" calcext:value-type="float">
            <text:p>1.011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30.8" calcext:value-type="float">
            <text:p>730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37.9" calcext:value-type="float">
            <text:p>637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88.51" calcext:value-type="float">
            <text:p>888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32.19" calcext:value-type="float">
            <text:p>332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0.38" calcext:value-type="float">
            <text:p>60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4.43" calcext:value-type="float">
            <text:p>144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61.68" calcext:value-type="float">
            <text:p>361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7.87" calcext:value-type="float">
            <text:p>27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27.83" calcext:value-type="float">
            <text:p>427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42.71" calcext:value-type="float">
            <text:p>742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64.19" calcext:value-type="float">
            <text:p>56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45.32" calcext:value-type="float">
            <text:p>345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33.2" calcext:value-type="float">
            <text:p>233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3426.9" calcext:value-type="float">
            <text:p>33.426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6.68" calcext:value-type="float">
            <text:p>176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63.69" calcext:value-type="float">
            <text:p>563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04.44" calcext:value-type="float">
            <text:p>304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9599.85" calcext:value-type="float">
            <text:p>29.599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4075.81" calcext:value-type="float">
            <text:p>24.075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3602.36" calcext:value-type="float">
            <text:p>33.602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72.43" calcext:value-type="float">
            <text:p>1.672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21" calcext:value-type="float">
            <text:p>721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90.74" calcext:value-type="float">
            <text:p>490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41.77" calcext:value-type="float">
            <text:p>341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16.19" calcext:value-type="float">
            <text:p>516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08.81" calcext:value-type="float">
            <text:p>708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54.68" calcext:value-type="float">
            <text:p>354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5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12.21" calcext:value-type="float">
            <text:p>712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6.61" calcext:value-type="float">
            <text:p>396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.96" calcext:value-type="float">
            <text:p>15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.49" calcext:value-type="float">
            <text:p>11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0.16" calcext:value-type="float">
            <text:p>70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8.66" calcext:value-type="float">
            <text:p>88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49.3" calcext:value-type="float">
            <text:p>649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22.81" calcext:value-type="float">
            <text:p>622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32" office:value-type="float" office:value="8.67" calcext:value-type="float">
            <text:p>8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9.42" calcext:value-type="float">
            <text:p>89,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20.26" calcext:value-type="float">
            <text:p>920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13.5" calcext:value-type="float">
            <text:p>1.213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17.13" calcext:value-type="float">
            <text:p>1.017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35.92" calcext:value-type="float">
            <text:p>135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.23" calcext:value-type="float">
            <text:p>39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04.85" calcext:value-type="float">
            <text:p>804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98.69" calcext:value-type="float">
            <text:p>298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.83" calcext:value-type="float">
            <text:p>20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93.38" calcext:value-type="float">
            <text:p>1.093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.32" calcext:value-type="float">
            <text:p>7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07.47" calcext:value-type="float">
            <text:p>307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38.16" calcext:value-type="float">
            <text:p>438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269.77" calcext:value-type="float">
            <text:p>8.269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57.34" calcext:value-type="float">
            <text:p>257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9.99" calcext:value-type="float">
            <text:p>19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69.53" calcext:value-type="float">
            <text:p>1.169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50.5" calcext:value-type="float">
            <text:p>650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6.98" calcext:value-type="float">
            <text:p>66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.31" calcext:value-type="float">
            <text:p>14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6.94" calcext:value-type="float">
            <text:p>76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66.91" calcext:value-type="float">
            <text:p>866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25.48" calcext:value-type="float">
            <text:p>325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.04" calcext:value-type="float">
            <text:p>8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48.55" calcext:value-type="float">
            <text:p>348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91.05" calcext:value-type="float">
            <text:p>1.791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.51" calcext:value-type="float">
            <text:p>5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.63" calcext:value-type="float">
            <text:p>22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2.48" calcext:value-type="float">
            <text:p>52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68" calcext:value-type="float">
            <text:p>16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2.04" calcext:value-type="float">
            <text:p>72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03.75" calcext:value-type="float">
            <text:p>1.203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8.77" calcext:value-type="float">
            <text:p>28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11.71" calcext:value-type="float">
            <text:p>611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71.2" calcext:value-type="float">
            <text:p>371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92.92" calcext:value-type="float">
            <text:p>192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.23" calcext:value-type="float">
            <text:p>15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0.75" calcext:value-type="float">
            <text:p>30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7.88" calcext:value-type="float">
            <text:p>27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02.19" calcext:value-type="float">
            <text:p>402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75.12" calcext:value-type="float">
            <text:p>475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.51" calcext:value-type="float">
            <text:p>17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851.22" calcext:value-type="float">
            <text:p>851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4.39" calcext:value-type="float">
            <text:p>94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51.19" calcext:value-type="float">
            <text:p>451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2.26" calcext:value-type="float">
            <text:p>62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2.54" calcext:value-type="float">
            <text:p>122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21.43" calcext:value-type="float">
            <text:p>721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4.84" calcext:value-type="float">
            <text:p>44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0.01" calcext:value-type="float">
            <text:p>70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101.11" calcext:value-type="float">
            <text:p>1.101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93.34" calcext:value-type="float">
            <text:p>993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33.29" calcext:value-type="float">
            <text:p>533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56.1" calcext:value-type="float">
            <text:p>1.056,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31.9" calcext:value-type="float">
            <text:p>131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2.85" calcext:value-type="float">
            <text:p>42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57.21" calcext:value-type="float">
            <text:p>157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5.84" calcext:value-type="float">
            <text:p>45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50.01" calcext:value-type="float">
            <text:p>250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17.99" calcext:value-type="float">
            <text:p>217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6.63" calcext:value-type="float">
            <text:p>76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10.11" calcext:value-type="float">
            <text:p>2.010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375.65" calcext:value-type="float">
            <text:p>2.375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0.31" calcext:value-type="float">
            <text:p>120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86" calcext:value-type="float">
            <text:p>1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339.81" calcext:value-type="float">
            <text:p>1.339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0.16" calcext:value-type="float">
            <text:p>50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494.81" calcext:value-type="float">
            <text:p>494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99.25" calcext:value-type="float">
            <text:p>799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89.55" calcext:value-type="float">
            <text:p>589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21.94" calcext:value-type="float">
            <text:p>721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62.03" calcext:value-type="float">
            <text:p>1.062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57.06" calcext:value-type="float">
            <text:p>257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50.18" calcext:value-type="float">
            <text:p>50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0.42" calcext:value-type="float">
            <text:p>120,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43.76" calcext:value-type="float">
            <text:p>343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7.22" calcext:value-type="float">
            <text:p>17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2.01" calcext:value-type="float">
            <text:p>392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67.86" calcext:value-type="float">
            <text:p>667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11.02" calcext:value-type="float">
            <text:p>611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0.45" calcext:value-type="float">
            <text:p>200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0.39" calcext:value-type="float">
            <text:p>140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967.56" calcext:value-type="float">
            <text:p>7.967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04.94" calcext:value-type="float">
            <text:p>10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32.21" calcext:value-type="float">
            <text:p>332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4.66" calcext:value-type="float">
            <text:p>224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.97" calcext:value-type="float">
            <text:p>1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8925.61" calcext:value-type="float">
            <text:p>18.925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2736.29" calcext:value-type="float">
            <text:p>12.736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51.11" calcext:value-type="float">
            <text:p>951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14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2.63" calcext:value-type="float">
            <text:p>222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14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14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91.08" calcext:value-type="float">
            <text:p>191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14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14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755.17" calcext:value-type="float">
            <text:p>755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14/10/2022</text:p>
          </table:table-cell>
          <table:table-cell table:style-name="ce29" office:value-type="string" calcext:value-type="string">
            <text:p>14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21.98" calcext:value-type="float">
            <text:p>21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21.98" calcext:value-type="float">
            <text:p>21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20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53.67" calcext:value-type="float">
            <text:p>653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92" calcext:value-type="float">
            <text:p>16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20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616.21" calcext:value-type="float">
            <text:p>61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6.92" calcext:value-type="float">
            <text:p>16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2.31" calcext:value-type="float">
            <text:p>22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1.98" calcext:value-type="float">
            <text:p>21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SSOCIAZIONE 2INSCENA A.P.S.</text:p>
          </table:table-cell>
          <table:table-cell table:style-name="ce18" office:value-type="string" calcext:value-type="string">
            <text:p>21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610" calcext:value-type="float">
            <text:p>61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293.4" calcext:value-type="float">
            <text:p>293,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KYOCERA DOCUMENT SOLUTIONS ITALIA S.P.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32" office:value-type="float" office:value="1794" calcext:value-type="float">
            <text:p>1.79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KYOCERA DOCUMENT SOLUTIONS ITALIA S.P.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KYOCERA DOCUMENT SOLUTIONS ITALIA S.P.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KYOCERA DOCUMENT SOLUTIONS ITALIA S.P.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KYOCERA DOCUMENT SOLUTIONS ITALIA S.P.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IRORCS MEDIA S.P.A.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6001" calcext:value-type="float">
            <text:p>1030216001</text:p>
          </table:table-cell>
          <table:table-cell table:style-name="ce17" office:value-type="string" calcext:value-type="string">
            <text:p>Pubblicazione bandi di gara</text:p>
          </table:table-cell>
          <table:table-cell table:style-name="ce32" office:value-type="float" office:value="200" calcext:value-type="float">
            <text:p>2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73.5" calcext:value-type="float">
            <text:p>73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1571.69" calcext:value-type="float">
            <text:p>1.571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21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77" calcext:value-type="float">
            <text:p>77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21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1840.04" calcext:value-type="float">
            <text:p>1.840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31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97.3" calcext:value-type="float">
            <text:p>97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188.2" calcext:value-type="float">
            <text:p>188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21/11/2022</text:p>
          </table:table-cell>
          <table:table-cell table:style-name="ce29" office:value-type="string" calcext:value-type="string">
            <text:p>21/11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77" calcext:value-type="float">
            <text:p>77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21/11/2022</text:p>
          </table:table-cell>
          <table:table-cell table:style-name="ce29" office:value-type="string" calcext:value-type="string">
            <text:p>21/11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2723.56" calcext:value-type="float">
            <text:p>2.723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15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73.5" calcext:value-type="float">
            <text:p>73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15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2158.63" calcext:value-type="float">
            <text:p>2.158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TARCH S.R.L.</text:p>
          </table:table-cell>
          <table:table-cell table:style-name="ce18" office:value-type="string" calcext:value-type="string">
            <text:p>15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32" office:value-type="float" office:value="3500" calcext:value-type="float">
            <text:p>3.5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URISMOVEST-CONS.PROMOZIONE/SVILUPPO TUR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51.64" calcext:value-type="float">
            <text:p>51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19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819.6" calcext:value-type="float">
            <text:p>819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367.1" calcext:value-type="float">
            <text:p>367,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STITUTI RIUNITI SALOTTO E FIORITO 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32" office:value-type="float" office:value="400" calcext:value-type="float">
            <text:p>4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437.1" calcext:value-type="float">
            <text:p>437,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78.8" calcext:value-type="float">
            <text:p>78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73" calcext:value-type="float">
            <text:p>73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43.5" calcext:value-type="float">
            <text:p>43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8" office:value-type="string" calcext:value-type="string">
            <text:p>04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35621.62" calcext:value-type="float">
            <text:p>35.621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O.C.R. SYSTEM S.N.C. DI VALTER PRUNAI E 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18/11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88" calcext:value-type="float">
            <text:p>8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21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90.4" calcext:value-type="float">
            <text:p>90,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ZIENDA SPECIALE MULTISERVIZI <text:s text:c="5"/>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5999" calcext:value-type="float">
            <text:p>1030105999</text:p>
          </table:table-cell>
          <table:table-cell table:style-name="ce17" office:value-type="string" calcext:value-type="string">
            <text:p>Altri beni e prodotti sanitari n.a.c.</text:p>
          </table:table-cell>
          <table:table-cell table:style-name="ce32" office:value-type="float" office:value="451.49" calcext:value-type="float">
            <text:p>451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STITUTI RIUNITI SALOTTO E FIORITO </text:p>
          </table:table-cell>
          <table:table-cell table:style-name="ce18" office:value-type="string" calcext:value-type="string">
            <text:p>11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727.27" calcext:value-type="float">
            <text:p>727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OPERA S.R.L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4/10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290" calcext:value-type="float">
            <text:p>29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SSOCIAZIONE SPORTIVA RIVOLI RUGBY 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40399999" calcext:value-type="float">
            <text:p>1040399999</text:p>
          </table:table-cell>
          <table:table-cell table:style-name="ce17" office:value-type="string" calcext:value-type="string">
            <text:p>Trasferimenti correnti a altre imprese</text:p>
          </table:table-cell>
          <table:table-cell table:style-name="ce32" office:value-type="float" office:value="600.57" calcext:value-type="float">
            <text:p>600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R CARTOMATTO DI MURGIA ANDREA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5462.85" calcext:value-type="float">
            <text:p>5.462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CI S.R.L.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540" calcext:value-type="float">
            <text:p>54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ARINO FIORI S.N.C. DI GIORGIO F.LLI &amp;</text:p>
          </table:table-cell>
          <table:table-cell table:style-name="ce18" office:value-type="string" calcext:value-type="string">
            <text:p>22/11/2022</text:p>
          </table:table-cell>
          <table:table-cell table:style-name="ce29" office:value-type="string" calcext:value-type="string">
            <text:p>22/11/2022</text:p>
          </table:table-cell>
          <table:table-cell table:style-name="ce17" office:value-type="float" office:value="1030102009" calcext:value-type="float">
            <text:p>1030102009</text:p>
          </table:table-cell>
          <table:table-cell table:style-name="ce17" office:value-type="string" calcext:value-type="string">
            <text:p>Beni per attivita' di rappresentanza </text:p>
          </table:table-cell>
          <table:table-cell table:style-name="ce32" office:value-type="float" office:value="75" calcext:value-type="float">
            <text:p>7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09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178.1" calcext:value-type="float">
            <text:p>178,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09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80.83" calcext:value-type="float">
            <text:p>80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8" office:value-type="string" calcext:value-type="string">
            <text:p>19/12/2022</text:p>
          </table:table-cell>
          <table:table-cell table:style-name="ce29" office:value-type="string" calcext:value-type="string">
            <text:p>20/12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62760.42" calcext:value-type="float">
            <text:p>62.760,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STIT.POLIGR.E ZECCA DELLO STATO <text:s text:c="2"/>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6001" calcext:value-type="float">
            <text:p>1030216001</text:p>
          </table:table-cell>
          <table:table-cell table:style-name="ce17" office:value-type="string" calcext:value-type="string">
            <text:p>Pubblicazione bandi di gara</text:p>
          </table:table-cell>
          <table:table-cell table:style-name="ce32" office:value-type="float" office:value="969.15" calcext:value-type="float">
            <text:p>96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STIT.POLIGR.E ZECCA DELLO STATO <text:s text:c="2"/>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6001" calcext:value-type="float">
            <text:p>1030216001</text:p>
          </table:table-cell>
          <table:table-cell table:style-name="ce17" office:value-type="string" calcext:value-type="string">
            <text:p>Pubblicazione bandi di gar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URISMOVEST-CONS.PROMOZIONE/SVILUPPO TUR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73.77" calcext:value-type="float">
            <text:p>73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79376.81" calcext:value-type="float">
            <text:p>79.376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LDARINI&amp; ASSOCIATI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4862" calcext:value-type="float">
            <text:p>4.86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80793.45" calcext:value-type="float">
            <text:p>80.793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CI S.R.L.</text:p>
          </table:table-cell>
          <table:table-cell table:style-name="ce18" office:value-type="string" calcext:value-type="string">
            <text:p>21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30" calcext:value-type="float">
            <text:p>3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ARINO FIORI S.N.C. DI GIORGIO F.LLI &amp;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9" calcext:value-type="float">
            <text:p>1030102009</text:p>
          </table:table-cell>
          <table:table-cell table:style-name="ce17" office:value-type="string" calcext:value-type="string">
            <text:p>Beni per attivita' di rappresentanza </text:p>
          </table:table-cell>
          <table:table-cell table:style-name="ce32" office:value-type="float" office:value="95" calcext:value-type="float">
            <text:p>9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XTERISKO INFORMATICA SRL</text:p>
          </table:table-cell>
          <table:table-cell table:style-name="ce18" office:value-type="string" calcext:value-type="string">
            <text:p>13/10/2022</text:p>
          </table:table-cell>
          <table:table-cell table:style-name="ce29" office:value-type="string" calcext:value-type="string">
            <text:p>13/10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1924" calcext:value-type="float">
            <text:p>1.92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40399999" calcext:value-type="float">
            <text:p>1040399999</text:p>
          </table:table-cell>
          <table:table-cell table:style-name="ce17" office:value-type="string" calcext:value-type="string">
            <text:p>Trasferimenti correnti a altre imprese</text:p>
          </table:table-cell>
          <table:table-cell table:style-name="ce32" office:value-type="float" office:value="30156.45" calcext:value-type="float">
            <text:p>30.156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VENANZI E ASSOCIATI S.R.L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250" calcext:value-type="float">
            <text:p>2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8" office:value-type="string" calcext:value-type="string">
            <text:p>21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61952.7" calcext:value-type="float">
            <text:p>61.952,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I.TI.ESSE S.R.L. <text:s text:c="17"/></text:p>
          </table:table-cell>
          <table:table-cell table:style-name="ce18" office:value-type="string" calcext:value-type="string">
            <text:p>21/11/2022</text:p>
          </table:table-cell>
          <table:table-cell table:style-name="ce29" office:value-type="string" calcext:value-type="string">
            <text:p>21/11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350" calcext:value-type="float">
            <text:p>3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B NETWORKS S.R.L</text:p>
          </table:table-cell>
          <table:table-cell table:style-name="ce18" office:value-type="string" calcext:value-type="string">
            <text:p>12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200" calcext:value-type="float">
            <text:p>2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ARINO FIORI S.N.C. DI GIORGIO F.LLI &amp;</text:p>
          </table:table-cell>
          <table:table-cell table:style-name="ce18" office:value-type="string" calcext:value-type="string">
            <text:p>22/11/2022</text:p>
          </table:table-cell>
          <table:table-cell table:style-name="ce29" office:value-type="string" calcext:value-type="string">
            <text:p>22/11/2022</text:p>
          </table:table-cell>
          <table:table-cell table:style-name="ce17" office:value-type="float" office:value="1030102009" calcext:value-type="float">
            <text:p>1030102009</text:p>
          </table:table-cell>
          <table:table-cell table:style-name="ce17" office:value-type="string" calcext:value-type="string">
            <text:p>Beni per attivita' di rappresentanza </text:p>
          </table:table-cell>
          <table:table-cell table:style-name="ce32" office:value-type="float" office:value="785" calcext:value-type="float">
            <text:p>78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DUCAZIONE PROGETTO SCRL <text:s text:c="10"/>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6024.59" calcext:value-type="float">
            <text:p>6.024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UOVA EDILMODERNA DI DELLAVALLE GIUSEPPE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230" calcext:value-type="float">
            <text:p>23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.R. MULTISERVICE S.A.S. DI RUSSO ANTONI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275" calcext:value-type="float">
            <text:p>27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.R. MULTISERVICE S.A.S. DI RUSSO ANTONI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1925" calcext:value-type="float">
            <text:p>1.92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I.A.E. <text:s text:c="26"/>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14.24" calcext:value-type="float">
            <text:p>114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33X3 SNC DI MONEA ANITA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2910.72" calcext:value-type="float">
            <text:p>2.910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ANA MULTISERVICE S.R.L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13003" calcext:value-type="float">
            <text:p>1030213003</text:p>
          </table:table-cell>
          <table:table-cell table:style-name="ce17" office:value-type="string" calcext:value-type="string">
            <text:p>Trasporti, traslochi e facchinaggio</text:p>
          </table:table-cell>
          <table:table-cell table:style-name="ce32" office:value-type="float" office:value="1256.32" calcext:value-type="float">
            <text:p>1.256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ANA MULTISERVICE S.R.L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13003" calcext:value-type="float">
            <text:p>1030213003</text:p>
          </table:table-cell>
          <table:table-cell table:style-name="ce17" office:value-type="string" calcext:value-type="string">
            <text:p>Trasporti, traslochi e facchinaggi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ANA MULTISERVICE S.R.L</text:p>
          </table:table-cell>
          <table:table-cell table:style-name="ce18" office:value-type="string" calcext:value-type="string">
            <text:p>02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750" calcext:value-type="float">
            <text:p>7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ANA MULTISERVICE S.R.L</text:p>
          </table:table-cell>
          <table:table-cell table:style-name="ce18" office:value-type="string" calcext:value-type="string">
            <text:p>02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2600" calcext:value-type="float">
            <text:p>2.6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XTERISKO INFORMATICA SRL</text:p>
          </table:table-cell>
          <table:table-cell table:style-name="ce18" office:value-type="string" calcext:value-type="string">
            <text:p>02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260" calcext:value-type="float">
            <text:p>26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CMED SNC</text:p>
          </table:table-cell>
          <table:table-cell table:style-name="ce18" office:value-type="string" calcext:value-type="string">
            <text:p>21/11/2022</text:p>
          </table:table-cell>
          <table:table-cell table:style-name="ce29" office:value-type="string" calcext:value-type="string">
            <text:p>21/11/2022</text:p>
          </table:table-cell>
          <table:table-cell table:style-name="ce17" office:value-type="float" office:value="1030209011" calcext:value-type="float">
            <text:p>1030209011</text:p>
          </table:table-cell>
          <table:table-cell table:style-name="ce17" office:value-type="string" calcext:value-type="string">
            <text:p>Manutenzione ordinaria e riparazioni di altri beni materiali</text:p>
          </table:table-cell>
          <table:table-cell table:style-name="ce32" office:value-type="float" office:value="3993" calcext:value-type="float">
            <text:p>3.993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IVETTI GRAFICA S.R.L.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16001" calcext:value-type="float">
            <text:p>1030216001</text:p>
          </table:table-cell>
          <table:table-cell table:style-name="ce17" office:value-type="string" calcext:value-type="string">
            <text:p>Pubblicazione bandi di gara</text:p>
          </table:table-cell>
          <table:table-cell table:style-name="ce32" office:value-type="float" office:value="302" calcext:value-type="float">
            <text:p>30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TUDIO TECNICO VEBO2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4322.8" calcext:value-type="float">
            <text:p>4.322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LBERGHINI S.N.C.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150.2" calcext:value-type="float">
            <text:p>150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ANA MULTISERVICE S.R.L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4400.14" calcext:value-type="float">
            <text:p>4.400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2633.72" calcext:value-type="float">
            <text:p>2.633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GRAFICHE E. <text:s/>GASPARI S.R.L.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05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209" calcext:value-type="float">
            <text:p>1.20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LFINO &amp; PARTNERS S.P.A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140" calcext:value-type="float">
            <text:p>14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6.5" calcext:value-type="float">
            <text:p>6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.MET S.R.L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46200" calcext:value-type="float">
            <text:p>46.2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LFINO &amp; PARTNERS S.P.A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140" calcext:value-type="float">
            <text:p>14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TI S.R.L.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9011" calcext:value-type="float">
            <text:p>1030209011</text:p>
          </table:table-cell>
          <table:table-cell table:style-name="ce17" office:value-type="string" calcext:value-type="string">
            <text:p>Manutenzione ordinaria e riparazioni di altri beni materiali</text:p>
          </table:table-cell>
          <table:table-cell table:style-name="ce32" office:value-type="float" office:value="4389" calcext:value-type="float">
            <text:p>4.38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TI S.R.L.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TRANAIDEA S.C.S. IMPRESA SOCIALE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2744" calcext:value-type="float">
            <text:p>12.74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8" office:value-type="string" calcext:value-type="string">
            <text:p>19/12/2022</text:p>
          </table:table-cell>
          <table:table-cell table:style-name="ce29" office:value-type="string" calcext:value-type="string">
            <text:p>20/12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18377.57" calcext:value-type="float">
            <text:p>18.377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8" office:value-type="string" calcext:value-type="string">
            <text:p>19/12/2022</text:p>
          </table:table-cell>
          <table:table-cell table:style-name="ce29" office:value-type="string" calcext:value-type="string">
            <text:p>20/12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8" office:value-type="string" calcext:value-type="string">
            <text:p>19/12/2022</text:p>
          </table:table-cell>
          <table:table-cell table:style-name="ce29" office:value-type="string" calcext:value-type="string">
            <text:p>20/12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8" office:value-type="string" calcext:value-type="string">
            <text:p>19/12/2022</text:p>
          </table:table-cell>
          <table:table-cell table:style-name="ce29" office:value-type="string" calcext:value-type="string">
            <text:p>20/12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633.07" calcext:value-type="float">
            <text:p>633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33X3 SNC DI MONEA ANITA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7152.44" calcext:value-type="float">
            <text:p>17.15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EDILABOR SC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18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2300" calcext:value-type="float">
            <text:p>2.3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TRANAIDEA S.C.S. IMPRESA SOCIALE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2434.1" calcext:value-type="float">
            <text:p>12.434,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TRANAIDEA S.C.S. IMPRESA SOCIALE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2509.98" calcext:value-type="float">
            <text:p>12.509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ROJECT AUTOMATION S.P.A.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32" office:value-type="float" office:value="3111.11" calcext:value-type="float">
            <text:p>3.111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ROJECT AUTOMATION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32" office:value-type="float" office:value="3111.11" calcext:value-type="float">
            <text:p>3.111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8" office:value-type="string" calcext:value-type="string">
            <text:p>30/09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1290.24" calcext:value-type="float">
            <text:p>1.290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CO ANTINFORTUNISTICA SAS-LUCIDO &amp;C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47.54" calcext:value-type="float">
            <text:p>47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LA MATTINA ANGELO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66.39" calcext:value-type="float">
            <text:p>66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LASS PUBBLICITA' SPA <text:s text:c="13"/>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6001" calcext:value-type="float">
            <text:p>1030216001</text:p>
          </table:table-cell>
          <table:table-cell table:style-name="ce17" office:value-type="string" calcext:value-type="string">
            <text:p>Pubblicazione bandi di gara</text:p>
          </table:table-cell>
          <table:table-cell table:style-name="ce32" office:value-type="float" office:value="200" calcext:value-type="float">
            <text:p>2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GAF EDIZIONI SRL <text:s text:c="17"/>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21.75" calcext:value-type="float">
            <text:p>21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E.A.R.T. S.R.L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30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27.7" calcext:value-type="float">
            <text:p>27,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.E.A.R.T. S.R.L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30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05.74" calcext:value-type="float">
            <text:p>105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DIT GROUP S.R.L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584.2" calcext:value-type="float">
            <text:p>1.584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FORMEL S.R.L. <text:s text:c="21"/>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15/12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3502" calcext:value-type="float">
            <text:p>3.50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24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33.6" calcext:value-type="float">
            <text:p>33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24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43.5" calcext:value-type="float">
            <text:p>43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24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33.6" calcext:value-type="float">
            <text:p>33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29219.53" calcext:value-type="float">
            <text:p>29.219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6729.66" calcext:value-type="float">
            <text:p>6.729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60527.35" calcext:value-type="float">
            <text:p>60.527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2374.81" calcext:value-type="float">
            <text:p>2.374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170677.76" calcext:value-type="float">
            <text:p>170.677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74544.79" calcext:value-type="float">
            <text:p>74.544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32" office:value-type="float" office:value="7089.36" calcext:value-type="float">
            <text:p>7.089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15187.19" calcext:value-type="float">
            <text:p>15.187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4138.81" calcext:value-type="float">
            <text:p>4.138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3849.18" calcext:value-type="float">
            <text:p>3.849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5072.61" calcext:value-type="float">
            <text:p>5.072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3612.23" calcext:value-type="float">
            <text:p>3.612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9222.99" calcext:value-type="float">
            <text:p>19.222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3087.8" calcext:value-type="float">
            <text:p>3.087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377.27" calcext:value-type="float">
            <text:p>377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64.54" calcext:value-type="float">
            <text:p>64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86.19" calcext:value-type="float">
            <text:p>186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.I.T. SRL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020.55" calcext:value-type="float">
            <text:p>1.020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.I.T. SRL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61.05" calcext:value-type="float">
            <text:p>61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449.87" calcext:value-type="float">
            <text:p>449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880.8" calcext:value-type="float">
            <text:p>880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95.68" calcext:value-type="float">
            <text:p>95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90.45" calcext:value-type="float">
            <text:p>90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392.38" calcext:value-type="float">
            <text:p>392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13.18" calcext:value-type="float">
            <text:p>113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12.58" calcext:value-type="float">
            <text:p>112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04.78" calcext:value-type="float">
            <text:p>104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25.41" calcext:value-type="float">
            <text:p>125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91.82" calcext:value-type="float">
            <text:p>91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456.2" calcext:value-type="float">
            <text:p>456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271.8" calcext:value-type="float">
            <text:p>271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215.79" calcext:value-type="float">
            <text:p>215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968.77" calcext:value-type="float">
            <text:p>968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81.61" calcext:value-type="float">
            <text:p>181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82.29" calcext:value-type="float">
            <text:p>82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201.35" calcext:value-type="float">
            <text:p>201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22.73" calcext:value-type="float">
            <text:p>122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377.01" calcext:value-type="float">
            <text:p>377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501.28" calcext:value-type="float">
            <text:p>50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428.13" calcext:value-type="float">
            <text:p>428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92.43" calcext:value-type="float">
            <text:p>92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27.09" calcext:value-type="float">
            <text:p>127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93.87" calcext:value-type="float">
            <text:p>93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09.68" calcext:value-type="float">
            <text:p>109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412.54" calcext:value-type="float">
            <text:p>412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910.39" calcext:value-type="float">
            <text:p>1.910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14.13" calcext:value-type="float">
            <text:p>114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90.93" calcext:value-type="float">
            <text:p>190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75.81" calcext:value-type="float">
            <text:p>175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54.02" calcext:value-type="float">
            <text:p>154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207.49" calcext:value-type="float">
            <text:p>207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59.64" calcext:value-type="float">
            <text:p>59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65.06" calcext:value-type="float">
            <text:p>165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45.71" calcext:value-type="float">
            <text:p>145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1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427.83" calcext:value-type="float">
            <text:p>427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RMINAL VIDEO ITALIA</text:p>
          </table:table-cell>
          <table:table-cell table:style-name="ce18" office:value-type="string" calcext:value-type="string">
            <text:p>23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146.04" calcext:value-type="float">
            <text:p>146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4 EMME SERVICE S.P.A.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2220" calcext:value-type="float">
            <text:p>2.2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.R. MULTISERVICE S.A.S. DI RUSSO ANTONI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1089" calcext:value-type="float">
            <text:p>1.08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95" calcext:value-type="float">
            <text:p>9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32" office:value-type="float" office:value="6360" calcext:value-type="float">
            <text:p>6.36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32" office:value-type="float" office:value="10197.5" calcext:value-type="float">
            <text:p>10.197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32" office:value-type="float" office:value="1800" calcext:value-type="float">
            <text:p>1.8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32" office:value-type="float" office:value="20158.96" calcext:value-type="float">
            <text:p>20.15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32" office:value-type="float" office:value="600" calcext:value-type="float">
            <text:p>6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32" office:value-type="float" office:value="1045" calcext:value-type="float">
            <text:p>1.04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95" calcext:value-type="float">
            <text:p>9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650" calcext:value-type="float">
            <text:p>6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425" calcext:value-type="float">
            <text:p>42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NOMODIDATTICA S.R.L.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15/12/2022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32" office:value-type="float" office:value="172" calcext:value-type="float">
            <text:p>17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OC EDUCATIONAL SOCIETA' COOP. SOCIALE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1116" calcext:value-type="float">
            <text:p>1.11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LINICA CROCE BLU S.A.S. <text:s text:c="10"/>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9/11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3190.44" calcext:value-type="float">
            <text:p>3.190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LINICA CROCE BLU S.A.S. <text:s text:c="10"/>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9/11/2022</text:p>
          </table:table-cell>
          <table:table-cell table:style-name="ce17" office:value-type="float" office:value="1030215011" calcext:value-type="float">
            <text:p>1030215011</text:p>
          </table:table-cell>
          <table:table-cell table:style-name="ce17" office:value-type="string" calcext:value-type="string">
            <text:p>Contratti di servizio per la lotta al randagismo 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79" calcext:value-type="float">
            <text:p>7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4611.71" calcext:value-type="float">
            <text:p>14.611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VALSECCHI CANCELLERIA S.R.L.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480.6" calcext:value-type="float">
            <text:p>480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VALSECCHI CANCELLERIA S.R.L.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ELLERITI <text:s/>ANDRE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19880.28" calcext:value-type="float">
            <text:p>19.880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ELLERITI <text:s/>ANDRE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99009" calcext:value-type="float">
            <text:p>1030299009</text:p>
          </table:table-cell>
          <table:table-cell table:style-name="ce17" office:value-type="string" calcext:value-type="string">
            <text:p>Acquisto di sevizi per verde e arredo urban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ELLERITI <text:s/>ANDREA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99009" calcext:value-type="float">
            <text:p>1030299009</text:p>
          </table:table-cell>
          <table:table-cell table:style-name="ce17" office:value-type="string" calcext:value-type="string">
            <text:p>Acquisto di sevizi per verde e arredo urban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ANASSI LIBRERIE SRL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2910.72" calcext:value-type="float">
            <text:p>2.910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LL IN 1 SRLS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850" calcext:value-type="float">
            <text:p>8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URDOCCA <text:s/>ANGELO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6287.82" calcext:value-type="float">
            <text:p>16.287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ARTINO <text:s/>GIOVANNI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11006" calcext:value-type="float">
            <text:p>1030211006</text:p>
          </table:table-cell>
          <table:table-cell table:style-name="ce17" office:value-type="string" calcext:value-type="string">
            <text:p>Patrocinio legale</text:p>
          </table:table-cell>
          <table:table-cell table:style-name="ce32" office:value-type="float" office:value="751.15" calcext:value-type="float">
            <text:p>751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LL IN 1 SRLS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1156" calcext:value-type="float">
            <text:p>1.15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LL IN 1 SRLS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368" calcext:value-type="float">
            <text:p>36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ISANI <text:s/>VINCENZO CARBURATORI - IMPIANTI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258.2" calcext:value-type="float">
            <text:p>258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RICICLO S.C.S.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4717.35" calcext:value-type="float">
            <text:p>4.717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NSORZIO A.A.T.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5003" calcext:value-type="float">
            <text:p>1030215003</text:p>
          </table:table-cell>
          <table:table-cell table:style-name="ce17" office:value-type="string" calcext:value-type="string">
            <text:p>Contratti di servizio per il trasporto di disabili e anziani</text:p>
          </table:table-cell>
          <table:table-cell table:style-name="ce32" office:value-type="float" office:value="12320" calcext:value-type="float">
            <text:p>12.3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94" calcext:value-type="float">
            <text:p>9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GENZIA EDITORIALE CONTI S.N.C.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5154.09" calcext:value-type="float">
            <text:p>5.154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21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63" calcext:value-type="float">
            <text:p>63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66" calcext:value-type="float">
            <text:p>6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21/11/2022</text:p>
          </table:table-cell>
          <table:table-cell table:style-name="ce29" office:value-type="string" calcext:value-type="string">
            <text:p>21/11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66" calcext:value-type="float">
            <text:p>6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8" office:value-type="string" calcext:value-type="string">
            <text:p>15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32" office:value-type="float" office:value="63" calcext:value-type="float">
            <text:p>63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SSMANN SERVICE S.R.L.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13006" calcext:value-type="float">
            <text:p>1030213006</text:p>
          </table:table-cell>
          <table:table-cell table:style-name="ce17" office:value-type="string" calcext:value-type="string">
            <text:p>Rimozione e smaltimento di rifiuti tossico-nocivi e di altri materiali</text:p>
          </table:table-cell>
          <table:table-cell table:style-name="ce32" office:value-type="float" office:value="2009" calcext:value-type="float">
            <text:p>2.00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SSMANN SERVICE S.R.L.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13006" calcext:value-type="float">
            <text:p>1030213006</text:p>
          </table:table-cell>
          <table:table-cell table:style-name="ce17" office:value-type="string" calcext:value-type="string">
            <text:p>Rimozione e smaltimento di rifiuti tossico-nocivi e di altri materiali</text:p>
          </table:table-cell>
          <table:table-cell table:style-name="ce32" office:value-type="float" office:value="2387.9" calcext:value-type="float">
            <text:p>2.387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SSMANN SERVICE S.R.L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13006" calcext:value-type="float">
            <text:p>1030213006</text:p>
          </table:table-cell>
          <table:table-cell table:style-name="ce17" office:value-type="string" calcext:value-type="string">
            <text:p>Rimozione e smaltimento di rifiuti tossico-nocivi e di altri materiali</text:p>
          </table:table-cell>
          <table:table-cell table:style-name="ce32" office:value-type="float" office:value="1919" calcext:value-type="float">
            <text:p>1.91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SSMANN SERVICE S.R.L.</text:p>
          </table:table-cell>
          <table:table-cell table:style-name="ce18" office:value-type="string" calcext:value-type="string">
            <text:p>23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13006" calcext:value-type="float">
            <text:p>1030213006</text:p>
          </table:table-cell>
          <table:table-cell table:style-name="ce17" office:value-type="string" calcext:value-type="string">
            <text:p>Rimozione e smaltimento di rifiuti tossico-nocivi e di altri materiali</text:p>
          </table:table-cell>
          <table:table-cell table:style-name="ce32" office:value-type="float" office:value="1886.4" calcext:value-type="float">
            <text:p>1.886,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SSMANN SERVICE S.R.L.</text:p>
          </table:table-cell>
          <table:table-cell table:style-name="ce18" office:value-type="string" calcext:value-type="string">
            <text:p>23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13006" calcext:value-type="float">
            <text:p>1030213006</text:p>
          </table:table-cell>
          <table:table-cell table:style-name="ce17" office:value-type="string" calcext:value-type="string">
            <text:p>Rimozione e smaltimento di rifiuti tossico-nocivi e di altri material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USSMANN SERVICE S.R.L.</text:p>
          </table:table-cell>
          <table:table-cell table:style-name="ce18" office:value-type="string" calcext:value-type="string">
            <text:p>23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13006" calcext:value-type="float">
            <text:p>1030213006</text:p>
          </table:table-cell>
          <table:table-cell table:style-name="ce17" office:value-type="string" calcext:value-type="string">
            <text:p>Rimozione e smaltimento di rifiuti tossico-nocivi e di altri materiali</text:p>
          </table:table-cell>
          <table:table-cell table:style-name="ce32" office:value-type="float" office:value="1769" calcext:value-type="float">
            <text:p>1.76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ANASSI LIBRERIE SRL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4950.3" calcext:value-type="float">
            <text:p>4.950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4829.74" calcext:value-type="float">
            <text:p>4.829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URODIGIT S.R.L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330" calcext:value-type="float">
            <text:p>33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RAT 2000 RICAMBI SRL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39.56" calcext:value-type="float">
            <text:p>39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RICICLO S.C.S.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4717.35" calcext:value-type="float">
            <text:p>4.717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CULTURE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7214.42" calcext:value-type="float">
            <text:p>17.214,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CULTURE</text:p>
          </table:table-cell>
          <table:table-cell table:style-name="ce18" office:value-type="string" calcext:value-type="string">
            <text:p>23/11/2022</text:p>
          </table:table-cell>
          <table:table-cell table:style-name="ce29" office:value-type="string" calcext:value-type="string">
            <text:p>25/11/2022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32" office:value-type="float" office:value="1742.12" calcext:value-type="float">
            <text:p>1.742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.A.T. AZIENDA AUTONOLEGGIO TORINO CONSO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5003" calcext:value-type="float">
            <text:p>1030215003</text:p>
          </table:table-cell>
          <table:table-cell table:style-name="ce17" office:value-type="string" calcext:value-type="string">
            <text:p>Contratti di servizio per il trasporto di disabili e anziani</text:p>
          </table:table-cell>
          <table:table-cell table:style-name="ce32" office:value-type="float" office:value="16170" calcext:value-type="float">
            <text:p>16.17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AL PIAZ <text:s/>FRANCESCO</text:p>
          </table:table-cell>
          <table:table-cell table:style-name="ce18" office:value-type="string" calcext:value-type="string">
            <text:p>29/11/2022</text:p>
          </table:table-cell>
          <table:table-cell table:style-name="ce29" office:value-type="string" calcext:value-type="string">
            <text:p>29/11/2022</text:p>
          </table:table-cell>
          <table:table-cell table:style-name="ce17" office:value-type="float" office:value="1030211006" calcext:value-type="float">
            <text:p>1030211006</text:p>
          </table:table-cell>
          <table:table-cell table:style-name="ce17" office:value-type="string" calcext:value-type="string">
            <text:p>Patrocinio legale</text:p>
          </table:table-cell>
          <table:table-cell table:style-name="ce32" office:value-type="float" office:value="1459.12" calcext:value-type="float">
            <text:p>1.459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32" office:value-type="float" office:value="134.28" calcext:value-type="float">
            <text:p>134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RETE <text:s/>GIOVANNI</text:p>
          </table:table-cell>
          <table:table-cell table:style-name="ce18" office:value-type="string" calcext:value-type="string">
            <text:p>07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6121.96" calcext:value-type="float">
            <text:p>6.121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32" office:value-type="float" office:value="1497.15" calcext:value-type="float">
            <text:p>1.497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RICICLO S.C.S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4717.35" calcext:value-type="float">
            <text:p>4.717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DODO SERVICE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19/10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6142.8" calcext:value-type="float">
            <text:p>6.142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style-name="ce18" office:value-type="string" calcext:value-type="string">
            <text:p>01/12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18001" calcext:value-type="float">
            <text:p>1030218001</text:p>
          </table:table-cell>
          <table:table-cell table:style-name="ce17" office:value-type="string" calcext:value-type="string">
            <text:p>Spese per accertamenti sanitari resi necessari dall'attivita' lavorativa</text:p>
          </table:table-cell>
          <table:table-cell table:style-name="ce32" office:value-type="float" office:value="304.7" calcext:value-type="float">
            <text:p>304,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4.22" calcext:value-type="float">
            <text:p>34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06.01" calcext:value-type="float">
            <text:p>206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147.5" calcext:value-type="float">
            <text:p>147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96.22" calcext:value-type="float">
            <text:p>96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06.49" calcext:value-type="float">
            <text:p>306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258.83" calcext:value-type="float">
            <text:p>258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98.49" calcext:value-type="float">
            <text:p>398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8" office:value-type="string" calcext:value-type="string">
            <text:p>07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387.35" calcext:value-type="float">
            <text:p>387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GIANFORT SRL</text:p>
          </table:table-cell>
          <table:table-cell table:style-name="ce18" office:value-type="string" calcext:value-type="string">
            <text:p>14/11/2022</text:p>
          </table:table-cell>
          <table:table-cell table:style-name="ce29" office:value-type="string" calcext:value-type="string">
            <text:p>15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028" calcext:value-type="float">
            <text:p>1.02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16" calcext:value-type="float">
            <text:p>41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42" calcext:value-type="float">
            <text:p>34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0" calcext:value-type="float">
            <text:p>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9836.89" calcext:value-type="float">
            <text:p>19.83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16" calcext:value-type="float">
            <text:p>41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42" calcext:value-type="float">
            <text:p>34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9825.79" calcext:value-type="float">
            <text:p>19.825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0" calcext:value-type="float">
            <text:p>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15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32" office:value-type="float" office:value="5432.81" calcext:value-type="float">
            <text:p>5.432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28021.88" calcext:value-type="float">
            <text:p>28.021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2027.98" calcext:value-type="float">
            <text:p>2.027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style-name="ce18" office:value-type="string" calcext:value-type="string">
            <text:p>20/10/2022</text:p>
          </table:table-cell>
          <table:table-cell table:style-name="ce29" office:value-type="string" calcext:value-type="string">
            <text:p>24/10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1857.58" calcext:value-type="float">
            <text:p>1.857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EDITORIALI DI CANTAMESSA CARLO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32" office:value-type="float" office:value="4050" calcext:value-type="float">
            <text:p>4.0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32" office:value-type="float" office:value="100" calcext:value-type="float">
            <text:p>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32" office:value-type="float" office:value="120" calcext:value-type="float">
            <text:p>1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17/10/2022</text:p>
          </table:table-cell>
          <table:table-cell table:style-name="ce29" office:value-type="string" calcext:value-type="string">
            <text:p>18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629" calcext:value-type="float">
            <text:p>62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C FORNITURE SRL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91.79" calcext:value-type="float">
            <text:p>191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C FORNITURE SRL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36.03" calcext:value-type="float">
            <text:p>136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style-name="ce18" office:value-type="string" calcext:value-type="string">
            <text:p>13/10/2022</text:p>
          </table:table-cell>
          <table:table-cell table:style-name="ce29" office:value-type="string" calcext:value-type="string">
            <text:p>13/10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1528" calcext:value-type="float">
            <text:p>1.52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RAT 2000 RICAMBI SRL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30/11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336.31" calcext:value-type="float">
            <text:p>336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RAT 2000 RICAMBI SRL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30/11/2022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YBLOS S.A.S. DI PREGNOLATO CRISTINA</text:p>
          </table:table-cell>
          <table:table-cell table:style-name="ce18" office:value-type="string" calcext:value-type="string">
            <text:p>13/10/2022</text:p>
          </table:table-cell>
          <table:table-cell table:style-name="ce29" office:value-type="string" calcext:value-type="string">
            <text:p>13/10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2910.72" calcext:value-type="float">
            <text:p>2.910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RICICLO S.C.S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4717.35" calcext:value-type="float">
            <text:p>4.717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NGOVERS SNC DI DELLAFERRERA FEDERICO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32" office:value-type="float" office:value="18940" calcext:value-type="float">
            <text:p>18.94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28021.88" calcext:value-type="float">
            <text:p>28.021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2027.98" calcext:value-type="float">
            <text:p>2.027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style-name="ce18" office:value-type="string" calcext:value-type="string">
            <text:p>05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1857.58" calcext:value-type="float">
            <text:p>1.857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RROZZERIA SCHIAFONE N. &amp; C.-SNC <text:s/>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6493.46" calcext:value-type="float">
            <text:p>6.49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DODO SERVICE</text:p>
          </table:table-cell>
          <table:table-cell table:style-name="ce18" office:value-type="string" calcext:value-type="string">
            <text:p>06/12/2022</text:p>
          </table:table-cell>
          <table:table-cell table:style-name="ce29" office:value-type="string" calcext:value-type="string">
            <text:p>06/12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6142.8" calcext:value-type="float">
            <text:p>6.142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418" calcext:value-type="float">
            <text:p>41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RICICLO S.C.S.</text:p>
          </table:table-cell>
          <table:table-cell table:style-name="ce18" office:value-type="string" calcext:value-type="string">
            <text:p>23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4717.35" calcext:value-type="float">
            <text:p>4.717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28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80" calcext:value-type="float">
            <text:p>1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28/11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20" calcext:value-type="float">
            <text:p>1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1/12/2022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32" office:value-type="float" office:value="100" calcext:value-type="float">
            <text:p>1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ARROZZERIA SCHIAFONE N. &amp; C.-SNC <text:s/></text:p>
          </table:table-cell>
          <table:table-cell table:style-name="ce18" office:value-type="string" calcext:value-type="string">
            <text:p>29/11/2022</text:p>
          </table:table-cell>
          <table:table-cell table:style-name="ce29" office:value-type="string" calcext:value-type="string">
            <text:p>29/11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52620.63" calcext:value-type="float">
            <text:p>52.620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58491.57" calcext:value-type="float">
            <text:p>58.491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VALSUSA LEGNAMI S.A.S. <text:s text:c="12"/></text:p>
          </table:table-cell>
          <table:table-cell table:style-name="ce18" office:value-type="string" calcext:value-type="string">
            <text:p>24/11/2022</text:p>
          </table:table-cell>
          <table:table-cell table:style-name="ce29" office:value-type="string" calcext:value-type="string">
            <text:p>30/11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3225" calcext:value-type="float">
            <text:p>3.22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AINERI SERVICE SAS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09005" calcext:value-type="float">
            <text:p>1030209005</text:p>
          </table:table-cell>
          <table:table-cell table:style-name="ce17" office:value-type="string" calcext:value-type="string">
            <text:p>Manutenzione ordinaria e riparazioni di attrezzature</text:p>
          </table:table-cell>
          <table:table-cell table:style-name="ce32" office:value-type="float" office:value="455" calcext:value-type="float">
            <text:p>45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32" office:value-type="float" office:value="434601.54" calcext:value-type="float">
            <text:p>434.601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32" office:value-type="float" office:value="120" calcext:value-type="float">
            <text:p>1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80" calcext:value-type="float">
            <text:p>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32" office:value-type="float" office:value="120" calcext:value-type="float">
            <text:p>1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8" office:value-type="string" calcext:value-type="string">
            <text:p>20/12/2022</text:p>
          </table:table-cell>
          <table:table-cell table:style-name="ce29" office:value-type="string" calcext:value-type="string">
            <text:p>21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209" calcext:value-type="float">
            <text:p>20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SI PIEMONTE <text:s text:c="22"/></text:p>
          </table:table-cell>
          <table:table-cell table:style-name="ce18" office:value-type="string" calcext:value-type="string">
            <text:p>21/11/2022</text:p>
          </table:table-cell>
          <table:table-cell table:style-name="ce29" office:value-type="string" calcext:value-type="string">
            <text:p>07/12/2022</text:p>
          </table:table-cell>
          <table:table-cell table:style-name="ce17" office:value-type="float" office:value="1030219005" calcext:value-type="float">
            <text:p>1030219005</text:p>
          </table:table-cell>
          <table:table-cell table:style-name="ce17" office:value-type="string" calcext:value-type="string">
            <text:p>Servizi per i sistemi e relativa manutenzione</text:p>
          </table:table-cell>
          <table:table-cell table:style-name="ce32" office:value-type="float" office:value="3701.8" calcext:value-type="float">
            <text:p>3.701,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03/10/2022</text:p>
          </table:table-cell>
          <table:table-cell table:style-name="ce29" office:value-type="string" calcext:value-type="string">
            <text:p>28/11/2022</text:p>
          </table:table-cell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32" office:value-type="float" office:value="434601.54" calcext:value-type="float">
            <text:p>434.601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1292.82" calcext:value-type="float">
            <text:p>1.292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82502.17" calcext:value-type="float">
            <text:p>82.502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13.6" calcext:value-type="float">
            <text:p>13,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OSTEPAY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32" office:value-type="float" office:value="198" calcext:value-type="float">
            <text:p>19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REATIVE ZONE DI ADRIANO BENETTI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32" office:value-type="float" office:value="200" calcext:value-type="float">
            <text:p>2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CI S.R.L.</text:p>
          </table:table-cell>
          <table:table-cell table:style-name="ce18" office:value-type="string" calcext:value-type="string">
            <text:p>15/07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60" calcext:value-type="float">
            <text:p>6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8.55" calcext:value-type="float">
            <text:p>8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YBLOS S.A.S. DI PREGNOLATO CRISTINA</text:p>
          </table:table-cell>
          <table:table-cell table:style-name="ce18" office:value-type="string" calcext:value-type="string">
            <text:p>30/11/2022</text:p>
          </table:table-cell>
          <table:table-cell table:style-name="ce29" office:value-type="string" calcext:value-type="string">
            <text:p>19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996.05" calcext:value-type="float">
            <text:p>1.996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56551.77" calcext:value-type="float">
            <text:p>56.551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YBLOS S.A.S. DI PREGNOLATO CRISTINA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500" calcext:value-type="float">
            <text:p>5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32" office:value-type="float" office:value="434601.54" calcext:value-type="float">
            <text:p>434.601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PARADIGMA S.C.S. 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336" calcext:value-type="float">
            <text:p>33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71283.82" calcext:value-type="float">
            <text:p>71.283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32" office:value-type="float" office:value="50563.04" calcext:value-type="float">
            <text:p>50.563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17.7" calcext:value-type="float">
            <text:p>17,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NTERIO &amp; CO. SRL</text:p>
          </table:table-cell>
          <table:table-cell table:style-name="ce18" office:value-type="string" calcext:value-type="string">
            <text:p>21/11/2022</text:p>
          </table:table-cell>
          <table:table-cell table:style-name="ce29" office:value-type="string" calcext:value-type="string">
            <text:p>21/11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22025.9" calcext:value-type="float">
            <text:p>22.025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ENTRO STUDI ENTI LOCALI</text:p>
          </table:table-cell>
          <table:table-cell table:style-name="ce18" office:value-type="string" calcext:value-type="string">
            <text:p>11/11/2022</text:p>
          </table:table-cell>
          <table:table-cell table:style-name="ce29" office:value-type="string" calcext:value-type="string">
            <text:p>11/11/2022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32" office:value-type="float" office:value="950" calcext:value-type="float">
            <text:p>9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CHOS EDIZIONI DI RONCO MARCO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493.5" calcext:value-type="float">
            <text:p>493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32" office:value-type="float" office:value="53.3" calcext:value-type="float">
            <text:p>53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2/2022</text:p>
          </table:table-cell>
          <table:table-cell table:style-name="ce29" office:value-type="string" calcext:value-type="string">
            <text:p>02/12/2022</text:p>
          </table:table-cell>
          <table:table-cell table:style-name="ce17" office:value-type="float" office:value="1030102006" calcext:value-type="float">
            <text:p>1030102006</text:p>
          </table:table-cell>
          <table:table-cell table:style-name="ce17" office:value-type="string" calcext:value-type="string">
            <text:p>Materiale informatico</text:p>
          </table:table-cell>
          <table:table-cell table:style-name="ce32" office:value-type="float" office:value="7500" calcext:value-type="float">
            <text:p>7.5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CI S.R.L.</text:p>
          </table:table-cell>
          <table:table-cell table:style-name="ce18" office:value-type="string" calcext:value-type="string">
            <text:p>15/07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300" calcext:value-type="float">
            <text:p>3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ZONA OVEST DI TORINO S.R.L. <text:s text:c="7"/></text:p>
          </table:table-cell>
          <table:table-cell table:style-name="ce18" office:value-type="string" calcext:value-type="string">
            <text:p>30/09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17290" calcext:value-type="float">
            <text:p>17.29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11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9.9" calcext:value-type="float">
            <text:p>169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00.56" calcext:value-type="float">
            <text:p>1.600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26.47" calcext:value-type="float">
            <text:p>226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051.72" calcext:value-type="float">
            <text:p>2.051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FACILITA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11006" calcext:value-type="float">
            <text:p>1030211006</text:p>
          </table:table-cell>
          <table:table-cell table:style-name="ce17" office:value-type="string" calcext:value-type="string">
            <text:p>Patrocinio legale</text:p>
          </table:table-cell>
          <table:table-cell table:style-name="ce32" office:value-type="float" office:value="40" calcext:value-type="float">
            <text:p>4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LA CASALINDA S.R.L. <text:s text:c="15"/>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99004" calcext:value-type="float">
            <text:p>1030299004</text:p>
          </table:table-cell>
          <table:table-cell table:style-name="ce17" office:value-type="string" calcext:value-type="string">
            <text:p>Altre spese per consultazioni elettorali dell'ente</text:p>
          </table:table-cell>
          <table:table-cell table:style-name="ce32" office:value-type="float" office:value="319.88" calcext:value-type="float">
            <text:p>319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STRUZIONI ARMANDO CAMERLO S.R.L</text:p>
          </table:table-cell>
          <table:table-cell table:style-name="ce18" office:value-type="string" calcext:value-type="string">
            <text:p>18/10/2022</text:p>
          </table:table-cell>
          <table:table-cell table:style-name="ce29" office:value-type="string" calcext:value-type="string">
            <text:p>19/10/2022</text:p>
          </table:table-cell>
          <table:table-cell table:style-name="ce17" office:value-type="float" office:value="1030207001" calcext:value-type="float">
            <text:p>1030207001</text:p>
          </table:table-cell>
          <table:table-cell table:style-name="ce17" office:value-type="string" calcext:value-type="string">
            <text:p>Locazione di beni immobili</text:p>
          </table:table-cell>
          <table:table-cell table:style-name="ce32" office:value-type="float" office:value="21250" calcext:value-type="float">
            <text:p>21.2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8" office:value-type="string" calcext:value-type="string">
            <text:p>30/09/2022</text:p>
          </table:table-cell>
          <table:table-cell table:style-name="ce29" office:value-type="string" calcext:value-type="string">
            <text:p>03/10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3498.25" calcext:value-type="float">
            <text:p>3.498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14692.65" calcext:value-type="float">
            <text:p>14.692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6/11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14062.97" calcext:value-type="float">
            <text:p>14.062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8" office:value-type="string" calcext:value-type="string">
            <text:p>16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1199.4" calcext:value-type="float">
            <text:p>1.199,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8" office:value-type="string" calcext:value-type="string">
            <text:p>19/12/2022</text:p>
          </table:table-cell>
          <table:table-cell table:style-name="ce29" office:value-type="string" calcext:value-type="string">
            <text:p>20/12/2022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32" office:value-type="float" office:value="1259.37" calcext:value-type="float">
            <text:p>1.259,3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ANDIERE DI CENTRO FORNITURE SNC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5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35" calcext:value-type="float">
            <text:p>13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259174.21" calcext:value-type="float">
            <text:p>259.174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63092.7" calcext:value-type="float">
            <text:p>63.092,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7420.93" calcext:value-type="float">
            <text:p>17.420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6173.89" calcext:value-type="float">
            <text:p>16.173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4607.54" calcext:value-type="float">
            <text:p>14.607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1530.34" calcext:value-type="float">
            <text:p>11.530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5827.9" calcext:value-type="float">
            <text:p>5.827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3431.2" calcext:value-type="float">
            <text:p>3.431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991.69" calcext:value-type="float">
            <text:p>1.991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423.98" calcext:value-type="float">
            <text:p>1.423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294.39" calcext:value-type="float">
            <text:p>294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293.51" calcext:value-type="float">
            <text:p>293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8" office:value-type="string" calcext:value-type="string">
            <text:p>10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147.2" calcext:value-type="float">
            <text:p>147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8081 DESIGN DI CORAGLIA SERGIO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07/10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1950" calcext:value-type="float">
            <text:p>1.9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70.92" calcext:value-type="float">
            <text:p>170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10/10/2022</text:p>
          </table:table-cell>
          <table:table-cell table:style-name="ce29" office:value-type="string" calcext:value-type="string">
            <text:p>10/10/2022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32" office:value-type="float" office:value="780" calcext:value-type="float">
            <text:p>7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72.5" calcext:value-type="float">
            <text:p>172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46.68" calcext:value-type="float">
            <text:p>146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80.99" calcext:value-type="float">
            <text:p>80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3.89" calcext:value-type="float">
            <text:p>63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5.58" calcext:value-type="float">
            <text:p>55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9.98" calcext:value-type="float">
            <text:p>69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76.14" calcext:value-type="float">
            <text:p>276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500" calcext:value-type="float">
            <text:p>6.5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16.66" calcext:value-type="float">
            <text:p>716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1.3" calcext:value-type="float">
            <text:p>101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0.11" calcext:value-type="float">
            <text:p>20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9.21" calcext:value-type="float">
            <text:p>39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42" calcext:value-type="float">
            <text:p>44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9.78" calcext:value-type="float">
            <text:p>19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0" calcext:value-type="float">
            <text:p>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75.68" calcext:value-type="float">
            <text:p>575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2.62" calcext:value-type="float">
            <text:p>62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01.57" calcext:value-type="float">
            <text:p>201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3.14" calcext:value-type="float">
            <text:p>63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2.44" calcext:value-type="float">
            <text:p>7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96" calcext:value-type="float">
            <text:p>61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3.5" calcext:value-type="float">
            <text:p>33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15.24" calcext:value-type="float">
            <text:p>315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28" calcext:value-type="float">
            <text:p>22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57.32" calcext:value-type="float">
            <text:p>257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46.66" calcext:value-type="float">
            <text:p>246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1.24" calcext:value-type="float">
            <text:p>71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80" calcext:value-type="float">
            <text:p>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2.18" calcext:value-type="float">
            <text:p>102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82.48" calcext:value-type="float">
            <text:p>82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9.98" calcext:value-type="float">
            <text:p>69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43" calcext:value-type="float">
            <text:p>143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051" calcext:value-type="float">
            <text:p>2.051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3.32" calcext:value-type="float">
            <text:p>63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0" calcext:value-type="float">
            <text:p>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2.25" calcext:value-type="float">
            <text:p>6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9/11/2022</text:p>
          </table:table-cell>
          <table:table-cell table:style-name="ce29" office:value-type="string" calcext:value-type="string">
            <text:p>10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80" calcext:value-type="float">
            <text:p>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05" calcext:value-type="float">
            <text:p>40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2.02" calcext:value-type="float">
            <text:p>72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0" calcext:value-type="float">
            <text:p>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11.32" calcext:value-type="float">
            <text:p>211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92.64" calcext:value-type="float">
            <text:p>292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9.82" calcext:value-type="float">
            <text:p>59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80" calcext:value-type="float">
            <text:p>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2.18" calcext:value-type="float">
            <text:p>102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5.01" calcext:value-type="float">
            <text:p>65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76.14" calcext:value-type="float">
            <text:p>276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72.5" calcext:value-type="float">
            <text:p>172,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0.03" calcext:value-type="float">
            <text:p>20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9.98" calcext:value-type="float">
            <text:p>69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15.24" calcext:value-type="float">
            <text:p>315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7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9.98" calcext:value-type="float">
            <text:p>69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5.58" calcext:value-type="float">
            <text:p>55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1/10/2022</text:p>
          </table:table-cell>
          <table:table-cell table:style-name="ce29" office:value-type="string" calcext:value-type="string">
            <text:p>21/10/2022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32" office:value-type="float" office:value="780" calcext:value-type="float">
            <text:p>7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75.68" calcext:value-type="float">
            <text:p>575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2" calcext:value-type="float">
            <text:p>6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70.92" calcext:value-type="float">
            <text:p>170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91.94" calcext:value-type="float">
            <text:p>91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0" calcext:value-type="float">
            <text:p>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0" calcext:value-type="float">
            <text:p>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92.64" calcext:value-type="float">
            <text:p>292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4.22" calcext:value-type="float">
            <text:p>64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2.35" calcext:value-type="float">
            <text:p>62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9.05" calcext:value-type="float">
            <text:p>39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57.32" calcext:value-type="float">
            <text:p>257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4.45" calcext:value-type="float">
            <text:p>64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11.32" calcext:value-type="float">
            <text:p>211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3.36" calcext:value-type="float">
            <text:p>33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38.81" calcext:value-type="float">
            <text:p>138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5.12" calcext:value-type="float">
            <text:p>65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4.68" calcext:value-type="float">
            <text:p>64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80.33" calcext:value-type="float">
            <text:p>8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05" calcext:value-type="float">
            <text:p>40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16.66" calcext:value-type="float">
            <text:p>716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46.66" calcext:value-type="float">
            <text:p>246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30.12" calcext:value-type="float">
            <text:p>230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90.64" calcext:value-type="float">
            <text:p>90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4" calcext:value-type="float">
            <text:p>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2.62" calcext:value-type="float">
            <text:p>62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52.9" calcext:value-type="float">
            <text:p>152,9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8.65" calcext:value-type="float">
            <text:p>68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50" calcext:value-type="float">
            <text:p>5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04" calcext:value-type="float">
            <text:p>10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42" calcext:value-type="float">
            <text:p>442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500" calcext:value-type="float">
            <text:p>6.5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80" calcext:value-type="float">
            <text:p>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28" calcext:value-type="float">
            <text:p>228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2051" calcext:value-type="float">
            <text:p>2.051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1.44" calcext:value-type="float">
            <text:p>61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73.46" calcext:value-type="float">
            <text:p>73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43" calcext:value-type="float">
            <text:p>143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" calcext:value-type="float">
            <text:p>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24.84" calcext:value-type="float">
            <text:p>624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.09" calcext:value-type="float">
            <text:p>16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56" calcext:value-type="float">
            <text:p>35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.09" calcext:value-type="float">
            <text:p>16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20" calcext:value-type="float">
            <text:p>4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3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.09" calcext:value-type="float">
            <text:p>16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02/11/2022</text:p>
          </table:table-cell>
          <table:table-cell table:style-name="ce29" office:value-type="string" calcext:value-type="string">
            <text:p>02/11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41" calcext:value-type="float">
            <text:p>641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24.84" calcext:value-type="float">
            <text:p>624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.02" calcext:value-type="float">
            <text:p>16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641" calcext:value-type="float">
            <text:p>641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56" calcext:value-type="float">
            <text:p>356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.02" calcext:value-type="float">
            <text:p>16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2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420" calcext:value-type="float">
            <text:p>4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16.02" calcext:value-type="float">
            <text:p>16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8" office:value-type="string" calcext:value-type="string">
            <text:p>22/12/2022</text:p>
          </table:table-cell>
          <table:table-cell table:style-name="ce29" office:value-type="string" calcext:value-type="string">
            <text:p>23/12/2022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32" office:value-type="float" office:value="3.99" calcext:value-type="float">
            <text:p>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TEAMSYSTEM S.P.A.</text:p>
          </table:table-cell>
          <table:table-cell table:style-name="ce18" office:value-type="string" calcext:value-type="string">
            <text:p>22/11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32" office:value-type="float" office:value="564" calcext:value-type="float">
            <text:p>564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19/10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19051.54" calcext:value-type="float">
            <text:p>19.051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19/10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19/10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style-name="ce18" office:value-type="string" calcext:value-type="string">
            <text:p>19/10/2022</text:p>
          </table:table-cell>
          <table:table-cell table:style-name="ce29" office:value-type="string" calcext:value-type="string">
            <text:p>19/10/2022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ALTANIN <text:s/>DIEGO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32" office:value-type="float" office:value="380.64" calcext:value-type="float">
            <text:p>380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ALTANIN <text:s/>DIEGO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32" office:value-type="float" office:value="380.64" calcext:value-type="float">
            <text:p>380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EXEO S.R.L.</text:p>
          </table:table-cell>
          <table:table-cell table:style-name="ce18" office:value-type="string" calcext:value-type="string">
            <text:p>06/10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32" office:value-type="float" office:value="836.54" calcext:value-type="float">
            <text:p>836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BFF BANK S.P.A.</text:p>
          </table:table-cell>
          <table:table-cell table:style-name="ce18" office:value-type="string" calcext:value-type="string">
            <text:p>17/11/2022</text:p>
          </table:table-cell>
          <table:table-cell table:style-name="ce29" office:value-type="string" calcext:value-type="string">
            <text:p>17/11/2022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32" office:value-type="float" office:value="520" calcext:value-type="float">
            <text:p>52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139.2" calcext:value-type="float">
            <text:p>139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15/07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1192.86" calcext:value-type="float">
            <text:p>1.192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1221.88" calcext:value-type="float">
            <text:p>1.221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13/10/2022</text:p>
          </table:table-cell>
          <table:table-cell table:style-name="ce29" office:value-type="string" calcext:value-type="string">
            <text:p>13/10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1116.14" calcext:value-type="float">
            <text:p>1.116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12/10/2022</text:p>
          </table:table-cell>
          <table:table-cell table:style-name="ce29" office:value-type="string" calcext:value-type="string">
            <text:p>12/10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569.72" calcext:value-type="float">
            <text:p>569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05/10/2022</text:p>
          </table:table-cell>
          <table:table-cell table:style-name="ce29" office:value-type="string" calcext:value-type="string">
            <text:p>05/10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71.85" calcext:value-type="float">
            <text:p>71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08/11/2022</text:p>
          </table:table-cell>
          <table:table-cell table:style-name="ce29" office:value-type="string" calcext:value-type="string">
            <text:p>08/11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1147.24" calcext:value-type="float">
            <text:p>1.147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548.28" calcext:value-type="float">
            <text:p>548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07/11/2022</text:p>
          </table:table-cell>
          <table:table-cell table:style-name="ce29" office:value-type="string" calcext:value-type="string">
            <text:p>07/11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35.81" calcext:value-type="float">
            <text:p>35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14/12/2022</text:p>
          </table:table-cell>
          <table:table-cell table:style-name="ce29" office:value-type="string" calcext:value-type="string">
            <text:p>14/12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1017.02" calcext:value-type="float">
            <text:p>1.017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522.46" calcext:value-type="float">
            <text:p>522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8" office:value-type="string" calcext:value-type="string">
            <text:p>12/12/2022</text:p>
          </table:table-cell>
          <table:table-cell table:style-name="ce29" office:value-type="string" calcext:value-type="string">
            <text:p>12/12/2022</text:p>
          </table:table-cell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32" office:value-type="float" office:value="95.12" calcext:value-type="float">
            <text:p>95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3278.4" calcext:value-type="float">
            <text:p>3.278,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ROMOTESTI S.R.L</text:p>
          </table:table-cell>
          <table:table-cell table:style-name="ce18" office:value-type="string" calcext:value-type="string">
            <text:p>18/11/2022</text:p>
          </table:table-cell>
          <table:table-cell table:style-name="ce29" office:value-type="string" calcext:value-type="string">
            <text:p>09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8154.34" calcext:value-type="float">
            <text:p>8.154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75" calcext:value-type="float">
            <text:p>175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558.95" calcext:value-type="float">
            <text:p>558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134.3" calcext:value-type="float">
            <text:p>134,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0" calcext:value-type="float">
            <text:p>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8" office:value-type="string" calcext:value-type="string">
            <text:p>12/09/2022</text:p>
          </table:table-cell>
          <table:table-cell table:style-name="ce29" office:value-type="string" calcext:value-type="string">
            <text:p>27/10/2022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32" office:value-type="float" office:value="28.2" calcext:value-type="float">
            <text:p>28,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8" office:value-type="string" calcext:value-type="string">
            <text:p>04/10/2022</text:p>
          </table:table-cell>
          <table:table-cell table:style-name="ce29" office:value-type="string" calcext:value-type="string">
            <text:p>04/10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4462.68" calcext:value-type="float">
            <text:p>4.462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FILIPELLO <text:s/>ANDREA</text:p>
          </table:table-cell>
          <table:table-cell table:style-name="ce18" office:value-type="string" calcext:value-type="string">
            <text:p>13/12/2022</text:p>
          </table:table-cell>
          <table:table-cell table:style-name="ce29" office:value-type="string" calcext:value-type="string">
            <text:p>13/12/2022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32" office:value-type="float" office:value="2500" calcext:value-type="float">
            <text:p>2.50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P.A. CROCE VERDE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32" office:value-type="float" office:value="29" calcext:value-type="float">
            <text:p>29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9" office:value-type="float" office:value="1" calcext:value-type="float">
            <text:p>1</text:p>
          </table:table-cell>
          <table:table-cell table:style-name="ce17" office:value-type="string" calcext:value-type="string">
            <text:p>ASSOCIAZIONE GIDI' - GENERAZIONI DINAMIC</text:p>
          </table:table-cell>
          <table:table-cell table:style-name="ce18" office:value-type="string" calcext:value-type="string">
            <text:p>16/12/2022</text:p>
          </table:table-cell>
          <table:table-cell table:style-name="ce29" office:value-type="string" calcext:value-type="string">
            <text:p>16/12/2022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32" office:value-type="float" office:value="280" calcext:value-type="float">
            <text:p>280,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46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16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24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15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 table:number-rows-repeated="297">
          <table:table-cell/>
          <table:table-cell table:style-name="ce6" table:number-columns-repeated="2"/>
          <table:table-cell table:style-name="ce13"/>
          <table:table-cell table:style-name="ce6" table:number-columns-repeated="3"/>
          <table:table-cell table:number-columns-repeated="1017"/>
        </table:table-row>
        <table:table-row table:style-name="ro1" table:number-rows-repeated="104643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142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13P0" style:volatile="true">
      <number:number number:decimal-places="0" loext:min-decimal-places="0" number:min-integer-digits="1" number:grouping="true"/>
      <number:text> €</number:text>
    </number:number-style>
    <number:number-style style:name="N113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loext:min-decimal-places="2" number:min-integer-digits="1" number:grouping="true"/>
      <number:text> €</number:text>
    </number:number-style>
    <number:number-style style:name="N11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2" style:volatile="true">
      <loext:text> </loext:text>
      <loext:fill-character> </loext:fill-character>
      <number:text>- 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2" style:volatile="true">
      <loext:text> </loext:text>
      <loext:fill-character> </loext:fill-character>
      <number:text>- €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8">
      <number:number number:decimal-places="1" loext:min-decimal-places="1" number:min-integer-digits="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1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loext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19">00/00/0000</text:date>, <text:time style:data-style-name="N2" text:time-value="14:16:35.02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Estrazione_20_per_20_dlgs_20_n_20_332013_20__28_3" style:display-name="PageStyle_Estrazione per dlgs n 332013 (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per_20_dlgs_20_n_20_332013_20__28_3_20_1" style:display-name="PageStyle_Estrazione per dlgs n 332013 (3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1" style:display-name="PageStyle_T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1_20_1" style:display-name="PageStyle_T 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1_20_2" style:display-name="PageStyle_T 1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1_20_3" style:display-name="PageStyle_T 1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1_20_4" style:display-name="PageStyle_T 1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1_20_5" style:display-name="PageStyle_T 1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1" style:display-name="PageStyle_T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1_20_1" style:display-name="PageStyle_T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1_20_2" style:display-name="PageStyle_T1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1_20_3" style:display-name="PageStyle_T1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1_20_4" style:display-name="PageStyle_T1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1_20_5" style:display-name="PageStyle_T1 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3-01-19T14:16:50.325000000</dc:date>
    <meta:print-date>2021-05-20T12:15:31Z</meta:print-date>
    <meta:editing-cycles>7</meta:editing-cycles>
    <meta:editing-duration>PT37M37S</meta:editing-duration>
    <meta:document-statistic meta:table-count="3" meta:cell-count="9473" meta:object-count="1"/>
  </office:meta>
</office:document-meta>
</file>