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4.69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 style:data-style-name="N0"/>
    <style:style style:name="ce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ce5" style:family="table-cell" style:parent-style-name="Default" style:data-style-name="N0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padding="0.071cm"/>
    </style:style>
    <style:style style:name="ce10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fo:padding="0.071cm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5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Migliaia" style:data-style-name="N114">
      <style:table-cell-properties fo:background-color="transparent" style:vertical-align="automatic"/>
    </style:style>
    <style:style style:name="ce22" style:family="table-cell" style:parent-style-name="Migliaia" style:data-style-name="N114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0">
      <style:text-properties style:font-name="Calibri" fo:font-size="11pt" style:font-size-asian="11pt" style:font-size-complex="11pt"/>
    </style:style>
    <style:style style:name="ce35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2"/>
        <table:table-column table:style-name="co1" table:number-columns-repeated="57" table:default-cell-style-name="ce4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25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25"/>
          <table:table-cell table:number-columns-repeated="1020"/>
        </table:table-row>
        <table:table-row table:style-name="ro1">
          <table:table-cell table:number-columns-repeated="3"/>
          <table:table-cell table:style-name="ce25" office:value-type="string" calcext:value-type="string">
            <text:p>PRIMO TRIMESTRE 2023</text:p>
          </table:table-cell>
          <table:table-cell table:number-columns-repeated="1020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TITOLO</text:p>
          </table:table-cell>
          <table:table-cell table:style-name="ce10" office:value-type="string" calcext:value-type="string">
            <text:p>RAGIONE SOCIALE FORNITORE</text:p>
          </table:table-cell>
          <table:table-cell table:style-name="ce10" office:value-type="string" calcext:value-type="string">
            <text:p>DATA MANDATO</text:p>
          </table:table-cell>
          <table:table-cell table:style-name="ce15" office:value-type="string" calcext:value-type="string">
            <text:p>DATA PAGAMENTO</text:p>
          </table:table-cell>
          <table:table-cell table:style-name="ce15" office:value-type="string" calcext:value-type="string">
            <text:p>CODICE V°LVL</text:p>
          </table:table-cell>
          <table:table-cell table:style-name="ce10" office:value-type="string" calcext:value-type="string">
            <text:p>DESCRIZIONE V° LVL</text:p>
          </table:table-cell>
          <table:table-cell table:style-name="ce22" office:value-type="string" office:string-value="IMPORTO" calcext:value-type="string">
            <text:p><text:s/>IMPORTO 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37.25" calcext:value-type="float">
            <text:p>137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OLETTI <text:s/>STEFANO ANGELO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10/03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751.32" calcext:value-type="float">
            <text:p>1751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00" calcext:value-type="float">
            <text:p>4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DELLA BEALERA DI ORBASSANO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7257.54" calcext:value-type="float">
            <text:p>7257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SSARINI <text:s/>FRANCESCO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3160.86" calcext:value-type="float">
            <text:p>3160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MEC DI VIRGA GIOVANNI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256.2" calcext:value-type="float">
            <text:p>256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RRA <text:s/>DANIELE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05/04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80" calcext:value-type="float">
            <text:p>1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26/04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100" calcext:value-type="float">
            <text:p>11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LICE'S LAND S.N.C. <text:s text:c="15"/>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354.2" calcext:value-type="float">
            <text:p>1354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ASTASI <text:s/>GIUSEPPE MARI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7614.91" calcext:value-type="float">
            <text:p>7614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W2 AGENCY DI TARCHI FRANCESCO &amp; C. SNC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99011" calcext:value-type="float">
            <text:p>1030299011</text:p>
          </table:table-cell>
          <table:table-cell table:style-name="ce17" office:value-type="string" calcext:value-type="string">
            <text:p>Servizi per attivita' di rappresentanza </text:p>
          </table:table-cell>
          <table:table-cell table:style-name="ce17" office:value-type="float" office:value="129.84" calcext:value-type="float">
            <text:p>129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RBO <text:s/>MARIA</text:p>
          </table:table-cell>
          <table:table-cell table:number-columns-repeated="2" table:style-name="ce17" office:value-type="string" calcext:value-type="string">
            <text:p>09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654.56" calcext:value-type="float">
            <text:p>4654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09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100" calcext:value-type="float">
            <text:p>11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DELLA BEALERA DI ORBASSANO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17" office:value-type="float" office:value="25000" calcext:value-type="float">
            <text:p>25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ISTIANO MICHELA</text:p>
          </table:table-cell>
          <table:table-cell table:style-name="ce17" office:value-type="string" calcext:value-type="string">
            <text:p>25/01/2023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3806.4" calcext:value-type="float">
            <text:p>3806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09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00" calcext:value-type="float">
            <text:p>4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MPRESA ONORANZE FUNEBRI LA SINDONE DI M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09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00" calcext:value-type="float">
            <text:p>4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GOLA S.R.L.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6246.4" calcext:value-type="float">
            <text:p>6246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GIONE EMILIA ROMAGNA</text:p>
          </table:table-cell>
          <table:table-cell table:number-columns-repeated="2" table:style-name="ce17" office:value-type="string" calcext:value-type="string">
            <text:p>08/02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620" calcext:value-type="float">
            <text:p>6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678.02" calcext:value-type="float">
            <text:p>1678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066.47" calcext:value-type="float">
            <text:p>5066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-LIFT S.R.L. 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036.73" calcext:value-type="float">
            <text:p>1036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55.32" calcext:value-type="float">
            <text:p>455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850.46" calcext:value-type="float">
            <text:p>1850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64.35" calcext:value-type="float">
            <text:p>264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28.7" calcext:value-type="float">
            <text:p>528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884.37" calcext:value-type="float">
            <text:p>4884,3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74.91" calcext:value-type="float">
            <text:p>274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321.76" calcext:value-type="float">
            <text:p>1321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793.05" calcext:value-type="float">
            <text:p>793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28.7" calcext:value-type="float">
            <text:p>528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337.45" calcext:value-type="float">
            <text:p>337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58.72" calcext:value-type="float">
            <text:p>9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.I.O.C.C.A. S.R.L. <text:s text:c="15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64.35" calcext:value-type="float">
            <text:p>264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PNEUS S.A.S DI FERRARA SILVIO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362.34" calcext:value-type="float">
            <text:p>362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ZIENDA AGRICOLA TEKNO GREEN S.R.L.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13183.71" calcext:value-type="float">
            <text:p>113183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BRI BASTAMI <text:s/>VALIOLLAH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8001" calcext:value-type="float">
            <text:p>1030218001</text:p>
          </table:table-cell>
          <table:table-cell table:style-name="ce17" office:value-type="string" calcext:value-type="string">
            <text:p>Spese per accertamenti sanitari resi necessari dall'attivita' lavorativa</text:p>
          </table:table-cell>
          <table:table-cell table:style-name="ce17" office:value-type="float" office:value="147" calcext:value-type="float">
            <text:p>1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MITATO U.I.S.P. VALLE SUS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40399999" calcext:value-type="float">
            <text:p>1040399999</text:p>
          </table:table-cell>
          <table:table-cell table:style-name="ce17" office:value-type="string" calcext:value-type="string">
            <text:p>Trasferimenti correnti a altre imprese</text:p>
          </table:table-cell>
          <table:table-cell table:style-name="ce17" office:value-type="float" office:value="6466.59" calcext:value-type="float">
            <text:p>646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IBRERIA TO LIBER DI GALLI MONICA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7.53" calcext:value-type="float">
            <text:p>7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NEVER STOP COMUNICATION DI GIOVANNI SINA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17" office:value-type="float" office:value="585.6" calcext:value-type="float">
            <text:p>585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UDIO PROGETTAZIONE &amp; DESIGN AZZARELLO 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17" office:value-type="float" office:value="56.72" calcext:value-type="float">
            <text:p>56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ZERBINI CLAUDIO <text:s text:c="19"/>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2823.06" calcext:value-type="float">
            <text:p>2823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NEVER STOP COMUNICATION DI GIOVANNI SINA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17" office:value-type="float" office:value="585.6" calcext:value-type="float">
            <text:p>585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ZIENDA AGRICOLA TEKNO GREEN S.R.L.</text:p>
          </table:table-cell>
          <table:table-cell table:style-name="ce17" office:value-type="string" calcext:value-type="string">
            <text:p>16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3653.97" calcext:value-type="float">
            <text:p>43653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ZIENDA AGRICOLA TEKNO GREEN S.R.L.</text:p>
          </table:table-cell>
          <table:table-cell table:style-name="ce17" office:value-type="string" calcext:value-type="string">
            <text:p>16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4798.78" calcext:value-type="float">
            <text:p>64798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IRITTOITALIA SRL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302" calcext:value-type="float">
            <text:p>3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IRITTOITALIA SRL</text:p>
          </table:table-cell>
          <table:table-cell table:number-columns-repeated="2" table:style-name="ce17" office:value-type="string" calcext:value-type="string">
            <text:p>14/03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302" calcext:value-type="float">
            <text:p>3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SS ITALIA SRLS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854" calcext:value-type="float">
            <text:p>8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ASSIONE UFFICIO DI VECE GABRIELE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817.89" calcext:value-type="float">
            <text:p>817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A SICUREZZA SRL</text:p>
          </table:table-cell>
          <table:table-cell table:number-columns-repeated="2" table:style-name="ce17" office:value-type="string" calcext:value-type="string">
            <text:p>10/01/2023</text:p>
          </table:table-cell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17" office:value-type="float" office:value="523.97" calcext:value-type="float">
            <text:p>523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A SICUREZZA SRL</text:p>
          </table:table-cell>
          <table:table-cell table:number-columns-repeated="2" table:style-name="ce17" office:value-type="string" calcext:value-type="string">
            <text:p>10/01/2023</text:p>
          </table:table-cell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17" office:value-type="float" office:value="1987.53" calcext:value-type="float">
            <text:p>1987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4731.75" calcext:value-type="float">
            <text:p>24731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6157.85" calcext:value-type="float">
            <text:p>16157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270.68" calcext:value-type="float">
            <text:p>270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383.51" calcext:value-type="float">
            <text:p>1383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817.04" calcext:value-type="float">
            <text:p>817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4059.48" calcext:value-type="float">
            <text:p>34059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22520.45" calcext:value-type="float">
            <text:p>22520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7/03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326.48" calcext:value-type="float">
            <text:p>326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7/03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926.9" calcext:value-type="float">
            <text:p>926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174.47" calcext:value-type="float">
            <text:p>1174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973.53" calcext:value-type="float">
            <text:p>1973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7" calcext:value-type="float">
            <text:p>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930.99" calcext:value-type="float">
            <text:p>1930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2975.09" calcext:value-type="float">
            <text:p>2975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260.7" calcext:value-type="float">
            <text:p>260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253.92" calcext:value-type="float">
            <text:p>12253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040.19" calcext:value-type="float">
            <text:p>1040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2288.35" calcext:value-type="float">
            <text:p>228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462.46" calcext:value-type="float">
            <text:p>1462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253.92" calcext:value-type="float">
            <text:p>12253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253.92" calcext:value-type="float">
            <text:p>12253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9168.88" calcext:value-type="float">
            <text:p>39168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4639.75" calcext:value-type="float">
            <text:p>14639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916.59" calcext:value-type="float">
            <text:p>1291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916.59" calcext:value-type="float">
            <text:p>1291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916.59" calcext:value-type="float">
            <text:p>1291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368.6" calcext:value-type="float">
            <text:p>368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249.9" calcext:value-type="float">
            <text:p>1249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776.89" calcext:value-type="float">
            <text:p>177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4460.32" calcext:value-type="float">
            <text:p>4460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4/01/2023</text:p>
          </table:table-cell>
          <table:table-cell table:style-name="ce17" office:value-type="string" calcext:value-type="string">
            <text:p>05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4460.32" calcext:value-type="float">
            <text:p>4460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192.49" calcext:value-type="float">
            <text:p>1192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475.04" calcext:value-type="float">
            <text:p>1475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478.44" calcext:value-type="float">
            <text:p>478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115.08" calcext:value-type="float">
            <text:p>1115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4799.7" calcext:value-type="float">
            <text:p>4799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4036.98" calcext:value-type="float">
            <text:p>4036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31.5" calcext:value-type="float">
            <text:p>31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28.02" calcext:value-type="float">
            <text:p>128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40050.47" calcext:value-type="float">
            <text:p>40050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43561.7" calcext:value-type="float">
            <text:p>43561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7411.23" calcext:value-type="float">
            <text:p>7411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02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7411.23" calcext:value-type="float">
            <text:p>7411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751.2" calcext:value-type="float">
            <text:p>751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689.4" calcext:value-type="float">
            <text:p>1689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632.17" calcext:value-type="float">
            <text:p>632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712.09" calcext:value-type="float">
            <text:p>712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3948.43" calcext:value-type="float">
            <text:p>3948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2553.35" calcext:value-type="float">
            <text:p>2553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5692.54" calcext:value-type="float">
            <text:p>15692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5692.54" calcext:value-type="float">
            <text:p>15692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.C.A. S.R.L. <text:s text:c="21"/>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15692.54" calcext:value-type="float">
            <text:p>15692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 SRL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2110.6" calcext:value-type="float">
            <text:p>2110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number-columns-repeated="2" table:style-name="ce17" office:value-type="string" calcext:value-type="string">
            <text:p>14/03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65.64" calcext:value-type="float">
            <text:p>65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NDOOFFICE S.R.L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209.79" calcext:value-type="float">
            <text:p>209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SOLE S.R.L.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452.68" calcext:value-type="float">
            <text:p>7452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UDIO STORTI SRL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754.36" calcext:value-type="float">
            <text:p>1754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17" office:value-type="float" office:value="15418.83" calcext:value-type="float">
            <text:p>15418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7" office:value-type="string" calcext:value-type="string">
            <text:p>19/01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17" office:value-type="float" office:value="9761.74" calcext:value-type="float">
            <text:p>9761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7" office:value-type="string" calcext:value-type="string">
            <text:p>19/01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17" office:value-type="float" office:value="7930.45" calcext:value-type="float">
            <text:p>7930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AY <text:s/>RISTOSERVICE SPA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6/04/2023</text:p>
          </table:table-cell>
          <table:table-cell table:style-name="ce17" office:value-type="float" office:value="1010102002" calcext:value-type="float">
            <text:p>1010102002</text:p>
          </table:table-cell>
          <table:table-cell table:style-name="ce17" office:value-type="string" calcext:value-type="string">
            <text:p>Buoni pasto</text:p>
          </table:table-cell>
          <table:table-cell table:style-name="ce17" office:value-type="float" office:value="17292.25" calcext:value-type="float">
            <text:p>1729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2.36" calcext:value-type="float">
            <text:p>102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1766.6" calcext:value-type="float">
            <text:p>176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1766.6" calcext:value-type="float">
            <text:p>176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1766.6" calcext:value-type="float">
            <text:p>176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1766.6" calcext:value-type="float">
            <text:p>176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614.56" calcext:value-type="float">
            <text:p>1614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54.9" calcext:value-type="float">
            <text:p>54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329.4" calcext:value-type="float">
            <text:p>329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822.1" calcext:value-type="float">
            <text:p>822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250.14" calcext:value-type="float">
            <text:p>250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LOBAL POWER SPA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268" calcext:value-type="float">
            <text:p>2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BACH S.P.A.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610" calcext:value-type="float">
            <text:p>6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589.14" calcext:value-type="float">
            <text:p>2589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34.97" calcext:value-type="float">
            <text:p>134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1.27" calcext:value-type="float">
            <text:p>11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73.83" calcext:value-type="float">
            <text:p>473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362.18" calcext:value-type="float">
            <text:p>1362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362.18" calcext:value-type="float">
            <text:p>1362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589.14" calcext:value-type="float">
            <text:p>2589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6" calcext:value-type="float">
            <text:p>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977.81" calcext:value-type="float">
            <text:p>297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34.97" calcext:value-type="float">
            <text:p>134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589.14" calcext:value-type="float">
            <text:p>2589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BACH S.P.A.</text:p>
          </table:table-cell>
          <table:table-cell table:style-name="ce17" office:value-type="string" calcext:value-type="string">
            <text:p>31/01/2023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610" calcext:value-type="float">
            <text:p>6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970.74" calcext:value-type="float">
            <text:p>4970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84.22" calcext:value-type="float">
            <text:p>84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1.82" calcext:value-type="float">
            <text:p>11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63.51" calcext:value-type="float">
            <text:p>163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182.72" calcext:value-type="float">
            <text:p>4182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182.72" calcext:value-type="float">
            <text:p>4182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970.74" calcext:value-type="float">
            <text:p>4970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6.55" calcext:value-type="float">
            <text:p>46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112.25" calcext:value-type="float">
            <text:p>6112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84.22" calcext:value-type="float">
            <text:p>84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970.74" calcext:value-type="float">
            <text:p>4970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168.03" calcext:value-type="float">
            <text:p>2168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77.87" calcext:value-type="float">
            <text:p>277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1.58" calcext:value-type="float">
            <text:p>11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651.13" calcext:value-type="float">
            <text:p>651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533.63" calcext:value-type="float">
            <text:p>533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533.63" calcext:value-type="float">
            <text:p>533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407.04" calcext:value-type="float">
            <text:p>1407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168.03" calcext:value-type="float">
            <text:p>2168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7.79" calcext:value-type="float">
            <text:p>47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4386.59" calcext:value-type="float">
            <text:p>4386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77.87" calcext:value-type="float">
            <text:p>277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I PLENITUDE S.P.A. SOCIETÀ BENEFIT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2168.03" calcext:value-type="float">
            <text:p>2168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ABORATORIO CHIMICO CAMERA COMM.TORINO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349.15" calcext:value-type="float">
            <text:p>134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A TRIBUNA S.R.L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42" calcext:value-type="float">
            <text:p>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 SERVICE PNEUMATICI <text:s text:c="12"/></text:p>
          </table:table-cell>
          <table:table-cell table:number-columns-repeated="2" table:style-name="ce17" office:value-type="string" calcext:value-type="string">
            <text:p>23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380.01" calcext:value-type="float">
            <text:p>380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RTEMISIA SCS ONLUS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76" calcext:value-type="float">
            <text:p>9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 SERVICE PNEUMATICI <text:s text:c="12"/></text:p>
          </table:table-cell>
          <table:table-cell table:number-columns-repeated="2" table:style-name="ce17" office:value-type="string" calcext:value-type="string">
            <text:p>27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100" calcext:value-type="float">
            <text:p>1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UTOSTRADE PER L'ITALIA S.P.A</text:p>
          </table:table-cell>
          <table:table-cell table:style-name="ce17" office:value-type="string" calcext:value-type="string">
            <text:p>25/01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.5" calcext:value-type="float">
            <text:p>1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PASS S.P.A</text:p>
          </table:table-cell>
          <table:table-cell table:style-name="ce17" office:value-type="string" calcext:value-type="string">
            <text:p>25/01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6.65" calcext:value-type="float">
            <text:p>6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UTOSTRADE PER L'ITALIA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22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69.71" calcext:value-type="float">
            <text:p>69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PASS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22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34.54" calcext:value-type="float">
            <text:p>34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UTOSTRADE PER L'ITALIA S.P.A</text:p>
          </table:table-cell>
          <table:table-cell table:number-columns-repeated="2" table:style-name="ce17" office:value-type="string" calcext:value-type="string">
            <text:p>05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36.6" calcext:value-type="float">
            <text:p>3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PASS S.P.A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9.25" calcext:value-type="float">
            <text:p>19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 SERVICE PNEUMATICI <text:s text:c="12"/></text:p>
          </table:table-cell>
          <table:table-cell table:number-columns-repeated="2" table:style-name="ce17" office:value-type="string" calcext:value-type="string">
            <text:p>27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60" calcext:value-type="float">
            <text:p>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 SERVICE PNEUMATICI <text:s text:c="12"/></text:p>
          </table:table-cell>
          <table:table-cell table:number-columns-repeated="2" table:style-name="ce17" office:value-type="string" calcext:value-type="string">
            <text:p>27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315" calcext:value-type="float">
            <text:p>3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937.16" calcext:value-type="float">
            <text:p>6937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160.16" calcext:value-type="float">
            <text:p>1160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51.4" calcext:value-type="float">
            <text:p>951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4163.76" calcext:value-type="float">
            <text:p>24163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4236.03" calcext:value-type="float">
            <text:p>14236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2040.62" calcext:value-type="float">
            <text:p>12040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7772.72" calcext:value-type="float">
            <text:p>7772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153.39" calcext:value-type="float">
            <text:p>6153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472.52" calcext:value-type="float">
            <text:p>147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8.82" calcext:value-type="float">
            <text:p>68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475.18" calcext:value-type="float">
            <text:p>5475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20.21" calcext:value-type="float">
            <text:p>520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428.96" calcext:value-type="float">
            <text:p>242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943.18" calcext:value-type="float">
            <text:p>1943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825.83" calcext:value-type="float">
            <text:p>825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NFOSISTEMI S.R.L.</text:p>
          </table:table-cell>
          <table:table-cell table:number-columns-repeated="2" table:style-name="ce17" office:value-type="string" calcext:value-type="string">
            <text:p>29/03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1046.76" calcext:value-type="float">
            <text:p>1046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71.59" calcext:value-type="float">
            <text:p>971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EA.MI S.R.L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5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7772.72" calcext:value-type="float">
            <text:p>7772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M.I. SAS DI DAVIDE CIONI E C.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797.88" calcext:value-type="float">
            <text:p>797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RAGLIO <text:s/>ELISABETTA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01008" calcext:value-type="float">
            <text:p>1030201008</text:p>
          </table:table-cell>
          <table:table-cell table:style-name="ce17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7" office:value-type="float" office:value="9716.41" calcext:value-type="float">
            <text:p>9716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100" calcext:value-type="float">
            <text:p>1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24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81" calcext:value-type="float">
            <text:p>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19999" calcext:value-type="float">
            <text:p>1030219999</text:p>
          </table:table-cell>
          <table:table-cell table:style-name="ce17" office:value-type="string" calcext:value-type="string">
            <text:p>Altri servizi informatici e di telecomunicazioni n.a.c.</text:p>
          </table:table-cell>
          <table:table-cell table:style-name="ce17" office:value-type="float" office:value="5346.89" calcext:value-type="float">
            <text:p>534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number-columns-repeated="2" table:style-name="ce17" office:value-type="string" calcext:value-type="string">
            <text:p>29/03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4880" calcext:value-type="float">
            <text:p>48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float" office:value="1030101001" calcext:value-type="float">
            <text:p>1030101001</text:p>
          </table:table-cell>
          <table:table-cell table:style-name="ce17" office:value-type="string" calcext:value-type="string">
            <text:p>Giornali e riviste</text:p>
          </table:table-cell>
          <table:table-cell table:style-name="ce17" office:value-type="float" office:value="758.14" calcext:value-type="float">
            <text:p>758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51.63" calcext:value-type="float">
            <text:p>151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51.63" calcext:value-type="float">
            <text:p>151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1/04/2023</text:p>
          </table:table-cell>
          <table:table-cell table:style-name="ce17" office:value-type="float" office:value="1030101001" calcext:value-type="float">
            <text:p>1030101001</text:p>
          </table:table-cell>
          <table:table-cell table:style-name="ce17" office:value-type="string" calcext:value-type="string">
            <text:p>Giornali e riviste</text:p>
          </table:table-cell>
          <table:table-cell table:style-name="ce17" office:value-type="float" office:value="616.1" calcext:value-type="float">
            <text:p>616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530.7" calcext:value-type="float">
            <text:p>530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1/04/2023</text:p>
          </table:table-cell>
          <table:table-cell table:style-name="ce17" office:value-type="float" office:value="1030101001" calcext:value-type="float">
            <text:p>1030101001</text:p>
          </table:table-cell>
          <table:table-cell table:style-name="ce17" office:value-type="string" calcext:value-type="string">
            <text:p>Giornali e riviste</text:p>
          </table:table-cell>
          <table:table-cell table:style-name="ce17" office:value-type="float" office:value="616.1" calcext:value-type="float">
            <text:p>616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273.32" calcext:value-type="float">
            <text:p>273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702.68" calcext:value-type="float">
            <text:p>702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M.I. SAS DI DAVIDE CIONI E C.</text:p>
          </table:table-cell>
          <table:table-cell table:style-name="ce17" office:value-type="string" calcext:value-type="string">
            <text:p>16/03/2023</text:p>
          </table:table-cell>
          <table:table-cell table:style-name="ce17" office:value-type="string" calcext:value-type="string">
            <text:p>07/04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2130.12" calcext:value-type="float">
            <text:p>2130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IVITECH S.P.A.</text:p>
          </table:table-cell>
          <table:table-cell table:style-name="ce17" office:value-type="string" calcext:value-type="string">
            <text:p>19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09005" calcext:value-type="float">
            <text:p>1030209005</text:p>
          </table:table-cell>
          <table:table-cell table:style-name="ce17" office:value-type="string" calcext:value-type="string">
            <text:p>Manutenzione ordinaria e riparazioni di attrezzature</text:p>
          </table:table-cell>
          <table:table-cell table:style-name="ce17" office:value-type="float" office:value="4392" calcext:value-type="float">
            <text:p>43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IVITECH S.P.A.</text:p>
          </table:table-cell>
          <table:table-cell table:style-name="ce17" office:value-type="string" calcext:value-type="string">
            <text:p>19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05003" calcext:value-type="float">
            <text:p>1030205003</text:p>
          </table:table-cell>
          <table:table-cell table:style-name="ce17" office:value-type="string" calcext:value-type="string">
            <text:p>Accesso a banche dati e a pubblicazioni on line</text:p>
          </table:table-cell>
          <table:table-cell table:style-name="ce17" office:value-type="float" office:value="302.56" calcext:value-type="float">
            <text:p>302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7.3" calcext:value-type="float">
            <text:p>27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GGIOLI S.P.A <text:s text:c="20"/>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60.9" calcext:value-type="float">
            <text:p>60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IS S.R.L. <text:s text:c="23"/>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5/01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379.6" calcext:value-type="float">
            <text:p>379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PI FORMAZIONE S.C.R.L.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302" calcext:value-type="float">
            <text:p>3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19" calcext:value-type="float">
            <text:p>2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19" calcext:value-type="float">
            <text:p>2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90.31" calcext:value-type="float">
            <text:p>1590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02.75" calcext:value-type="float">
            <text:p>1402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93.26" calcext:value-type="float">
            <text:p>993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93.26" calcext:value-type="float">
            <text:p>993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02.75" calcext:value-type="float">
            <text:p>1402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0.58" calcext:value-type="float">
            <text:p>10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016.83" calcext:value-type="float">
            <text:p>2016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.86" calcext:value-type="float">
            <text:p>47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02.75" calcext:value-type="float">
            <text:p>1402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02.75" calcext:value-type="float">
            <text:p>1402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52.13" calcext:value-type="float">
            <text:p>252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195.81" calcext:value-type="float">
            <text:p>2195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2.94" calcext:value-type="float">
            <text:p>132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40.57" calcext:value-type="float">
            <text:p>540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758.24" calcext:value-type="float">
            <text:p>10758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195.81" calcext:value-type="float">
            <text:p>2195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3.13" calcext:value-type="float">
            <text:p>1443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2.94" calcext:value-type="float">
            <text:p>132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90.31" calcext:value-type="float">
            <text:p>1590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890.27" calcext:value-type="float">
            <text:p>890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890.27" calcext:value-type="float">
            <text:p>890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5.04" calcext:value-type="float">
            <text:p>25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76.86" calcext:value-type="float">
            <text:p>127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06.99" calcext:value-type="float">
            <text:p>1106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8.76" calcext:value-type="float">
            <text:p>8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33.62" calcext:value-type="float">
            <text:p>633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5.04" calcext:value-type="float">
            <text:p>25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3.13" calcext:value-type="float">
            <text:p>1443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016.83" calcext:value-type="float">
            <text:p>2016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.18" calcext:value-type="float">
            <text:p>19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90.31" calcext:value-type="float">
            <text:p>1590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2.94" calcext:value-type="float">
            <text:p>132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3.13" calcext:value-type="float">
            <text:p>1443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42.31" calcext:value-type="float">
            <text:p>342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9.76" calcext:value-type="float">
            <text:p>149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02.75" calcext:value-type="float">
            <text:p>1402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1.74" calcext:value-type="float">
            <text:p>21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33.62" calcext:value-type="float">
            <text:p>633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52.13" calcext:value-type="float">
            <text:p>252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3.13" calcext:value-type="float">
            <text:p>1443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52.13" calcext:value-type="float">
            <text:p>252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3.3" calcext:value-type="float">
            <text:p>1583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3.13" calcext:value-type="float">
            <text:p>1443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95.03" calcext:value-type="float">
            <text:p>1139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83.11" calcext:value-type="float">
            <text:p>438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9.76" calcext:value-type="float">
            <text:p>149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90.31" calcext:value-type="float">
            <text:p>1590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5.43" calcext:value-type="float">
            <text:p>1335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890.27" calcext:value-type="float">
            <text:p>890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81.28" calcext:value-type="float">
            <text:p>98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132.71" calcext:value-type="float">
            <text:p>7132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61.79" calcext:value-type="float">
            <text:p>1161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132.71" calcext:value-type="float">
            <text:p>7132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132.71" calcext:value-type="float">
            <text:p>7132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61.79" calcext:value-type="float">
            <text:p>1161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2.02" calcext:value-type="float">
            <text:p>372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39.69" calcext:value-type="float">
            <text:p>5639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132.71" calcext:value-type="float">
            <text:p>7132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81.28" calcext:value-type="float">
            <text:p>98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39.69" calcext:value-type="float">
            <text:p>5639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06.67" calcext:value-type="float">
            <text:p>370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06.67" calcext:value-type="float">
            <text:p>370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39.69" calcext:value-type="float">
            <text:p>5639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61.79" calcext:value-type="float">
            <text:p>1161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5.64" calcext:value-type="float">
            <text:p>65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81.78" calcext:value-type="float">
            <text:p>281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06.67" calcext:value-type="float">
            <text:p>370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6.39" calcext:value-type="float">
            <text:p>26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06.99" calcext:value-type="float">
            <text:p>1006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06.67" calcext:value-type="float">
            <text:p>370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39.69" calcext:value-type="float">
            <text:p>5639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2.02" calcext:value-type="float">
            <text:p>372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06.99" calcext:value-type="float">
            <text:p>1006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567.6" calcext:value-type="float">
            <text:p>1556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06.99" calcext:value-type="float">
            <text:p>1006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61.79" calcext:value-type="float">
            <text:p>1161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61.79" calcext:value-type="float">
            <text:p>1161,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81.78" calcext:value-type="float">
            <text:p>281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8119.41" calcext:value-type="float">
            <text:p>38119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8119.41" calcext:value-type="float">
            <text:p>38119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94.64" calcext:value-type="float">
            <text:p>1294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54.9" calcext:value-type="float">
            <text:p>1354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2.23" calcext:value-type="float">
            <text:p>32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022.36" calcext:value-type="float">
            <text:p>2022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54.9" calcext:value-type="float">
            <text:p>1354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2610.61" calcext:value-type="float">
            <text:p>52610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3940.45" calcext:value-type="float">
            <text:p>23940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2.23" calcext:value-type="float">
            <text:p>32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97.28" calcext:value-type="float">
            <text:p>697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36.67" calcext:value-type="float">
            <text:p>153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6" calcext:value-type="float">
            <text:p>1030205006</text:p>
          </table:table-cell>
          <table:table-cell table:style-name="ce17" office:value-type="string" calcext:value-type="string">
            <text:p>Gas</text:p>
          </table:table-cell>
          <table:table-cell table:style-name="ce17" office:value-type="float" office:value="10.58" calcext:value-type="float">
            <text:p>10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94.27" calcext:value-type="float">
            <text:p>5594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66.89" calcext:value-type="float">
            <text:p>1066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5.5" calcext:value-type="float">
            <text:p>65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36.67" calcext:value-type="float">
            <text:p>153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36.67" calcext:value-type="float">
            <text:p>153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2.01" calcext:value-type="float">
            <text:p>552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918.49" calcext:value-type="float">
            <text:p>2918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1.72" calcext:value-type="float">
            <text:p>56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027.57" calcext:value-type="float">
            <text:p>9027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918.49" calcext:value-type="float">
            <text:p>2918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35.86" calcext:value-type="float">
            <text:p>193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1.72" calcext:value-type="float">
            <text:p>56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022.36" calcext:value-type="float">
            <text:p>2022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35" calcext:value-type="float">
            <text:p>150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35" calcext:value-type="float">
            <text:p>150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8.73" calcext:value-type="float">
            <text:p>28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88.72" calcext:value-type="float">
            <text:p>128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106.33" calcext:value-type="float">
            <text:p>5106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79.66" calcext:value-type="float">
            <text:p>779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94.27" calcext:value-type="float">
            <text:p>5594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8.73" calcext:value-type="float">
            <text:p>28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35.86" calcext:value-type="float">
            <text:p>193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66.89" calcext:value-type="float">
            <text:p>1066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91.19" calcext:value-type="float">
            <text:p>791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022.36" calcext:value-type="float">
            <text:p>2022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1.72" calcext:value-type="float">
            <text:p>56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35.86" calcext:value-type="float">
            <text:p>193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81.9" calcext:value-type="float">
            <text:p>481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45.88" calcext:value-type="float">
            <text:p>1945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36.67" calcext:value-type="float">
            <text:p>153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6.78" calcext:value-type="float">
            <text:p>26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1.08" calcext:value-type="float">
            <text:p>131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2.01" calcext:value-type="float">
            <text:p>552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35.86" calcext:value-type="float">
            <text:p>193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2.01" calcext:value-type="float">
            <text:p>552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674.85" calcext:value-type="float">
            <text:p>2674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.14" calcext:value-type="float">
            <text:p>96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35.86" calcext:value-type="float">
            <text:p>193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45.88" calcext:value-type="float">
            <text:p>1945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022.36" calcext:value-type="float">
            <text:p>2022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54.49" calcext:value-type="float">
            <text:p>1854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35" calcext:value-type="float">
            <text:p>150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04.56" calcext:value-type="float">
            <text:p>504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35" calcext:value-type="float">
            <text:p>150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66.89" calcext:value-type="float">
            <text:p>1066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66.89" calcext:value-type="float">
            <text:p>1066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35" calcext:value-type="float">
            <text:p>150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97.28" calcext:value-type="float">
            <text:p>697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66.89" calcext:value-type="float">
            <text:p>1066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91.19" calcext:value-type="float">
            <text:p>791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713.99" calcext:value-type="float">
            <text:p>13713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5.5" calcext:value-type="float">
            <text:p>65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45.88" calcext:value-type="float">
            <text:p>1945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35.86" calcext:value-type="float">
            <text:p>1935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0.23" calcext:value-type="float">
            <text:p>30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79.66" calcext:value-type="float">
            <text:p>779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658.72" calcext:value-type="float">
            <text:p>965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94.27" calcext:value-type="float">
            <text:p>5594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97.28" calcext:value-type="float">
            <text:p>697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1.72" calcext:value-type="float">
            <text:p>56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81.9" calcext:value-type="float">
            <text:p>481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45.88" calcext:value-type="float">
            <text:p>1945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945.88" calcext:value-type="float">
            <text:p>1945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36.67" calcext:value-type="float">
            <text:p>1536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2610.61" calcext:value-type="float">
            <text:p>52610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2610.61" calcext:value-type="float">
            <text:p>52610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35" calcext:value-type="float">
            <text:p>1508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66.89" calcext:value-type="float">
            <text:p>1066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6.54" calcext:value-type="float">
            <text:p>66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61.72" calcext:value-type="float">
            <text:p>56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342.89" calcext:value-type="float">
            <text:p>7342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997.34" calcext:value-type="float">
            <text:p>4997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0639.1" calcext:value-type="float">
            <text:p>10639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NEL ENERGIA S.P.A.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46.18" calcext:value-type="float">
            <text:p>1146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number-columns-repeated="2" table:style-name="ce17" office:value-type="string" calcext:value-type="string">
            <text:p>25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30.7" calcext:value-type="float">
            <text:p>330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58.54" calcext:value-type="float">
            <text:p>358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number-columns-repeated="2" table:style-name="ce17" office:value-type="string" calcext:value-type="string">
            <text:p>25/01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4.35" calcext:value-type="float">
            <text:p>24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53" calcext:value-type="float">
            <text:p>24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number-columns-repeated="2" table:style-name="ce17" office:value-type="string" calcext:value-type="string">
            <text:p>25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.61" calcext:value-type="float">
            <text:p>1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.9" calcext:value-type="float">
            <text:p>18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58.54" calcext:value-type="float">
            <text:p>358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number-columns-repeated="2" table:style-name="ce17" office:value-type="string" calcext:value-type="string">
            <text:p>25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30.7" calcext:value-type="float">
            <text:p>330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53" calcext:value-type="float">
            <text:p>24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O ELETTRICO NAZIONALE - SERVIZIO </text:p>
          </table:table-cell>
          <table:table-cell table:number-columns-repeated="2" table:style-name="ce17" office:value-type="string" calcext:value-type="string">
            <text:p>25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96" calcext:value-type="float">
            <text:p>24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RO A SEGNO NAZIONALE SEZ.DI TORINO</text:p>
          </table:table-cell>
          <table:table-cell table:style-name="ce17" office:value-type="string" calcext:value-type="string">
            <text:p>24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17" office:value-type="float" office:value="4683.28" calcext:value-type="float">
            <text:p>4683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AGRICOLA COOP.FRA AGRICOLTORI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57782.24" calcext:value-type="float">
            <text:p>57782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AGRICOLA COOP.FRA AGRICOLTORI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39139.17" calcext:value-type="float">
            <text:p>39139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LACE <text:s/>GIUSEPPE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17" office:value-type="float" office:value="56.72" calcext:value-type="float">
            <text:p>56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SPOSITO <text:s/>MAURO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17" office:value-type="float" office:value="56.72" calcext:value-type="float">
            <text:p>56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LAUTTI <text:s/>ROBERTO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01/03/2023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17" office:value-type="float" office:value="28.36" calcext:value-type="float">
            <text:p>28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FARMACIA CENTRALE SRL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94.55" calcext:value-type="float">
            <text:p>94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MMEBI SRL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65.72" calcext:value-type="float">
            <text:p>265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IORGINI <text:s/>EMANUELA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string" calcext:value-type="string">
            <text:p>07/04/2023</text:p>
          </table:table-cell>
          <table:table-cell table:style-name="ce17" office:value-type="float" office:value="1030210002" calcext:value-type="float">
            <text:p>1030210002</text:p>
          </table:table-cell>
          <table:table-cell table:style-name="ce17" office:value-type="string" calcext:value-type="string">
            <text:p>Esperti per commissioni, comitati e consigli</text:p>
          </table:table-cell>
          <table:table-cell table:style-name="ce17" office:value-type="float" office:value="767.04" calcext:value-type="float">
            <text:p>767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LINICA CROCE BLU S.A.S. <text:s text:c="10"/>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9/03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179.87" calcext:value-type="float">
            <text:p>1179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LINICA CROCE BLU S.A.S. <text:s text:c="10"/>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9/03/2023</text:p>
          </table:table-cell>
          <table:table-cell table:style-name="ce17" office:value-type="float" office:value="1030215011" calcext:value-type="float">
            <text:p>1030215011</text:p>
          </table:table-cell>
          <table:table-cell table:style-name="ce17" office:value-type="string" calcext:value-type="string">
            <text:p>Contratti di servizio per la lotta al randagismo </text:p>
          </table:table-cell>
          <table:table-cell table:style-name="ce17" office:value-type="float" office:value="2622.41" calcext:value-type="float">
            <text:p>2622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IETTA S.R.L. 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4697" calcext:value-type="float">
            <text:p>46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RINO FIORI S.N.C. DI GIORGIO F.LLI &amp;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102009" calcext:value-type="float">
            <text:p>1030102009</text:p>
          </table:table-cell>
          <table:table-cell table:style-name="ce17" office:value-type="string" calcext:value-type="string">
            <text:p>Beni per attivita' di rappresentanza </text:p>
          </table:table-cell>
          <table:table-cell table:style-name="ce17" office:value-type="float" office:value="82.5" calcext:value-type="float">
            <text:p>82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9.52" calcext:value-type="float">
            <text:p>9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ARRECA <text:s/>DANIELE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01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1866.82" calcext:value-type="float">
            <text:p>1866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8001" calcext:value-type="float">
            <text:p>1030218001</text:p>
          </table:table-cell>
          <table:table-cell table:style-name="ce17" office:value-type="string" calcext:value-type="string">
            <text:p>Spese per accertamenti sanitari resi necessari dall'attivita' lavorativa</text:p>
          </table:table-cell>
          <table:table-cell table:style-name="ce17" office:value-type="float" office:value="1291.05" calcext:value-type="float">
            <text:p>1291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35528.52" calcext:value-type="float">
            <text:p>135528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SS. SPORTIVA LIBERTAS NUOTO RIVOLI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40399999" calcext:value-type="float">
            <text:p>1040399999</text:p>
          </table:table-cell>
          <table:table-cell table:style-name="ce17" office:value-type="string" calcext:value-type="string">
            <text:p>Trasferimenti correnti a altre imprese</text:p>
          </table:table-cell>
          <table:table-cell table:style-name="ce17" office:value-type="float" office:value="1573.8" calcext:value-type="float">
            <text:p>1573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number-columns-repeated="2" table:style-name="ce17" office:value-type="string" calcext:value-type="string">
            <text:p>10/01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1669.63" calcext:value-type="float">
            <text:p>1669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5351.63" calcext:value-type="float">
            <text:p>5351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5351.63" calcext:value-type="float">
            <text:p>5351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7" office:value-type="string" calcext:value-type="string">
            <text:p>03/02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10090.86" calcext:value-type="float">
            <text:p>10090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11214.4" calcext:value-type="float">
            <text:p>11214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.P.A.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2277.36" calcext:value-type="float">
            <text:p>2277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.P.A.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2277.36" calcext:value-type="float">
            <text:p>2277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XTERISKO INFORMATICA SRL</text:p>
          </table:table-cell>
          <table:table-cell table:number-columns-repeated="2" table:style-name="ce17" office:value-type="string" calcext:value-type="string">
            <text:p>09/03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597.8" calcext:value-type="float">
            <text:p>597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XTERISKO INFORMATICA SRL</text:p>
          </table:table-cell>
          <table:table-cell table:number-columns-repeated="2" table:style-name="ce17" office:value-type="string" calcext:value-type="string">
            <text:p>09/03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597.8" calcext:value-type="float">
            <text:p>597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RROZZERIA SCHIAFONE N. &amp; C.-SNC <text:s/></text:p>
          </table:table-cell>
          <table:table-cell table:style-name="ce17" office:value-type="string" calcext:value-type="string">
            <text:p>13/03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996.95" calcext:value-type="float">
            <text:p>996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8061.83" calcext:value-type="float">
            <text:p>8061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757.12" calcext:value-type="float">
            <text:p>757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ATTO <text:s/>ALESSANDRO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81.38" calcext:value-type="float">
            <text:p>281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73.69" calcext:value-type="float">
            <text:p>73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7.08" calcext:value-type="float">
            <text:p>17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EP BY STEP ENGLISH INSTITUTE S.N.C.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800" calcext:value-type="float">
            <text:p>18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OP.SOCIALE P. G. FRASSATI SCS ONLUS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397.15" calcext:value-type="float">
            <text:p>4397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OP.SOCIALE P. G. FRASSATI SCS ONLUS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397.15" calcext:value-type="float">
            <text:p>4397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OP.SOCIALE P. G. FRASSATI SCS ONLUS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397.15" calcext:value-type="float">
            <text:p>4397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OP.SOCIALE P. G. FRASSATI SCS ONLUS</text:p>
          </table:table-cell>
          <table:table-cell table:style-name="ce17" office:value-type="string" calcext:value-type="string">
            <text:p>14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397.15" calcext:value-type="float">
            <text:p>4397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73.69" calcext:value-type="float">
            <text:p>73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UCCO CENTER S.N.C. DI DUCCO PIERO &amp; C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183.61" calcext:value-type="float">
            <text:p>183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number-columns-repeated="2" table:style-name="ce17" office:value-type="string" calcext:value-type="string">
            <text:p>21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178.64" calcext:value-type="float">
            <text:p>178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number-columns-repeated="2" table:style-name="ce17" office:value-type="string" calcext:value-type="string">
            <text:p>21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39.3" calcext:value-type="float">
            <text:p>39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number-columns-repeated="2" table:style-name="ce17" office:value-type="string" calcext:value-type="string">
            <text:p>21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79.26" calcext:value-type="float">
            <text:p>79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number-columns-repeated="2" table:style-name="ce17" office:value-type="string" calcext:value-type="string">
            <text:p>21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17.44" calcext:value-type="float">
            <text:p>1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number-columns-repeated="2" table:style-name="ce17" office:value-type="string" calcext:value-type="string">
            <text:p>21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30" calcext:value-type="float">
            <text:p>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MARKET SERVIZI SPA</text:p>
          </table:table-cell>
          <table:table-cell table:number-columns-repeated="2" table:style-name="ce17" office:value-type="string" calcext:value-type="string">
            <text:p>21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6.6" calcext:value-type="float">
            <text:p>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.93" calcext:value-type="float">
            <text:p>2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OBERT DI ROBERT R. G. &amp; C. S.N.C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732" calcext:value-type="float">
            <text:p>7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IVICA S.R.L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120" calcext:value-type="float">
            <text:p>1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RROZZERIA LA GENERALA DI LASALVIA VINC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234.9" calcext:value-type="float">
            <text:p>234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O.C.R. SYSTEM S.N.C. DI VALTER PRUNAI E 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48.8" calcext:value-type="float">
            <text:p>48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STIT.POLIGR.E ZECCA DELLO STATO <text:s text:c="2"/>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string" calcext:value-type="string">
            <text:p>22/03/2023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17" office:value-type="float" office:value="899.83" calcext:value-type="float">
            <text:p>899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STIT.POLIGR.E ZECCA DELLO STATO <text:s text:c="2"/>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string" calcext:value-type="string">
            <text:p>22/03/2023</text:p>
          </table:table-cell>
          <table:table-cell table:style-name="ce17" office:value-type="float" office:value="1030216001" calcext:value-type="float">
            <text:p>1030216001</text:p>
          </table:table-cell>
          <table:table-cell table:style-name="ce17" office:value-type="string" calcext:value-type="string">
            <text:p>Pubblicazione bandi di gara</text:p>
          </table:table-cell>
          <table:table-cell table:style-name="ce17" office:value-type="float" office:value="194.44" calcext:value-type="float">
            <text:p>194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LADINA RADIO S.R.L. <text:s text:c="14"/>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5" calcext:value-type="float">
            <text:p>1030209005</text:p>
          </table:table-cell>
          <table:table-cell table:style-name="ce17" office:value-type="string" calcext:value-type="string">
            <text:p>Manutenzione ordinaria e riparazioni di attrezzature</text:p>
          </table:table-cell>
          <table:table-cell table:style-name="ce17" office:value-type="float" office:value="1318.82" calcext:value-type="float">
            <text:p>1318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100" calcext:value-type="float">
            <text:p>1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95.38" calcext:value-type="float">
            <text:p>95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21.39" calcext:value-type="float">
            <text:p>12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UTOLINEE NUOVA BENESE S.R..L.</text:p>
          </table:table-cell>
          <table:table-cell table:number-columns-repeated="2" table:style-name="ce17" office:value-type="string" calcext:value-type="string">
            <text:p>06/03/2023</text:p>
          </table:table-cell>
          <table:table-cell table:style-name="ce17" office:value-type="float" office:value="1030215002" calcext:value-type="float">
            <text:p>1030215002</text:p>
          </table:table-cell>
          <table:table-cell table:style-name="ce17" office:value-type="string" calcext:value-type="string">
            <text:p>Contratti di servizio di trasporto scolastico</text:p>
          </table:table-cell>
          <table:table-cell table:style-name="ce17" office:value-type="float" office:value="16170" calcext:value-type="float">
            <text:p>161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I ANTIVIOLENZA E.M.M.A. ONLUS</text:p>
          </table:table-cell>
          <table:table-cell table:style-name="ce17" office:value-type="string" calcext:value-type="string">
            <text:p>31/01/2023</text:p>
          </table:table-cell>
          <table:table-cell table:style-name="ce17" office:value-type="string" calcext:value-type="string">
            <text:p>20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1250" calcext:value-type="float">
            <text:p>112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CCUMULATORI ELETTRICI PM S.R.L.</text:p>
          </table:table-cell>
          <table:table-cell table:number-columns-repeated="2" table:style-name="ce17" office:value-type="string" calcext:value-type="string">
            <text:p>03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79.35" calcext:value-type="float">
            <text:p>79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CCUMULATORI ELETTRICI PM S.R.L.</text:p>
          </table:table-cell>
          <table:table-cell table:number-columns-repeated="2" table:style-name="ce17" office:value-type="string" calcext:value-type="string">
            <text:p>03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34.92" calcext:value-type="float">
            <text:p>34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CCUMULATORI ELETTRICI PM S.R.L.</text:p>
          </table:table-cell>
          <table:table-cell table:number-columns-repeated="2" table:style-name="ce17" office:value-type="string" calcext:value-type="string">
            <text:p>03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79.35" calcext:value-type="float">
            <text:p>79,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CCUMULATORI ELETTRICI PM S.R.L.</text:p>
          </table:table-cell>
          <table:table-cell table:number-columns-repeated="2" table:style-name="ce17" office:value-type="string" calcext:value-type="string">
            <text:p>03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34.92" calcext:value-type="float">
            <text:p>34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46" calcext:value-type="float">
            <text:p>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53.47" calcext:value-type="float">
            <text:p>53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71.38" calcext:value-type="float">
            <text:p>71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97.1" calcext:value-type="float">
            <text:p>97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B. AUTORIPARAZIONI DI BERTAIA LUCA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34.05" calcext:value-type="float">
            <text:p>34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CI S.R.L.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8381.4" calcext:value-type="float">
            <text:p>8381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XEL SRL <text:s text:c="26"/></text:p>
          </table:table-cell>
          <table:table-cell table:style-name="ce17" office:value-type="string" calcext:value-type="string">
            <text:p>19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369.05" calcext:value-type="float">
            <text:p>369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SEGNALETICA SRL</text:p>
          </table:table-cell>
          <table:table-cell table:number-columns-repeated="2" table:style-name="ce17" office:value-type="string" calcext:value-type="string">
            <text:p>14/03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128.05" calcext:value-type="float">
            <text:p>128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SEGNALETICA SRL</text:p>
          </table:table-cell>
          <table:table-cell table:number-columns-repeated="2" table:style-name="ce17" office:value-type="string" calcext:value-type="string">
            <text:p>14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86.99" calcext:value-type="float">
            <text:p>286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82.3" calcext:value-type="float">
            <text:p>82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82.3" calcext:value-type="float">
            <text:p>82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URISMOVEST-CONS.PROMOZIONE/SVILUPPO TUR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99011" calcext:value-type="float">
            <text:p>1030299011</text:p>
          </table:table-cell>
          <table:table-cell table:style-name="ce17" office:value-type="string" calcext:value-type="string">
            <text:p>Servizi per attivita' di rappresentanza </text:p>
          </table:table-cell>
          <table:table-cell table:style-name="ce17" office:value-type="float" office:value="351" calcext:value-type="float">
            <text:p>3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502.31" calcext:value-type="float">
            <text:p>502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502.31" calcext:value-type="float">
            <text:p>502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16.51" calcext:value-type="float">
            <text:p>216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ARCH S.R.L.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4132.18" calcext:value-type="float">
            <text:p>14132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94.96" calcext:value-type="float">
            <text:p>194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94.96" calcext:value-type="float">
            <text:p>194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94.96" calcext:value-type="float">
            <text:p>194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94.96" calcext:value-type="float">
            <text:p>194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48" calcext:value-type="float">
            <text:p>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I.MA SAS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2379" calcext:value-type="float">
            <text:p>237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16.51" calcext:value-type="float">
            <text:p>216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78.93" calcext:value-type="float">
            <text:p>78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41.72" calcext:value-type="float">
            <text:p>41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184.46" calcext:value-type="float">
            <text:p>184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UBBLIFORMEZ S.R.L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2000" calcext:value-type="float">
            <text:p>2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6/03/2023</text:p>
          </table:table-cell>
          <table:table-cell table:style-name="ce17" office:value-type="string" calcext:value-type="string">
            <text:p>26/04/2023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91426.78" calcext:value-type="float">
            <text:p>91426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A.E. <text:s text:c="26"/>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34.77" calcext:value-type="float">
            <text:p>34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A.E. <text:s text:c="26"/>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63.3" calcext:value-type="float">
            <text:p>263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A.E. <text:s text:c="26"/>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63.3" calcext:value-type="float">
            <text:p>263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A.E. <text:s text:c="26"/>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34.09" calcext:value-type="float">
            <text:p>134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I.A.E. <text:s text:c="26"/>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34.09" calcext:value-type="float">
            <text:p>134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UCAZIONE PROGETTO SCRL <text:s text:c="10"/></text:p>
          </table:table-cell>
          <table:table-cell table:style-name="ce17" office:value-type="string" calcext:value-type="string">
            <text:p>03/01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0920" calcext:value-type="float">
            <text:p>109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UCAZIONE PROGETTO SCRL <text:s text:c="10"/>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09/02/2023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17" office:value-type="float" office:value="879.99" calcext:value-type="float">
            <text:p>879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UCAZIONE PROGETTO SCRL <text:s text:c="10"/></text:p>
          </table:table-cell>
          <table:table-cell table:style-name="ce17" office:value-type="string" calcext:value-type="string">
            <text:p>09/01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068.5" calcext:value-type="float">
            <text:p>2068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string" calcext:value-type="string">
            <text:p>10/03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322.24" calcext:value-type="float">
            <text:p>322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string" calcext:value-type="string">
            <text:p>10/03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322.24" calcext:value-type="float">
            <text:p>322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string" calcext:value-type="string">
            <text:p>10/03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322.24" calcext:value-type="float">
            <text:p>322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82.96" calcext:value-type="float">
            <text:p>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FEIN S.P.A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259.29" calcext:value-type="float">
            <text:p>259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FEIN S.P.A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4863.21" calcext:value-type="float">
            <text:p>4863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20109001" calcext:value-type="float">
            <text:p>1020109001</text:p>
          </table:table-cell>
          <table:table-cell table:style-name="ce17" office:value-type="string" calcext:value-type="string">
            <text:p>Tassa di circolazione dei veicoli a motore (tassa automobilistica)</text:p>
          </table:table-cell>
          <table:table-cell table:style-name="ce17" office:value-type="float" office:value="198.13" calcext:value-type="float">
            <text:p>198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76.56" calcext:value-type="float">
            <text:p>76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50.39" calcext:value-type="float">
            <text:p>50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359.18" calcext:value-type="float">
            <text:p>1359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005" calcext:value-type="float">
            <text:p>1030102005</text:p>
          </table:table-cell>
          <table:table-cell table:style-name="ce17" office:value-type="string" calcext:value-type="string">
            <text:p>Accessori per uffici e alloggi</text:p>
          </table:table-cell>
          <table:table-cell table:style-name="ce17" office:value-type="float" office:value="14.64" calcext:value-type="float">
            <text:p>14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FEIN S.P.A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630.85" calcext:value-type="float">
            <text:p>630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FEIN S.P.A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7552.73" calcext:value-type="float">
            <text:p>7552,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FEDERCONSULTING DI BUSOLI STEFANO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152" calcext:value-type="float">
            <text:p>1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IVICA S.R.L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60" calcext:value-type="float">
            <text:p>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96839.7" calcext:value-type="float">
            <text:p>96839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B NETWORKS S.R.L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00.16" calcext:value-type="float">
            <text:p>400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ANA MULTISERVICE S.R.L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13003" calcext:value-type="float">
            <text:p>1030213003</text:p>
          </table:table-cell>
          <table:table-cell table:style-name="ce17" office:value-type="string" calcext:value-type="string">
            <text:p>Trasporti, traslochi e facchinaggio</text:p>
          </table:table-cell>
          <table:table-cell table:style-name="ce17" office:value-type="float" office:value="344.87" calcext:value-type="float">
            <text:p>34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B NETWORKS S.R.L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24/01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115.9" calcext:value-type="float">
            <text:p>115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56195.04" calcext:value-type="float">
            <text:p>56195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7496.87" calcext:value-type="float">
            <text:p>7496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12278.95" calcext:value-type="float">
            <text:p>12278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2273.81" calcext:value-type="float">
            <text:p>2273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013" calcext:value-type="float">
            <text:p>20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.A.F.A. SNC DI MURDOCCO V.&amp; C.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09011" calcext:value-type="float">
            <text:p>1030209011</text:p>
          </table:table-cell>
          <table:table-cell table:style-name="ce17" office:value-type="string" calcext:value-type="string">
            <text:p>Manutenzione ordinaria e riparazioni di altri beni materiali</text:p>
          </table:table-cell>
          <table:table-cell table:style-name="ce17" office:value-type="float" office:value="25774.45" calcext:value-type="float">
            <text:p>25774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ACKMIND SRLS</text:p>
          </table:table-cell>
          <table:table-cell table:number-columns-repeated="2" table:style-name="ce17" office:value-type="string" calcext:value-type="string">
            <text:p>10/01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0431" calcext:value-type="float">
            <text:p>104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RROZZERIA MONTEBELLO SNC DI MONTEBELLO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06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183" calcext:value-type="float">
            <text:p>1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MMEBI SRL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9902.84" calcext:value-type="float">
            <text:p>9902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UGNONE <text:s text:c="2"/>ROBERTO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01008" calcext:value-type="float">
            <text:p>1030201008</text:p>
          </table:table-cell>
          <table:table-cell table:style-name="ce17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7" office:value-type="float" office:value="14103.77" calcext:value-type="float">
            <text:p>14103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KAAMA S.R.L.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900.48" calcext:value-type="float">
            <text:p>900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UCCO CENTER S.N.C. DI DUCCO PIERO &amp; C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90.89" calcext:value-type="float">
            <text:p>190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IORGINI <text:s/>EMANUELA</text:p>
          </table:table-cell>
          <table:table-cell table:number-columns-repeated="2" table:style-name="ce17" office:value-type="string" calcext:value-type="string">
            <text:p>10/01/2023</text:p>
          </table:table-cell>
          <table:table-cell table:style-name="ce17" office:value-type="float" office:value="1030210002" calcext:value-type="float">
            <text:p>1030210002</text:p>
          </table:table-cell>
          <table:table-cell table:style-name="ce17" office:value-type="string" calcext:value-type="string">
            <text:p>Esperti per commissioni, comitati e consigli</text:p>
          </table:table-cell>
          <table:table-cell table:style-name="ce17" office:value-type="float" office:value="512" calcext:value-type="float">
            <text:p>5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17" office:value-type="float" office:value="3795.55" calcext:value-type="float">
            <text:p>3795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17" office:value-type="float" office:value="367.32" calcext:value-type="float">
            <text:p>367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17" office:value-type="float" office:value="3213.98" calcext:value-type="float">
            <text:p>3213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17" office:value-type="float" office:value="3558.33" calcext:value-type="float">
            <text:p>3558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JECT AUTOMATION S.P.A.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05999" calcext:value-type="float">
            <text:p>1030205999</text:p>
          </table:table-cell>
          <table:table-cell table:style-name="ce17" office:value-type="string" calcext:value-type="string">
            <text:p>Utenze e canoni per altri servizi n.a.c.</text:p>
          </table:table-cell>
          <table:table-cell table:style-name="ce17" office:value-type="float" office:value="3558.33" calcext:value-type="float">
            <text:p>3558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658.8" calcext:value-type="float">
            <text:p>658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4727.47" calcext:value-type="float">
            <text:p>14727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8668.6" calcext:value-type="float">
            <text:p>8668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914" calcext:value-type="float">
            <text:p>9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4800" calcext:value-type="float">
            <text:p>48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6516" calcext:value-type="float">
            <text:p>65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3050" calcext:value-type="float">
            <text:p>30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491" calcext:value-type="float">
            <text:p>4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540" calcext:value-type="float">
            <text:p>54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593" calcext:value-type="float">
            <text:p>5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1365" calcext:value-type="float">
            <text:p>13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3967" calcext:value-type="float">
            <text:p>39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950" calcext:value-type="float">
            <text:p>9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1973" calcext:value-type="float">
            <text:p>197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610.33" calcext:value-type="float">
            <text:p>961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610.33" calcext:value-type="float">
            <text:p>961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610.33" calcext:value-type="float">
            <text:p>961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1167.36" calcext:value-type="float">
            <text:p>1167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LECONTROL VIGILANZA S.R.L.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51.9" calcext:value-type="float">
            <text:p>451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GAF EDIZIONI SRL <text:s text:c="17"/>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0.3" calcext:value-type="float">
            <text:p>20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ASSIONE UFFICIO DI VECE GABRIELE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150" calcext:value-type="float">
            <text:p>1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ASSIONE UFFICIO DI VECE GABRIELE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200" calcext:value-type="float">
            <text:p>2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ASSIONE UFFICIO DI VECE GABRIELE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178.08" calcext:value-type="float">
            <text:p>178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MERA COMMERCIO IND.ARTIG.AGRIC. <text:s/></text:p>
          </table:table-cell>
          <table:table-cell table:style-name="ce17" office:value-type="string" calcext:value-type="string">
            <text:p>23/03/2023</text:p>
          </table:table-cell>
          <table:table-cell table:style-name="ce17" office:value-type="string" calcext:value-type="string">
            <text:p>11/04/2023</text:p>
          </table:table-cell>
          <table:table-cell table:style-name="ce17" office:value-type="float" office:value="1030104999" calcext:value-type="float">
            <text:p>1030104999</text:p>
          </table:table-cell>
          <table:table-cell table:style-name="ce17" office:value-type="string" calcext:value-type="string">
            <text:p>Altro materiale per usi militari, ordine pubblico, sicurezza n.a.c.</text:p>
          </table:table-cell>
          <table:table-cell table:style-name="ce17" office:value-type="float" office:value="24.52" calcext:value-type="float">
            <text:p>24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FEZIONI PIERROT DI BALLARDINI DAVIDE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677.9" calcext:value-type="float">
            <text:p>2677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FEZIONI PIERROT DI BALLARDINI DAVIDE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4440.8" calcext:value-type="float">
            <text:p>4440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GAF EDIZIONI SRL <text:s text:c="17"/></text:p>
          </table:table-cell>
          <table:table-cell table:style-name="ce17" office:value-type="string" calcext:value-type="string">
            <text:p>24/01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893.5" calcext:value-type="float">
            <text:p>1893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FORMEL S.R.L. <text:s text:c="21"/></text:p>
          </table:table-cell>
          <table:table-cell table:style-name="ce17" office:value-type="string" calcext:value-type="string">
            <text:p>24/01/2023</text:p>
          </table:table-cell>
          <table:table-cell table:style-name="ce17" office:value-type="string" calcext:value-type="string">
            <text:p>10/02/2023</text:p>
          </table:table-cell>
          <table:table-cell table:style-name="ce17" office:value-type="float" office:value="1030101001" calcext:value-type="float">
            <text:p>1030101001</text:p>
          </table:table-cell>
          <table:table-cell table:style-name="ce17" office:value-type="string" calcext:value-type="string">
            <text:p>Giornali e riviste</text:p>
          </table:table-cell>
          <table:table-cell table:style-name="ce17" office:value-type="float" office:value="260" calcext:value-type="float">
            <text:p>2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SCOM SPA</text:p>
          </table:table-cell>
          <table:table-cell table:number-columns-repeated="2" table:style-name="ce17" office:value-type="string" calcext:value-type="string">
            <text:p>28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6100" calcext:value-type="float">
            <text:p>61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33X3 SNC DI MONEA ANITA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82.44" calcext:value-type="float">
            <text:p>8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33X3 SNC DI MONEA ANITA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82.44" calcext:value-type="float">
            <text:p>8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Q-EASY DI CONGIU ROBERTO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640.5" calcext:value-type="float">
            <text:p>640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LAVANDERIA LA NUOVA</text:p>
          </table:table-cell>
          <table:table-cell table:number-columns-repeated="2" table:style-name="ce17" office:value-type="string" calcext:value-type="string">
            <text:p>2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0.5" calcext:value-type="float">
            <text:p>20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55124.48" calcext:value-type="float">
            <text:p>5512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188446.18" calcext:value-type="float">
            <text:p>188446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188446.18" calcext:value-type="float">
            <text:p>188446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2268.77" calcext:value-type="float">
            <text:p>2268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6382.87" calcext:value-type="float">
            <text:p>6382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02/01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1913.95" calcext:value-type="float">
            <text:p>1913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number-columns-repeated="2" table:style-name="ce17" office:value-type="string" calcext:value-type="string">
            <text:p>02/02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3727.28" calcext:value-type="float">
            <text:p>3727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166364.97" calcext:value-type="float">
            <text:p>166364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166364.97" calcext:value-type="float">
            <text:p>166364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166364.97" calcext:value-type="float">
            <text:p>166364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814.1" calcext:value-type="float">
            <text:p>1814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737.6" calcext:value-type="float">
            <text:p>73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594.87" calcext:value-type="float">
            <text:p>259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0.52" calcext:value-type="float">
            <text:p>200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57.44" calcext:value-type="float">
            <text:p>15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594.87" calcext:value-type="float">
            <text:p>259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57.44" calcext:value-type="float">
            <text:p>15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594.87" calcext:value-type="float">
            <text:p>259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594.87" calcext:value-type="float">
            <text:p>259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9.44" calcext:value-type="float">
            <text:p>49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03.71" calcext:value-type="float">
            <text:p>103,7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9.44" calcext:value-type="float">
            <text:p>49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359.14" calcext:value-type="float">
            <text:p>359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359.14" calcext:value-type="float">
            <text:p>359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594.87" calcext:value-type="float">
            <text:p>259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259.18" calcext:value-type="float">
            <text:p>1259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36.64" calcext:value-type="float">
            <text:p>36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558.86" calcext:value-type="float">
            <text:p>558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594.87" calcext:value-type="float">
            <text:p>2594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913.1" calcext:value-type="float">
            <text:p>2913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558.86" calcext:value-type="float">
            <text:p>558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36.64" calcext:value-type="float">
            <text:p>36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57.44" calcext:value-type="float">
            <text:p>15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835.98" calcext:value-type="float">
            <text:p>83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359.14" calcext:value-type="float">
            <text:p>359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011.48" calcext:value-type="float">
            <text:p>2011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472.32" calcext:value-type="float">
            <text:p>1472,3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9.44" calcext:value-type="float">
            <text:p>49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6506.21" calcext:value-type="float">
            <text:p>6506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86.36" calcext:value-type="float">
            <text:p>48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57.44" calcext:value-type="float">
            <text:p>15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57.44" calcext:value-type="float">
            <text:p>15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5.57" calcext:value-type="float">
            <text:p>235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68.46" calcext:value-type="float">
            <text:p>168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703.5" calcext:value-type="float">
            <text:p>1703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703.5" calcext:value-type="float">
            <text:p>1703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703.5" calcext:value-type="float">
            <text:p>1703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03.63" calcext:value-type="float">
            <text:p>103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52.89" calcext:value-type="float">
            <text:p>52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.03" calcext:value-type="float">
            <text:p>23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12.44" calcext:value-type="float">
            <text:p>112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04.03" calcext:value-type="float">
            <text:p>404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703.5" calcext:value-type="float">
            <text:p>1703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168.46" calcext:value-type="float">
            <text:p>168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04.03" calcext:value-type="float">
            <text:p>404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49.92" calcext:value-type="float">
            <text:p>249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57.65" calcext:value-type="float">
            <text:p>57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404.03" calcext:value-type="float">
            <text:p>404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.METROPOLITANA ACQUE TORINO SPA </text:p>
          </table:table-cell>
          <table:table-cell table:number-columns-repeated="2" table:style-name="ce17" office:value-type="string" calcext:value-type="string">
            <text:p>20/02/2023</text:p>
          </table:table-cell>
          <table:table-cell table:style-name="ce17" office:value-type="float" office:value="1030205005" calcext:value-type="float">
            <text:p>1030205005</text:p>
          </table:table-cell>
          <table:table-cell table:style-name="ce17" office:value-type="string" calcext:value-type="string">
            <text:p>Acqua</text:p>
          </table:table-cell>
          <table:table-cell table:style-name="ce17" office:value-type="float" office:value="2364.48" calcext:value-type="float">
            <text:p>2364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3175.64" calcext:value-type="float">
            <text:p>3175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043.16" calcext:value-type="float">
            <text:p>5043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179.16" calcext:value-type="float">
            <text:p>117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3189.84" calcext:value-type="float">
            <text:p>3189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816.69" calcext:value-type="float">
            <text:p>816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3584.17" calcext:value-type="float">
            <text:p>3584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119.76" calcext:value-type="float">
            <text:p>2119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152.93" calcext:value-type="float">
            <text:p>5152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3.48" calcext:value-type="float">
            <text:p>63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81.96" calcext:value-type="float">
            <text:p>281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35.77" calcext:value-type="float">
            <text:p>35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25.36" calcext:value-type="float">
            <text:p>625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360.64" calcext:value-type="float">
            <text:p>1360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776.05" calcext:value-type="float">
            <text:p>2776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74.06" calcext:value-type="float">
            <text:p>474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.A.M.E.T. <text:s/>S.R.L</text:p>
          </table:table-cell>
          <table:table-cell table:number-columns-repeated="2" table:style-name="ce17" office:value-type="string" calcext:value-type="string">
            <text:p>1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369.97" calcext:value-type="float">
            <text:p>1369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817.92" calcext:value-type="float">
            <text:p>1817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817.92" calcext:value-type="float">
            <text:p>1817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817.92" calcext:value-type="float">
            <text:p>1817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817.92" calcext:value-type="float">
            <text:p>1817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817.92" calcext:value-type="float">
            <text:p>1817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817.92" calcext:value-type="float">
            <text:p>1817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770.72" calcext:value-type="float">
            <text:p>1770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261.75" calcext:value-type="float">
            <text:p>261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408.78" calcext:value-type="float">
            <text:p>408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613.17" calcext:value-type="float">
            <text:p>613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021.95" calcext:value-type="float">
            <text:p>102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409.85" calcext:value-type="float">
            <text:p>409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261.75" calcext:value-type="float">
            <text:p>261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79.91" calcext:value-type="float">
            <text:p>79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10/01/2023</text:p>
          </table:table-cell>
          <table:table-cell table:style-name="ce17" office:value-type="string" calcext:value-type="string">
            <text:p>25/01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24593.93" calcext:value-type="float">
            <text:p>24593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366" calcext:value-type="float">
            <text:p>3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16/01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600" calcext:value-type="float">
            <text:p>6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463.6" calcext:value-type="float">
            <text:p>463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463.6" calcext:value-type="float">
            <text:p>463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31.8" calcext:value-type="float">
            <text:p>231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31.8" calcext:value-type="float">
            <text:p>231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15.9" calcext:value-type="float">
            <text:p>115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7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463.6" calcext:value-type="float">
            <text:p>463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210053.55" calcext:value-type="float">
            <text:p>210053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210053.55" calcext:value-type="float">
            <text:p>210053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210053.55" calcext:value-type="float">
            <text:p>210053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RISTORAZIONE SRL 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15006" calcext:value-type="float">
            <text:p>1030215006</text:p>
          </table:table-cell>
          <table:table-cell table:style-name="ce17" office:value-type="string" calcext:value-type="string">
            <text:p>Contratti di servizio per le mense scolastiche</text:p>
          </table:table-cell>
          <table:table-cell table:style-name="ce17" office:value-type="float" office:value="8087.1" calcext:value-type="float">
            <text:p>8087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UROFINS MODULO UNO S.R.L</text:p>
          </table:table-cell>
          <table:table-cell table:number-columns-repeated="2" table:style-name="ce17" office:value-type="string" calcext:value-type="string">
            <text:p>14/03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91.58" calcext:value-type="float">
            <text:p>291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UTORIPARAZIONI NATALE S.R.L</text:p>
          </table:table-cell>
          <table:table-cell table:style-name="ce17" office:value-type="string" calcext:value-type="string">
            <text:p>23/01/2023</text:p>
          </table:table-cell>
          <table:table-cell table:style-name="ce17" office:value-type="string" calcext:value-type="string">
            <text:p>10/02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293.56" calcext:value-type="float">
            <text:p>293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3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2060.33" calcext:value-type="float">
            <text:p>2060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7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373.44" calcext:value-type="float">
            <text:p>3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7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373.44" calcext:value-type="float">
            <text:p>3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7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373.44" calcext:value-type="float">
            <text:p>3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7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373.44" calcext:value-type="float">
            <text:p>3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number-columns-repeated="2" table:style-name="ce17" office:value-type="string" calcext:value-type="string">
            <text:p>17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373.44" calcext:value-type="float">
            <text:p>37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style-name="ce17" office:value-type="string" calcext:value-type="string">
            <text:p>17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448.66" calcext:value-type="float">
            <text:p>144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style-name="ce17" office:value-type="string" calcext:value-type="string">
            <text:p>17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448.66" calcext:value-type="float">
            <text:p>144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style-name="ce17" office:value-type="string" calcext:value-type="string">
            <text:p>17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448.66" calcext:value-type="float">
            <text:p>144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RMINAL DISTRIBUZIONE S.R.L</text:p>
          </table:table-cell>
          <table:table-cell table:style-name="ce17" office:value-type="string" calcext:value-type="string">
            <text:p>17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101002" calcext:value-type="float">
            <text:p>1030101002</text:p>
          </table:table-cell>
          <table:table-cell table:style-name="ce17" office:value-type="string" calcext:value-type="string">
            <text:p>Pubblicazioni</text:p>
          </table:table-cell>
          <table:table-cell table:style-name="ce17" office:value-type="float" office:value="1448.66" calcext:value-type="float">
            <text:p>144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590.23" calcext:value-type="float">
            <text:p>590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180.53" calcext:value-type="float">
            <text:p>1180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87.25" calcext:value-type="float">
            <text:p>87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74.5" calcext:value-type="float">
            <text:p>174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36.25" calcext:value-type="float">
            <text:p>136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272.5" calcext:value-type="float">
            <text:p>272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204.38" calcext:value-type="float">
            <text:p>204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408.74" calcext:value-type="float">
            <text:p>408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340.62" calcext:value-type="float">
            <text:p>340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681.28" calcext:value-type="float">
            <text:p>68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36.63" calcext:value-type="float">
            <text:p>136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273.24" calcext:value-type="float">
            <text:p>273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87.25" calcext:value-type="float">
            <text:p>87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174.5" calcext:value-type="float">
            <text:p>174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49.38" calcext:value-type="float">
            <text:p>49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ON ITALIA S.P.A.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string" calcext:value-type="string">
            <text:p>03/04/2023</text:p>
          </table:table-cell>
          <table:table-cell table:style-name="ce17" office:value-type="float" office:value="1030207008" calcext:value-type="float">
            <text:p>1030207008</text:p>
          </table:table-cell>
          <table:table-cell table:style-name="ce17" office:value-type="string" calcext:value-type="string">
            <text:p>Noleggi di impianti e macchinari</text:p>
          </table:table-cell>
          <table:table-cell table:style-name="ce17" office:value-type="float" office:value="98.74" calcext:value-type="float">
            <text:p>98,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31/01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390.4" calcext:value-type="float">
            <text:p>390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31/01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1143.24" calcext:value-type="float">
            <text:p>1143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10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29858.28" calcext:value-type="float">
            <text:p>29858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1553.51" calcext:value-type="float">
            <text:p>1553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2635.2" calcext:value-type="float">
            <text:p>2635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string" calcext:value-type="string">
            <text:p>22/03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780.8" calcext:value-type="float">
            <text:p>780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DS AUTOMATED DATA SYSTEMS SPA <text:s text:c="4"/></text:p>
          </table:table-cell>
          <table:table-cell table:style-name="ce17" office:value-type="string" calcext:value-type="string">
            <text:p>16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3440.4" calcext:value-type="float">
            <text:p>3440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AMSYSTEM S.P.A.</text:p>
          </table:table-cell>
          <table:table-cell table:style-name="ce17" office:value-type="string" calcext:value-type="string">
            <text:p>01/03/2023</text:p>
          </table:table-cell>
          <table:table-cell table:style-name="ce17" office:value-type="string" calcext:value-type="string">
            <text:p>30/03/2023</text:p>
          </table:table-cell>
          <table:table-cell table:style-name="ce17" office:value-type="float" office:value="1030219002" calcext:value-type="float">
            <text:p>1030219002</text:p>
          </table:table-cell>
          <table:table-cell table:style-name="ce17" office:value-type="string" calcext:value-type="string">
            <text:p>Assistenza all'utente e formazione</text:p>
          </table:table-cell>
          <table:table-cell table:style-name="ce17" office:value-type="float" office:value="468.48" calcext:value-type="float">
            <text:p>468,4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ACKMIND SRLS</text:p>
          </table:table-cell>
          <table:table-cell table:number-columns-repeated="2" table:style-name="ce17" office:value-type="string" calcext:value-type="string">
            <text:p>10/01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5800.1" calcext:value-type="float">
            <text:p>5800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OGETTO81 SRL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2/03/2023</text:p>
          </table:table-cell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17" office:value-type="float" office:value="238" calcext:value-type="float">
            <text:p>2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RISCO S.R.L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285.37" calcext:value-type="float">
            <text:p>285,3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ORGI S.R.L. <text:s text:c="22"/>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64.05" calcext:value-type="float">
            <text:p>64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ESTIONI.DOC <text:s/>S.R.L.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30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3.92" calcext:value-type="float">
            <text:p>43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UDIO TECNICO VEBO2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17" office:value-type="float" office:value="56.72" calcext:value-type="float">
            <text:p>56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B NETWORKS S.R.L</text:p>
          </table:table-cell>
          <table:table-cell table:number-columns-repeated="2" table:style-name="ce17" office:value-type="string" calcext:value-type="string">
            <text:p>23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25.7" calcext:value-type="float">
            <text:p>225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UDIO SIGAUDO S.R.L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30/03/2023</text:p>
          </table:table-cell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130" calcext:value-type="float">
            <text:p>1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11709.28" calcext:value-type="float">
            <text:p>11709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DEMETRA SOCIETA' COOPERATIVA SOCIALE ON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662.34" calcext:value-type="float">
            <text:p>662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B NETWORKS S.R.L</text:p>
          </table:table-cell>
          <table:table-cell table:style-name="ce17" office:value-type="string" calcext:value-type="string">
            <text:p>23/03/2023</text:p>
          </table:table-cell>
          <table:table-cell table:style-name="ce17" office:value-type="string" calcext:value-type="string">
            <text:p>11/04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15.9" calcext:value-type="float">
            <text:p>115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CI DIGITALE S.P.A.</text:p>
          </table:table-cell>
          <table:table-cell table:style-name="ce17" office:value-type="string" calcext:value-type="string">
            <text:p>23/03/2023</text:p>
          </table:table-cell>
          <table:table-cell table:style-name="ce17" office:value-type="string" calcext:value-type="string">
            <text:p>11/04/2023</text:p>
          </table:table-cell>
          <table:table-cell table:style-name="ce17" office:value-type="float" office:value="1030205003" calcext:value-type="float">
            <text:p>1030205003</text:p>
          </table:table-cell>
          <table:table-cell table:style-name="ce17" office:value-type="string" calcext:value-type="string">
            <text:p>Accesso a banche dati e a pubblicazioni on line</text:p>
          </table:table-cell>
          <table:table-cell table:style-name="ce17" office:value-type="float" office:value="6060.52" calcext:value-type="float">
            <text:p>6060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CI DIGITALE S.P.A.</text:p>
          </table:table-cell>
          <table:table-cell table:style-name="ce17" office:value-type="string" calcext:value-type="string">
            <text:p>23/03/2023</text:p>
          </table:table-cell>
          <table:table-cell table:style-name="ce17" office:value-type="string" calcext:value-type="string">
            <text:p>11/04/2023</text:p>
          </table:table-cell>
          <table:table-cell table:style-name="ce17" office:value-type="float" office:value="1030205003" calcext:value-type="float">
            <text:p>1030205003</text:p>
          </table:table-cell>
          <table:table-cell table:style-name="ce17" office:value-type="string" calcext:value-type="string">
            <text:p>Accesso a banche dati e a pubblicazioni on line</text:p>
          </table:table-cell>
          <table:table-cell table:style-name="ce17" office:value-type="float" office:value="6060.52" calcext:value-type="float">
            <text:p>6060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SSOCIAZIONE SPORTIVA RIVOLI RUGBY 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40399999" calcext:value-type="float">
            <text:p>1040399999</text:p>
          </table:table-cell>
          <table:table-cell table:style-name="ce17" office:value-type="string" calcext:value-type="string">
            <text:p>Trasferimenti correnti a altre imprese</text:p>
          </table:table-cell>
          <table:table-cell table:style-name="ce17" office:value-type="float" office:value="1130.53" calcext:value-type="float">
            <text:p>1130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USTODI <text:s/>DANIELE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01008" calcext:value-type="float">
            <text:p>1030201008</text:p>
          </table:table-cell>
          <table:table-cell table:style-name="ce17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7" office:value-type="float" office:value="9843.05" calcext:value-type="float">
            <text:p>9843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NUOVA R.A.M. S.N.C. DI MARTINO A. E OJAR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411.57" calcext:value-type="float">
            <text:p>411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MMEBI SRL</text:p>
          </table:table-cell>
          <table:table-cell table:style-name="ce17" office:value-type="string" calcext:value-type="string">
            <text:p>11/01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9902.84" calcext:value-type="float">
            <text:p>9902,8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ARTARA <text:s/>SILVIA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134.06" calcext:value-type="float">
            <text:p>1134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LINICA CROCE BLU S.A.S. <text:s text:c="10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899.85" calcext:value-type="float">
            <text:p>899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LINICA CROCE BLU S.A.S. <text:s text:c="10"/></text:p>
          </table:table-cell>
          <table:table-cell table:number-columns-repeated="2" table:style-name="ce17" office:value-type="string" calcext:value-type="string">
            <text:p>02/01/2023</text:p>
          </table:table-cell>
          <table:table-cell table:style-name="ce17" office:value-type="float" office:value="1030215011" calcext:value-type="float">
            <text:p>1030215011</text:p>
          </table:table-cell>
          <table:table-cell table:style-name="ce17" office:value-type="string" calcext:value-type="string">
            <text:p>Contratti di servizio per la lotta al randagismo </text:p>
          </table:table-cell>
          <table:table-cell table:style-name="ce17" office:value-type="float" office:value="2132.51" calcext:value-type="float">
            <text:p>2132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.A.T. AZIENDA AUTONOLEGGIO TORINO CONSO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5003" calcext:value-type="float">
            <text:p>1030215003</text:p>
          </table:table-cell>
          <table:table-cell table:style-name="ce17" office:value-type="string" calcext:value-type="string">
            <text:p>Contratti di servizio per il trasporto di disabili e anziani</text:p>
          </table:table-cell>
          <table:table-cell table:style-name="ce17" office:value-type="float" office:value="16944.4" calcext:value-type="float">
            <text:p>16944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701.56" calcext:value-type="float">
            <text:p>701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85119.45" calcext:value-type="float">
            <text:p>85119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33606" calcext:value-type="float">
            <text:p>336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86.38" calcext:value-type="float">
            <text:p>86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76.86" calcext:value-type="float">
            <text:p>7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.P.A.</text:p>
          </table:table-cell>
          <table:table-cell table:number-columns-repeated="2" table:style-name="ce17" office:value-type="string" calcext:value-type="string">
            <text:p>03/03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73.2" calcext:value-type="float">
            <text:p>73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.P.A.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76.86" calcext:value-type="float">
            <text:p>76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 ITALIANE SPA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string" calcext:value-type="string">
            <text:p>14/04/2023</text:p>
          </table:table-cell>
          <table:table-cell table:style-name="ce17" office:value-type="float" office:value="1030216002" calcext:value-type="float">
            <text:p>1030216002</text:p>
          </table:table-cell>
          <table:table-cell table:style-name="ce17" office:value-type="string" calcext:value-type="string">
            <text:p>Spese postali</text:p>
          </table:table-cell>
          <table:table-cell table:style-name="ce17" office:value-type="float" office:value="73.2" calcext:value-type="float">
            <text:p>73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31257.09" calcext:value-type="float">
            <text:p>31257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string" calcext:value-type="string">
            <text:p>03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19212.82" calcext:value-type="float">
            <text:p>19212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RISCO S.R.L</text:p>
          </table:table-cell>
          <table:table-cell table:style-name="ce17" office:value-type="string" calcext:value-type="string">
            <text:p>23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03999" calcext:value-type="float">
            <text:p>1030203999</text:p>
          </table:table-cell>
          <table:table-cell table:style-name="ce17" office:value-type="string" calcext:value-type="string">
            <text:p>Altri aggi di riscossione n.a.c.</text:p>
          </table:table-cell>
          <table:table-cell table:style-name="ce17" office:value-type="float" office:value="511.39" calcext:value-type="float">
            <text:p>51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.A.T. AZIENDA AUTONOLEGGIO TORINO CONSO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5003" calcext:value-type="float">
            <text:p>1030215003</text:p>
          </table:table-cell>
          <table:table-cell table:style-name="ce17" office:value-type="string" calcext:value-type="string">
            <text:p>Contratti di servizio per il trasporto di disabili e anziani</text:p>
          </table:table-cell>
          <table:table-cell table:style-name="ce17" office:value-type="float" office:value="16944.4" calcext:value-type="float">
            <text:p>16944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.M.A. <text:s/>BATTERIE DI SCALENGHE MAURO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85" calcext:value-type="float">
            <text:p>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82.96" calcext:value-type="float">
            <text:p>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number-columns-repeated="2" table:style-name="ce17" office:value-type="string" calcext:value-type="string">
            <text:p>26/01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2555.34" calcext:value-type="float">
            <text:p>2555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.A.T. AZIENDA AUTONOLEGGIO TORINO CONSO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5003" calcext:value-type="float">
            <text:p>1030215003</text:p>
          </table:table-cell>
          <table:table-cell table:style-name="ce17" office:value-type="string" calcext:value-type="string">
            <text:p>Contratti di servizio per il trasporto di disabili e anziani</text:p>
          </table:table-cell>
          <table:table-cell table:style-name="ce17" office:value-type="float" office:value="11006.6" calcext:value-type="float">
            <text:p>11006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E ENGINEERING SRL 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3156.14" calcext:value-type="float">
            <text:p>3156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17" office:value-type="float" office:value="5189.07" calcext:value-type="float">
            <text:p>5189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ISON NEXT GOVERNMENT S.R.L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97327.38" calcext:value-type="float">
            <text:p>97327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ISON NEXT GOVERNMENT S.R.L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11986.09" calcext:value-type="float">
            <text:p>11986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ISON NEXT GOVERNMENT S.R.L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120530.17" calcext:value-type="float">
            <text:p>120530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ISON NEXT GOVERNMENT S.R.L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22971.68" calcext:value-type="float">
            <text:p>22971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27.11" calcext:value-type="float">
            <text:p>627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12.49" calcext:value-type="float">
            <text:p>712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59.22" calcext:value-type="float">
            <text:p>559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17.28" calcext:value-type="float">
            <text:p>1317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738.66" calcext:value-type="float">
            <text:p>173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50.66" calcext:value-type="float">
            <text:p>1250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17.28" calcext:value-type="float">
            <text:p>1317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738.66" calcext:value-type="float">
            <text:p>1738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HERA COMM S.P.A</text:p>
          </table:table-cell>
          <table:table-cell table:style-name="ce17" office:value-type="string" calcext:value-type="string">
            <text:p>28/02/2023</text:p>
          </table:table-cell>
          <table:table-cell table:style-name="ce17" office:value-type="string" calcext:value-type="string">
            <text:p>02/03/2023</text:p>
          </table:table-cell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50.66" calcext:value-type="float">
            <text:p>1250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06.57" calcext:value-type="float">
            <text:p>206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06.57" calcext:value-type="float">
            <text:p>206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37.93" calcext:value-type="float">
            <text:p>237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7708.29" calcext:value-type="float">
            <text:p>17708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029.15" calcext:value-type="float">
            <text:p>202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338.23" calcext:value-type="float">
            <text:p>338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831.95" calcext:value-type="float">
            <text:p>1831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338.23" calcext:value-type="float">
            <text:p>338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43.69" calcext:value-type="float">
            <text:p>143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1.22" calcext:value-type="float">
            <text:p>61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40.05" calcext:value-type="float">
            <text:p>740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43.69" calcext:value-type="float">
            <text:p>143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7708.29" calcext:value-type="float">
            <text:p>17708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37.93" calcext:value-type="float">
            <text:p>237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34.88" calcext:value-type="float">
            <text:p>134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34.88" calcext:value-type="float">
            <text:p>134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40.05" calcext:value-type="float">
            <text:p>740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06.36" calcext:value-type="float">
            <text:p>20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40.05" calcext:value-type="float">
            <text:p>740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40.05" calcext:value-type="float">
            <text:p>740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06.36" calcext:value-type="float">
            <text:p>20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40.05" calcext:value-type="float">
            <text:p>740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49.16" calcext:value-type="float">
            <text:p>1149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37.93" calcext:value-type="float">
            <text:p>237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40.05" calcext:value-type="float">
            <text:p>740,0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82.96" calcext:value-type="float">
            <text:p>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82.96" calcext:value-type="float">
            <text:p>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string" calcext:value-type="string">
            <text:p>24/02/2023</text:p>
          </table:table-cell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0441.39" calcext:value-type="float">
            <text:p>1044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7/01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236.23" calcext:value-type="float">
            <text:p>236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3137.11" calcext:value-type="float">
            <text:p>3137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2493.11" calcext:value-type="float">
            <text:p>2493,1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CILVILLE S.R.L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31/03/2023</text:p>
          </table:table-cell>
          <table:table-cell table:style-name="ce17" office:value-type="float" office:value="1030209012" calcext:value-type="float">
            <text:p>1030209012</text:p>
          </table:table-cell>
          <table:table-cell table:style-name="ce17" office:value-type="string" calcext:value-type="string">
            <text:p>Manutenzione ordinaria e riparazioni di terreni e beni materiali non prodotti</text:p>
          </table:table-cell>
          <table:table-cell table:style-name="ce17" office:value-type="float" office:value="565.76" calcext:value-type="float">
            <text:p>565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LIOGRAFICA 2L S.N.C. <text:s text:c="13"/>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513.01" calcext:value-type="float">
            <text:p>1513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LIOGRAFICA 2L S.N.C. <text:s text:c="13"/></text:p>
          </table:table-cell>
          <table:table-cell table:number-columns-repeated="2" table:style-name="ce17" office:value-type="string" calcext:value-type="string">
            <text:p>18/01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1135" calcext:value-type="float">
            <text:p>113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CULTURE</text:p>
          </table:table-cell>
          <table:table-cell table:number-columns-repeated="2" table:style-name="ce17" office:value-type="string" calcext:value-type="string">
            <text:p>02/02/2023</text:p>
          </table:table-cell>
          <table:table-cell table:style-name="ce17" office:value-type="float" office:value="1030213001" calcext:value-type="float">
            <text:p>1030213001</text:p>
          </table:table-cell>
          <table:table-cell table:style-name="ce17" office:value-type="string" calcext:value-type="string">
            <text:p>Servizi di sorveglianza, e custodia e accoglienza</text:p>
          </table:table-cell>
          <table:table-cell table:style-name="ce17" office:value-type="float" office:value="5784.85" calcext:value-type="float">
            <text:p>5784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CULTURE</text:p>
          </table:table-cell>
          <table:table-cell table:number-columns-repeated="2" table:style-name="ce17" office:value-type="string" calcext:value-type="string">
            <text:p>02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7214.42" calcext:value-type="float">
            <text:p>17214,4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GENZIA TERRITORIALE PER LA CASA <text:s text:c="2"/>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447.02" calcext:value-type="float">
            <text:p>1447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CULTURE</text:p>
          </table:table-cell>
          <table:table-cell table:number-columns-repeated="2" table:style-name="ce17" office:value-type="string" calcext:value-type="string">
            <text:p>08/03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8607.21" calcext:value-type="float">
            <text:p>8607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LIOGRAFICA 2L S.N.C. <text:s text:c="13"/></text:p>
          </table:table-cell>
          <table:table-cell table:number-columns-repeated="2" table:style-name="ce17" office:value-type="string" calcext:value-type="string">
            <text:p>07/03/2023</text:p>
          </table:table-cell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451.4" calcext:value-type="float">
            <text:p>451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34186.69" calcext:value-type="float">
            <text:p>34186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2027.98" calcext:value-type="float">
            <text:p>2027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 INTEGRATI S.R.L.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1857.58" calcext:value-type="float">
            <text:p>1857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ODISCO MICHELE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122.72" calcext:value-type="float">
            <text:p>1122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.R. MULTISERVICE S.A.S. DI RUSSO ANTONI</text:p>
          </table:table-cell>
          <table:table-cell table:style-name="ce17" office:value-type="string" calcext:value-type="string">
            <text:p>13/01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4270" calcext:value-type="float">
            <text:p>42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5826.62" calcext:value-type="float">
            <text:p>15826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ZONA OVEST DI TORINO S.R.L. <text:s text:c="7"/>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2/02/2023</text:p>
          </table:table-cell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31594.34" calcext:value-type="float">
            <text:p>31594,3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RTINI <text:s/>BARBARA</text:p>
          </table:table-cell>
          <table:table-cell table:style-name="ce17" office:value-type="string" calcext:value-type="string">
            <text:p>01/03/2023</text:p>
          </table:table-cell>
          <table:table-cell table:style-name="ce17" office:value-type="string" calcext:value-type="string">
            <text:p>10/03/2023</text:p>
          </table:table-cell>
          <table:table-cell table:style-name="ce17" office:value-type="float" office:value="1030210002" calcext:value-type="float">
            <text:p>1030210002</text:p>
          </table:table-cell>
          <table:table-cell table:style-name="ce17" office:value-type="string" calcext:value-type="string">
            <text:p>Esperti per commissioni, comitati e consigli</text:p>
          </table:table-cell>
          <table:table-cell table:style-name="ce17" office:value-type="float" office:value="512" calcext:value-type="float">
            <text:p>5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VEN MOTORS GRUPPO MO.VI SPA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991.21" calcext:value-type="float">
            <text:p>991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30" calcext:value-type="float">
            <text:p>23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170" calcext:value-type="float">
            <text:p>11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110" calcext:value-type="float">
            <text:p>11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410" calcext:value-type="float">
            <text:p>41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70" calcext:value-type="float">
            <text:p>1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00" calcext:value-type="float">
            <text:p>3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95" calcext:value-type="float">
            <text:p>2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70" calcext:value-type="float">
            <text:p>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80" calcext:value-type="float">
            <text:p>18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NTICIMEX S.R.L.</text:p>
          </table:table-cell>
          <table:table-cell table:number-columns-repeated="2" table:style-name="ce17" office:value-type="string" calcext:value-type="string">
            <text:p>28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135.3" calcext:value-type="float">
            <text:p>1135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UTOLINEE NUOVA BENESE S.R..L.</text:p>
          </table:table-cell>
          <table:table-cell table:number-columns-repeated="2" table:style-name="ce17" office:value-type="string" calcext:value-type="string">
            <text:p>06/03/2023</text:p>
          </table:table-cell>
          <table:table-cell table:style-name="ce17" office:value-type="float" office:value="1030215002" calcext:value-type="float">
            <text:p>1030215002</text:p>
          </table:table-cell>
          <table:table-cell table:style-name="ce17" office:value-type="string" calcext:value-type="string">
            <text:p>Contratti di servizio di trasporto scolastico</text:p>
          </table:table-cell>
          <table:table-cell table:style-name="ce17" office:value-type="float" office:value="16170" calcext:value-type="float">
            <text:p>1617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BONZANINO <text:s/>PAOLA</text:p>
          </table:table-cell>
          <table:table-cell table:number-columns-repeated="2" table:style-name="ce17" office:value-type="string" calcext:value-type="string">
            <text:p>11/01/2023</text:p>
          </table:table-cell>
          <table:table-cell table:style-name="ce17" office:value-type="float" office:value="1030212003" calcext:value-type="float">
            <text:p>1030212003</text:p>
          </table:table-cell>
          <table:table-cell table:style-name="ce17" office:value-type="string" calcext:value-type="string">
            <text:p>Collaborazioni coordinate e a progetto</text:p>
          </table:table-cell>
          <table:table-cell table:style-name="ce17" office:value-type="float" office:value="4800" calcext:value-type="float">
            <text:p>48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IANFORT SRL</text:p>
          </table:table-cell>
          <table:table-cell table:style-name="ce17" office:value-type="string" calcext:value-type="string">
            <text:p>20/01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992.66" calcext:value-type="float">
            <text:p>2992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17" office:value-type="float" office:value="292.8" calcext:value-type="float">
            <text:p>292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RICICLO S.C.S.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5189.04" calcext:value-type="float">
            <text:p>5189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HNICAL DESIGN SRL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210002" calcext:value-type="float">
            <text:p>1030210002</text:p>
          </table:table-cell>
          <table:table-cell table:style-name="ce17" office:value-type="string" calcext:value-type="string">
            <text:p>Esperti per commissioni, comitati e consigli</text:p>
          </table:table-cell>
          <table:table-cell table:style-name="ce17" office:value-type="float" office:value="2074" calcext:value-type="float">
            <text:p>207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GENZIA TERRITORIALE PER LA CASA <text:s text:c="2"/>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447.02" calcext:value-type="float">
            <text:p>1447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CHNICAL DESIGN SRL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float" office:value="1030210002" calcext:value-type="float">
            <text:p>1030210002</text:p>
          </table:table-cell>
          <table:table-cell table:style-name="ce17" office:value-type="string" calcext:value-type="string">
            <text:p>Esperti per commissioni, comitati e consigli</text:p>
          </table:table-cell>
          <table:table-cell table:style-name="ce17" office:value-type="float" office:value="3904" calcext:value-type="float">
            <text:p>39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GRAFICA STAMPA RIVOLI S.N.C.</text:p>
          </table:table-cell>
          <table:table-cell table:style-name="ce17" office:value-type="string" calcext:value-type="string">
            <text:p>14/03/2023</text:p>
          </table:table-cell>
          <table:table-cell table:style-name="ce17" office:value-type="string" calcext:value-type="string">
            <text:p>29/03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31.76" calcext:value-type="float">
            <text:p>131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AINERI SERVICE SAS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09004" calcext:value-type="float">
            <text:p>1030209004</text:p>
          </table:table-cell>
          <table:table-cell table:style-name="ce17" office:value-type="string" calcext:value-type="string">
            <text:p>Manutenzione ordinaria e riparazioni di impianti e macchinari</text:p>
          </table:table-cell>
          <table:table-cell table:style-name="ce17" office:value-type="float" office:value="481.9" calcext:value-type="float">
            <text:p>481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I PIEMONTE <text:s text:c="22"/>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11181.55" calcext:value-type="float">
            <text:p>11181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I PIEMONTE <text:s text:c="22"/></text:p>
          </table:table-cell>
          <table:table-cell table:style-name="ce17" office:value-type="string" calcext:value-type="string">
            <text:p>26/01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3624.41" calcext:value-type="float">
            <text:p>13624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I PIEMONTE <text:s text:c="22"/></text:p>
          </table:table-cell>
          <table:table-cell table:style-name="ce17" office:value-type="string" calcext:value-type="string">
            <text:p>08/03/2023</text:p>
          </table:table-cell>
          <table:table-cell table:style-name="ce17" office:value-type="string" calcext:value-type="string">
            <text:p>28/03/2023</text:p>
          </table:table-cell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3244.76" calcext:value-type="float">
            <text:p>3244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AINERI SERVICE SAS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17/02/2023</text:p>
          </table:table-cell>
          <table:table-cell table:style-name="ce17" office:value-type="float" office:value="1030209005" calcext:value-type="float">
            <text:p>1030209005</text:p>
          </table:table-cell>
          <table:table-cell table:style-name="ce17" office:value-type="string" calcext:value-type="string">
            <text:p>Manutenzione ordinaria e riparazioni di attrezzature</text:p>
          </table:table-cell>
          <table:table-cell table:style-name="ce17" office:value-type="float" office:value="427" calcext:value-type="float">
            <text:p>4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CIETA' COOPERATIVA DODO SERVICE</text:p>
          </table:table-cell>
          <table:table-cell table:number-columns-repeated="2" table:style-name="ce17" office:value-type="string" calcext:value-type="string">
            <text:p>17/02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7494.17" calcext:value-type="float">
            <text:p>7494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ICOTTO <text:s/>MANUELA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620.16" calcext:value-type="float">
            <text:p>4620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7" office:value-type="string" calcext:value-type="string">
            <text:p>07/03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17" office:value-type="float" office:value="292.8" calcext:value-type="float">
            <text:p>292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GF SRL</text:p>
          </table:table-cell>
          <table:table-cell table:number-columns-repeated="2" table:style-name="ce17" office:value-type="string" calcext:value-type="string">
            <text:p>24/01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72" calcext:value-type="float">
            <text:p>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OSTEPAY S.P.A.</text:p>
          </table:table-cell>
          <table:table-cell table:number-columns-repeated="2" table:style-name="ce17" office:value-type="string" calcext:value-type="string">
            <text:p>06/02/2023</text:p>
          </table:table-cell>
          <table:table-cell table:style-name="ce17" office:value-type="float" office:value="1030217002" calcext:value-type="float">
            <text:p>1030217002</text:p>
          </table:table-cell>
          <table:table-cell table:style-name="ce17" office:value-type="string" calcext:value-type="string">
            <text:p>Oneri per servizio di tesoreria</text:p>
          </table:table-cell>
          <table:table-cell table:style-name="ce17" office:value-type="float" office:value="241.56" calcext:value-type="float">
            <text:p>241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STRUZIONI ARMANDO CAMERLO S.R.L</text:p>
          </table:table-cell>
          <table:table-cell table:number-columns-repeated="2" table:style-name="ce17" office:value-type="string" calcext:value-type="string">
            <text:p>06/03/2023</text:p>
          </table:table-cell>
          <table:table-cell table:style-name="ce17" office:value-type="float" office:value="1030207001" calcext:value-type="float">
            <text:p>1030207001</text:p>
          </table:table-cell>
          <table:table-cell table:style-name="ce17" office:value-type="string" calcext:value-type="string">
            <text:p>Locazione di beni immobili</text:p>
          </table:table-cell>
          <table:table-cell table:style-name="ce17" office:value-type="float" office:value="25925" calcext:value-type="float">
            <text:p>259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Q-EASY DI CONGIU ROBERTO</text:p>
          </table:table-cell>
          <table:table-cell table:style-name="ce17" office:value-type="string" calcext:value-type="string">
            <text:p>13/02/2023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float" office:value="1030209011" calcext:value-type="float">
            <text:p>1030209011</text:p>
          </table:table-cell>
          <table:table-cell table:style-name="ce17" office:value-type="string" calcext:value-type="string">
            <text:p>Manutenzione ordinaria e riparazioni di altri beni materiali</text:p>
          </table:table-cell>
          <table:table-cell table:style-name="ce17" office:value-type="float" office:value="183" calcext:value-type="float">
            <text:p>1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I ANTIVIOLENZA E.M.M.A. ONLUS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string" calcext:value-type="string">
            <text:p>27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3750" calcext:value-type="float">
            <text:p>375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number-columns-repeated="2" table:style-name="ce17" office:value-type="string" calcext:value-type="string">
            <text:p>06/03/2023</text:p>
          </table:table-cell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52.64" calcext:value-type="float">
            <text:p>52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7" office:value-type="string" calcext:value-type="string">
            <text:p>20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5956.89" calcext:value-type="float">
            <text:p>15956,8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NUOVA R.A.M. S.N.C. DI MARTINO A. E OJAR</text:p>
          </table:table-cell>
          <table:table-cell table:style-name="ce17" office:value-type="string" calcext:value-type="string">
            <text:p>01/02/2023</text:p>
          </table:table-cell>
          <table:table-cell table:style-name="ce17" office:value-type="string" calcext:value-type="string">
            <text:p>23/02/2023</text:p>
          </table:table-cell>
          <table:table-cell table:style-name="ce17" office:value-type="float" office:value="1030209001" calcext:value-type="float">
            <text:p>1030209001</text:p>
          </table:table-cell>
          <table:table-cell table:style-name="ce17" office:value-type="string" calcext:value-type="string">
            <text:p>Manutenzione ordinaria e riparazioni di mezzi di trasporto ad uso civile, di sicurezza e ordine pubblico</text:p>
          </table:table-cell>
          <table:table-cell table:style-name="ce17" office:value-type="float" office:value="655.1" calcext:value-type="float">
            <text:p>655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014" calcext:value-type="float">
            <text:p>1030102014</text:p>
          </table:table-cell>
          <table:table-cell table:style-name="ce17" office:value-type="string" calcext:value-type="string">
            <text:p>Stampati specialistici</text:p>
          </table:table-cell>
          <table:table-cell table:style-name="ce17" office:value-type="float" office:value="146.4" calcext:value-type="float">
            <text:p>146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7" office:value-type="string" calcext:value-type="string">
            <text:p>12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97.6" calcext:value-type="float">
            <text:p>97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7" office:value-type="string" calcext:value-type="string">
            <text:p>07/02/2023</text:p>
          </table:table-cell>
          <table:table-cell table:style-name="ce17" office:value-type="string" calcext:value-type="string">
            <text:p>08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54.98" calcext:value-type="float">
            <text:p>254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POGRAFIA FB DEI F.LLI MASSIMO E PAOLO</text:p>
          </table:table-cell>
          <table:table-cell table:style-name="ce17" office:value-type="string" calcext:value-type="string">
            <text:p>18/01/2023</text:p>
          </table:table-cell>
          <table:table-cell table:style-name="ce17" office:value-type="string" calcext:value-type="string">
            <text:p>27/01/2023</text:p>
          </table:table-cell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70.8" calcext:value-type="float">
            <text:p>170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VIZI EDITORIALI DI CANTAMESSA CARLO</text:p>
          </table:table-cell>
          <table:table-cell table:number-columns-repeated="2" table:style-name="ce17" office:value-type="string" calcext:value-type="string">
            <text:p>03/01/2023</text:p>
          </table:table-cell>
          <table:table-cell table:style-name="ce17" office:value-type="float" office:value="1030202999" calcext:value-type="float">
            <text:p>1030202999</text:p>
          </table:table-cell>
          <table:table-cell table:style-name="ce17" office:value-type="string" calcext:value-type="string">
            <text:p>Altre spese per relazioni pubbliche, convegni e mostre, pubblicita' n.a.c</text:p>
          </table:table-cell>
          <table:table-cell table:style-name="ce17" office:value-type="float" office:value="4941" calcext:value-type="float">
            <text:p>49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GENZIA TERRITORIALE PER LA CASA <text:s text:c="2"/></text:p>
          </table:table-cell>
          <table:table-cell table:style-name="ce17" office:value-type="string" calcext:value-type="string">
            <text:p>02/02/2023</text:p>
          </table:table-cell>
          <table:table-cell table:style-name="ce17" office:value-type="string" calcext:value-type="string">
            <text:p>06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447.02" calcext:value-type="float">
            <text:p>1447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IANI <text:s/>MICHELE</text:p>
          </table:table-cell>
          <table:table-cell table:number-columns-repeated="2" table:style-name="ce17" office:value-type="string" calcext:value-type="string">
            <text:p>20/01/2023</text:p>
          </table:table-cell>
          <table:table-cell table:style-name="ce17" office:value-type="float" office:value="1030299005" calcext:value-type="float">
            <text:p>1030299005</text:p>
          </table:table-cell>
          <table:table-cell table:style-name="ce17" office:value-type="string" calcext:value-type="string">
            <text:p>Spese per commissioni e comitati dell'Ente</text:p>
          </table:table-cell>
          <table:table-cell table:style-name="ce17" office:value-type="float" office:value="56.72" calcext:value-type="float">
            <text:p>56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8535.91" calcext:value-type="float">
            <text:p>8535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number-columns-repeated="2" table:style-name="ce17" office:value-type="string" calcext:value-type="string">
            <text:p>16/02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6182.13" calcext:value-type="float">
            <text:p>6182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7" office:value-type="string" calcext:value-type="string">
            <text:p>16/02/2023</text:p>
          </table:table-cell>
          <table:table-cell table:style-name="ce17" office:value-type="string" calcext:value-type="string">
            <text:p>21/02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268.17" calcext:value-type="float">
            <text:p>1268,1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7" office:value-type="string" calcext:value-type="string">
            <text:p>16/03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17071.46" calcext:value-type="float">
            <text:p>17071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7" office:value-type="string" calcext:value-type="string">
            <text:p>16/03/2023</text:p>
          </table:table-cell>
          <table:table-cell table:style-name="ce17" office:value-type="string" calcext:value-type="string">
            <text:p>24/03/2023</text:p>
          </table:table-cell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755.92" calcext:value-type="float">
            <text:p>1755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6/03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7559.31" calcext:value-type="float">
            <text:p>7559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UBLIKA S.R.L</text:p>
          </table:table-cell>
          <table:table-cell table:style-name="ce17" office:value-type="string" calcext:value-type="string">
            <text:p>21/02/2023</text:p>
          </table:table-cell>
          <table:table-cell table:style-name="ce29"/>
          <table:table-cell table:style-name="ce17" office:value-type="float" office:value="1030101001" calcext:value-type="float">
            <text:p>1030101001</text:p>
          </table:table-cell>
          <table:table-cell table:style-name="ce17" office:value-type="string" calcext:value-type="string">
            <text:p>Giornali e riviste</text:p>
          </table:table-cell>
          <table:table-cell table:style-name="ce17" office:value-type="float" office:value="320" calcext:value-type="float">
            <text:p>3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EDUCAZIONE PROGETTO SCRL <text:s text:c="10"/></text:p>
          </table:table-cell>
          <table:table-cell table:style-name="ce17" office:value-type="string" calcext:value-type="string">
            <text:p>02/02/2023</text:p>
          </table:table-cell>
          <table:table-cell table:style-name="ce29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6325.82" calcext:value-type="float">
            <text:p>6325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3/01/2023</text:p>
          </table:table-cell>
          <table:table-cell table:style-name="ce29"/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14230.8" calcext:value-type="float">
            <text:p>14230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3/01/2023</text:p>
          </table:table-cell>
          <table:table-cell table:style-name="ce29"/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4000" calcext:value-type="float">
            <text:p>14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7/01/2023</text:p>
          </table:table-cell>
          <table:table-cell table:style-name="ce29"/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175.95" calcext:value-type="float">
            <text:p>1175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31/01/2023</text:p>
          </table:table-cell>
          <table:table-cell table:style-name="ce29"/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5235.22" calcext:value-type="float">
            <text:p>15235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31/01/2023</text:p>
          </table:table-cell>
          <table:table-cell table:style-name="ce29"/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1789.04" calcext:value-type="float">
            <text:p>1789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6/03/2023</text:p>
          </table:table-cell>
          <table:table-cell table:style-name="ce29"/>
          <table:table-cell table:style-name="ce17" office:value-type="float" office:value="1030219004" calcext:value-type="float">
            <text:p>1030219004</text:p>
          </table:table-cell>
          <table:table-cell table:style-name="ce17" office:value-type="string" calcext:value-type="string">
            <text:p>Servizi di rete per trasmissione dati e VoIP e relativa manutenzione</text:p>
          </table:table-cell>
          <table:table-cell table:style-name="ce17" office:value-type="float" office:value="41.91" calcext:value-type="float">
            <text:p>41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84820.08" calcext:value-type="float">
            <text:p>84820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GENZIA TERRITORIALE PER LA CASA <text:s text:c="2"/></text:p>
          </table:table-cell>
          <table:table-cell table:style-name="ce17" office:value-type="string" calcext:value-type="string">
            <text:p>02/02/2023</text:p>
          </table:table-cell>
          <table:table-cell table:style-name="ce29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447.02" calcext:value-type="float">
            <text:p>1447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ASELLI <text:s/>SARA</text:p>
          </table:table-cell>
          <table:table-cell table:style-name="ce17" office:value-type="string" calcext:value-type="string">
            <text:p>16/02/2023</text:p>
          </table:table-cell>
          <table:table-cell table:style-name="ce29"/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430.03" calcext:value-type="float">
            <text:p>430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7" office:value-type="string" calcext:value-type="string">
            <text:p>20/02/2023</text:p>
          </table:table-cell>
          <table:table-cell table:style-name="ce29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8853.78" calcext:value-type="float">
            <text:p>28853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UBLIKA S.R.L</text:p>
          </table:table-cell>
          <table:table-cell table:style-name="ce17" office:value-type="string" calcext:value-type="string">
            <text:p>23/01/2023</text:p>
          </table:table-cell>
          <table:table-cell table:style-name="ce29"/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360" calcext:value-type="float">
            <text:p>36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29"/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21.39" calcext:value-type="float">
            <text:p>12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29"/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21.39" calcext:value-type="float">
            <text:p>12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3860.13" calcext:value-type="float">
            <text:p>3860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3860.13" calcext:value-type="float">
            <text:p>3860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3860.1" calcext:value-type="float">
            <text:p>3860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3860.1" calcext:value-type="float">
            <text:p>3860,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OPERATIVA SOCIALE ALDIA</text:p>
          </table:table-cell>
          <table:table-cell table:style-name="ce17" office:value-type="string" calcext:value-type="string">
            <text:p>07/02/2023</text:p>
          </table:table-cell>
          <table:table-cell table:style-name="ce29"/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135528.52" calcext:value-type="float">
            <text:p>135528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7" office:value-type="string" calcext:value-type="string">
            <text:p>10/02/2023</text:p>
          </table:table-cell>
          <table:table-cell table:style-name="ce29"/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6271.45" calcext:value-type="float">
            <text:p>6271,4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17" office:value-type="float" office:value="478061.69" calcext:value-type="float">
            <text:p>478061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58827.44" calcext:value-type="float">
            <text:p>5882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ETE <text:s/>GIOVANNI</text:p>
          </table:table-cell>
          <table:table-cell table:style-name="ce17" office:value-type="string" calcext:value-type="string">
            <text:p>17/01/2023</text:p>
          </table:table-cell>
          <table:table-cell table:style-name="ce29"/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3365.88" calcext:value-type="float">
            <text:p>3365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PRETE <text:s/>GIOVANNI</text:p>
          </table:table-cell>
          <table:table-cell table:style-name="ce17" office:value-type="string" calcext:value-type="string">
            <text:p>17/01/2023</text:p>
          </table:table-cell>
          <table:table-cell table:style-name="ce29"/>
          <table:table-cell table:style-name="ce17" office:value-type="float" office:value="1030211999" calcext:value-type="float">
            <text:p>1030211999</text:p>
          </table:table-cell>
          <table:table-cell table:style-name="ce17" office:value-type="string" calcext:value-type="string">
            <text:p>Altre prestazioni professionali e specialistiche n.a.c.</text:p>
          </table:table-cell>
          <table:table-cell table:style-name="ce17" office:value-type="float" office:value="2756.08" calcext:value-type="float">
            <text:p>2756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265.09" calcext:value-type="float">
            <text:p>265,0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17925.03" calcext:value-type="float">
            <text:p>17925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7" office:value-type="string" calcext:value-type="string">
            <text:p>26/01/2023</text:p>
          </table:table-cell>
          <table:table-cell table:style-name="ce29"/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8547.93" calcext:value-type="float">
            <text:p>8547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DEXO ITALIA S.P.A.</text:p>
          </table:table-cell>
          <table:table-cell table:style-name="ce17" office:value-type="string" calcext:value-type="string">
            <text:p>02/02/2023</text:p>
          </table:table-cell>
          <table:table-cell table:style-name="ce29"/>
          <table:table-cell table:style-name="ce17" office:value-type="float" office:value="1030213002" calcext:value-type="float">
            <text:p>1030213002</text:p>
          </table:table-cell>
          <table:table-cell table:style-name="ce17" office:value-type="string" calcext:value-type="string">
            <text:p>Servizi di pulizia e lavanderia</text:p>
          </table:table-cell>
          <table:table-cell table:style-name="ce17" office:value-type="float" office:value="585.31" calcext:value-type="float">
            <text:p>585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93678.26" calcext:value-type="float">
            <text:p>93678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ROCE ROSSA ITALIANA - COMITATO DI RIVOL</text:p>
          </table:table-cell>
          <table:table-cell table:style-name="ce17" office:value-type="string" calcext:value-type="string">
            <text:p>03/01/2023</text:p>
          </table:table-cell>
          <table:table-cell table:style-name="ce29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000" calcext:value-type="float">
            <text:p>2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64529.66" calcext:value-type="float">
            <text:p>64529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6/03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33.55" calcext:value-type="float">
            <text:p>33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7/02/2023</text:p>
          </table:table-cell>
          <table:table-cell table:style-name="ce29"/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17" office:value-type="float" office:value="478061.69" calcext:value-type="float">
            <text:p>478061,6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7" office:value-type="string" calcext:value-type="string">
            <text:p>12/01/2023</text:p>
          </table:table-cell>
          <table:table-cell table:style-name="ce29"/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36.28" calcext:value-type="float">
            <text:p>36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595.16" calcext:value-type="float">
            <text:p>2595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7437.33" calcext:value-type="float">
            <text:p>7437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1307.43" calcext:value-type="float">
            <text:p>11307,4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848.24" calcext:value-type="float">
            <text:p>3848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950.76" calcext:value-type="float">
            <text:p>1950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8345.59" calcext:value-type="float">
            <text:p>28345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395.25" calcext:value-type="float">
            <text:p>1395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24.19" calcext:value-type="float">
            <text:p>52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177.56" calcext:value-type="float">
            <text:p>1177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716.36" calcext:value-type="float">
            <text:p>5716,3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61146.38" calcext:value-type="float">
            <text:p>61146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26090.93" calcext:value-type="float">
            <text:p>126090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7349.59" calcext:value-type="float">
            <text:p>57349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1495.76" calcext:value-type="float">
            <text:p>21495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24.19" calcext:value-type="float">
            <text:p>52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85" calcext:value-type="float">
            <text:p>2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26.91" calcext:value-type="float">
            <text:p>226,9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2655.52" calcext:value-type="float">
            <text:p>22655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1490.72" calcext:value-type="float">
            <text:p>11490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24.19" calcext:value-type="float">
            <text:p>52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7895.98" calcext:value-type="float">
            <text:p>7895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362.75" calcext:value-type="float">
            <text:p>3362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9432.54" calcext:value-type="float">
            <text:p>9432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24.19" calcext:value-type="float">
            <text:p>524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4541.02" calcext:value-type="float">
            <text:p>4541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3014.01" calcext:value-type="float">
            <text:p>13014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9785.99" calcext:value-type="float">
            <text:p>19785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6733.72" calcext:value-type="float">
            <text:p>6733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413.52" calcext:value-type="float">
            <text:p>3413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47992.21" calcext:value-type="float">
            <text:p>47992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441.49" calcext:value-type="float">
            <text:p>2441,4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917.26" calcext:value-type="float">
            <text:p>917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0002.67" calcext:value-type="float">
            <text:p>10002,6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06995.54" calcext:value-type="float">
            <text:p>106995,5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3871.93" calcext:value-type="float">
            <text:p>23871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00351.76" calcext:value-type="float">
            <text:p>100351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7613.86" calcext:value-type="float">
            <text:p>37613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917.26" calcext:value-type="float">
            <text:p>917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498.72" calcext:value-type="float">
            <text:p>498,7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6289.86" calcext:value-type="float">
            <text:p>16289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39643.19" calcext:value-type="float">
            <text:p>39643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20106.77" calcext:value-type="float">
            <text:p>20106,7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917.26" calcext:value-type="float">
            <text:p>917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3816.57" calcext:value-type="float">
            <text:p>13816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5884.22" calcext:value-type="float">
            <text:p>5884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16505.27" calcext:value-type="float">
            <text:p>16505,2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REKEEP S.P.A.</text:p>
          </table:table-cell>
          <table:table-cell table:style-name="ce17" office:value-type="string" calcext:value-type="string">
            <text:p>18/01/2023</text:p>
          </table:table-cell>
          <table:table-cell table:style-name="ce29"/>
          <table:table-cell table:style-name="ce17" office:value-type="float" office:value="1030215999" calcext:value-type="float">
            <text:p>1030215999</text:p>
          </table:table-cell>
          <table:table-cell table:style-name="ce17" office:value-type="string" calcext:value-type="string">
            <text:p>Altre spese per contratti di servizio pubblico</text:p>
          </table:table-cell>
          <table:table-cell table:style-name="ce17" office:value-type="float" office:value="917.26" calcext:value-type="float">
            <text:p>917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NSORZIO STABILE C.M.F.</text:p>
          </table:table-cell>
          <table:table-cell table:style-name="ce17" office:value-type="string" calcext:value-type="string">
            <text:p>28/02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2697.44" calcext:value-type="float">
            <text:p>12697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3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16772.18" calcext:value-type="float">
            <text:p>16772,1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181.83" calcext:value-type="float">
            <text:p>181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7" office:value-type="string" calcext:value-type="string">
            <text:p>23/01/2023</text:p>
          </table:table-cell>
          <table:table-cell table:style-name="ce29"/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357.7" calcext:value-type="float">
            <text:p>357,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7" office:value-type="string" calcext:value-type="string">
            <text:p>23/01/2023</text:p>
          </table:table-cell>
          <table:table-cell table:style-name="ce29"/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1000" calcext:value-type="float">
            <text:p>1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VALSECCHI CANCELLERIA S.R.L.</text:p>
          </table:table-cell>
          <table:table-cell table:style-name="ce17" office:value-type="string" calcext:value-type="string">
            <text:p>23/01/2023</text:p>
          </table:table-cell>
          <table:table-cell table:style-name="ce29"/>
          <table:table-cell table:style-name="ce17" office:value-type="float" office:value="1030102001" calcext:value-type="float">
            <text:p>1030102001</text:p>
          </table:table-cell>
          <table:table-cell table:style-name="ce17" office:value-type="string" calcext:value-type="string">
            <text:p>Carta, cancelleria e stampati</text:p>
          </table:table-cell>
          <table:table-cell table:style-name="ce17" office:value-type="float" office:value="1000" calcext:value-type="float">
            <text:p>1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2/01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88961.63" calcext:value-type="float">
            <text:p>88961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5/02/2023</text:p>
          </table:table-cell>
          <table:table-cell table:style-name="ce29"/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475.8" calcext:value-type="float">
            <text:p>475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5/02/2023</text:p>
          </table:table-cell>
          <table:table-cell table:style-name="ce29"/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475.8" calcext:value-type="float">
            <text:p>475,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62.88" calcext:value-type="float">
            <text:p>462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18.96" calcext:value-type="float">
            <text:p>51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18.96" calcext:value-type="float">
            <text:p>51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9.15" calcext:value-type="float">
            <text:p>53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47.82" calcext:value-type="float">
            <text:p>247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68.86" calcext:value-type="float">
            <text:p>268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68.86" calcext:value-type="float">
            <text:p>268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11/01/2023</text:p>
          </table:table-cell>
          <table:table-cell table:style-name="ce29"/>
          <table:table-cell table:style-name="ce17" office:value-type="float" office:value="1030219001" calcext:value-type="float">
            <text:p>1030219001</text:p>
          </table:table-cell>
          <table:table-cell table:style-name="ce17" office:value-type="string" calcext:value-type="string">
            <text:p>Gestione e manutenzione applicazioni</text:p>
          </table:table-cell>
          <table:table-cell table:style-name="ce17" office:value-type="float" office:value="951.6" calcext:value-type="float">
            <text:p>951,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16.07" calcext:value-type="float">
            <text:p>416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0441.39" calcext:value-type="float">
            <text:p>1044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18.96" calcext:value-type="float">
            <text:p>51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63.94" calcext:value-type="float">
            <text:p>263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7.68" calcext:value-type="float">
            <text:p>537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7.68" calcext:value-type="float">
            <text:p>537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2.03" calcext:value-type="float">
            <text:p>92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89.62" calcext:value-type="float">
            <text:p>89,6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16.07" calcext:value-type="float">
            <text:p>416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9.15" calcext:value-type="float">
            <text:p>53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597.52" calcext:value-type="float">
            <text:p>1597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1" calcext:value-type="float">
            <text:p>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47.82" calcext:value-type="float">
            <text:p>247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62.88" calcext:value-type="float">
            <text:p>462,8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24.66" calcext:value-type="float">
            <text:p>124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16.07" calcext:value-type="float">
            <text:p>416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18.96" calcext:value-type="float">
            <text:p>51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76.4" calcext:value-type="float">
            <text:p>76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9.15" calcext:value-type="float">
            <text:p>53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7.68" calcext:value-type="float">
            <text:p>537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87.19" calcext:value-type="float">
            <text:p>87,1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2.03" calcext:value-type="float">
            <text:p>92,0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63.94" calcext:value-type="float">
            <text:p>263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9.15" calcext:value-type="float">
            <text:p>53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18.96" calcext:value-type="float">
            <text:p>51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7.68" calcext:value-type="float">
            <text:p>537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47.82" calcext:value-type="float">
            <text:p>247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0441.39" calcext:value-type="float">
            <text:p>1044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16.07" calcext:value-type="float">
            <text:p>416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85.38" calcext:value-type="float">
            <text:p>85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85.38" calcext:value-type="float">
            <text:p>85,3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9.15" calcext:value-type="float">
            <text:p>539,1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7.68" calcext:value-type="float">
            <text:p>537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0441.39" calcext:value-type="float">
            <text:p>1044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68.86" calcext:value-type="float">
            <text:p>268,8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37.68" calcext:value-type="float">
            <text:p>537,6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7.81" calcext:value-type="float">
            <text:p>67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190.65" calcext:value-type="float">
            <text:p>1190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954.57" calcext:value-type="float">
            <text:p>954,5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18.96" calcext:value-type="float">
            <text:p>518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682.52" calcext:value-type="float">
            <text:p>682,5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63.94" calcext:value-type="float">
            <text:p>263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416.07" calcext:value-type="float">
            <text:p>416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TRANAIDEA S.C.S. IMPRESA SOCIALE</text:p>
          </table:table-cell>
          <table:table-cell table:style-name="ce17" office:value-type="string" calcext:value-type="string">
            <text:p>20/02/2023</text:p>
          </table:table-cell>
          <table:table-cell table:style-name="ce29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16974.64" calcext:value-type="float">
            <text:p>16974,6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29"/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18.3" calcext:value-type="float">
            <text:p>18,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10441.39" calcext:value-type="float">
            <text:p>10441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2564.04" calcext:value-type="float">
            <text:p>2564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IM S.P.A.</text:p>
          </table:table-cell>
          <table:table-cell table:style-name="ce17" office:value-type="string" calcext:value-type="string">
            <text:p>23/02/2023</text:p>
          </table:table-cell>
          <table:table-cell table:style-name="ce29"/>
          <table:table-cell table:style-name="ce17" office:value-type="float" office:value="1030205001" calcext:value-type="float">
            <text:p>1030205001</text:p>
          </table:table-cell>
          <table:table-cell table:style-name="ce17" office:value-type="string" calcext:value-type="string">
            <text:p>Telefonia fissa</text:p>
          </table:table-cell>
          <table:table-cell table:style-name="ce17" office:value-type="float" office:value="5478.61" calcext:value-type="float">
            <text:p>5478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7" office:value-type="string" calcext:value-type="string">
            <text:p>16/02/2023</text:p>
          </table:table-cell>
          <table:table-cell table:style-name="ce29"/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17" office:value-type="float" office:value="123.59" calcext:value-type="float">
            <text:p>123,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7" office:value-type="string" calcext:value-type="string">
            <text:p>16/02/2023</text:p>
          </table:table-cell>
          <table:table-cell table:style-name="ce29"/>
          <table:table-cell table:style-name="ce17" office:value-type="float" office:value="1030204004" calcext:value-type="float">
            <text:p>1030204004</text:p>
          </table:table-cell>
          <table:table-cell table:style-name="ce17" office:value-type="string" calcext:value-type="string">
            <text:p>Acquisto di servizi per formazione obbligatoria</text:p>
          </table:table-cell>
          <table:table-cell table:style-name="ce17" office:value-type="float" office:value="746.58" calcext:value-type="float">
            <text:p>746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10/03/2023</text:p>
          </table:table-cell>
          <table:table-cell table:style-name="ce29"/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17" office:value-type="float" office:value="346307.78" calcext:value-type="float">
            <text:p>346307,7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10/03/2023</text:p>
          </table:table-cell>
          <table:table-cell table:style-name="ce29"/>
          <table:table-cell table:style-name="ce17" office:value-type="float" office:value="1030215004" calcext:value-type="float">
            <text:p>1030215004</text:p>
          </table:table-cell>
          <table:table-cell table:style-name="ce17" office:value-type="string" calcext:value-type="string">
            <text:p>Contratti di servizio per la raccolta rifiuti</text:p>
          </table:table-cell>
          <table:table-cell table:style-name="ce17" office:value-type="float" office:value="94110.58" calcext:value-type="float">
            <text:p>94110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10/03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37643.33" calcext:value-type="float">
            <text:p>37643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MOTTURA TIMBRI S.N.C. <text:s text:c="13"/></text:p>
          </table:table-cell>
          <table:table-cell table:style-name="ce17" office:value-type="string" calcext:value-type="string">
            <text:p>12/01/2023</text:p>
          </table:table-cell>
          <table:table-cell table:style-name="ce29"/>
          <table:table-cell table:style-name="ce17" office:value-type="float" office:value="1030102007" calcext:value-type="float">
            <text:p>1030102007</text:p>
          </table:table-cell>
          <table:table-cell table:style-name="ce17" office:value-type="string" calcext:value-type="string">
            <text:p>Altri materiali tecnico-specialistici non sanitari</text:p>
          </table:table-cell>
          <table:table-cell table:style-name="ce17" office:value-type="float" office:value="36.28" calcext:value-type="float">
            <text:p>36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9.39" calcext:value-type="float">
            <text:p>29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315.97" calcext:value-type="float">
            <text:p>2315,9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49.01" calcext:value-type="float">
            <text:p>749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658.33" calcext:value-type="float">
            <text:p>2658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863.98" calcext:value-type="float">
            <text:p>3863,9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44.44" calcext:value-type="float">
            <text:p>1644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845.4" calcext:value-type="float">
            <text:p>3845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211.55" calcext:value-type="float">
            <text:p>14211,5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8.81" calcext:value-type="float">
            <text:p>378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934.06" calcext:value-type="float">
            <text:p>2934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16.65" calcext:value-type="float">
            <text:p>216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9.99" calcext:value-type="float">
            <text:p>129,9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86.66" calcext:value-type="float">
            <text:p>86,6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2.53" calcext:value-type="float">
            <text:p>22,5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61.28" calcext:value-type="float">
            <text:p>166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82.96" calcext:value-type="float">
            <text:p>16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2.56" calcext:value-type="float">
            <text:p>132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9.65" calcext:value-type="float">
            <text:p>149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61.28" calcext:value-type="float">
            <text:p>166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82.96" calcext:value-type="float">
            <text:p>16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23.58" calcext:value-type="float">
            <text:p>323,5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31.14" calcext:value-type="float">
            <text:p>47731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8.81" calcext:value-type="float">
            <text:p>378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.01" calcext:value-type="float">
            <text:p>477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72.29" calcext:value-type="float">
            <text:p>172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934.06" calcext:value-type="float">
            <text:p>2934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34.29" calcext:value-type="float">
            <text:p>334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44" calcext:value-type="float">
            <text:p>24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.08" calcext:value-type="float">
            <text:p>11,0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61.28" calcext:value-type="float">
            <text:p>166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392.14" calcext:value-type="float">
            <text:p>2392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2.96" calcext:value-type="float">
            <text:p>2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1.41" calcext:value-type="float">
            <text:p>431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9.39" calcext:value-type="float">
            <text:p>29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13" calcext:value-type="float">
            <text:p>1508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6.26" calcext:value-type="float">
            <text:p>1446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61.28" calcext:value-type="float">
            <text:p>166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31.14" calcext:value-type="float">
            <text:p>47731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9.56" calcext:value-type="float">
            <text:p>149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.44" calcext:value-type="float">
            <text:p>24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23.02" calcext:value-type="float">
            <text:p>1123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658.33" calcext:value-type="float">
            <text:p>2658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82.96" calcext:value-type="float">
            <text:p>16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97.93" calcext:value-type="float">
            <text:p>797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9.65" calcext:value-type="float">
            <text:p>149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27.56" calcext:value-type="float">
            <text:p>2427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979.12" calcext:value-type="float">
            <text:p>979,1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97.93" calcext:value-type="float">
            <text:p>797,9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2.56" calcext:value-type="float">
            <text:p>132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.01" calcext:value-type="float">
            <text:p>477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749.01" calcext:value-type="float">
            <text:p>749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82.96" calcext:value-type="float">
            <text:p>16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7.31" calcext:value-type="float">
            <text:p>67,3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23.02" calcext:value-type="float">
            <text:p>1123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658.33" calcext:value-type="float">
            <text:p>2658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9.65" calcext:value-type="float">
            <text:p>149,6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82.96" calcext:value-type="float">
            <text:p>16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08.13" calcext:value-type="float">
            <text:p>1508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82.96" calcext:value-type="float">
            <text:p>1682,9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522.51" calcext:value-type="float">
            <text:p>2522,5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28.76" calcext:value-type="float">
            <text:p>428,7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735.24" calcext:value-type="float">
            <text:p>1735,2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4.94" calcext:value-type="float">
            <text:p>1214,9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5770.82" calcext:value-type="float">
            <text:p>5770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6.26" calcext:value-type="float">
            <text:p>1446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31.41" calcext:value-type="float">
            <text:p>431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33.47" calcext:value-type="float">
            <text:p>133,4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378.81" calcext:value-type="float">
            <text:p>378,8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218.06" calcext:value-type="float">
            <text:p>1218,0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661.28" calcext:value-type="float">
            <text:p>1661,28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31.14" calcext:value-type="float">
            <text:p>47731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23.02" calcext:value-type="float">
            <text:p>1123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392.14" calcext:value-type="float">
            <text:p>2392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27.56" calcext:value-type="float">
            <text:p>2427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23.02" calcext:value-type="float">
            <text:p>1123,0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6.26" calcext:value-type="float">
            <text:p>1446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0.23" calcext:value-type="float">
            <text:p>110,2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5877.63" calcext:value-type="float">
            <text:p>15877,6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427.56" calcext:value-type="float">
            <text:p>2427,5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13.39" calcext:value-type="float">
            <text:p>113,3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46.26" calcext:value-type="float">
            <text:p>1446,2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.33" calcext:value-type="float">
            <text:p>4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863.2" calcext:value-type="float">
            <text:p>1863,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227.85" calcext:value-type="float">
            <text:p>227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21.21" calcext:value-type="float">
            <text:p>621,2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8738.82" calcext:value-type="float">
            <text:p>8738,8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14644.37" calcext:value-type="float">
            <text:p>14644,3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4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675.9" calcext:value-type="float">
            <text:p>675,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31.14" calcext:value-type="float">
            <text:p>47731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A2A ENERGIA S.P.A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5004" calcext:value-type="float">
            <text:p>1030205004</text:p>
          </table:table-cell>
          <table:table-cell table:style-name="ce17" office:value-type="string" calcext:value-type="string">
            <text:p>Energia elettrica</text:p>
          </table:table-cell>
          <table:table-cell table:style-name="ce17" office:value-type="float" office:value="47731.14" calcext:value-type="float">
            <text:p>47731,1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INTERCOMUN.IGIENE URBANA SPA</text:p>
          </table:table-cell>
          <table:table-cell table:style-name="ce17" office:value-type="string" calcext:value-type="string">
            <text:p>06/03/2023</text:p>
          </table:table-cell>
          <table:table-cell table:style-name="ce29"/>
          <table:table-cell table:style-name="ce17" office:value-type="float" office:value="1030215005" calcext:value-type="float">
            <text:p>1030215005</text:p>
          </table:table-cell>
          <table:table-cell table:style-name="ce17" office:value-type="string" calcext:value-type="string">
            <text:p>Contratti di servizio per il conferimento in discarica dei rifiuti</text:p>
          </table:table-cell>
          <table:table-cell table:style-name="ce17" office:value-type="float" office:value="62912.41" calcext:value-type="float">
            <text:p>62912,4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IVICA S.R.L</text:p>
          </table:table-cell>
          <table:table-cell table:style-name="ce17" office:value-type="string" calcext:value-type="string">
            <text:p>12/01/2023</text:p>
          </table:table-cell>
          <table:table-cell table:style-name="ce29"/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120" calcext:value-type="float">
            <text:p>1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FAVARO <text:s/>ROBERTO</text:p>
          </table:table-cell>
          <table:table-cell table:style-name="ce17" office:value-type="string" calcext:value-type="string">
            <text:p>13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9916.16" calcext:value-type="float">
            <text:p>29916,1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7249.01" calcext:value-type="float">
            <text:p>7249,0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002.46" calcext:value-type="float">
            <text:p>6002,46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02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54.5" calcext:value-type="float">
            <text:p>454,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12489.83" calcext:value-type="float">
            <text:p>12489,8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23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5844.75" calcext:value-type="float">
            <text:p>5844,7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28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4033.61" calcext:value-type="float">
            <text:p>4033,61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28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6946.95" calcext:value-type="float">
            <text:p>6946,9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ANAVESE ESTINTORI S.A.S. <text:s text:c="9"/></text:p>
          </table:table-cell>
          <table:table-cell table:style-name="ce17" office:value-type="string" calcext:value-type="string">
            <text:p>28/03/2023</text:p>
          </table:table-cell>
          <table:table-cell table:style-name="ce29"/>
          <table:table-cell table:style-name="ce17" office:value-type="float" office:value="1030209008" calcext:value-type="float">
            <text:p>1030209008</text:p>
          </table:table-cell>
          <table:table-cell table:style-name="ce17" office:value-type="string" calcext:value-type="string">
            <text:p>Manutenzione ordinaria e riparazioni di beni immobili</text:p>
          </table:table-cell>
          <table:table-cell table:style-name="ce17" office:value-type="float" office:value="262.04" calcext:value-type="float">
            <text:p>262,0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TEATRO DEI BURATTINI DI VARESE SNC</text:p>
          </table:table-cell>
          <table:table-cell table:style-name="ce17" office:value-type="string" calcext:value-type="string">
            <text:p>10/02/2023</text:p>
          </table:table-cell>
          <table:table-cell table:style-name="ce29"/>
          <table:table-cell table:style-name="ce17" office:value-type="float" office:value="1030204999" calcext:value-type="float">
            <text:p>1030204999</text:p>
          </table:table-cell>
          <table:table-cell table:style-name="ce17" office:value-type="string" calcext:value-type="string">
            <text:p>Acquisto di servizi per altre spese per formazione e addestramento n.a.c.</text:p>
          </table:table-cell>
          <table:table-cell table:style-name="ce17" office:value-type="float" office:value="4000" calcext:value-type="float">
            <text:p>4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ER-TAP DI VENDITTI GIOVANNI</text:p>
          </table:table-cell>
          <table:table-cell table:style-name="ce17" office:value-type="string" calcext:value-type="string">
            <text:p>13/02/2023</text:p>
          </table:table-cell>
          <table:table-cell table:style-name="ce29"/>
          <table:table-cell table:style-name="ce17" office:value-type="float" office:value="1030102999" calcext:value-type="float">
            <text:p>1030102999</text:p>
          </table:table-cell>
          <table:table-cell table:style-name="ce17" office:value-type="string" calcext:value-type="string">
            <text:p>Altri beni e materiali di consumo n.a.c.</text:p>
          </table:table-cell>
          <table:table-cell table:style-name="ce17" office:value-type="float" office:value="29.29" calcext:value-type="float">
            <text:p>29,2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SA TEAM S.R.L</text:p>
          </table:table-cell>
          <table:table-cell table:style-name="ce17" office:value-type="string" calcext:value-type="string">
            <text:p>16/02/2023</text:p>
          </table:table-cell>
          <table:table-cell table:style-name="ce29"/>
          <table:table-cell table:style-name="ce17" office:value-type="float" office:value="1030218001" calcext:value-type="float">
            <text:p>1030218001</text:p>
          </table:table-cell>
          <table:table-cell table:style-name="ce17" office:value-type="string" calcext:value-type="string">
            <text:p>Spese per accertamenti sanitari resi necessari dall'attivita' lavorativa</text:p>
          </table:table-cell>
          <table:table-cell table:style-name="ce17" office:value-type="float" office:value="5454.13" calcext:value-type="float">
            <text:p>5454,1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STITUTO DEI SORDOMUTI DI TORINO <text:s text:c="2"/></text:p>
          </table:table-cell>
          <table:table-cell table:style-name="ce17" office:value-type="string" calcext:value-type="string">
            <text:p>26/01/2023</text:p>
          </table:table-cell>
          <table:table-cell table:style-name="ce29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520" calcext:value-type="float">
            <text:p>252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13/01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1220.4" calcext:value-type="float">
            <text:p>1220,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13/01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597.85" calcext:value-type="float">
            <text:p>597,8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13/01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92.87" calcext:value-type="float">
            <text:p>92,8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08/02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1233.07" calcext:value-type="float">
            <text:p>1233,07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07/02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524.25" calcext:value-type="float">
            <text:p>524,25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08/02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53.44" calcext:value-type="float">
            <text:p>53,44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10/03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1475.92" calcext:value-type="float">
            <text:p>1475,9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10/03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692.33" calcext:value-type="float">
            <text:p>692,33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TALIANA PETROLI S.P.A.</text:p>
          </table:table-cell>
          <table:table-cell table:style-name="ce17" office:value-type="string" calcext:value-type="string">
            <text:p>10/03/2023</text:p>
          </table:table-cell>
          <table:table-cell table:style-name="ce29"/>
          <table:table-cell table:style-name="ce17" office:value-type="float" office:value="1030102002" calcext:value-type="float">
            <text:p>1030102002</text:p>
          </table:table-cell>
          <table:table-cell table:style-name="ce17" office:value-type="string" calcext:value-type="string">
            <text:p>Carburanti, combustibili e lubrificanti </text:p>
          </table:table-cell>
          <table:table-cell table:style-name="ce17" office:value-type="float" office:value="64.22" calcext:value-type="float">
            <text:p>64,22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ENTRO STUDI ENTI LOCALI</text:p>
          </table:table-cell>
          <table:table-cell table:style-name="ce17" office:value-type="string" calcext:value-type="string">
            <text:p>26/01/2023</text:p>
          </table:table-cell>
          <table:table-cell table:style-name="ce29"/>
          <table:table-cell table:style-name="ce17" office:value-type="float" office:value="1030216999" calcext:value-type="float">
            <text:p>1030216999</text:p>
          </table:table-cell>
          <table:table-cell table:style-name="ce17" office:value-type="string" calcext:value-type="string">
            <text:p>Altre spese per servizi amministrativi</text:p>
          </table:table-cell>
          <table:table-cell table:style-name="ce17" office:value-type="float" office:value="1159" calcext:value-type="float">
            <text:p>1159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CORRADO <text:s/>SALVATORE</text:p>
          </table:table-cell>
          <table:table-cell table:style-name="ce17" office:value-type="string" calcext:value-type="string">
            <text:p>25/01/2023</text:p>
          </table:table-cell>
          <table:table-cell table:style-name="ce29"/>
          <table:table-cell table:style-name="ce17" office:value-type="float" office:value="1030201008" calcext:value-type="float">
            <text:p>1030201008</text:p>
          </table:table-cell>
          <table:table-cell table:style-name="ce17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7" office:value-type="float" office:value="7000" calcext:value-type="float">
            <text:p>7000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SGRO' <text:s/>FRANCESCO</text:p>
          </table:table-cell>
          <table:table-cell table:style-name="ce17" office:value-type="string" calcext:value-type="string">
            <text:p>13/01/2023</text:p>
          </table:table-cell>
          <table:table-cell table:style-name="ce6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45.08" calcext:value-type="float">
            <text:p>45,08</text:p>
          </table:table-cell>
          <table:table-cell table:number-columns-repeated="1017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ISGRO' <text:s/>FRANCESCO</text:p>
          </table:table-cell>
          <table:table-cell table:style-name="ce17" office:value-type="string" calcext:value-type="string">
            <text:p>13/01/2023</text:p>
          </table:table-cell>
          <table:table-cell table:style-name="ce13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779.92" calcext:value-type="float">
            <text:p>779,92</text:p>
          </table:table-cell>
          <table:table-cell table:number-columns-repeated="1017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7" office:value-type="string" calcext:value-type="string">
            <text:p>SORVEGLIANZA AREA TERRITORIALE O.D.V.</text:p>
          </table:table-cell>
          <table:table-cell table:style-name="ce17" office:value-type="string" calcext:value-type="string">
            <text:p>24/01/2023</text:p>
          </table:table-cell>
          <table:table-cell table:style-name="ce13"/>
          <table:table-cell table:style-name="ce17" office:value-type="float" office:value="1030299999" calcext:value-type="float">
            <text:p>1030299999</text:p>
          </table:table-cell>
          <table:table-cell table:style-name="ce17" office:value-type="string" calcext:value-type="string">
            <text:p>Altri servizi diversi n.a.c.</text:p>
          </table:table-cell>
          <table:table-cell table:style-name="ce17" office:value-type="float" office:value="250" calcext:value-type="float">
            <text:p>250</text:p>
          </table:table-cell>
          <table:table-cell table:number-columns-repeated="1017"/>
        </table:table-row>
        <table:table-row table:style-name="ro1" table:number-rows-repeated="44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16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24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15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1017"/>
        </table:table-row>
        <table:table-row table:style-name="ro1" table:number-rows-repeated="104643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142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number-style style:name="N146P0" style:volatile="true">
      <number:number number:decimal-places="0" number:min-decimal-places="0" number:min-integer-digits="1" number:grouping="true"/>
      <number:text> €</number:text>
    </number:number-style>
    <number:number-style style:name="N14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  <number:text> €</number:text>
    </number:number-style>
    <number:number-style style:name="N14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  <number:text> €</number:text>
    </number:number-style>
    <number:number-style style:name="N14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2" style:volatile="true">
      <number:text> </number:text>
      <number:fill-character> </number:fill-character>
      <number:text>-   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3-05-29T15:42:51.588000000</dc:date>
    <meta:print-date>2021-05-20T12:15:31Z</meta:print-date>
    <meta:editing-cycles>9</meta:editing-cycles>
    <meta:editing-duration>PT42M26S</meta:editing-duration>
    <meta:document-statistic meta:table-count="3" meta:cell-count="9158" meta:object-count="1"/>
  </office:meta>
</office:document-meta>
</file>