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4.075cm"/>
    </style:style>
    <style:style style:name="co4" style:family="table-column">
      <style:table-column-properties fo:break-before="auto" style:column-width="4.69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16.351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70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4" style:family="table-cell" style:parent-style-name="Default" style:data-style-name="N0"/>
    <style:style style:name="ce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normal" style:font-name-asian="Arial1" style:font-size-asian="11pt" style:font-weight-asian="normal" style:font-name-complex="Arial1" style:font-size-complex="11pt" style:font-weight-complex="normal"/>
    </style:style>
    <style:style style:name="ce5" style:family="table-cell" style:parent-style-name="Default" style:data-style-name="N0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fo:padding="0.071cm"/>
    </style:style>
    <style:style style:name="ce10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 style:data-style-name="N36">
      <style:table-cell-properties fo:padding="0.071cm"/>
    </style:style>
    <style:style style:name="ce25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20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" style:family="table-cell" style:parent-style-name="Migliaia" style:data-style-name="N114">
      <style:table-cell-properties fo:background-color="transparent" style:vertical-align="automatic"/>
    </style:style>
    <style:style style:name="ce24" style:family="table-cell" style:parent-style-name="Migliaia" style:data-style-name="N114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26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 style:data-style-name="N0">
      <style:text-properties style:font-name="Calibri" fo:font-size="11pt" style:font-size-asian="11pt" style:font-size-complex="11pt"/>
    </style:style>
    <style:style style:name="ce35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2"/>
        <table:table-column table:style-name="co1" table:number-columns-repeated="57" table:default-cell-style-name="ce4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3"/>
          <table:table-cell table:style-name="ce25" office:value-type="string" calcext:value-type="string">
            <text:p>SPESE CORRENTI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25"/>
          <table:table-cell table:number-columns-repeated="1020"/>
        </table:table-row>
        <table:table-row table:style-name="ro1">
          <table:table-cell table:number-columns-repeated="3"/>
          <table:table-cell table:style-name="ce25" office:value-type="string" calcext:value-type="string">
            <text:p>SECONDO TRIMESTRE 2023</text:p>
          </table:table-cell>
          <table:table-cell table:number-columns-repeated="1020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1">
          <table:table-cell table:style-name="ce3" office:value-type="string" calcext:value-type="string">
            <text:p>TITOLO</text:p>
          </table:table-cell>
          <table:table-cell table:style-name="ce10" office:value-type="string" calcext:value-type="string">
            <text:p>RAGIONE SOCIALE FORNITORE</text:p>
          </table:table-cell>
          <table:table-cell table:style-name="ce10" office:value-type="string" calcext:value-type="string">
            <text:p>DATA MANDATO</text:p>
          </table:table-cell>
          <table:table-cell table:style-name="ce20" office:value-type="string" calcext:value-type="string">
            <text:p>DATA PAGAMENTO</text:p>
          </table:table-cell>
          <table:table-cell table:style-name="ce20" office:value-type="string" calcext:value-type="string">
            <text:p>CODICE V°LVL</text:p>
          </table:table-cell>
          <table:table-cell table:style-name="ce10" office:value-type="string" calcext:value-type="string">
            <text:p>DESCRIZIONE V° LVL</text:p>
          </table:table-cell>
          <table:table-cell table:style-name="ce24" office:value-type="string" office:string-value="IMPORTO" calcext:value-type="string">
            <text:p><text:s/>IMPORTO 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CRETE SRL</text:p>
          </table:table-cell>
          <table:table-cell table:number-columns-repeated="2" table:style-name="ce12" office:value-type="string" calcext:value-type="string">
            <text:p>16/05/2023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26" office:value-type="float" office:value="709" calcext:value-type="float">
            <text:p><text:s/>709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MPRESA ONORANZE FUNEBRI LA SINDONE DI M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400" calcext:value-type="float">
            <text:p><text:s/>4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MPRESA ONORANZE FUNEBRI LA SINDONE DI M</text:p>
          </table:table-cell>
          <table:table-cell table:style-name="ce12" office:value-type="string" calcext:value-type="string">
            <text:p>04/05/2023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1100" calcext:value-type="float">
            <text:p><text:s/>1.1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MPRESA ONORANZE FUNEBRI LA SINDONE DI M</text:p>
          </table:table-cell>
          <table:table-cell table:number-columns-repeated="2" table:style-name="ce12" office:value-type="string" calcext:value-type="string">
            <text:p>11/05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1844.8" calcext:value-type="float">
            <text:p><text:s/>1.844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MPRESA ONORANZE FUNEBRI LA SINDONE DI M</text:p>
          </table:table-cell>
          <table:table-cell table:number-columns-repeated="2" table:style-name="ce12" office:value-type="string" calcext:value-type="string">
            <text:p>11/05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160" calcext:value-type="float">
            <text:p><text:s/>16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LICE'S LAND S.N.C. <text:s text:c="15"/></text:p>
          </table:table-cell>
          <table:table-cell table:number-columns-repeated="2" table:style-name="ce12" office:value-type="string" calcext:value-type="string">
            <text:p>01/06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622.95" calcext:value-type="float">
            <text:p><text:s/>622,9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MORRA <text:s/>DANIELE</text:p>
          </table:table-cell>
          <table:table-cell table:style-name="ce12" office:value-type="string" calcext:value-type="string">
            <text:p>23/05/2023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26" office:value-type="float" office:value="154.26" calcext:value-type="float">
            <text:p><text:s/>154,2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ISTIANO MICHELA</text:p>
          </table:table-cell>
          <table:table-cell table:style-name="ce12" office:value-type="string" calcext:value-type="string">
            <text:p>19/05/2023</text:p>
          </table:table-cell>
          <table:table-cell table:style-name="ce12" office:value-type="string" calcext:value-type="string">
            <text:p>22/05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634.4" calcext:value-type="float">
            <text:p><text:s/>634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RBO <text:s/>MARIA</text:p>
          </table:table-cell>
          <table:table-cell table:number-columns-repeated="2" table:style-name="ce12" office:value-type="string" calcext:value-type="string">
            <text:p>03/05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2939.72" calcext:value-type="float">
            <text:p><text:s/>2.939,7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0/05/2023</text:p>
          </table:table-cell>
          <table:table-cell table:style-name="ce12"/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4308.77" calcext:value-type="float">
            <text:p><text:s/>4.308,7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0/05/2023</text:p>
          </table:table-cell>
          <table:table-cell table:style-name="ce12"/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0/05/2023</text:p>
          </table:table-cell>
          <table:table-cell table:style-name="ce12"/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0/05/2023</text:p>
          </table:table-cell>
          <table:table-cell table:style-name="ce12"/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0/05/2023</text:p>
          </table:table-cell>
          <table:table-cell table:style-name="ce12"/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0/05/2023</text:p>
          </table:table-cell>
          <table:table-cell table:style-name="ce12"/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0/05/2023</text:p>
          </table:table-cell>
          <table:table-cell table:style-name="ce12"/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0/05/2023</text:p>
          </table:table-cell>
          <table:table-cell table:style-name="ce12"/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0/05/2023</text:p>
          </table:table-cell>
          <table:table-cell table:style-name="ce12"/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0/05/2023</text:p>
          </table:table-cell>
          <table:table-cell table:style-name="ce12"/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91.12" calcext:value-type="float">
            <text:p><text:s/>91,1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-LIFT S.R.L. </text:p>
          </table:table-cell>
          <table:table-cell table:style-name="ce12" office:value-type="string" calcext:value-type="string">
            <text:p>10/05/2023</text:p>
          </table:table-cell>
          <table:table-cell table:style-name="ce12"/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91.12" calcext:value-type="float">
            <text:p><text:s/>91,1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ULASSO <text:s/>EDOARDO</text:p>
          </table:table-cell>
          <table:table-cell table:style-name="ce12" office:value-type="string" calcext:value-type="string">
            <text:p>05/05/2023</text:p>
          </table:table-cell>
          <table:table-cell table:style-name="ce12" office:value-type="string" calcext:value-type="string">
            <text:p>23/05/2023</text:p>
          </table:table-cell>
          <table:table-cell table:style-name="ce12" office:value-type="float" office:value="1030211006" calcext:value-type="float">
            <text:p>1030211006</text:p>
          </table:table-cell>
          <table:table-cell table:style-name="ce12" office:value-type="string" calcext:value-type="string">
            <text:p>Patrocinio legale</text:p>
          </table:table-cell>
          <table:table-cell table:style-name="ce26" office:value-type="float" office:value="4485.54" calcext:value-type="float">
            <text:p><text:s/>4.485,5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ULASSO <text:s/>EDOARDO</text:p>
          </table:table-cell>
          <table:table-cell table:style-name="ce12" office:value-type="string" calcext:value-type="string">
            <text:p>05/05/2023</text:p>
          </table:table-cell>
          <table:table-cell table:style-name="ce12" office:value-type="string" calcext:value-type="string">
            <text:p>23/05/2023</text:p>
          </table:table-cell>
          <table:table-cell table:style-name="ce12" office:value-type="float" office:value="1030211006" calcext:value-type="float">
            <text:p>1030211006</text:p>
          </table:table-cell>
          <table:table-cell table:style-name="ce12" office:value-type="string" calcext:value-type="string">
            <text:p>Patrocinio legale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NFANTINO <text:s/>ALESSIA</text:p>
          </table:table-cell>
          <table:table-cell table:style-name="ce12" office:value-type="string" calcext:value-type="string">
            <text:p>03/05/2023</text:p>
          </table:table-cell>
          <table:table-cell table:style-name="ce12" office:value-type="string" calcext:value-type="string">
            <text:p>04/05/2023</text:p>
          </table:table-cell>
          <table:table-cell table:style-name="ce12" office:value-type="float" office:value="1030299005" calcext:value-type="float">
            <text:p>1030299005</text:p>
          </table:table-cell>
          <table:table-cell table:style-name="ce12" office:value-type="string" calcext:value-type="string">
            <text:p>Spese per commissioni e comitati dell'Ente</text:p>
          </table:table-cell>
          <table:table-cell table:style-name="ce26" office:value-type="float" office:value="141.79" calcext:value-type="float">
            <text:p><text:s/>141,7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NFANTINO <text:s/>ALESSIA</text:p>
          </table:table-cell>
          <table:table-cell table:style-name="ce12" office:value-type="string" calcext:value-type="string">
            <text:p>03/05/2023</text:p>
          </table:table-cell>
          <table:table-cell table:style-name="ce12" office:value-type="string" calcext:value-type="string">
            <text:p>04/05/2023</text:p>
          </table:table-cell>
          <table:table-cell table:style-name="ce12" office:value-type="float" office:value="1030299005" calcext:value-type="float">
            <text:p>1030299005</text:p>
          </table:table-cell>
          <table:table-cell table:style-name="ce12" office:value-type="string" calcext:value-type="string">
            <text:p>Spese per commissioni e comitati dell'Ente</text:p>
          </table:table-cell>
          <table:table-cell table:style-name="ce26" office:value-type="float" office:value="28.35" calcext:value-type="float">
            <text:p><text:s/>28,3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BRI BASTAMI <text:s/>VALIOLLAH</text:p>
          </table:table-cell>
          <table:table-cell table:number-columns-repeated="2" table:style-name="ce12" office:value-type="string" calcext:value-type="string">
            <text:p>15/05/2023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26" office:value-type="float" office:value="533.5" calcext:value-type="float">
            <text:p><text:s/>533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SENTINO SILVIA <text:s text:c="18"/></text:p>
          </table:table-cell>
          <table:table-cell table:style-name="ce12" office:value-type="string" calcext:value-type="string">
            <text:p>19/05/2023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float" office:value="1030211006" calcext:value-type="float">
            <text:p>1030211006</text:p>
          </table:table-cell>
          <table:table-cell table:style-name="ce12" office:value-type="string" calcext:value-type="string">
            <text:p>Patrocinio legale</text:p>
          </table:table-cell>
          <table:table-cell table:style-name="ce26" office:value-type="float" office:value="1936.17" calcext:value-type="float">
            <text:p><text:s/>1.936,1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GNANT <text:s/>DAVIDE</text:p>
          </table:table-cell>
          <table:table-cell table:number-columns-repeated="2" table:style-name="ce12" office:value-type="string" calcext:value-type="string">
            <text:p>28/04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1525.34" calcext:value-type="float">
            <text:p><text:s/>1.525,3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GNANT <text:s/>DAVIDE</text:p>
          </table:table-cell>
          <table:table-cell table:number-columns-repeated="2" table:style-name="ce12" office:value-type="string" calcext:value-type="string">
            <text:p>28/04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HOTEL QUALITY SOLUTION S.R.L</text:p>
          </table:table-cell>
          <table:table-cell table:number-columns-repeated="2" table:style-name="ce12" office:value-type="string" calcext:value-type="string">
            <text:p>20/06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26" office:value-type="float" office:value="1620" calcext:value-type="float">
            <text:p><text:s/>1.6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YE APS - ASSOCIAZIONE DI PROMOZIONE SOC</text:p>
          </table:table-cell>
          <table:table-cell table:style-name="ce12" office:value-type="string" calcext:value-type="string">
            <text:p>20/06/2023</text:p>
          </table:table-cell>
          <table:table-cell table:style-name="ce12"/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2500" calcext:value-type="float">
            <text:p><text:s/>2.5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DSI DESIGN SRL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350" calcext:value-type="float">
            <text:p><text:s/>3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8488.27" calcext:value-type="float">
            <text:p><text:s/>18.488,2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147.8" calcext:value-type="float">
            <text:p><text:s/>1.147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209.7" calcext:value-type="float">
            <text:p><text:s/>209,7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983.36" calcext:value-type="float">
            <text:p><text:s/>983,3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5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293.25" calcext:value-type="float">
            <text:p><text:s/>293,2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5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5941.22" calcext:value-type="float">
            <text:p><text:s/>5.941,2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464.6" calcext:value-type="float">
            <text:p><text:s/>464,6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211.75" calcext:value-type="float">
            <text:p><text:s/>211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1156.9" calcext:value-type="float">
            <text:p><text:s/>11.156,9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5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25.11" calcext:value-type="float">
            <text:p><text:s/>125,1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5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5808.89" calcext:value-type="float">
            <text:p><text:s/>5.808,8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6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49423.53" calcext:value-type="float">
            <text:p><text:s/>49.423,5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6/04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6/04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054.75" calcext:value-type="float">
            <text:p><text:s/>1.054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6/04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6/04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7295.03" calcext:value-type="float">
            <text:p><text:s/>7.295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6/04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299.87" calcext:value-type="float">
            <text:p><text:s/>1.299,8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4671.17" calcext:value-type="float">
            <text:p><text:s/>4.671,1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6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2446.27" calcext:value-type="float">
            <text:p><text:s/>2.446,2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6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75.1" calcext:value-type="float">
            <text:p><text:s/>175,1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6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67.01" calcext:value-type="float">
            <text:p><text:s/>167,0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6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44544.96" calcext:value-type="float">
            <text:p><text:s/>44.544,9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86.03" calcext:value-type="float">
            <text:p><text:s/>86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0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760.44" calcext:value-type="float">
            <text:p><text:s/>760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0/05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1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3298.99" calcext:value-type="float">
            <text:p><text:s/>3.298,9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1/05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1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2262.72" calcext:value-type="float">
            <text:p><text:s/>12.262,7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1/05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0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48449.3" calcext:value-type="float">
            <text:p><text:s/>48.449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0/05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10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6400.8" calcext:value-type="float">
            <text:p><text:s/>6.400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6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158.04" calcext:value-type="float">
            <text:p><text:s/>1.158,0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6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74.41" calcext:value-type="float">
            <text:p><text:s/>74,4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6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04.94" calcext:value-type="float">
            <text:p><text:s/>104,9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26/05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26834.6" calcext:value-type="float">
            <text:p><text:s/>26.834,6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594.56" calcext:value-type="float">
            <text:p><text:s/>594,5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2645.65" calcext:value-type="float">
            <text:p><text:s/>2.645,6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0935.28" calcext:value-type="float">
            <text:p><text:s/>10.935,2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1/06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118610.79" calcext:value-type="float">
            <text:p><text:s/>118.610,7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number-columns-repeated="2" table:style-name="ce12" office:value-type="string" calcext:value-type="string">
            <text:p>01/06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22/06/2023</text:p>
          </table:table-cell>
          <table:table-cell table:style-name="ce12"/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1183.44" calcext:value-type="float">
            <text:p><text:s/>1.183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22/06/2023</text:p>
          </table:table-cell>
          <table:table-cell table:style-name="ce12"/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22/06/2023</text:p>
          </table:table-cell>
          <table:table-cell table:style-name="ce12"/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3898.14" calcext:value-type="float">
            <text:p><text:s/>3.898,1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22/06/2023</text:p>
          </table:table-cell>
          <table:table-cell table:style-name="ce12"/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22/06/2023</text:p>
          </table:table-cell>
          <table:table-cell table:style-name="ce12"/>
          <table:table-cell table:style-name="ce12" office:value-type="float" office:value="1030203999" calcext:value-type="float">
            <text:p>1030203999</text:p>
          </table:table-cell>
          <table:table-cell table:style-name="ce12" office:value-type="string" calcext:value-type="string">
            <text:p>Altri aggi di riscossione n.a.c.</text:p>
          </table:table-cell>
          <table:table-cell table:style-name="ce26" office:value-type="float" office:value="7393.17" calcext:value-type="float">
            <text:p><text:s/>7.393,1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2" office:value-type="string" calcext:value-type="string">
            <text:p>22/06/2023</text:p>
          </table:table-cell>
          <table:table-cell table:style-name="ce12"/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JOLLY <text:s/>SCARPE <text:s/>S.P.A.</text:p>
          </table:table-cell>
          <table:table-cell table:number-columns-repeated="2" table:style-name="ce12" office:value-type="string" calcext:value-type="string">
            <text:p>20/06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4485" calcext:value-type="float">
            <text:p><text:s/>4.48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BARBERO PIETRO S.P.A.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string" calcext:value-type="string">
            <text:p>19/04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26" office:value-type="float" office:value="3005" calcext:value-type="float">
            <text:p><text:s/>3.00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BARBERO PIETRO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04/05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26" office:value-type="float" office:value="59.6" calcext:value-type="float">
            <text:p><text:s/>59,6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BARBERO PIETRO S.P.A.</text:p>
          </table:table-cell>
          <table:table-cell table:style-name="ce12" office:value-type="string" calcext:value-type="string">
            <text:p>23/05/2023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26" office:value-type="float" office:value="653.4" calcext:value-type="float">
            <text:p><text:s/>653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BARBERO PIETRO S.P.A.</text:p>
          </table:table-cell>
          <table:table-cell table:style-name="ce12" office:value-type="string" calcext:value-type="string">
            <text:p>23/05/2023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26" office:value-type="float" office:value="1663.2" calcext:value-type="float">
            <text:p><text:s/>1.663,2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number-columns-repeated="2" table:style-name="ce12" office:value-type="string" calcext:value-type="string">
            <text:p>20/04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613" calcext:value-type="float">
            <text:p><text:s/>613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number-columns-repeated="2" table:style-name="ce12" office:value-type="string" calcext:value-type="string">
            <text:p>05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108.75" calcext:value-type="float">
            <text:p><text:s/>6.108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number-columns-repeated="2" table:style-name="ce12" office:value-type="string" calcext:value-type="string">
            <text:p>05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108.75" calcext:value-type="float">
            <text:p><text:s/>6.108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number-columns-repeated="2" table:style-name="ce12" office:value-type="string" calcext:value-type="string">
            <text:p>05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108.75" calcext:value-type="float">
            <text:p><text:s/>6.108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number-columns-repeated="2" table:style-name="ce12" office:value-type="string" calcext:value-type="string">
            <text:p>05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108.75" calcext:value-type="float">
            <text:p><text:s/>6.108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EL SOLE S.R.L.</text:p>
          </table:table-cell>
          <table:table-cell table:number-columns-repeated="2"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108.75" calcext:value-type="float">
            <text:p><text:s/>6.108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TUDIO STORTI SRL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26" office:value-type="float" office:value="1438" calcext:value-type="float">
            <text:p><text:s/>1.438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3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81.56" calcext:value-type="float">
            <text:p><text:s/>181,5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3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94.23" calcext:value-type="float">
            <text:p><text:s/>294,2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03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29.01" calcext:value-type="float">
            <text:p><text:s/>329,0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78.19" calcext:value-type="float">
            <text:p><text:s/>278,1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LOBAL POWER SPA</text:p>
          </table:table-cell>
          <table:table-cell table:number-columns-repeated="2"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0.17" calcext:value-type="float">
            <text:p><text:s/>80,1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DAY <text:s/>RISTOSERVICE SP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26" office:value-type="float" office:value="16480.42" calcext:value-type="float">
            <text:p><text:s/>16.480,4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DAY <text:s/>RISTOSERVICE SPA</text:p>
          </table:table-cell>
          <table:table-cell table:number-columns-repeated="2" table:style-name="ce12" office:value-type="string" calcext:value-type="string">
            <text:p>16/05/2023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26" office:value-type="float" office:value="18620.8" calcext:value-type="float">
            <text:p><text:s/>18.620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DAY <text:s/>RISTOSERVICE SPA</text:p>
          </table:table-cell>
          <table:table-cell table:style-name="ce12" office:value-type="string" calcext:value-type="string">
            <text:p>08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10102002" calcext:value-type="float">
            <text:p>1010102002</text:p>
          </table:table-cell>
          <table:table-cell table:style-name="ce12" office:value-type="string" calcext:value-type="string">
            <text:p>Buoni pasto</text:p>
          </table:table-cell>
          <table:table-cell table:style-name="ce26" office:value-type="float" office:value="13434.3" calcext:value-type="float">
            <text:p><text:s/>13.434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BACH S.P.A.</text:p>
          </table:table-cell>
          <table:table-cell table:number-columns-repeated="2" table:style-name="ce12" office:value-type="string" calcext:value-type="string">
            <text:p>20/06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650" calcext:value-type="float">
            <text:p><text:s/>6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30.08" calcext:value-type="float">
            <text:p><text:s/>30,0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4.12" calcext:value-type="float">
            <text:p><text:s/>14,1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978.59" calcext:value-type="float">
            <text:p><text:s/>1.978,5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221.52" calcext:value-type="float">
            <text:p><text:s/>1.221,5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604.6" calcext:value-type="float">
            <text:p><text:s/>1.604,6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81.44" calcext:value-type="float">
            <text:p><text:s/>181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1.03" calcext:value-type="float">
            <text:p><text:s/>11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428.33" calcext:value-type="float">
            <text:p><text:s/>428,3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265.48" calcext:value-type="float">
            <text:p><text:s/>265,4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287.49" calcext:value-type="float">
            <text:p><text:s/>287,4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430.49" calcext:value-type="float">
            <text:p><text:s/>430,4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846.83" calcext:value-type="float">
            <text:p><text:s/>846,8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603.74" calcext:value-type="float">
            <text:p><text:s/>603,7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388.39" calcext:value-type="float">
            <text:p><text:s/>388,3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45.51" calcext:value-type="float">
            <text:p><text:s/>45,5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235.9" calcext:value-type="float">
            <text:p><text:s/>235,9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1.03" calcext:value-type="float">
            <text:p><text:s/>11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45.51" calcext:value-type="float">
            <text:p><text:s/>45,5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265.39" calcext:value-type="float">
            <text:p><text:s/>265,3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33.18" calcext:value-type="float">
            <text:p><text:s/>33,1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293.58" calcext:value-type="float">
            <text:p><text:s/>293,5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635.49" calcext:value-type="float">
            <text:p><text:s/>635,4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930.27" calcext:value-type="float">
            <text:p><text:s/>930,2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48.47" calcext:value-type="float">
            <text:p><text:s/>148,4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1.03" calcext:value-type="float">
            <text:p><text:s/>11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499.42" calcext:value-type="float">
            <text:p><text:s/>499,4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48.78" calcext:value-type="float">
            <text:p><text:s/>148,7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95.16" calcext:value-type="float">
            <text:p><text:s/>195,1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660.95" calcext:value-type="float">
            <text:p><text:s/>660,9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529.81" calcext:value-type="float">
            <text:p><text:s/>529,8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357.51" calcext:value-type="float">
            <text:p><text:s/>357,5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36.83" calcext:value-type="float">
            <text:p><text:s/>136,8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45.51" calcext:value-type="float">
            <text:p><text:s/>45,5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10.13" calcext:value-type="float">
            <text:p><text:s/>110,1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1.03" calcext:value-type="float">
            <text:p><text:s/>11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45.51" calcext:value-type="float">
            <text:p><text:s/>45,5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1.22" calcext:value-type="float">
            <text:p><text:s/>11,2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72.85" calcext:value-type="float">
            <text:p><text:s/>172,8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240.11" calcext:value-type="float">
            <text:p><text:s/>240,1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341.05" calcext:value-type="float">
            <text:p><text:s/>341,0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53.08" calcext:value-type="float">
            <text:p><text:s/>53,0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0.59" calcext:value-type="float">
            <text:p><text:s/>10,5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27.59" calcext:value-type="float">
            <text:p><text:s/>127,5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3.55" calcext:value-type="float">
            <text:p><text:s/>13,5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52.23" calcext:value-type="float">
            <text:p><text:s/>52,2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42.28" calcext:value-type="float">
            <text:p><text:s/>142,2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85.54" calcext:value-type="float">
            <text:p><text:s/>85,5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08.68" calcext:value-type="float">
            <text:p><text:s/>108,6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54.44" calcext:value-type="float">
            <text:p><text:s/>154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45.07" calcext:value-type="float">
            <text:p><text:s/>45,0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29.69" calcext:value-type="float">
            <text:p><text:s/>129,6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10.59" calcext:value-type="float">
            <text:p><text:s/>10,5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45.07" calcext:value-type="float">
            <text:p><text:s/>45,0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RREBIAN S.P.A. <text:s text:c="19"/>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string" calcext:value-type="string">
            <text:p>26/06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530.26" calcext:value-type="float">
            <text:p><text:s/>530,2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RREBIAN S.P.A. <text:s text:c="19"/>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165.99" calcext:value-type="float">
            <text:p><text:s/>165,9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LABORATORIO CHIMICO CAMERA COMM.TORINO</text:p>
          </table:table-cell>
          <table:table-cell table:number-columns-repeated="2" table:style-name="ce12" office:value-type="string" calcext:value-type="string">
            <text:p>26/04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784.78" calcext:value-type="float">
            <text:p><text:s/>784,7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LABORATORIO CHIMICO CAMERA COMM.TORINO</text:p>
          </table:table-cell>
          <table:table-cell table:number-columns-repeated="2" table:style-name="ce12" office:value-type="string" calcext:value-type="string">
            <text:p>26/04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765" calcext:value-type="float">
            <text:p><text:s/>76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number-columns-repeated="2" table:style-name="ce12" office:value-type="string" calcext:value-type="string">
            <text:p>16/05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26" office:value-type="float" office:value="245.9" calcext:value-type="float">
            <text:p><text:s/>245,9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26/06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26" office:value-type="float" office:value="258.2" calcext:value-type="float">
            <text:p><text:s/>258,2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AMPERIO VERNICI S.R.L.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47.94" calcext:value-type="float">
            <text:p><text:s/>47,9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26" office:value-type="float" office:value="327.87" calcext:value-type="float">
            <text:p><text:s/>327,8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LEPASS S.P.A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5.45" calcext:value-type="float">
            <text:p><text:s/>5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LEPASS S.P.A</text:p>
          </table:table-cell>
          <table:table-cell table:style-name="ce12" office:value-type="string" calcext:value-type="string">
            <text:p>03/05/2023</text:p>
          </table:table-cell>
          <table:table-cell table:style-name="ce12" office:value-type="string" calcext:value-type="string">
            <text:p>23/05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5.45" calcext:value-type="float">
            <text:p><text:s/>5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UTOSTRADE PER L'ITALIA S.P.A</text:p>
          </table:table-cell>
          <table:table-cell table:number-columns-repeated="2" table:style-name="ce12" office:value-type="string" calcext:value-type="string">
            <text:p>20/06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14.84" calcext:value-type="float">
            <text:p><text:s/>14,8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LEPASS S.P.A</text:p>
          </table:table-cell>
          <table:table-cell table:number-columns-repeated="2" table:style-name="ce12" office:value-type="string" calcext:value-type="string">
            <text:p>20/06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5.45" calcext:value-type="float">
            <text:p><text:s/>5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RMO S.P.A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1620" calcext:value-type="float">
            <text:p><text:s/>1.6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NFOSISTEMI S.R.L.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26" office:value-type="float" office:value="732" calcext:value-type="float">
            <text:p><text:s/>732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NFOSISTEMI S.R.L.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26" office:value-type="float" office:value="120" calcext:value-type="float">
            <text:p><text:s/>1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NFOSISTEMI S.R.L.</text:p>
          </table:table-cell>
          <table:table-cell table:number-columns-repeated="2" table:style-name="ce12" office:value-type="string" calcext:value-type="string">
            <text:p>15/05/2023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26" office:value-type="float" office:value="858" calcext:value-type="float">
            <text:p><text:s/>858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.MANZONI &amp; C. S.P.A. <text:s text:c="13"/></text:p>
          </table:table-cell>
          <table:table-cell table:style-name="ce12" office:value-type="string" calcext:value-type="string">
            <text:p>10/05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26" office:value-type="float" office:value="550" calcext:value-type="float">
            <text:p><text:s/>5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.MANZONI &amp; C. S.P.A. <text:s text:c="13"/></text:p>
          </table:table-cell>
          <table:table-cell table:style-name="ce12" office:value-type="string" calcext:value-type="string">
            <text:p>09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26" office:value-type="float" office:value="880" calcext:value-type="float">
            <text:p><text:s/>88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MAGGIOLI S.P.A <text:s text:c="20"/></text:p>
          </table:table-cell>
          <table:table-cell table:style-name="ce12" office:value-type="string" calcext:value-type="string">
            <text:p>23/05/2023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26" office:value-type="float" office:value="750" calcext:value-type="float">
            <text:p><text:s/>7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46304.16" calcext:value-type="float">
            <text:p><text:s/>46.304,1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800.98" calcext:value-type="float">
            <text:p><text:s/>800,9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272.34" calcext:value-type="float">
            <text:p><text:s/>272,3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640.79" calcext:value-type="float">
            <text:p><text:s/>640,7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EA.MI S.R.L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320.39" calcext:value-type="float">
            <text:p><text:s/>320,3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HUMAN RESOURCE CONSULTING SRL</text:p>
          </table:table-cell>
          <table:table-cell table:style-name="ce12" office:value-type="string" calcext:value-type="string">
            <text:p>19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320" calcext:value-type="float">
            <text:p><text:s/>3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I.M.I. SAS DI DAVIDE CIONI E C.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06/06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26" office:value-type="float" office:value="125" calcext:value-type="float">
            <text:p><text:s/>12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VARCHI SAS DI C. EVARCHI &amp; C.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26/06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85" calcext:value-type="float">
            <text:p><text:s/>8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MAGGIOLI S.P.A <text:s text:c="20"/>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03/05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26" office:value-type="float" office:value="324.8" calcext:value-type="float">
            <text:p><text:s/>324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SSOCAM SCUOLA CAMERANA <text:s text:c="11"/></text:p>
          </table:table-cell>
          <table:table-cell table:number-columns-repeated="2" table:style-name="ce12" office:value-type="string" calcext:value-type="string">
            <text:p>20/04/2023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26" office:value-type="float" office:value="120" calcext:value-type="float">
            <text:p><text:s/>1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EL ENERGIA S.P.A.</text:p>
          </table:table-cell>
          <table:table-cell table:number-columns-repeated="2" table:style-name="ce12" office:value-type="string" calcext:value-type="string">
            <text:p>15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-4888.58" calcext:value-type="float">
            <text:p>-4.888,5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EL ENERGIA S.P.A.</text:p>
          </table:table-cell>
          <table:table-cell table:number-columns-repeated="2" table:style-name="ce12" office:value-type="string" calcext:value-type="string">
            <text:p>15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9.39" calcext:value-type="float">
            <text:p><text:s/>19,3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NEL ENERGIA S.P.A.</text:p>
          </table:table-cell>
          <table:table-cell table:style-name="ce12" office:value-type="string" calcext:value-type="string">
            <text:p>19/05/2023</text:p>
          </table:table-cell>
          <table:table-cell table:style-name="ce12" office:value-type="string" calcext:value-type="string">
            <text:p>22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.68" calcext:value-type="float">
            <text:p><text:s/>0,6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WOLTERS KLUWER ITALIA SRL - (EX IPSOA)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string" calcext:value-type="string">
            <text:p>26/06/2023</text:p>
          </table:table-cell>
          <table:table-cell table:style-name="ce12" office:value-type="float" office:value="1030101001" calcext:value-type="float">
            <text:p>1030101001</text:p>
          </table:table-cell>
          <table:table-cell table:style-name="ce12" office:value-type="string" calcext:value-type="string">
            <text:p>Giornali e riviste</text:p>
          </table:table-cell>
          <table:table-cell table:style-name="ce26" office:value-type="float" office:value="948" calcext:value-type="float">
            <text:p><text:s/>948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36.62" calcext:value-type="float">
            <text:p><text:s/>236,6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8.04" calcext:value-type="float">
            <text:p><text:s/>38,0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5.05" calcext:value-type="float">
            <text:p><text:s/>25,0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5.05" calcext:value-type="float">
            <text:p><text:s/>25,0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8.66" calcext:value-type="float">
            <text:p><text:s/>38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AGRICOLA COOP.FRA AGRICOLTORI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05/04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26" office:value-type="float" office:value="25963.12" calcext:value-type="float">
            <text:p><text:s/>25.963,1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RAFICHE E. <text:s/>GASPARI S.R.L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02/05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26" office:value-type="float" office:value="87" calcext:value-type="float">
            <text:p><text:s/>87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IEMME DI D'AGOSTINO F. SRL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02/05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323.45" calcext:value-type="float">
            <text:p><text:s/>323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IEMME DI D'AGOSTINO F. SRL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26/06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49" calcext:value-type="float">
            <text:p><text:s/>49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IEMME DI D'AGOSTINO F. SRL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26/06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88.35" calcext:value-type="float">
            <text:p><text:s/>88,3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BERGONZI <text:s/>ALESSIO</text:p>
          </table:table-cell>
          <table:table-cell table:number-columns-repeated="2" table:style-name="ce12" office:value-type="string" calcext:value-type="string">
            <text:p>13/04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1008.15" calcext:value-type="float">
            <text:p><text:s/>1.008,1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AGRICOLA COOP.FRA AGRICOLTORI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26" office:value-type="float" office:value="1067.3" calcext:value-type="float">
            <text:p><text:s/>1.067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NCINI <text:s/>MANUELE</text:p>
          </table:table-cell>
          <table:table-cell table:style-name="ce12" office:value-type="string" calcext:value-type="string">
            <text:p>08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10002" calcext:value-type="float">
            <text:p>1030210002</text:p>
          </table:table-cell>
          <table:table-cell table:style-name="ce12" office:value-type="string" calcext:value-type="string">
            <text:p>Esperti per commissioni, comitati e consigli</text:p>
          </table:table-cell>
          <table:table-cell table:style-name="ce26" office:value-type="float" office:value="502" calcext:value-type="float">
            <text:p><text:s/>502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RICICLO S.C.S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5145.45" calcext:value-type="float">
            <text:p><text:s/>5.145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NFO CAMERE S.P.A. <text:s text:c="16"/></text:p>
          </table:table-cell>
          <table:table-cell table:style-name="ce12" office:value-type="string" calcext:value-type="string">
            <text:p>15/05/2023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26" office:value-type="float" office:value="1110" calcext:value-type="float">
            <text:p><text:s/>1.11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NFO CAMERE S.P.A. <text:s text:c="16"/>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26" office:value-type="float" office:value="760.9" calcext:value-type="float">
            <text:p><text:s/>760,9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UCIVICA - L'EDUCAZIONE CIVICA AI TEMPI</text:p>
          </table:table-cell>
          <table:table-cell table:number-columns-repeated="2" table:style-name="ce12" office:value-type="string" calcext:value-type="string">
            <text:p>23/06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550" calcext:value-type="float">
            <text:p><text:s/>5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1794" calcext:value-type="float">
            <text:p><text:s/>1.794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1794" calcext:value-type="float">
            <text:p><text:s/>1.794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IRORCS MEDIA S.P.A.</text:p>
          </table:table-cell>
          <table:table-cell table:style-name="ce12" office:value-type="string" calcext:value-type="string">
            <text:p>17/05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26" office:value-type="float" office:value="250" calcext:value-type="float">
            <text:p><text:s/>2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IRORCS MEDIA S.P.A.</text:p>
          </table:table-cell>
          <table:table-cell table:style-name="ce12" office:value-type="string" calcext:value-type="string">
            <text:p>09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26" office:value-type="float" office:value="300" calcext:value-type="float">
            <text:p><text:s/>3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26" office:value-type="float" office:value="70" calcext:value-type="float">
            <text:p><text:s/>7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18/04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26" office:value-type="float" office:value="5577.88" calcext:value-type="float">
            <text:p><text:s/>5.577,8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18/04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26" office:value-type="float" office:value="70" calcext:value-type="float">
            <text:p><text:s/>7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03/05/2023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26" office:value-type="float" office:value="82.5" calcext:value-type="float">
            <text:p><text:s/>82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03/05/2023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26" office:value-type="float" office:value="5506.18" calcext:value-type="float">
            <text:p><text:s/>5.506,1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07/06/2023</text:p>
          </table:table-cell>
          <table:table-cell table:style-name="ce12" office:value-type="string" calcext:value-type="string">
            <text:p>20/06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26" office:value-type="float" office:value="5738.66" calcext:value-type="float">
            <text:p><text:s/>5.738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07/06/2023</text:p>
          </table:table-cell>
          <table:table-cell table:style-name="ce12" office:value-type="string" calcext:value-type="string">
            <text:p>20/06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26" office:value-type="float" office:value="59.5" calcext:value-type="float">
            <text:p><text:s/>59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STE ITALIANE S.P.A.</text:p>
          </table:table-cell>
          <table:table-cell table:number-columns-repeated="2" table:style-name="ce12" office:value-type="string" calcext:value-type="string">
            <text:p>20/06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26" office:value-type="float" office:value="24837.4" calcext:value-type="float">
            <text:p><text:s/>24.837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20/04/2023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26" office:value-type="float" office:value="120" calcext:value-type="float">
            <text:p><text:s/>1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5996.06" calcext:value-type="float">
            <text:p><text:s/>5.996,0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104.5" calcext:value-type="float">
            <text:p><text:s/>104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20/04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26" office:value-type="float" office:value="150" calcext:value-type="float">
            <text:p><text:s/>1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 EDITORIALI DI CANTAMESSA CARLO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string" calcext:value-type="string">
            <text:p>07/06/2023</text:p>
          </table:table-cell>
          <table:table-cell table:style-name="ce12" office:value-type="float" office:value="1030202999" calcext:value-type="float">
            <text:p>1030202999</text:p>
          </table:table-cell>
          <table:table-cell table:style-name="ce12" office:value-type="string" calcext:value-type="string">
            <text:p>Altre spese per relazioni pubbliche, convegni e mostre, pubblicita' n.a.c</text:p>
          </table:table-cell>
          <table:table-cell table:style-name="ce26" office:value-type="float" office:value="4050" calcext:value-type="float">
            <text:p><text:s/>4.0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LINICA CROCE BLU S.A.S. <text:s text:c="10"/>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05/05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2772.4" calcext:value-type="float">
            <text:p><text:s/>2.772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LINICA CROCE BLU S.A.S. <text:s text:c="10"/>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05/05/2023</text:p>
          </table:table-cell>
          <table:table-cell table:style-name="ce12" office:value-type="float" office:value="1030215011" calcext:value-type="float">
            <text:p>1030215011</text:p>
          </table:table-cell>
          <table:table-cell table:style-name="ce12" office:value-type="string" calcext:value-type="string">
            <text:p>Contratti di servizio per la lotta al randagismo 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IZZETTI <text:s/>MARCO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11006" calcext:value-type="float">
            <text:p>1030211006</text:p>
          </table:table-cell>
          <table:table-cell table:style-name="ce12" office:value-type="string" calcext:value-type="string">
            <text:p>Patrocinio legale</text:p>
          </table:table-cell>
          <table:table-cell table:style-name="ce26" office:value-type="float" office:value="2773.83" calcext:value-type="float">
            <text:p><text:s/>2.773,8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BRAGHIN-OLIARO SAS <text:s text:c="16"/>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92.5" calcext:value-type="float">
            <text:p><text:s/>92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MARINO FIORI S.N.C. DI GIORGIO F.LLI &amp;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26" office:value-type="float" office:value="525" calcext:value-type="float">
            <text:p><text:s/>52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CULTURE</text:p>
          </table:table-cell>
          <table:table-cell table:number-columns-repeated="2" table:style-name="ce12" office:value-type="string" calcext:value-type="string">
            <text:p>05/05/2023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26" office:value-type="float" office:value="1989.04" calcext:value-type="float">
            <text:p><text:s/>1.989,0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LAVANDERIA LA NUOVA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101.3" calcext:value-type="float">
            <text:p><text:s/>101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18816.05" calcext:value-type="float">
            <text:p><text:s/>18.816,0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MARTINI <text:s/>BARBARA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float" office:value="1030210002" calcext:value-type="float">
            <text:p>1030210002</text:p>
          </table:table-cell>
          <table:table-cell table:style-name="ce12" office:value-type="string" calcext:value-type="string">
            <text:p>Esperti per commissioni, comitati e consigli</text:p>
          </table:table-cell>
          <table:table-cell table:style-name="ce26" office:value-type="float" office:value="512" calcext:value-type="float">
            <text:p><text:s/>512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.A.T. AZIENDA AUTONOLEGGIO TORINO CONSO</text:p>
          </table:table-cell>
          <table:table-cell table:number-columns-repeated="2" table:style-name="ce12" office:value-type="string" calcext:value-type="string">
            <text:p>10/05/2023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26" office:value-type="float" office:value="17710" calcext:value-type="float">
            <text:p><text:s/>17.71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6/06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26" office:value-type="float" office:value="232.5" calcext:value-type="float">
            <text:p><text:s/>232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6/06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6/06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26" office:value-type="float" office:value="76" calcext:value-type="float">
            <text:p><text:s/>76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6/06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6/06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26" office:value-type="float" office:value="30" calcext:value-type="float">
            <text:p><text:s/>3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CMARKET SERVIZI SPA</text:p>
          </table:table-cell>
          <table:table-cell table:number-columns-repeated="2" table:style-name="ce12" office:value-type="string" calcext:value-type="string">
            <text:p>16/06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string" calcext:value-type="string">
            <text:p>19/05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26" office:value-type="float" office:value="899.83" calcext:value-type="float">
            <text:p><text:s/>899,8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string" calcext:value-type="string">
            <text:p>19/05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26" office:value-type="float" office:value="1073.13" calcext:value-type="float">
            <text:p><text:s/>1.073,1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26" office:value-type="float" office:value="1179.82" calcext:value-type="float">
            <text:p><text:s/>1.179,8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VALSECCHI CANCELLERIA S.R.L.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CULTURE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25821.63" calcext:value-type="float">
            <text:p><text:s/>25.821,6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CULTURE</text:p>
          </table:table-cell>
          <table:table-cell table:number-columns-repeated="2" table:style-name="ce12" office:value-type="string" calcext:value-type="string">
            <text:p>05/05/2023</text:p>
          </table:table-cell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26" office:value-type="float" office:value="3781.46" calcext:value-type="float">
            <text:p><text:s/>3.781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L.B. AUTORIPARAZIONI DI BERTAIA LUCA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26" office:value-type="float" office:value="358.52" calcext:value-type="float">
            <text:p><text:s/>358,5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26" office:value-type="float" office:value="463422.23" calcext:value-type="float">
            <text:p><text:s/>463.422,2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RICICLO S.C.S.</text:p>
          </table:table-cell>
          <table:table-cell table:number-columns-repeated="2" table:style-name="ce12" office:value-type="string" calcext:value-type="string">
            <text:p>01/06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5145.45" calcext:value-type="float">
            <text:p><text:s/>5.145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VVISO PUBBLICO EE.LL E REGIONI PER LA F</text:p>
          </table:table-cell>
          <table:table-cell table:style-name="ce12" office:value-type="string" calcext:value-type="string">
            <text:p>09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4950" calcext:value-type="float">
            <text:p><text:s/>4.9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MARINO FIORI S.N.C. DI GIORGIO F.LLI &amp;</text:p>
          </table:table-cell>
          <table:table-cell table:style-name="ce12" office:value-type="string" calcext:value-type="string">
            <text:p>1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102009" calcext:value-type="float">
            <text:p>1030102009</text:p>
          </table:table-cell>
          <table:table-cell table:style-name="ce12" office:value-type="string" calcext:value-type="string">
            <text:p>Beni per attivita' di rappresentanza </text:p>
          </table:table-cell>
          <table:table-cell table:style-name="ce26" office:value-type="float" office:value="860" calcext:value-type="float">
            <text:p><text:s/>86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D.N.G. GRUPPO COMMERCIALE S.R.L.</text:p>
          </table:table-cell>
          <table:table-cell table:style-name="ce12" office:value-type="string" calcext:value-type="string">
            <text:p>21/06/2023</text:p>
          </table:table-cell>
          <table:table-cell table:style-name="ce12"/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26" office:value-type="float" office:value="467.83" calcext:value-type="float">
            <text:p><text:s/>467,8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.A.T. AZIENDA AUTONOLEGGIO TORINO CONSO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26" office:value-type="float" office:value="10780" calcext:value-type="float">
            <text:p><text:s/>10.78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17/05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49859.2" calcext:value-type="float">
            <text:p><text:s/>49.859,2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A SYSTEM S.R.L</text:p>
          </table:table-cell>
          <table:table-cell table:number-columns-repeated="2" table:style-name="ce12" office:value-type="string" calcext:value-type="string">
            <text:p>10/05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26" office:value-type="float" office:value="291.66" calcext:value-type="float">
            <text:p><text:s/>291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A SYSTEM S.R.L</text:p>
          </table:table-cell>
          <table:table-cell table:number-columns-repeated="2" table:style-name="ce12" office:value-type="string" calcext:value-type="string">
            <text:p>10/05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26" office:value-type="float" office:value="1458.34" calcext:value-type="float">
            <text:p><text:s/>1.458,3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26" office:value-type="float" office:value="78.3" calcext:value-type="float">
            <text:p><text:s/>78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26" office:value-type="float" office:value="134.28" calcext:value-type="float">
            <text:p><text:s/>134,2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18001" calcext:value-type="float">
            <text:p>1030218001</text:p>
          </table:table-cell>
          <table:table-cell table:style-name="ce12" office:value-type="string" calcext:value-type="string">
            <text:p>Spese per accertamenti sanitari resi necessari dall'attivita' lavorativa</text:p>
          </table:table-cell>
          <table:table-cell table:style-name="ce26" office:value-type="float" office:value="499.75" calcext:value-type="float">
            <text:p><text:s/>499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SA TEAM S.R.L</text:p>
          </table:table-cell>
          <table:table-cell table:number-columns-repeated="2" table:style-name="ce12" office:value-type="string" calcext:value-type="string">
            <text:p>26/05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2094.54" calcext:value-type="float">
            <text:p><text:s/>2.094,5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VVISO PUBBLICO EE.LL E REGIONI PER LA F</text:p>
          </table:table-cell>
          <table:table-cell table:style-name="ce12" office:value-type="string" calcext:value-type="string">
            <text:p>09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50" calcext:value-type="float">
            <text:p><text:s/>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CMED SNC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float" office:value="1030209011" calcext:value-type="float">
            <text:p>1030209011</text:p>
          </table:table-cell>
          <table:table-cell table:style-name="ce12" office:value-type="string" calcext:value-type="string">
            <text:p>Manutenzione ordinaria e riparazioni di altri beni materiali</text:p>
          </table:table-cell>
          <table:table-cell table:style-name="ce26" office:value-type="float" office:value="226.6" calcext:value-type="float">
            <text:p><text:s/>226,6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HACKMIND SRLS</text:p>
          </table:table-cell>
          <table:table-cell table:style-name="ce12" office:value-type="string" calcext:value-type="string">
            <text:p>22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26" office:value-type="float" office:value="6000" calcext:value-type="float">
            <text:p><text:s/>6.0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DODO SERVICE</text:p>
          </table:table-cell>
          <table:table-cell table:style-name="ce12" office:value-type="string" calcext:value-type="string">
            <text:p>18/05/2023</text:p>
          </table:table-cell>
          <table:table-cell table:style-name="ce12" office:value-type="string" calcext:value-type="string">
            <text:p>22/05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26" office:value-type="float" office:value="6142.8" calcext:value-type="float">
            <text:p><text:s/>6.142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ITRICE SIFIC S.R.L.</text:p>
          </table:table-cell>
          <table:table-cell table:style-name="ce12" office:value-type="string" calcext:value-type="string">
            <text:p>12/04/2023</text:p>
          </table:table-cell>
          <table:table-cell table:style-name="ce12" office:value-type="string" calcext:value-type="string">
            <text:p>28/04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990" calcext:value-type="float">
            <text:p><text:s/>99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L.B. AUTORIPARAZIONI DI BERTAIA LUCA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31/05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26" office:value-type="float" office:value="390.7" calcext:value-type="float">
            <text:p><text:s/>390,7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17/05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56953.66" calcext:value-type="float">
            <text:p><text:s/>56.953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31/05/2023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26" office:value-type="float" office:value="120" calcext:value-type="float">
            <text:p><text:s/>1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31/05/2023</text:p>
          </table:table-cell>
          <table:table-cell table:style-name="ce12" office:value-type="float" office:value="1030102014" calcext:value-type="float">
            <text:p>1030102014</text:p>
          </table:table-cell>
          <table:table-cell table:style-name="ce12" office:value-type="string" calcext:value-type="string">
            <text:p>Stampati specialistici</text:p>
          </table:table-cell>
          <table:table-cell table:style-name="ce26" office:value-type="float" office:value="100" calcext:value-type="float">
            <text:p><text:s/>1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01/06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104.5" calcext:value-type="float">
            <text:p><text:s/>104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797.12" calcext:value-type="float">
            <text:p><text:s/>9.797,1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5651.65" calcext:value-type="float">
            <text:p><text:s/>15.651,6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LINICA CROCE BLU S.A.S. <text:s text:c="10"/></text:p>
          </table:table-cell>
          <table:table-cell table:style-name="ce12" office:value-type="string" calcext:value-type="string">
            <text:p>01/06/2023</text:p>
          </table:table-cell>
          <table:table-cell table:style-name="ce12"/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2600.28" calcext:value-type="float">
            <text:p><text:s/>2.600,2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LINICA CROCE BLU S.A.S. <text:s text:c="10"/></text:p>
          </table:table-cell>
          <table:table-cell table:style-name="ce12" office:value-type="string" calcext:value-type="string">
            <text:p>01/06/2023</text:p>
          </table:table-cell>
          <table:table-cell table:style-name="ce12"/>
          <table:table-cell table:style-name="ce12" office:value-type="float" office:value="1030215011" calcext:value-type="float">
            <text:p>1030215011</text:p>
          </table:table-cell>
          <table:table-cell table:style-name="ce12" office:value-type="string" calcext:value-type="string">
            <text:p>Contratti di servizio per la lotta al randagismo 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RROZZERIA LA GENERALA DI LASALVIA VINC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26" office:value-type="float" office:value="132.42" calcext:value-type="float">
            <text:p><text:s/>132,4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UBLIKA S.R.L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31/05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26" office:value-type="float" office:value="270" calcext:value-type="float">
            <text:p><text:s/>27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UBLIKA S.R.L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31/05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17/05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30025.74" calcext:value-type="float">
            <text:p><text:s/>30.025,7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RICICLO S.C.S.</text:p>
          </table:table-cell>
          <table:table-cell table:style-name="ce12" office:value-type="string" calcext:value-type="string">
            <text:p>22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5145.45" calcext:value-type="float">
            <text:p><text:s/>5.145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STUDI ENTI LOCALI</text:p>
          </table:table-cell>
          <table:table-cell table:style-name="ce12" office:value-type="string" calcext:value-type="string">
            <text:p>0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950" calcext:value-type="float">
            <text:p><text:s/>9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L.B. AUTORIPARAZIONI DI BERTAIA LUCA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26" office:value-type="float" office:value="32.8" calcext:value-type="float">
            <text:p><text:s/>32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13/04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26" office:value-type="float" office:value="2916.66" calcext:value-type="float">
            <text:p><text:s/>2.916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11/05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26" office:value-type="float" office:value="2916.66" calcext:value-type="float">
            <text:p><text:s/>2.916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11/05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26" office:value-type="float" office:value="1303.76" calcext:value-type="float">
            <text:p><text:s/>1.303,7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number-columns-repeated="2" table:style-name="ce12" office:value-type="string" calcext:value-type="string">
            <text:p>11/05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26" office:value-type="float" office:value="2694.44" calcext:value-type="float">
            <text:p><text:s/>2.694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26" office:value-type="float" office:value="2916.66" calcext:value-type="float">
            <text:p><text:s/>2.916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2" office:value-type="string" calcext:value-type="string">
            <text:p>22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26" office:value-type="float" office:value="2694.44" calcext:value-type="float">
            <text:p><text:s/>2.694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MOTTURA TIMBRI S.N.C. <text:s text:c="13"/>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26" office:value-type="float" office:value="2.7" calcext:value-type="float">
            <text:p><text:s/>2,7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FARMACIA CENTRALE SRL</text:p>
          </table:table-cell>
          <table:table-cell table:style-name="ce12" office:value-type="string" calcext:value-type="string">
            <text:p>05/06/2023</text:p>
          </table:table-cell>
          <table:table-cell table:style-name="ce12"/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43.46" calcext:value-type="float">
            <text:p><text:s/>4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CO ANTINFORTUNISTICA SAS-LUCIDO &amp;C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26/06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1012.24" calcext:value-type="float">
            <text:p><text:s/>1.012,2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2" office:value-type="string" calcext:value-type="string">
            <text:p>06/06/2023</text:p>
          </table:table-cell>
          <table:table-cell table:style-name="ce12" office:value-type="string" calcext:value-type="string">
            <text:p>07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.93" calcext:value-type="float">
            <text:p><text:s/>6,9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LA MATTINA ANGELO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26" office:value-type="float" office:value="120.49" calcext:value-type="float">
            <text:p><text:s/>120,4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LASS PUBBLICITA' SPA <text:s text:c="13"/></text:p>
          </table:table-cell>
          <table:table-cell table:style-name="ce12" office:value-type="string" calcext:value-type="string">
            <text:p>17/05/2023</text:p>
          </table:table-cell>
          <table:table-cell table:style-name="ce12"/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26" office:value-type="float" office:value="200" calcext:value-type="float">
            <text:p><text:s/>2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LASS PUBBLICITA' SPA <text:s text:c="13"/></text:p>
          </table:table-cell>
          <table:table-cell table:style-name="ce12" office:value-type="string" calcext:value-type="string">
            <text:p>09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6001" calcext:value-type="float">
            <text:p>1030216001</text:p>
          </table:table-cell>
          <table:table-cell table:style-name="ce12" office:value-type="string" calcext:value-type="string">
            <text:p>Pubblicazione bandi di gara</text:p>
          </table:table-cell>
          <table:table-cell table:style-name="ce26" office:value-type="float" office:value="200" calcext:value-type="float">
            <text:p><text:s/>2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GAF EDIZIONI SRL <text:s text:c="17"/></text:p>
          </table:table-cell>
          <table:table-cell table:number-columns-repeated="2" table:style-name="ce12" office:value-type="string" calcext:value-type="string">
            <text:p>07/04/2023</text:p>
          </table:table-cell>
          <table:table-cell table:style-name="ce12" office:value-type="float" office:value="1030102001" calcext:value-type="float">
            <text:p>1030102001</text:p>
          </table:table-cell>
          <table:table-cell table:style-name="ce12" office:value-type="string" calcext:value-type="string">
            <text:p>Carta, cancelleria e stampati</text:p>
          </table:table-cell>
          <table:table-cell table:style-name="ce26" office:value-type="float" office:value="46" calcext:value-type="float">
            <text:p><text:s/>46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MODIT GROUP S.R.L</text:p>
          </table:table-cell>
          <table:table-cell table:number-columns-repeated="2" table:style-name="ce12" office:value-type="string" calcext:value-type="string">
            <text:p>13/04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2787.6" calcext:value-type="float">
            <text:p><text:s/>2.787,6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UBLIKA S.R.L</text:p>
          </table:table-cell>
          <table:table-cell table:style-name="ce12" office:value-type="string" calcext:value-type="string">
            <text:p>23/05/2023</text:p>
          </table:table-cell>
          <table:table-cell table:style-name="ce12" office:value-type="string" calcext:value-type="string">
            <text:p>07/06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26" office:value-type="float" office:value="225" calcext:value-type="float">
            <text:p><text:s/>22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CULTURE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8607.21" calcext:value-type="float">
            <text:p><text:s/>8.607,2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CULTURE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13001" calcext:value-type="float">
            <text:p>1030213001</text:p>
          </table:table-cell>
          <table:table-cell table:style-name="ce12" office:value-type="string" calcext:value-type="string">
            <text:p>Servizi di sorveglianza, e custodia e accoglienza</text:p>
          </table:table-cell>
          <table:table-cell table:style-name="ce26" office:value-type="float" office:value="4014.66" calcext:value-type="float">
            <text:p><text:s/>4.014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MOTTURA TIMBRI S.N.C. <text:s text:c="13"/>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26" office:value-type="float" office:value="50.8" calcext:value-type="float">
            <text:p><text:s/>50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ESTIONI.DOC <text:s/>S.R.L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03/05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25" calcext:value-type="float">
            <text:p><text:s/>2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17/05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74998.9" calcext:value-type="float">
            <text:p><text:s/>74.998,9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MOTTURA TIMBRI S.N.C. <text:s text:c="13"/>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26" office:value-type="float" office:value="46" calcext:value-type="float">
            <text:p><text:s/>46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GOBBO <text:s/>TIZIANA</text:p>
          </table:table-cell>
          <table:table-cell table:style-name="ce12" office:value-type="string" calcext:value-type="string">
            <text:p>20/06/2023</text:p>
          </table:table-cell>
          <table:table-cell table:style-name="ce12"/>
          <table:table-cell table:style-name="ce12" office:value-type="float" office:value="1030211006" calcext:value-type="float">
            <text:p>1030211006</text:p>
          </table:table-cell>
          <table:table-cell table:style-name="ce12" office:value-type="string" calcext:value-type="string">
            <text:p>Patrocinio legale</text:p>
          </table:table-cell>
          <table:table-cell table:style-name="ce26" office:value-type="float" office:value="104.16" calcext:value-type="float">
            <text:p><text:s/>104,1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SAN DONATO</text:p>
          </table:table-cell>
          <table:table-cell table:number-columns-repeated="2" table:style-name="ce12" office:value-type="string" calcext:value-type="string">
            <text:p>23/06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5250" calcext:value-type="float">
            <text:p><text:s/>5.2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UBLIKA S.R.L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26" office:value-type="float" office:value="135" calcext:value-type="float">
            <text:p><text:s/>13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NATIVES TRAVEL DI MORENA STRAZZULLA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2550" calcext:value-type="float">
            <text:p><text:s/>2.5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61122.43" calcext:value-type="float">
            <text:p><text:s/>61.122,4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137419.4" calcext:value-type="float">
            <text:p><text:s/>137.419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1515.25" calcext:value-type="float">
            <text:p><text:s/>1.515,2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9332.58" calcext:value-type="float">
            <text:p><text:s/>9.332,5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225.91" calcext:value-type="float">
            <text:p><text:s/>225,9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1642.68" calcext:value-type="float">
            <text:p><text:s/>1.642,6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1840.34" calcext:value-type="float">
            <text:p><text:s/>1.840,3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188535.67" calcext:value-type="float">
            <text:p><text:s/>188.535,6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87035.96" calcext:value-type="float">
            <text:p><text:s/>87.035,9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10679.82" calcext:value-type="float">
            <text:p><text:s/>10.679,8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52113.58" calcext:value-type="float">
            <text:p><text:s/>52.113,5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110525.09" calcext:value-type="float">
            <text:p><text:s/>110.525,0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1305.87" calcext:value-type="float">
            <text:p><text:s/>1.305,8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7429.44" calcext:value-type="float">
            <text:p><text:s/>7.429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01/06/2023</text:p>
          </table:table-cell>
          <table:table-cell table:style-name="ce12"/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492" calcext:value-type="float">
            <text:p><text:s/>492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09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5006" calcext:value-type="float">
            <text:p>1030215006</text:p>
          </table:table-cell>
          <table:table-cell table:style-name="ce12" office:value-type="string" calcext:value-type="string">
            <text:p>Contratti di servizio per le mense scolastiche</text:p>
          </table:table-cell>
          <table:table-cell table:style-name="ce26" office:value-type="float" office:value="2908.09" calcext:value-type="float">
            <text:p><text:s/>2.908,0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114.8" calcext:value-type="float">
            <text:p><text:s/>114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URORISTORAZIONE SRL 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36" calcext:value-type="float">
            <text:p><text:s/>36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5364.11" calcext:value-type="float">
            <text:p><text:s/>5.364,1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9296.09" calcext:value-type="float">
            <text:p><text:s/>9.296,0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08/05/2023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4309.52" calcext:value-type="float">
            <text:p><text:s/>4.309,5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12500.85" calcext:value-type="float">
            <text:p><text:s/>12.500,8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string" calcext:value-type="string">
            <text:p>15/06/2023</text:p>
          </table:table-cell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30/06/2023</text:p>
          </table:table-cell>
          <table:table-cell table:style-name="ce12"/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1610.9" calcext:value-type="float">
            <text:p><text:s/>1.610,9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30/06/2023</text:p>
          </table:table-cell>
          <table:table-cell table:style-name="ce12"/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30/06/2023</text:p>
          </table:table-cell>
          <table:table-cell table:style-name="ce12"/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30/06/2023</text:p>
          </table:table-cell>
          <table:table-cell table:style-name="ce12"/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2" office:value-type="string" calcext:value-type="string">
            <text:p>30/06/2023</text:p>
          </table:table-cell>
          <table:table-cell table:style-name="ce12"/>
          <table:table-cell table:style-name="ce12" office:value-type="float" office:value="1030205005" calcext:value-type="float">
            <text:p>1030205005</text:p>
          </table:table-cell>
          <table:table-cell table:style-name="ce12" office:value-type="string" calcext:value-type="string">
            <text:p>Acqu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25817.48" calcext:value-type="float">
            <text:p><text:s/>25.817,4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1394.88" calcext:value-type="float">
            <text:p><text:s/>1.394,8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409.84" calcext:value-type="float">
            <text:p><text:s/>409,8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880.98" calcext:value-type="float">
            <text:p><text:s/>880,9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140.3" calcext:value-type="float">
            <text:p><text:s/>140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.A.M.E.T. S.R.L.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440.48" calcext:value-type="float">
            <text:p><text:s/>440,4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105.45" calcext:value-type="float">
            <text:p><text:s/>105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326.57" calcext:value-type="float">
            <text:p><text:s/>326,5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24.6" calcext:value-type="float">
            <text:p><text:s/>24,6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249.94" calcext:value-type="float">
            <text:p><text:s/>249,9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68.56" calcext:value-type="float">
            <text:p><text:s/>68,5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226.43" calcext:value-type="float">
            <text:p><text:s/>226,4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943.34" calcext:value-type="float">
            <text:p><text:s/>943,3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5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232" calcext:value-type="float">
            <text:p><text:s/>232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string" calcext:value-type="string">
            <text:p>28/04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197.35" calcext:value-type="float">
            <text:p><text:s/>197,3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string" calcext:value-type="string">
            <text:p>28/04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126.43" calcext:value-type="float">
            <text:p><text:s/>126,4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string" calcext:value-type="string">
            <text:p>28/04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69.96" calcext:value-type="float">
            <text:p><text:s/>69,9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string" calcext:value-type="string">
            <text:p>28/04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314.01" calcext:value-type="float">
            <text:p><text:s/>314,0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string" calcext:value-type="string">
            <text:p>28/04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82.33" calcext:value-type="float">
            <text:p><text:s/>82,3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string" calcext:value-type="string">
            <text:p>28/04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424.82" calcext:value-type="float">
            <text:p><text:s/>424,8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67.45" calcext:value-type="float">
            <text:p><text:s/>67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242.65" calcext:value-type="float">
            <text:p><text:s/>242,6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17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40.98" calcext:value-type="float">
            <text:p><text:s/>40,9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17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1366.3" calcext:value-type="float">
            <text:p><text:s/>1.366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number-columns-repeated="2" table:style-name="ce12" office:value-type="string" calcext:value-type="string">
            <text:p>16/05/2023</text:p>
          </table:table-cell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81.26" calcext:value-type="float">
            <text:p><text:s/>81,2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294.8" calcext:value-type="float">
            <text:p><text:s/>294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19.29" calcext:value-type="float">
            <text:p><text:s/>19,2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292.73" calcext:value-type="float">
            <text:p><text:s/>292,7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19.98" calcext:value-type="float">
            <text:p><text:s/>19,9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260.91" calcext:value-type="float">
            <text:p><text:s/>260,9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365.86" calcext:value-type="float">
            <text:p><text:s/>365,8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1277.86" calcext:value-type="float">
            <text:p><text:s/>1.277,8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268.68" calcext:value-type="float">
            <text:p><text:s/>268,6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148.83" calcext:value-type="float">
            <text:p><text:s/>148,8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RMINAL DISTRIBUZIONE S.R.L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101002" calcext:value-type="float">
            <text:p>1030101002</text:p>
          </table:table-cell>
          <table:table-cell table:style-name="ce12" office:value-type="string" calcext:value-type="string">
            <text:p>Pubblicazioni</text:p>
          </table:table-cell>
          <table:table-cell table:style-name="ce26" office:value-type="float" office:value="378.56" calcext:value-type="float">
            <text:p><text:s/>378,5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4013.13" calcext:value-type="float">
            <text:p><text:s/>4.013,1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NON ITALIA S.P.A.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07008" calcext:value-type="float">
            <text:p>1030207008</text:p>
          </table:table-cell>
          <table:table-cell table:style-name="ce12" office:value-type="string" calcext:value-type="string">
            <text:p>Nolegg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26" office:value-type="float" office:value="18075" calcext:value-type="float">
            <text:p><text:s/>18.07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18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26" office:value-type="float" office:value="730" calcext:value-type="float">
            <text:p><text:s/>73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18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6999" calcext:value-type="float">
            <text:p>1030216999</text:p>
          </table:table-cell>
          <table:table-cell table:style-name="ce12" office:value-type="string" calcext:value-type="string">
            <text:p>Altre spese per servizi amministrativi</text:p>
          </table:table-cell>
          <table:table-cell table:style-name="ce26" office:value-type="float" office:value="960" calcext:value-type="float">
            <text:p><text:s/>96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number-columns-repeated="2" table:style-name="ce12" office:value-type="string" calcext:value-type="string">
            <text:p>28/04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26" office:value-type="float" office:value="698.74" calcext:value-type="float">
            <text:p><text:s/>698,7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09/06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26" office:value-type="float" office:value="1600" calcext:value-type="float">
            <text:p><text:s/>1.6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2" office:value-type="string" calcext:value-type="string">
            <text:p>09/06/2023</text:p>
          </table:table-cell>
          <table:table-cell table:style-name="ce12" office:value-type="string" calcext:value-type="string">
            <text:p>26/06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26" office:value-type="float" office:value="600" calcext:value-type="float">
            <text:p><text:s/>6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UTOLINEE NUOVA BENESE S.R..L.</text:p>
          </table:table-cell>
          <table:table-cell table:number-columns-repeated="2" table:style-name="ce12" office:value-type="string" calcext:value-type="string">
            <text:p>17/04/2023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26" office:value-type="float" office:value="9660" calcext:value-type="float">
            <text:p><text:s/>9.66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ARROZZERIA LA GENERALA DI LASALVIA VINC</text:p>
          </table:table-cell>
          <table:table-cell table:number-columns-repeated="2" table:style-name="ce12" office:value-type="string" calcext:value-type="string">
            <text:p>01/06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26" office:value-type="float" office:value="264.84" calcext:value-type="float">
            <text:p><text:s/>264,8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style-name="ce12" office:value-type="string" calcext:value-type="string">
            <text:p>18/05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26" office:value-type="float" office:value="11232.27" calcext:value-type="float">
            <text:p><text:s/>11.232,2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style-name="ce12" office:value-type="string" calcext:value-type="string">
            <text:p>18/05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style-name="ce12" office:value-type="string" calcext:value-type="string">
            <text:p>18/05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style-name="ce12" office:value-type="string" calcext:value-type="string">
            <text:p>18/05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DEMETRA SOCIETA' COOPERATIVA SOCIALE ON</text:p>
          </table:table-cell>
          <table:table-cell table:style-name="ce12" office:value-type="string" calcext:value-type="string">
            <text:p>18/05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09012" calcext:value-type="float">
            <text:p>1030209012</text:p>
          </table:table-cell>
          <table:table-cell table:style-name="ce12" office:value-type="string" calcext:value-type="string">
            <text:p>Manutenzione ordinaria e riparazioni di terreni e beni materiali non prodott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17/05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26" office:value-type="float" office:value="463422.23" calcext:value-type="float">
            <text:p><text:s/>463.422,2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IANA SEGNALETICA SRL</text:p>
          </table:table-cell>
          <table:table-cell table:style-name="ce12" office:value-type="string" calcext:value-type="string">
            <text:p>23/05/2023</text:p>
          </table:table-cell>
          <table:table-cell table:style-name="ce12" office:value-type="string" calcext:value-type="string">
            <text:p>07/06/2023</text:p>
          </table:table-cell>
          <table:table-cell table:style-name="ce12" office:value-type="float" office:value="1030102005" calcext:value-type="float">
            <text:p>1030102005</text:p>
          </table:table-cell>
          <table:table-cell table:style-name="ce12" office:value-type="string" calcext:value-type="string">
            <text:p>Accessori per uffici e alloggi</text:p>
          </table:table-cell>
          <table:table-cell table:style-name="ce26" office:value-type="float" office:value="133.43" calcext:value-type="float">
            <text:p><text:s/>133,4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OFFICINE MARTINI SNC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8/04/2023</text:p>
          </table:table-cell>
          <table:table-cell table:style-name="ce12" office:value-type="float" office:value="1030209001" calcext:value-type="float">
            <text:p>1030209001</text:p>
          </table:table-cell>
          <table:table-cell table:style-name="ce12" office:value-type="string" calcext:value-type="string">
            <text:p>Manutenzione ordinaria e riparazioni di mezzi di trasporto ad uso civile, di sicurezza e ordine pubblico</text:p>
          </table:table-cell>
          <table:table-cell table:style-name="ce26" office:value-type="float" office:value="215.6" calcext:value-type="float">
            <text:p><text:s/>215,6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27/06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54113.93" calcext:value-type="float">
            <text:p><text:s/>54.113,9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STRUZIONI ARMANDO CAMERLO S.R.L</text:p>
          </table:table-cell>
          <table:table-cell table:number-columns-repeated="2" table:style-name="ce12" office:value-type="string" calcext:value-type="string">
            <text:p>15/05/2023</text:p>
          </table:table-cell>
          <table:table-cell table:style-name="ce12" office:value-type="float" office:value="1030207001" calcext:value-type="float">
            <text:p>1030207001</text:p>
          </table:table-cell>
          <table:table-cell table:style-name="ce12" office:value-type="string" calcext:value-type="string">
            <text:p>Locazione di beni immobili</text:p>
          </table:table-cell>
          <table:table-cell table:style-name="ce26" office:value-type="float" office:value="21250" calcext:value-type="float">
            <text:p><text:s/>21.2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ROCE ROSSA ITALIANA - COMITATO DI RIVOL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2000" calcext:value-type="float">
            <text:p><text:s/>2.0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ECHNICAL DESIGN SRL</text:p>
          </table:table-cell>
          <table:table-cell table:style-name="ce12" office:value-type="string" calcext:value-type="string">
            <text:p>12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0002" calcext:value-type="float">
            <text:p>1030210002</text:p>
          </table:table-cell>
          <table:table-cell table:style-name="ce12" office:value-type="string" calcext:value-type="string">
            <text:p>Esperti per commissioni, comitati e consigli</text:p>
          </table:table-cell>
          <table:table-cell table:style-name="ce26" office:value-type="float" office:value="1700" calcext:value-type="float">
            <text:p><text:s/>1.7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1/06/2023</text:p>
          </table:table-cell>
          <table:table-cell table:style-name="ce12"/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14273.86" calcext:value-type="float">
            <text:p><text:s/>14.273,8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MAGGIOLI S.P.A <text:s text:c="20"/>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329" calcext:value-type="float">
            <text:p><text:s/>329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1/06/2023</text:p>
          </table:table-cell>
          <table:table-cell table:style-name="ce12"/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84028.42" calcext:value-type="float">
            <text:p><text:s/>84.028,4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style-name="ce12" office:value-type="string" calcext:value-type="string">
            <text:p>03/05/2023</text:p>
          </table:table-cell>
          <table:table-cell table:style-name="ce12" office:value-type="string" calcext:value-type="string">
            <text:p>22/05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26" office:value-type="float" office:value="69" calcext:value-type="float">
            <text:p><text:s/>69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STE ITALIANE SPA</text:p>
          </table:table-cell>
          <table:table-cell table:number-columns-repeated="2" table:style-name="ce12" office:value-type="string" calcext:value-type="string">
            <text:p>19/06/2023</text:p>
          </table:table-cell>
          <table:table-cell table:style-name="ce12" office:value-type="float" office:value="1030216002" calcext:value-type="float">
            <text:p>1030216002</text:p>
          </table:table-cell>
          <table:table-cell table:style-name="ce12" office:value-type="string" calcext:value-type="string">
            <text:p>Spese postali</text:p>
          </table:table-cell>
          <table:table-cell table:style-name="ce26" office:value-type="float" office:value="51" calcext:value-type="float">
            <text:p><text:s/>51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1/06/2023</text:p>
          </table:table-cell>
          <table:table-cell table:style-name="ce12"/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26" office:value-type="float" office:value="463422.23" calcext:value-type="float">
            <text:p><text:s/>463.422,2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55691.8" calcext:value-type="float">
            <text:p><text:s/>55.691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ERPLAN S.R.L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15/05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100" calcext:value-type="float">
            <text:p><text:s/>1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UTOLINEE NUOVA BENESE S.R..L.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26" office:value-type="float" office:value="6720" calcext:value-type="float">
            <text:p><text:s/>6.7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1/06/2023</text:p>
          </table:table-cell>
          <table:table-cell table:style-name="ce12"/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67358.75" calcext:value-type="float">
            <text:p><text:s/>67.358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ROGETTO SOFIS DI MICHELE MAJETTA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26" office:value-type="float" office:value="110" calcext:value-type="float">
            <text:p><text:s/>11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STITUTI RIUNITI SALOTTO E FIORITO </text:p>
          </table:table-cell>
          <table:table-cell table:style-name="ce12" office:value-type="string" calcext:value-type="string">
            <text:p>07/06/2023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1363.64" calcext:value-type="float">
            <text:p><text:s/>1.363,6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1/06/2023</text:p>
          </table:table-cell>
          <table:table-cell table:style-name="ce12"/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215.76" calcext:value-type="float">
            <text:p><text:s/>215,7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ATTO <text:s/>ALESSANDRO</text:p>
          </table:table-cell>
          <table:table-cell table:style-name="ce12" office:value-type="string" calcext:value-type="string">
            <text:p>03/05/2023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float" office:value="1030209008" calcext:value-type="float">
            <text:p>1030209008</text:p>
          </table:table-cell>
          <table:table-cell table:style-name="ce12" office:value-type="string" calcext:value-type="string">
            <text:p>Manutenzione ordinaria e riparazioni di beni immobili</text:p>
          </table:table-cell>
          <table:table-cell table:style-name="ce26" office:value-type="float" office:value="328" calcext:value-type="float">
            <text:p><text:s/>328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GIELLE PUBBLICITA'-GALLO LUCA STEFA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string" calcext:value-type="string">
            <text:p>17/04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120" calcext:value-type="float">
            <text:p><text:s/>1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CI S.R.L.</text:p>
          </table:table-cell>
          <table:table-cell table:style-name="ce12" office:value-type="string" calcext:value-type="string">
            <text:p>15/05/2023</text:p>
          </table:table-cell>
          <table:table-cell table:style-name="ce12" office:value-type="string" calcext:value-type="string">
            <text:p>22/05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60" calcext:value-type="float">
            <text:p><text:s/>6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86145.26" calcext:value-type="float">
            <text:p><text:s/>186.145,2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NDEMINI <text:s/>ALESSANDR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1006" calcext:value-type="float">
            <text:p>1030211006</text:p>
          </table:table-cell>
          <table:table-cell table:style-name="ce12" office:value-type="string" calcext:value-type="string">
            <text:p>Patrocinio legale</text:p>
          </table:table-cell>
          <table:table-cell table:style-name="ce26" office:value-type="float" office:value="452" calcext:value-type="float">
            <text:p><text:s/>452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97381.29" calcext:value-type="float">
            <text:p><text:s/>297.381,2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VELOCAR SRL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string" calcext:value-type="string">
            <text:p>02/05/2023</text:p>
          </table:table-cell>
          <table:table-cell table:style-name="ce12" office:value-type="float" office:value="1030205003" calcext:value-type="float">
            <text:p>1030205003</text:p>
          </table:table-cell>
          <table:table-cell table:style-name="ce12" office:value-type="string" calcext:value-type="string">
            <text:p>Accesso a banche dati e a pubblicazioni on line</text:p>
          </table:table-cell>
          <table:table-cell table:style-name="ce26" office:value-type="float" office:value="5688" calcext:value-type="float">
            <text:p><text:s/>5.688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NALISI STRUTTURE E MATERIALI SRL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04/05/2023</text:p>
          </table:table-cell>
          <table:table-cell table:style-name="ce12" office:value-type="float" office:value="1030102007" calcext:value-type="float">
            <text:p>1030102007</text:p>
          </table:table-cell>
          <table:table-cell table:style-name="ce12" office:value-type="string" calcext:value-type="string">
            <text:p>Altri materiali tecnico-specialistici non sanitari</text:p>
          </table:table-cell>
          <table:table-cell table:style-name="ce26" office:value-type="float" office:value="1800" calcext:value-type="float">
            <text:p><text:s/>1.8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HERA COMM S.P.A</text:p>
          </table:table-cell>
          <table:table-cell table:number-columns-repeated="2" table:style-name="ce12" office:value-type="string" calcext:value-type="string">
            <text:p>05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517.37" calcext:value-type="float">
            <text:p><text:s/>517,3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HERA COMM S.P.A</text:p>
          </table:table-cell>
          <table:table-cell table:number-columns-repeated="2" table:style-name="ce12" office:value-type="string" calcext:value-type="string">
            <text:p>05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85.94" calcext:value-type="float">
            <text:p><text:s/>385,9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HERA COMM S.P.A</text:p>
          </table:table-cell>
          <table:table-cell table:number-columns-repeated="2" table:style-name="ce12" office:value-type="string" calcext:value-type="string">
            <text:p>05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81.87" calcext:value-type="float">
            <text:p><text:s/>381,8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HERA COMM S.P.A</text:p>
          </table:table-cell>
          <table:table-cell table:number-columns-repeated="2"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40.75" calcext:value-type="float">
            <text:p><text:s/>140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08" calcext:value-type="float">
            <text:p><text:s/>208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9899.86" calcext:value-type="float">
            <text:p><text:s/>19.899,8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342" calcext:value-type="float">
            <text:p><text:s/>342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00" calcext:value-type="float">
            <text:p><text:s/>1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342" calcext:value-type="float">
            <text:p><text:s/>342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9903.32" calcext:value-type="float">
            <text:p><text:s/>19.903,3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URISMOVEST-CONS.PROMOZIONE/SVILUPPO TUR</text:p>
          </table:table-cell>
          <table:table-cell table:style-name="ce12" office:value-type="string" calcext:value-type="string">
            <text:p>04/05/2023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118.03" calcext:value-type="float">
            <text:p><text:s/>118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PAZIO VERDE INTERNATIONAL S.R.L.</text:p>
          </table:table-cell>
          <table:table-cell table:number-columns-repeated="2" table:style-name="ce12" office:value-type="string" calcext:value-type="string">
            <text:p>26/04/2023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26" office:value-type="float" office:value="3209" calcext:value-type="float">
            <text:p><text:s/>3.209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TS GROUP S.R.L.</text:p>
          </table:table-cell>
          <table:table-cell table:style-name="ce12" office:value-type="string" calcext:value-type="string">
            <text:p>23/05/2023</text:p>
          </table:table-cell>
          <table:table-cell table:style-name="ce12" office:value-type="string" calcext:value-type="string">
            <text:p>07/06/2023</text:p>
          </table:table-cell>
          <table:table-cell table:style-name="ce12" office:value-type="float" office:value="1030204004" calcext:value-type="float">
            <text:p>1030204004</text:p>
          </table:table-cell>
          <table:table-cell table:style-name="ce12" office:value-type="string" calcext:value-type="string">
            <text:p>Acquisto di servizi per formazione obbligatoria</text:p>
          </table:table-cell>
          <table:table-cell table:style-name="ce26" office:value-type="float" office:value="750" calcext:value-type="float">
            <text:p><text:s/>7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UTOLINEE NUOVA BENESE S.R..L.</text:p>
          </table:table-cell>
          <table:table-cell table:style-name="ce12" office:value-type="string" calcext:value-type="string">
            <text:p>08/06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5002" calcext:value-type="float">
            <text:p>1030215002</text:p>
          </table:table-cell>
          <table:table-cell table:style-name="ce12" office:value-type="string" calcext:value-type="string">
            <text:p>Contratti di servizio di trasporto scolastico</text:p>
          </table:table-cell>
          <table:table-cell table:style-name="ce26" office:value-type="float" office:value="9240" calcext:value-type="float">
            <text:p><text:s/>9.24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ALDIA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26/04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31623.99" calcext:value-type="float">
            <text:p><text:s/>31.623,9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SSOCIAZIONE SPORTIVA RIVOLI RUGBY </text:p>
          </table:table-cell>
          <table:table-cell table:style-name="ce12" office:value-type="string" calcext:value-type="string">
            <text:p>23/06/2023</text:p>
          </table:table-cell>
          <table:table-cell table:style-name="ce12"/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26" office:value-type="float" office:value="2817.31" calcext:value-type="float">
            <text:p><text:s/>2.817,3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05/04/2023</text:p>
          </table:table-cell>
          <table:table-cell table:style-name="ce12" office:value-type="float" office:value="1030215004" calcext:value-type="float">
            <text:p>1030215004</text:p>
          </table:table-cell>
          <table:table-cell table:style-name="ce12" office:value-type="string" calcext:value-type="string">
            <text:p>Contratti di servizio per la raccolta rifiuti</text:p>
          </table:table-cell>
          <table:table-cell table:style-name="ce26" office:value-type="float" office:value="463422.23" calcext:value-type="float">
            <text:p><text:s/>463.422,2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number-columns-repeated="2" table:style-name="ce12" office:value-type="string" calcext:value-type="string">
            <text:p>06/04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26" office:value-type="float" office:value="28021.88" calcext:value-type="float">
            <text:p><text:s/>28.021,8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number-columns-repeated="2" table:style-name="ce12" office:value-type="string" calcext:value-type="string">
            <text:p>06/04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26" office:value-type="float" office:value="2027.98" calcext:value-type="float">
            <text:p><text:s/>2.027,9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number-columns-repeated="2" table:style-name="ce12" office:value-type="string" calcext:value-type="string">
            <text:p>06/04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26" office:value-type="float" office:value="1857.58" calcext:value-type="float">
            <text:p><text:s/>1.857,5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OPERA S.R.L.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26" office:value-type="float" office:value="290" calcext:value-type="float">
            <text:p><text:s/>29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URISMOVEST-CONS.PROMOZIONE/SVILUPPO TUR</text:p>
          </table:table-cell>
          <table:table-cell table:style-name="ce12" office:value-type="string" calcext:value-type="string">
            <text:p>09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103.28" calcext:value-type="float">
            <text:p><text:s/>103,2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style-name="ce12" office:value-type="string" calcext:value-type="string">
            <text:p>2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26" office:value-type="float" office:value="28021.88" calcext:value-type="float">
            <text:p><text:s/>28.021,8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style-name="ce12" office:value-type="string" calcext:value-type="string">
            <text:p>18/05/2023</text:p>
          </table:table-cell>
          <table:table-cell table:style-name="ce12" office:value-type="string" calcext:value-type="string">
            <text:p>22/05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26" office:value-type="float" office:value="2027.98" calcext:value-type="float">
            <text:p><text:s/>2.027,9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ERVIZI INTEGRATI S.R.L.</text:p>
          </table:table-cell>
          <table:table-cell table:style-name="ce12" office:value-type="string" calcext:value-type="string">
            <text:p>18/05/2023</text:p>
          </table:table-cell>
          <table:table-cell table:style-name="ce12" office:value-type="string" calcext:value-type="string">
            <text:p>22/05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26" office:value-type="float" office:value="1857.58" calcext:value-type="float">
            <text:p><text:s/>1.857,5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number-columns-repeated="2" table:style-name="ce12" office:value-type="string" calcext:value-type="string">
            <text:p>03/04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209" calcext:value-type="float">
            <text:p><text:s/>209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SI PIEMONTE <text:s text:c="22"/>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19005" calcext:value-type="float">
            <text:p>1030219005</text:p>
          </table:table-cell>
          <table:table-cell table:style-name="ce12" office:value-type="string" calcext:value-type="string">
            <text:p>Servizi per i sistemi e relativa manutenzione</text:p>
          </table:table-cell>
          <table:table-cell table:style-name="ce26" office:value-type="float" office:value="3759.78" calcext:value-type="float">
            <text:p><text:s/>3.759,7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SI PIEMONTE <text:s text:c="22"/></text:p>
          </table:table-cell>
          <table:table-cell table:style-name="ce12" office:value-type="string" calcext:value-type="string">
            <text:p>27/06/2023</text:p>
          </table:table-cell>
          <table:table-cell table:style-name="ce12"/>
          <table:table-cell table:style-name="ce12" office:value-type="float" office:value="1030219005" calcext:value-type="float">
            <text:p>1030219005</text:p>
          </table:table-cell>
          <table:table-cell table:style-name="ce12" office:value-type="string" calcext:value-type="string">
            <text:p>Servizi per i sistemi e relativa manutenzione</text:p>
          </table:table-cell>
          <table:table-cell table:style-name="ce26" office:value-type="float" office:value="4286.06" calcext:value-type="float">
            <text:p><text:s/>4.286,0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TARCH S.R.L.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26" office:value-type="float" office:value="10000" calcext:value-type="float">
            <text:p><text:s/>10.0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10/05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26" office:value-type="float" office:value="79776.54" calcext:value-type="float">
            <text:p><text:s/>79.776,5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10/05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number-columns-repeated="2" table:style-name="ce12" office:value-type="string" calcext:value-type="string">
            <text:p>18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86145.26" calcext:value-type="float">
            <text:p><text:s/>186.145,2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ISON NEXT GOVERNMENT S.R.L</text:p>
          </table:table-cell>
          <table:table-cell table:number-columns-repeated="2" table:style-name="ce12" office:value-type="string" calcext:value-type="string">
            <text:p>18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POSTEPAY S.P.A.</text:p>
          </table:table-cell>
          <table:table-cell table:number-columns-repeated="2" table:style-name="ce12" office:value-type="string" calcext:value-type="string">
            <text:p>16/06/2023</text:p>
          </table:table-cell>
          <table:table-cell table:style-name="ce12" office:value-type="float" office:value="1030217002" calcext:value-type="float">
            <text:p>1030217002</text:p>
          </table:table-cell>
          <table:table-cell table:style-name="ce12" office:value-type="string" calcext:value-type="string">
            <text:p>Oneri per servizio di tesoreria</text:p>
          </table:table-cell>
          <table:table-cell table:style-name="ce26" office:value-type="float" office:value="198" calcext:value-type="float">
            <text:p><text:s/>198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DUCAZIONE PROGETTO SCRL <text:s text:c="10"/>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6877.52" calcext:value-type="float">
            <text:p><text:s/>6.877,5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ELECTRICAL MOTIVE SRL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26/06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26" office:value-type="float" office:value="4950" calcext:value-type="float">
            <text:p><text:s/>4.9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CI S.R.L.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26/06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120" calcext:value-type="float">
            <text:p><text:s/>1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ALDIA</text:p>
          </table:table-cell>
          <table:table-cell table:style-name="ce12" office:value-type="string" calcext:value-type="string">
            <text:p>09/05/2023</text:p>
          </table:table-cell>
          <table:table-cell table:style-name="ce12" office:value-type="string" calcext:value-type="string">
            <text:p>15/05/2023</text:p>
          </table:table-cell>
          <table:table-cell table:style-name="ce12" office:value-type="float" office:value="1040399999" calcext:value-type="float">
            <text:p>10403999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26" office:value-type="float" office:value="30156.45" calcext:value-type="float">
            <text:p><text:s/>30.156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ALDIA</text:p>
          </table:table-cell>
          <table:table-cell table:number-columns-repeated="2" table:style-name="ce12" office:value-type="string" calcext:value-type="string">
            <text:p>09/05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72636.4" calcext:value-type="float">
            <text:p><text:s/>72.636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.R. MULTISERVICE S.A.S. DI RUSSO ANTONI</text:p>
          </table:table-cell>
          <table:table-cell table:style-name="ce12" office:value-type="string" calcext:value-type="string">
            <text:p>22/05/2023</text:p>
          </table:table-cell>
          <table:table-cell table:style-name="ce12" office:value-type="string" calcext:value-type="string">
            <text:p>23/06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935" calcext:value-type="float">
            <text:p><text:s/>93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DAL PIAZ <text:s/>FRANCESCO</text:p>
          </table:table-cell>
          <table:table-cell table:style-name="ce12" office:value-type="string" calcext:value-type="string">
            <text:p>07/06/2023</text:p>
          </table:table-cell>
          <table:table-cell table:style-name="ce12" office:value-type="string" calcext:value-type="string">
            <text:p>08/06/2023</text:p>
          </table:table-cell>
          <table:table-cell table:style-name="ce12" office:value-type="float" office:value="1030211006" calcext:value-type="float">
            <text:p>1030211006</text:p>
          </table:table-cell>
          <table:table-cell table:style-name="ce12" office:value-type="string" calcext:value-type="string">
            <text:p>Patrocinio legale</text:p>
          </table:table-cell>
          <table:table-cell table:style-name="ce26" office:value-type="float" office:value="1459.12" calcext:value-type="float">
            <text:p><text:s/>1.459,1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string" calcext:value-type="string">
            <text:p>28/04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26" office:value-type="float" office:value="16091.95" calcext:value-type="float">
            <text:p><text:s/>16.091,9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style-name="ce12" office:value-type="string" calcext:value-type="string">
            <text:p>27/04/2023</text:p>
          </table:table-cell>
          <table:table-cell table:style-name="ce12" office:value-type="string" calcext:value-type="string">
            <text:p>28/04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1559.22" calcext:value-type="float">
            <text:p><text:s/>1.559,2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26" office:value-type="float" office:value="11874.06" calcext:value-type="float">
            <text:p><text:s/>11.874,0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DEXO ITALIA S.P.A.</text:p>
          </table:table-cell>
          <table:table-cell table:number-columns-repeated="2" table:style-name="ce12" office:value-type="string" calcext:value-type="string">
            <text:p>16/05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1079.46" calcext:value-type="float">
            <text:p><text:s/>1.079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.A.T. AZIENDA AUTONOLEGGIO TORINO CONSO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15003" calcext:value-type="float">
            <text:p>1030215003</text:p>
          </table:table-cell>
          <table:table-cell table:style-name="ce12" office:value-type="string" calcext:value-type="string">
            <text:p>Contratti di servizio per il trasporto di disabili e anziani</text:p>
          </table:table-cell>
          <table:table-cell table:style-name="ce26" office:value-type="float" office:value="13860" calcext:value-type="float">
            <text:p><text:s/>13.86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3/05/2023</text:p>
          </table:table-cell>
          <table:table-cell table:style-name="ce12" office:value-type="float" office:value="1030219002" calcext:value-type="float">
            <text:p>1030219002</text:p>
          </table:table-cell>
          <table:table-cell table:style-name="ce12" office:value-type="string" calcext:value-type="string">
            <text:p>Assistenza all'utente e formazione</text:p>
          </table:table-cell>
          <table:table-cell table:style-name="ce26" office:value-type="float" office:value="5350" calcext:value-type="float">
            <text:p><text:s/>5.3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05/05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19004" calcext:value-type="float">
            <text:p>1030219004</text:p>
          </table:table-cell>
          <table:table-cell table:style-name="ce12" office:value-type="string" calcext:value-type="string">
            <text:p>Servizi di rete per trasmissione dati e VoIP e relativa manutenzione</text:p>
          </table:table-cell>
          <table:table-cell table:style-name="ce26" office:value-type="float" office:value="6084" calcext:value-type="float">
            <text:p><text:s/>6.084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CI S.R.L.</text:p>
          </table:table-cell>
          <table:table-cell table:style-name="ce12" office:value-type="string" calcext:value-type="string">
            <text:p>21/06/2023</text:p>
          </table:table-cell>
          <table:table-cell table:style-name="ce12"/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60" calcext:value-type="float">
            <text:p><text:s/>6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600.56" calcext:value-type="float">
            <text:p><text:s/>1.600,5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580.91" calcext:value-type="float">
            <text:p><text:s/>1.580,9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CIETA' COOPERATIVA DODO SERVICE</text:p>
          </table:table-cell>
          <table:table-cell table:style-name="ce12" office:value-type="string" calcext:value-type="string">
            <text:p>06/04/2023</text:p>
          </table:table-cell>
          <table:table-cell table:style-name="ce12" office:value-type="string" calcext:value-type="string">
            <text:p>07/04/2023</text:p>
          </table:table-cell>
          <table:table-cell table:style-name="ce12" office:value-type="float" office:value="1030213002" calcext:value-type="float">
            <text:p>1030213002</text:p>
          </table:table-cell>
          <table:table-cell table:style-name="ce12" office:value-type="string" calcext:value-type="string">
            <text:p>Servizi di pulizia e lavanderia</text:p>
          </table:table-cell>
          <table:table-cell table:style-name="ce26" office:value-type="float" office:value="6142.8" calcext:value-type="float">
            <text:p><text:s/>6.142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TRANAIDEA S.C.S. IMPRESA SOCIALE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20219.52" calcext:value-type="float">
            <text:p><text:s/>20.219,5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TRANAIDEA S.C.S. IMPRESA SOCIALE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14/06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24500.86" calcext:value-type="float">
            <text:p><text:s/>24.500,8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OPERATIVA SOCIALE ALDIA</text:p>
          </table:table-cell>
          <table:table-cell table:number-columns-repeated="2" table:style-name="ce12" office:value-type="string" calcext:value-type="string">
            <text:p>20/06/2023</text:p>
          </table:table-cell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43849.45" calcext:value-type="float">
            <text:p><text:s/>43.849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number-columns-repeated="2" table:style-name="ce12" office:value-type="string" calcext:value-type="string">
            <text:p>22/05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359.18" calcext:value-type="float">
            <text:p><text:s/>359,1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.R. MULTISERVICE S.A.S. DI RUSSO ANTONI</text:p>
          </table:table-cell>
          <table:table-cell table:style-name="ce12" office:value-type="string" calcext:value-type="string">
            <text:p>24/05/2023</text:p>
          </table:table-cell>
          <table:table-cell table:style-name="ce12"/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2425" calcext:value-type="float">
            <text:p><text:s/>2.42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317461.08" calcext:value-type="float">
            <text:p><text:s/>317.461,0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13/04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317461.07" calcext:value-type="float">
            <text:p><text:s/>317.461,0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999" calcext:value-type="float">
            <text:p>1030205999</text:p>
          </table:table-cell>
          <table:table-cell table:style-name="ce12" office:value-type="string" calcext:value-type="string">
            <text:p>Utenze e canoni per altri servizi n.a.c.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ONSORZIO STABILE C.M.F.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15999" calcext:value-type="float">
            <text:p>1030215999</text:p>
          </table:table-cell>
          <table:table-cell table:style-name="ce12" office:value-type="string" calcext:value-type="string">
            <text:p>Altre spese per contratti di servizio pubblico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NOMODIDATTICA S.R.L.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string" calcext:value-type="string">
            <text:p>20/06/2023</text:p>
          </table:table-cell>
          <table:table-cell table:style-name="ce12" office:value-type="float" office:value="1030204999" calcext:value-type="float">
            <text:p>1030204999</text:p>
          </table:table-cell>
          <table:table-cell table:style-name="ce12" office:value-type="string" calcext:value-type="string">
            <text:p>Acquisto di servizi per altre spese per formazione e addestramento n.a.c.</text:p>
          </table:table-cell>
          <table:table-cell table:style-name="ce26" office:value-type="float" office:value="102" calcext:value-type="float">
            <text:p><text:s/>102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500" calcext:value-type="float">
            <text:p><text:s/>6.5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36.5" calcext:value-type="float">
            <text:p><text:s/>136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051" calcext:value-type="float">
            <text:p><text:s/>2.051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9.98" calcext:value-type="float">
            <text:p><text:s/>69,9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2.74" calcext:value-type="float">
            <text:p><text:s/>62,7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0.42" calcext:value-type="float">
            <text:p><text:s/>60,4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4.42" calcext:value-type="float">
            <text:p><text:s/>64,4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81.37" calcext:value-type="float">
            <text:p><text:s/>181,3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76.14" calcext:value-type="float">
            <text:p><text:s/>276,1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4" calcext:value-type="float">
            <text:p><text:s/>73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2.62" calcext:value-type="float">
            <text:p><text:s/>62,6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0.79" calcext:value-type="float">
            <text:p><text:s/>70,7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43" calcext:value-type="float">
            <text:p><text:s/>143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3.21" calcext:value-type="float">
            <text:p><text:s/>63,2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55.58" calcext:value-type="float">
            <text:p><text:s/>55,5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575.68" calcext:value-type="float">
            <text:p><text:s/>575,6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4" calcext:value-type="float">
            <text:p><text:s/>73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50" calcext:value-type="float">
            <text:p><text:s/>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04" calcext:value-type="float">
            <text:p><text:s/>104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92.64" calcext:value-type="float">
            <text:p><text:s/>292,6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02.18" calcext:value-type="float">
            <text:p><text:s/>102,1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16.66" calcext:value-type="float">
            <text:p><text:s/>716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1.44" calcext:value-type="float">
            <text:p><text:s/>61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33.41" calcext:value-type="float">
            <text:p><text:s/>33,4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57.32" calcext:value-type="float">
            <text:p><text:s/>257,3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04" calcext:value-type="float">
            <text:p><text:s/>104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3.17" calcext:value-type="float">
            <text:p><text:s/>63,1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04" calcext:value-type="float">
            <text:p><text:s/>104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80" calcext:value-type="float">
            <text:p><text:s/>8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28" calcext:value-type="float">
            <text:p><text:s/>228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04" calcext:value-type="float">
            <text:p><text:s/>104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81.11" calcext:value-type="float">
            <text:p><text:s/>81,1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9.6" calcext:value-type="float">
            <text:p><text:s/>79,6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1.44" calcext:value-type="float">
            <text:p><text:s/>61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87.63" calcext:value-type="float">
            <text:p><text:s/>87,6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39.1" calcext:value-type="float">
            <text:p><text:s/>39,1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46.66" calcext:value-type="float">
            <text:p><text:s/>246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11.32" calcext:value-type="float">
            <text:p><text:s/>211,3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0.05" calcext:value-type="float">
            <text:p><text:s/>20,0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80" calcext:value-type="float">
            <text:p><text:s/>8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50" calcext:value-type="float">
            <text:p><text:s/>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1.44" calcext:value-type="float">
            <text:p><text:s/>61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4" calcext:value-type="float">
            <text:p><text:s/>73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315.24" calcext:value-type="float">
            <text:p><text:s/>315,2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9.44" calcext:value-type="float">
            <text:p><text:s/>69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50" calcext:value-type="float">
            <text:p><text:s/>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27.39" calcext:value-type="float">
            <text:p><text:s/>227,3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6.3" calcext:value-type="float">
            <text:p><text:s/>66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1.44" calcext:value-type="float">
            <text:p><text:s/>61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70.92" calcext:value-type="float">
            <text:p><text:s/>170,9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405" calcext:value-type="float">
            <text:p><text:s/>40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442" calcext:value-type="float">
            <text:p><text:s/>442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6" calcext:value-type="float">
            <text:p><text:s/>73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72.5" calcext:value-type="float">
            <text:p><text:s/>172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4" calcext:value-type="float">
            <text:p><text:s/>73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9.98" calcext:value-type="float">
            <text:p><text:s/>69,9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3.44" calcext:value-type="float">
            <text:p><text:s/>73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051" calcext:value-type="float">
            <text:p><text:s/>2.051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31/05/2023</text:p>
          </table:table-cell>
          <table:table-cell table:style-name="ce12" office:value-type="string" calcext:value-type="string">
            <text:p>01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1095" calcext:value-type="float">
            <text:p><text:s/>1.09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575.68" calcext:value-type="float">
            <text:p><text:s/>575,6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9/04/2023</text:p>
          </table:table-cell>
          <table:table-cell table:style-name="ce12" office:value-type="string" calcext:value-type="string">
            <text:p>11/05/2023</text:p>
          </table:table-cell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26" office:value-type="float" office:value="780" calcext:value-type="float">
            <text:p><text:s/>78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405" calcext:value-type="float">
            <text:p><text:s/>40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500" calcext:value-type="float">
            <text:p><text:s/>6.5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716.66" calcext:value-type="float">
            <text:p><text:s/>716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57.32" calcext:value-type="float">
            <text:p><text:s/>257,3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76.14" calcext:value-type="float">
            <text:p><text:s/>276,1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246.66" calcext:value-type="float">
            <text:p><text:s/>246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315.24" calcext:value-type="float">
            <text:p><text:s/>315,2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7/06/2023</text:p>
          </table:table-cell>
          <table:table-cell table:style-name="ce12"/>
          <table:table-cell table:style-name="ce12" office:value-type="float" office:value="1030219001" calcext:value-type="float">
            <text:p>1030219001</text:p>
          </table:table-cell>
          <table:table-cell table:style-name="ce12" office:value-type="string" calcext:value-type="string">
            <text:p>Gestione e manutenzione applicazioni</text:p>
          </table:table-cell>
          <table:table-cell table:style-name="ce26" office:value-type="float" office:value="780" calcext:value-type="float">
            <text:p><text:s/>78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CI S.R.L.</text:p>
          </table:table-cell>
          <table:table-cell table:style-name="ce12" office:value-type="string" calcext:value-type="string">
            <text:p>28/06/2023</text:p>
          </table:table-cell>
          <table:table-cell table:style-name="ce12"/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13345" calcext:value-type="float">
            <text:p><text:s/>13.34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RICICLO S.C.S.</text:p>
          </table:table-cell>
          <table:table-cell table:number-columns-repeated="2" table:style-name="ce12" office:value-type="string" calcext:value-type="string">
            <text:p>03/04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5145.45" calcext:value-type="float">
            <text:p><text:s/>5.145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420" calcext:value-type="float">
            <text:p><text:s/>4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8.04" calcext:value-type="float">
            <text:p><text:s/>8,0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41" calcext:value-type="float">
            <text:p><text:s/>641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8.04" calcext:value-type="float">
            <text:p><text:s/>8,0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8.04" calcext:value-type="float">
            <text:p><text:s/>8,0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356" calcext:value-type="float">
            <text:p><text:s/>356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20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24.84" calcext:value-type="float">
            <text:p><text:s/>624,8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number-columns-repeated="2" table:style-name="ce12" office:value-type="string" calcext:value-type="string">
            <text:p>04/05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3.99" calcext:value-type="float">
            <text:p><text:s/>3,9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24.84" calcext:value-type="float">
            <text:p><text:s/>624,8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420" calcext:value-type="float">
            <text:p><text:s/>42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641" calcext:value-type="float">
            <text:p><text:s/>641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TIM S.P.A.</text:p>
          </table:table-cell>
          <table:table-cell table:style-name="ce12" office:value-type="string" calcext:value-type="string">
            <text:p>16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205001" calcext:value-type="float">
            <text:p>1030205001</text:p>
          </table:table-cell>
          <table:table-cell table:style-name="ce12" office:value-type="string" calcext:value-type="string">
            <text:p>Telefonia fissa</text:p>
          </table:table-cell>
          <table:table-cell table:style-name="ce26" office:value-type="float" office:value="356" calcext:value-type="float">
            <text:p><text:s/>356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6.81" calcext:value-type="float">
            <text:p><text:s/>86,8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038.29" calcext:value-type="float">
            <text:p><text:s/>2.038,2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90.66" calcext:value-type="float">
            <text:p><text:s/>290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48.49" calcext:value-type="float">
            <text:p><text:s/>348,4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7.08" calcext:value-type="float">
            <text:p><text:s/>17,0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2.12" calcext:value-type="float">
            <text:p><text:s/>82,1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65.66" calcext:value-type="float">
            <text:p><text:s/>365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450.91" calcext:value-type="float">
            <text:p><text:s/>1.450,9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1.75" calcext:value-type="float">
            <text:p><text:s/>61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00.07" calcext:value-type="float">
            <text:p><text:s/>600,0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2.46" calcext:value-type="float">
            <text:p><text:s/>42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96.85" calcext:value-type="float">
            <text:p><text:s/>296,8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7.33" calcext:value-type="float">
            <text:p><text:s/>77,3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48.46" calcext:value-type="float">
            <text:p><text:s/>948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33.54" calcext:value-type="float">
            <text:p><text:s/>133,5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8.52" calcext:value-type="float">
            <text:p><text:s/>88,5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82.58" calcext:value-type="float">
            <text:p><text:s/>182,5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294.7" calcext:value-type="float">
            <text:p><text:s/>1.294,7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61.56" calcext:value-type="float">
            <text:p><text:s/>861,5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5.01" calcext:value-type="float">
            <text:p><text:s/>85,0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5.2" calcext:value-type="float">
            <text:p><text:s/>35,2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0.4" calcext:value-type="float">
            <text:p><text:s/>60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6.66" calcext:value-type="float">
            <text:p><text:s/>46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.56" calcext:value-type="float">
            <text:p><text:s/>3,5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23.49" calcext:value-type="float">
            <text:p><text:s/>323,4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5.54" calcext:value-type="float">
            <text:p><text:s/>35,5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00.71" calcext:value-type="float">
            <text:p><text:s/>200,7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58.32" calcext:value-type="float">
            <text:p><text:s/>658,3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8.97" calcext:value-type="float">
            <text:p><text:s/>18,9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6.8" calcext:value-type="float">
            <text:p><text:s/>36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163.42" calcext:value-type="float">
            <text:p><text:s/>1.163,4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137.41" calcext:value-type="float">
            <text:p><text:s/>1.137,4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51.89" calcext:value-type="float">
            <text:p><text:s/>251,8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95.05" calcext:value-type="float">
            <text:p><text:s/>695,0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81.03" calcext:value-type="float">
            <text:p><text:s/>281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2.48" calcext:value-type="float">
            <text:p><text:s/>12,4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.2" calcext:value-type="float">
            <text:p><text:s/>8,2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9.4" calcext:value-type="float">
            <text:p><text:s/>19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460.55" calcext:value-type="float">
            <text:p><text:s/>1.460,5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87.3" calcext:value-type="float">
            <text:p><text:s/>987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5.86" calcext:value-type="float">
            <text:p><text:s/>15,8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70.57" calcext:value-type="float">
            <text:p><text:s/>170,5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56.24" calcext:value-type="float">
            <text:p><text:s/>756,2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280.66" calcext:value-type="float">
            <text:p><text:s/>1.280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3.88" calcext:value-type="float">
            <text:p><text:s/>13,8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5.86" calcext:value-type="float">
            <text:p><text:s/>15,8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6.07" calcext:value-type="float">
            <text:p><text:s/>16,0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1.71" calcext:value-type="float">
            <text:p><text:s/>11,7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5.19" calcext:value-type="float">
            <text:p><text:s/>25,1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51.4" calcext:value-type="float">
            <text:p><text:s/>651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33.6" calcext:value-type="float">
            <text:p><text:s/>133,6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34.79" calcext:value-type="float">
            <text:p><text:s/>434,7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10.48" calcext:value-type="float">
            <text:p><text:s/>110,4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5.24" calcext:value-type="float">
            <text:p><text:s/>5,2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33.03" calcext:value-type="float">
            <text:p><text:s/>133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251.79" calcext:value-type="float">
            <text:p><text:s/>1.251,7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62.59" calcext:value-type="float">
            <text:p><text:s/>962,5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18.89" calcext:value-type="float">
            <text:p><text:s/>218,8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68.01" calcext:value-type="float">
            <text:p><text:s/>168,0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50.42" calcext:value-type="float">
            <text:p><text:s/>950,4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0.95" calcext:value-type="float">
            <text:p><text:s/>30,9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30.48" calcext:value-type="float">
            <text:p><text:s/>930,4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89.78" calcext:value-type="float">
            <text:p><text:s/>489,7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66.03" calcext:value-type="float">
            <text:p><text:s/>466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58.24" calcext:value-type="float">
            <text:p><text:s/>158,2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58.5" calcext:value-type="float">
            <text:p><text:s/>58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905.71" calcext:value-type="float">
            <text:p><text:s/>1.905,7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01.67" calcext:value-type="float">
            <text:p><text:s/>301,6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.56" calcext:value-type="float">
            <text:p><text:s/>3,5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5.16" calcext:value-type="float">
            <text:p><text:s/>45,1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90.5" calcext:value-type="float">
            <text:p><text:s/>290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5.59" calcext:value-type="float">
            <text:p><text:s/>85,5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8.06" calcext:value-type="float">
            <text:p><text:s/>98,0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8.19" calcext:value-type="float">
            <text:p><text:s/>18,1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66.39" calcext:value-type="float">
            <text:p><text:s/>266,3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54.1" calcext:value-type="float">
            <text:p><text:s/>54,1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076.48" calcext:value-type="float">
            <text:p><text:s/>1.076,4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63.17" calcext:value-type="float">
            <text:p><text:s/>863,1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14.25" calcext:value-type="float">
            <text:p><text:s/>614,2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53.1" calcext:value-type="float">
            <text:p><text:s/>453,1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02.36" calcext:value-type="float">
            <text:p><text:s/>102,3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43.08" calcext:value-type="float">
            <text:p><text:s/>743,0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3.22" calcext:value-type="float">
            <text:p><text:s/>93,2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7.61" calcext:value-type="float">
            <text:p><text:s/>97,6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3.03" calcext:value-type="float">
            <text:p><text:s/>83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109.23" calcext:value-type="float">
            <text:p><text:s/>1.109,2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24.93" calcext:value-type="float">
            <text:p><text:s/>624,9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921.79" calcext:value-type="float">
            <text:p><text:s/>1.921,7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06/06/2023</text:p>
          </table:table-cell>
          <table:table-cell table:style-name="ce12" office:value-type="string" calcext:value-type="string">
            <text:p>07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05.15" calcext:value-type="float">
            <text:p><text:s/>305,1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81.57" calcext:value-type="float">
            <text:p><text:s/>281,5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24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21.59" calcext:value-type="float">
            <text:p><text:s/>121,5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.93" calcext:value-type="float">
            <text:p><text:s/>3,9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39.71" calcext:value-type="float">
            <text:p><text:s/>839,7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68.58" calcext:value-type="float">
            <text:p><text:s/>168,5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92.46" calcext:value-type="float">
            <text:p><text:s/>492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179.21" calcext:value-type="float">
            <text:p><text:s/>7.179,2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774.26" calcext:value-type="float">
            <text:p><text:s/>8.774,2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70.05" calcext:value-type="float">
            <text:p><text:s/>470,0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17.21" calcext:value-type="float">
            <text:p><text:s/>417,2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68.15" calcext:value-type="float">
            <text:p><text:s/>168,1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35.69" calcext:value-type="float">
            <text:p><text:s/>735,6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7.77" calcext:value-type="float">
            <text:p><text:s/>97,7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03.08" calcext:value-type="float">
            <text:p><text:s/>103,0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21.45" calcext:value-type="float">
            <text:p><text:s/>121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6.34" calcext:value-type="float">
            <text:p><text:s/>16,3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1.19" calcext:value-type="float">
            <text:p><text:s/>71,1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17.88" calcext:value-type="float">
            <text:p><text:s/>317,8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77.31" calcext:value-type="float">
            <text:p><text:s/>777,3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4.12" calcext:value-type="float">
            <text:p><text:s/>94,1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4.92" calcext:value-type="float">
            <text:p><text:s/>34,9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51.91" calcext:value-type="float">
            <text:p><text:s/>51,9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8.4" calcext:value-type="float">
            <text:p><text:s/>38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.94" calcext:value-type="float">
            <text:p><text:s/>3,9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99.13" calcext:value-type="float">
            <text:p><text:s/>299,1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7.8" calcext:value-type="float">
            <text:p><text:s/>37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22.39" calcext:value-type="float">
            <text:p><text:s/>222,3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577.4" calcext:value-type="float">
            <text:p><text:s/>577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0.28" calcext:value-type="float">
            <text:p><text:s/>20,2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0.75" calcext:value-type="float">
            <text:p><text:s/>40,7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071.04" calcext:value-type="float">
            <text:p><text:s/>1.071,0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016.92" calcext:value-type="float">
            <text:p><text:s/>1.016,9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19.19" calcext:value-type="float">
            <text:p><text:s/>119,1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07.41" calcext:value-type="float">
            <text:p><text:s/>207,4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61.61" calcext:value-type="float">
            <text:p><text:s/>661,6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83.65" calcext:value-type="float">
            <text:p><text:s/>283,6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2.8" calcext:value-type="float">
            <text:p><text:s/>12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.08" calcext:value-type="float">
            <text:p><text:s/>9,0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9.99" calcext:value-type="float">
            <text:p><text:s/>19,9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313.73" calcext:value-type="float">
            <text:p><text:s/>1.313,7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015.5" calcext:value-type="float">
            <text:p><text:s/>1.015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7.57" calcext:value-type="float">
            <text:p><text:s/>17,5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37.35" calcext:value-type="float">
            <text:p><text:s/>137,3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11.27" calcext:value-type="float">
            <text:p><text:s/>611,2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237.97" calcext:value-type="float">
            <text:p><text:s/>1.237,9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5.43" calcext:value-type="float">
            <text:p><text:s/>15,4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7.57" calcext:value-type="float">
            <text:p><text:s/>17,5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3.95" calcext:value-type="float">
            <text:p><text:s/>13,9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0.62" calcext:value-type="float">
            <text:p><text:s/>10,6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7.89" calcext:value-type="float">
            <text:p><text:s/>27,8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23.44" calcext:value-type="float">
            <text:p><text:s/>723,4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51.62" calcext:value-type="float">
            <text:p><text:s/>151,6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22.67" calcext:value-type="float">
            <text:p><text:s/>422,6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21.97" calcext:value-type="float">
            <text:p><text:s/>121,9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5.8" calcext:value-type="float">
            <text:p><text:s/>5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39.48" calcext:value-type="float">
            <text:p><text:s/>139,4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193.3" calcext:value-type="float">
            <text:p><text:s/>1.193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60.57" calcext:value-type="float">
            <text:p><text:s/>760,5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65.66" calcext:value-type="float">
            <text:p><text:s/>265,6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17.81" calcext:value-type="float">
            <text:p><text:s/>217,8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45.8" calcext:value-type="float">
            <text:p><text:s/>945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0.34" calcext:value-type="float">
            <text:p><text:s/>30,3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2.97" calcext:value-type="float">
            <text:p><text:s/>72,9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790.26" calcext:value-type="float">
            <text:p><text:s/>1.790,2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26.12" calcext:value-type="float">
            <text:p><text:s/>226,1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33.3" calcext:value-type="float">
            <text:p><text:s/>333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29.01" calcext:value-type="float">
            <text:p><text:s/>929,0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97.56" calcext:value-type="float">
            <text:p><text:s/>497,5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111.88" calcext:value-type="float">
            <text:p><text:s/>1.111,8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30.17" calcext:value-type="float">
            <text:p><text:s/>430,1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42.61" calcext:value-type="float">
            <text:p><text:s/>142,6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7.15" calcext:value-type="float">
            <text:p><text:s/>77,1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779.15" calcext:value-type="float">
            <text:p><text:s/>1.779,1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735.5" calcext:value-type="float">
            <text:p><text:s/>2.735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3.94" calcext:value-type="float">
            <text:p><text:s/>3,9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50.37" calcext:value-type="float">
            <text:p><text:s/>50,3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92.26" calcext:value-type="float">
            <text:p><text:s/>292,2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4.91" calcext:value-type="float">
            <text:p><text:s/>94,9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3.17" calcext:value-type="float">
            <text:p><text:s/>93,1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0.04" calcext:value-type="float">
            <text:p><text:s/>20,0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38.81" calcext:value-type="float">
            <text:p><text:s/>238,8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50.91" calcext:value-type="float">
            <text:p><text:s/>50,9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069.34" calcext:value-type="float">
            <text:p><text:s/>1.069,3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84.07" calcext:value-type="float">
            <text:p><text:s/>784,0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47.71" calcext:value-type="float">
            <text:p><text:s/>447,71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18.35" calcext:value-type="float">
            <text:p><text:s/>618,3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131.68" calcext:value-type="float">
            <text:p><text:s/>1.131,6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2.36" calcext:value-type="float">
            <text:p><text:s/>82,3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572.78" calcext:value-type="float">
            <text:p><text:s/>572,7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45.92" calcext:value-type="float">
            <text:p><text:s/>45,9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30.17" calcext:value-type="float">
            <text:p><text:s/>230,1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5.38" calcext:value-type="float">
            <text:p><text:s/>85,3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865.46" calcext:value-type="float">
            <text:p><text:s/>865,46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22.03" calcext:value-type="float">
            <text:p><text:s/>122,0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7.33" calcext:value-type="float">
            <text:p><text:s/>77,3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207" calcext:value-type="float">
            <text:p><text:s/>207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267.9" calcext:value-type="float">
            <text:p><text:s/>1.267,9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78.45" calcext:value-type="float">
            <text:p><text:s/>78,4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100.42" calcext:value-type="float">
            <text:p><text:s/>1.100,4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style-name="ce12" office:value-type="string" calcext:value-type="string">
            <text:p>12/06/2023</text:p>
          </table:table-cell>
          <table:table-cell table:style-name="ce12" office:value-type="string" calcext:value-type="string">
            <text:p>13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621.84" calcext:value-type="float">
            <text:p><text:s/>621,8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7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1140.4" calcext:value-type="float">
            <text:p><text:s/>1.140,4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2A ENERGIA S.P.A</text:p>
          </table:table-cell>
          <table:table-cell table:number-columns-repeated="2" table:style-name="ce12" office:value-type="string" calcext:value-type="string">
            <text:p>27/06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5223.02" calcext:value-type="float">
            <text:p><text:s/>5.223,0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number-columns-repeated="2" table:style-name="ce12" office:value-type="string" calcext:value-type="string">
            <text:p>22/05/2023</text:p>
          </table:table-cell>
          <table:table-cell table:style-name="ce12" office:value-type="float" office:value="1030299999" calcext:value-type="float">
            <text:p>1030299999</text:p>
          </table:table-cell>
          <table:table-cell table:style-name="ce12" office:value-type="string" calcext:value-type="string">
            <text:p>Altri servizi diversi n.a.c.</text:p>
          </table:table-cell>
          <table:table-cell table:style-name="ce26" office:value-type="float" office:value="359.18" calcext:value-type="float">
            <text:p><text:s/>359,18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2" office:value-type="string" calcext:value-type="string">
            <text:p>16/05/2023</text:p>
          </table:table-cell>
          <table:table-cell table:style-name="ce12" office:value-type="string" calcext:value-type="string">
            <text:p>31/05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87.5" calcext:value-type="float">
            <text:p><text:s/>87,5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HACKMIND SRLS</text:p>
          </table:table-cell>
          <table:table-cell table:number-columns-repeated="2" table:style-name="ce12" office:value-type="string" calcext:value-type="string">
            <text:p>03/05/2023</text:p>
          </table:table-cell>
          <table:table-cell table:style-name="ce12" office:value-type="float" office:value="1030102006" calcext:value-type="float">
            <text:p>1030102006</text:p>
          </table:table-cell>
          <table:table-cell table:style-name="ce12" office:value-type="string" calcext:value-type="string">
            <text:p>Materiale informatico</text:p>
          </table:table-cell>
          <table:table-cell table:style-name="ce26" office:value-type="float" office:value="15250" calcext:value-type="float">
            <text:p><text:s/>15.25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.R. MULTISERVICE S.A.S. DI RUSSO ANTONI</text:p>
          </table:table-cell>
          <table:table-cell table:style-name="ce12" office:value-type="string" calcext:value-type="string">
            <text:p>20/06/2023</text:p>
          </table:table-cell>
          <table:table-cell table:style-name="ce12"/>
          <table:table-cell table:style-name="ce12" office:value-type="float" office:value="1030211999" calcext:value-type="float">
            <text:p>1030211999</text:p>
          </table:table-cell>
          <table:table-cell table:style-name="ce12" office:value-type="string" calcext:value-type="string">
            <text:p>Altre prestazioni professionali e specialistiche n.a.c.</text:p>
          </table:table-cell>
          <table:table-cell table:style-name="ce26" office:value-type="float" office:value="935" calcext:value-type="float">
            <text:p><text:s/>935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number-columns-repeated="2" table:style-name="ce12" office:value-type="string" calcext:value-type="string">
            <text:p>20/04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26" office:value-type="float" office:value="4198.77" calcext:value-type="float">
            <text:p><text:s/>4.198,7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number-columns-repeated="2" table:style-name="ce12" office:value-type="string" calcext:value-type="string">
            <text:p>20/04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number-columns-repeated="2" table:style-name="ce12" office:value-type="string" calcext:value-type="string">
            <text:p>18/04/2023</text:p>
          </table:table-cell>
          <table:table-cell table:style-name="ce12" office:value-type="float" office:value="1030205004" calcext:value-type="float">
            <text:p>1030205004</text:p>
          </table:table-cell>
          <table:table-cell table:style-name="ce12" office:value-type="string" calcext:value-type="string">
            <text:p>Energia elettrica</text:p>
          </table:table-cell>
          <table:table-cell table:style-name="ce26" office:value-type="float" office:value="9797.12" calcext:value-type="float">
            <text:p><text:s/>9.797,1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OFEIN S.P.A</text:p>
          </table:table-cell>
          <table:table-cell table:number-columns-repeated="2" table:style-name="ce12" office:value-type="string" calcext:value-type="string">
            <text:p>18/04/2023</text:p>
          </table:table-cell>
          <table:table-cell table:style-name="ce12" office:value-type="float" office:value="1030205006" calcext:value-type="float">
            <text:p>1030205006</text:p>
          </table:table-cell>
          <table:table-cell table:style-name="ce12" office:value-type="string" calcext:value-type="string">
            <text:p>Gas</text:p>
          </table:table-cell>
          <table:table-cell table:style-name="ce26" office:value-type="float" office:value="0" calcext:value-type="float">
            <text:p><text:s/>-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2" office:value-type="string" calcext:value-type="string">
            <text:p>05/06/2023</text:p>
          </table:table-cell>
          <table:table-cell table:style-name="ce12" office:value-type="string" calcext:value-type="string">
            <text:p>19/06/2023</text:p>
          </table:table-cell>
          <table:table-cell table:style-name="ce12" office:value-type="float" office:value="1030102999" calcext:value-type="float">
            <text:p>1030102999</text:p>
          </table:table-cell>
          <table:table-cell table:style-name="ce12" office:value-type="string" calcext:value-type="string">
            <text:p>Altri beni e materiali di consumo n.a.c.</text:p>
          </table:table-cell>
          <table:table-cell table:style-name="ce26" office:value-type="float" office:value="26.8" calcext:value-type="float">
            <text:p><text:s/>26,8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19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26" office:value-type="float" office:value="1187.7" calcext:value-type="float">
            <text:p><text:s/>1.187,7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19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26" office:value-type="float" office:value="566.67" calcext:value-type="float">
            <text:p><text:s/>566,6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19/04/2023</text:p>
          </table:table-cell>
          <table:table-cell table:style-name="ce12" office:value-type="string" calcext:value-type="string">
            <text:p>21/04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26" office:value-type="float" office:value="32.3" calcext:value-type="float">
            <text:p><text:s/>32,3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0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26" office:value-type="float" office:value="1063.74" calcext:value-type="float">
            <text:p><text:s/>1.063,74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1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26" office:value-type="float" office:value="539.32" calcext:value-type="float">
            <text:p><text:s/>539,32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05/05/2023</text:p>
          </table:table-cell>
          <table:table-cell table:style-name="ce12" office:value-type="string" calcext:value-type="string">
            <text:p>26/05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26" office:value-type="float" office:value="19.43" calcext:value-type="float">
            <text:p><text:s/>19,43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style-name="ce12" office:value-type="string" calcext:value-type="string">
            <text:p>21/06/2023</text:p>
          </table:table-cell>
          <table:table-cell table:style-name="ce12" office:value-type="string" calcext:value-type="string">
            <text:p>26/06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26" office:value-type="float" office:value="1209.97" calcext:value-type="float">
            <text:p><text:s/>1.209,97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number-columns-repeated="2" table:style-name="ce12" office:value-type="string" calcext:value-type="string">
            <text:p>20/06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26" office:value-type="float" office:value="566.65" calcext:value-type="float">
            <text:p><text:s/>566,65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ITALIANA PETROLI S.P.A.</text:p>
          </table:table-cell>
          <table:table-cell table:number-columns-repeated="2" table:style-name="ce12" office:value-type="string" calcext:value-type="string">
            <text:p>20/06/2023</text:p>
          </table:table-cell>
          <table:table-cell table:style-name="ce12" office:value-type="float" office:value="1030102002" calcext:value-type="float">
            <text:p>1030102002</text:p>
          </table:table-cell>
          <table:table-cell table:style-name="ce12" office:value-type="string" calcext:value-type="string">
            <text:p>Carburanti, combustibili e lubrificanti </text:p>
          </table:table-cell>
          <table:table-cell table:style-name="ce26" office:value-type="float" office:value="48.29" calcext:value-type="float">
            <text:p><text:s/>48,29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SABIL S.R.L</text:p>
          </table:table-cell>
          <table:table-cell table:number-columns-repeated="2" table:style-name="ce12" office:value-type="string" calcext:value-type="string">
            <text:p>01/06/2023</text:p>
          </table:table-cell>
          <table:table-cell table:style-name="ce12" office:value-type="float" office:value="1030209004" calcext:value-type="float">
            <text:p>1030209004</text:p>
          </table:table-cell>
          <table:table-cell table:style-name="ce12" office:value-type="string" calcext:value-type="string">
            <text:p>Manutenzione ordinaria e riparazioni di impianti e macchinari</text:p>
          </table:table-cell>
          <table:table-cell table:style-name="ce26" office:value-type="float" office:value="3600" calcext:value-type="float">
            <text:p><text:s/>3.600,0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 office:value-type="string" calcext:value-type="string">
            <text:p>03/04/2023</text:p>
          </table:table-cell>
          <table:table-cell table:style-name="ce12" office:value-type="string" calcext:value-type="string">
            <text:p>29/05/2023</text:p>
          </table:table-cell>
          <table:table-cell table:style-name="ce12" office:value-type="float" office:value="1030215005" calcext:value-type="float">
            <text:p>1030215005</text:p>
          </table:table-cell>
          <table:table-cell table:style-name="ce12" office:value-type="string" calcext:value-type="string">
            <text:p>Contratti di servizio per il conferimento in discarica dei rifiuti</text:p>
          </table:table-cell>
          <table:table-cell table:style-name="ce26" office:value-type="float" office:value="1568.6" calcext:value-type="float">
            <text:p><text:s/>1.568,60 <text:s text:c="3"/></text:p>
          </table:table-cell>
          <table:table-cell table:style-name="ce34" table:number-columns-repeated="57"/>
          <table:table-cell table:style-name="ce35" table:number-columns-repeated="960"/>
        </table:table-row>
        <table:table-row table:style-name="ro1" table:number-rows-repeated="327">
          <table:table-cell table:style-name="ce5"/>
          <table:table-cell table:style-name="ce17" table:number-columns-repeated="2"/>
          <table:table-cell table:style-name="ce29"/>
          <table:table-cell table:style-name="ce17" table:number-columns-repeated="3"/>
          <table:table-cell table:style-name="ce34" table:number-columns-repeated="57"/>
          <table:table-cell table:style-name="ce35" table:number-columns-repeated="960"/>
        </table:table-row>
        <table:table-row table:style-name="ro1">
          <table:table-cell table:style-name="ce5"/>
          <table:table-cell table:style-name="ce17" table:number-columns-repeated="2"/>
          <table:table-cell table:style-name="ce6"/>
          <table:table-cell table:style-name="ce17" table:number-columns-repeated="3"/>
          <table:table-cell table:number-columns-repeated="1017"/>
        </table:table-row>
        <table:table-row table:style-name="ro1" table:number-rows-repeated="2">
          <table:table-cell table:style-name="ce5"/>
          <table:table-cell table:style-name="ce17" table:number-columns-repeated="2"/>
          <table:table-cell table:style-name="ce13"/>
          <table:table-cell table:style-name="ce17" table:number-columns-repeated="3"/>
          <table:table-cell table:number-columns-repeated="1017"/>
        </table:table-row>
        <table:table-row table:style-name="ro1" table:number-rows-repeated="44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7"/>
        </table:table-row>
        <table:table-row table:style-name="ro1" table:number-rows-repeated="16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7"/>
        </table:table-row>
        <table:table-row table:style-name="ro1" table:number-rows-repeated="249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>
          <table:table-cell table:style-name="ce6" table:number-columns-repeated="2"/>
          <table:table-cell table:style-name="ce13"/>
          <table:table-cell table:style-name="ce6" table:number-columns-repeated="3"/>
          <table:table-cell table:style-name="ce19"/>
          <table:table-cell table:number-columns-repeated="1017"/>
        </table:table-row>
        <table:table-row table:style-name="ro1" table:number-rows-repeated="15">
          <table:table-cell table:style-name="ce6" table:number-columns-repeated="2"/>
          <table:table-cell table:style-name="ce13" table:number-columns-repeated="2"/>
          <table:table-cell table:style-name="ce6" table:number-columns-repeated="2"/>
          <table:table-cell table:style-name="ce19"/>
          <table:table-cell table:number-columns-repeated="1017"/>
        </table:table-row>
        <table:table-row table:style-name="ro1" table:number-rows-repeated="297">
          <table:table-cell/>
          <table:table-cell table:style-name="ce6" table:number-columns-repeated="2"/>
          <table:table-cell table:style-name="ce13"/>
          <table:table-cell table:style-name="ce6" table:number-columns-repeated="3"/>
          <table:table-cell table:number-columns-repeated="1017"/>
        </table:table-row>
        <table:table-row table:style-name="ro1" table:number-rows-repeated="104643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ce4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4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2142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number-style style:name="N146P0" style:volatile="true">
      <number:number number:decimal-places="0" number:min-decimal-places="0" number:min-integer-digits="1" number:grouping="true"/>
      <number:text> €</number:text>
    </number:number-style>
    <number:number-style style:name="N146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  <number:text> €</number:text>
    </number:number-style>
    <number:number-style style:name="N147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  <number:text> €</number:text>
    </number:number-style>
    <number:number-style style:name="N14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9P0"/>
    </number:number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0P2" style:volatile="true">
      <number:text> </number:text>
      <number:fill-character> </number:fill-character>
      <number:text>-   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1P2" style:volatile="true">
      <number:text> </number:text>
      <number:fill-character> </number:fill-character>
      <number:text>- €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fo:font-size="11pt" style:font-name-asian="Calibri1" style:font-family-asian="Calibri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3-07-04T12:18:54.799000000</dc:date>
    <meta:print-date>2021-05-20T12:15:31Z</meta:print-date>
    <meta:editing-cycles>11</meta:editing-cycles>
    <meta:editing-duration>PT3H20M4S</meta:editing-duration>
    <meta:document-statistic meta:table-count="3" meta:cell-count="7120" meta:object-count="1"/>
  </office:meta>
</office:document-meta>
</file>