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EC000001A6950AB6A179E7A116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1"/>
    <style:font-face style:name="Calibri" svg:font-family="Calibri" style:font-family-generic="swiss" style:font-pitch="variable"/>
    <style:font-face style:name="Calibri1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117cm"/>
    </style:style>
    <style:style style:name="co2" style:family="table-column">
      <style:table-column-properties fo:break-before="auto" style:column-width="10.478cm"/>
    </style:style>
    <style:style style:name="co3" style:family="table-column">
      <style:table-column-properties fo:break-before="auto" style:column-width="4.075cm"/>
    </style:style>
    <style:style style:name="co4" style:family="table-column">
      <style:table-column-properties fo:break-before="auto" style:column-width="4.695cm"/>
    </style:style>
    <style:style style:name="co5" style:family="table-column">
      <style:table-column-properties fo:break-before="auto" style:column-width="2.99cm"/>
    </style:style>
    <style:style style:name="co6" style:family="table-column">
      <style:table-column-properties fo:break-before="auto" style:column-width="16.351cm"/>
    </style:style>
    <style:style style:name="co7" style:family="table-column">
      <style:table-column-properties fo:break-before="auto" style:column-width="3.44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true"/>
    </style:style>
    <style:style style:name="ro2" style:family="table-row">
      <style:table-row-properties style:row-height="0.702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4" style:family="table-cell" style:parent-style-name="Default" style:data-style-name="N0"/>
    <style:style style:name="ce7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normal" style:font-name-asian="Arial1" style:font-size-asian="11pt" style:font-weight-asian="normal" style:font-name-complex="Arial1" style:font-size-complex="11pt" style:font-weight-complex="normal"/>
    </style:style>
    <style:style style:name="ce8" style:family="table-cell" style:parent-style-name="Default" style:data-style-name="N0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" style:family="table-cell" style:parent-style-name="Default" style:data-style-name="N0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" style:family="table-cell" style:parent-style-name="Default">
      <style:table-cell-properties fo:padding="0.071cm"/>
    </style:style>
    <style:style style:name="ce14" style:family="table-cell" style:parent-style-name="Default" style:data-style-name="N0">
      <style:table-cell-properties fo:background-color="#ffff00" fo:wrap-option="wrap" fo:border="0.06pt solid #000000" style:vertical-align="automatic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12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7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Default" style:data-style-name="N36">
      <style:table-cell-properties fo:padding="0.071cm"/>
    </style:style>
    <style:style style:name="ce25" style:family="table-cell" style:parent-style-name="Default" style:data-style-name="N0">
      <style:table-cell-properties fo:wrap-option="wrap" style:vertical-align="automatic"/>
      <style:text-properties style:font-name="Calibri" fo:font-size="10pt" fo:font-style="italic" style:font-name-asian="Arial1" style:font-size-asian="10pt" style:font-style-asian="italic" style:font-name-complex="Arial1" style:font-size-complex="10pt" style:font-style-complex="italic"/>
    </style:style>
    <style:style style:name="ce22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2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" style:family="table-cell" style:parent-style-name="Migliaia" style:data-style-name="N114">
      <style:table-cell-properties fo:background-color="transparent" style:vertical-align="automatic"/>
    </style:style>
    <style:style style:name="ce28" style:family="table-cell" style:parent-style-name="Migliaia" style:data-style-name="N114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30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9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4" style:family="table-cell" style:parent-style-name="Default" style:data-style-name="N0">
      <style:text-properties style:font-name="Calibri" fo:font-size="11pt" style:font-size-asian="11pt" style:font-size-complex="11pt"/>
    </style:style>
    <style:style style:name="ce35" style:family="table-cell" style:parent-style-name="Default">
      <style:text-properties style:font-name="Calibri" fo:font-size="11pt" style:font-size-asian="11pt" style:font-size-complex="11pt"/>
    </style:style>
    <style:style style:name="gr1" style:family="graphic">
      <style:graphic-properties draw:stroke="none" draw:fill="none" draw:luminance="0%" draw:contrast="0%" fo:clip="rect(0.696cm, 0cm, 0cm, 0cm)" draw:image-opacity="100%" style:mirror="none"/>
    </style:style>
    <style:style style:name="P1" style:family="paragraph">
      <loext:graphic-properties draw:fill="none"/>
    </style:style>
  </office:automatic-styles>
  <office:body>
    <office:spreadsheet>
      <table:calculation-settings table:case-sensitive="false" table:search-criteria-must-apply-to-whole-cell="false"/>
      <table:table table:name="Foglio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2"/>
        <table:table-column table:style-name="co1" table:number-columns-repeated="55" table:default-cell-style-name="ce4"/>
        <table:table-column table:style-name="co8" table:number-columns-repeated="960" table:default-cell-style-name="Default"/>
        <table:table-row table:style-name="ro1">
          <table:table-cell>
            <draw:frame draw:z-index="0" draw:name="Picture 2_0" draw:style-name="gr1" draw:text-style-name="P1" svg:width="8.636cm" svg:height="4.174cm" svg:x="0cm" svg:y="0cm">
              <draw:image xlink:href="Pictures/10000000000002EC000001A6950AB6A179E7A116.png" xlink:type="simple" xlink:show="embed" xlink:actuate="onLoad" draw:mime-type="image/png">
                <text:p/>
              </draw:image>
            </draw:frame>
          </table:table-cell>
          <table:table-cell table:number-columns-repeated="1021"/>
        </table:table-row>
        <table:table-row table:style-name="ro1" table:number-rows-repeated="2">
          <table:table-cell table:number-columns-repeated="1022"/>
        </table:table-row>
        <table:table-row table:style-name="ro1">
          <table:table-cell table:number-columns-repeated="3"/>
          <table:table-cell table:style-name="ce25" office:value-type="string" calcext:value-type="string">
            <text:p>SPESE CORRENTI</text:p>
          </table:table-cell>
          <table:table-cell table:number-columns-repeated="1018"/>
        </table:table-row>
        <table:table-row table:style-name="ro1">
          <table:table-cell table:number-columns-repeated="3"/>
          <table:table-cell table:style-name="ce25"/>
          <table:table-cell table:number-columns-repeated="1018"/>
        </table:table-row>
        <table:table-row table:style-name="ro1">
          <table:table-cell table:number-columns-repeated="3"/>
          <table:table-cell table:style-name="ce25" office:value-type="string" calcext:value-type="string">
            <text:p>TERZO TRIMESTRE 2023</text:p>
          </table:table-cell>
          <table:table-cell table:number-columns-repeated="1018"/>
        </table:table-row>
        <table:table-row table:style-name="ro1" table:number-rows-repeated="2">
          <table:table-cell table:number-columns-repeated="1022"/>
        </table:table-row>
        <table:table-row table:style-name="ro2">
          <table:table-cell table:number-columns-repeated="1022"/>
        </table:table-row>
        <table:table-row table:style-name="ro1">
          <table:table-cell table:style-name="ce7" office:value-type="string" calcext:value-type="string">
            <text:p>TITOLO</text:p>
          </table:table-cell>
          <table:table-cell table:style-name="ce14" office:value-type="string" calcext:value-type="string">
            <text:p>RAGIONE SOCIALE FORNITORE</text:p>
          </table:table-cell>
          <table:table-cell table:style-name="ce14" office:value-type="string" calcext:value-type="string">
            <text:p>DATA MANDATO</text:p>
          </table:table-cell>
          <table:table-cell table:style-name="ce22" office:value-type="string" calcext:value-type="string">
            <text:p>DATA PAGAMENTO</text:p>
          </table:table-cell>
          <table:table-cell table:style-name="ce22" office:value-type="string" calcext:value-type="string">
            <text:p>CODICE V°LVL</text:p>
          </table:table-cell>
          <table:table-cell table:style-name="ce14" office:value-type="string" calcext:value-type="string">
            <text:p>DESCRIZIONE V° LVL</text:p>
          </table:table-cell>
          <table:table-cell table:style-name="ce28" office:value-type="string" office:string-value="IMPORTO" calcext:value-type="string">
            <text:p><text:s/>IMPORTO 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HOTEL GEMMA SNC DI ROBERTO E STEFANO CON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02002" calcext:value-type="float">
            <text:p>1030202002</text:p>
          </table:table-cell>
          <table:table-cell table:style-name="ce12" office:value-type="string" calcext:value-type="string">
            <text:p>Indennita' di missione e di trasferta</text:p>
          </table:table-cell>
          <table:table-cell table:style-name="ce30" office:value-type="float" office:value="377.45" calcext:value-type="float">
            <text:p><text:s/>377,4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MPRESA ONORANZE FUNEBRI LA SINDONE DI M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0" office:value-type="float" office:value="1100" calcext:value-type="float">
            <text:p><text:s/>1.1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MPRESA ONORANZE FUNEBRI LA SINDONE DI M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0" office:value-type="float" office:value="1100" calcext:value-type="float">
            <text:p><text:s/>1.1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MPRESA ONORANZE FUNEBRI LA SINDONE DI M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0" office:value-type="float" office:value="400" calcext:value-type="float">
            <text:p><text:s/>4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NSORZIO IRRIGUO E MIGLIOR.BEALERA</text:p>
          </table:table-cell>
          <table:table-cell table:style-name="ce12" office:value-type="string" calcext:value-type="string">
            <text:p>18/07/2023</text:p>
          </table:table-cell>
          <table:table-cell table:style-name="ce12" office:value-type="string" calcext:value-type="string">
            <text:p>06/09/2023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30" office:value-type="float" office:value="29000" calcext:value-type="float">
            <text:p><text:s/>29.0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RAMONDINI <text:s/>GIAN MARIO</text:p>
          </table:table-cell>
          <table:table-cell table:number-columns-repeated="2" table:style-name="ce12" office:value-type="string" calcext:value-type="string">
            <text:p>31/07/2023</text:p>
          </table:table-cell>
          <table:table-cell table:style-name="ce12" office:value-type="float" office:value="1030211006" calcext:value-type="float">
            <text:p>1030211006</text:p>
          </table:table-cell>
          <table:table-cell table:style-name="ce12" office:value-type="string" calcext:value-type="string">
            <text:p>Patrocinio legale</text:p>
          </table:table-cell>
          <table:table-cell table:style-name="ce30" office:value-type="float" office:value="1290.8" calcext:value-type="float">
            <text:p><text:s/>1.290,8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NSORZIO DELLA BEALERA DI ORBASSANO</text:p>
          </table:table-cell>
          <table:table-cell table:number-columns-repeated="2" table:style-name="ce12" office:value-type="string" calcext:value-type="string">
            <text:p>05/07/2023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30" office:value-type="float" office:value="11508.2" calcext:value-type="float">
            <text:p><text:s/>11.508,2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NSORZIO DELLA BEALERA DI ORBASSANO</text:p>
          </table:table-cell>
          <table:table-cell table:number-columns-repeated="2" table:style-name="ce12" office:value-type="string" calcext:value-type="string">
            <text:p>05/07/2023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LETTRO SERVICE DI AMBROSONE MICHELE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30" office:value-type="float" office:value="2000" calcext:value-type="float">
            <text:p><text:s/>2.0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22/08/2023</text:p>
          </table:table-cell>
          <table:table-cell table:style-name="ce12" office:value-type="string" calcext:value-type="string">
            <text:p>23/08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10511.84" calcext:value-type="float">
            <text:p><text:s/>10.511,8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22/08/2023</text:p>
          </table:table-cell>
          <table:table-cell table:style-name="ce12" office:value-type="string" calcext:value-type="string">
            <text:p>23/08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22/08/2023</text:p>
          </table:table-cell>
          <table:table-cell table:style-name="ce12" office:value-type="string" calcext:value-type="string">
            <text:p>23/08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22/08/2023</text:p>
          </table:table-cell>
          <table:table-cell table:style-name="ce12" office:value-type="string" calcext:value-type="string">
            <text:p>23/08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22/08/2023</text:p>
          </table:table-cell>
          <table:table-cell table:style-name="ce12" office:value-type="string" calcext:value-type="string">
            <text:p>23/08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22/08/2023</text:p>
          </table:table-cell>
          <table:table-cell table:style-name="ce12" office:value-type="string" calcext:value-type="string">
            <text:p>23/08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22/08/2023</text:p>
          </table:table-cell>
          <table:table-cell table:style-name="ce12" office:value-type="string" calcext:value-type="string">
            <text:p>23/08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22/08/2023</text:p>
          </table:table-cell>
          <table:table-cell table:style-name="ce12" office:value-type="string" calcext:value-type="string">
            <text:p>23/08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22/08/2023</text:p>
          </table:table-cell>
          <table:table-cell table:style-name="ce12" office:value-type="string" calcext:value-type="string">
            <text:p>23/08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22/08/2023</text:p>
          </table:table-cell>
          <table:table-cell table:style-name="ce12" office:value-type="string" calcext:value-type="string">
            <text:p>23/08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204.92" calcext:value-type="float">
            <text:p><text:s/>204,9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22/08/2023</text:p>
          </table:table-cell>
          <table:table-cell table:style-name="ce12" office:value-type="string" calcext:value-type="string">
            <text:p>23/08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204.92" calcext:value-type="float">
            <text:p><text:s/>204,9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BRI BASTAMI <text:s/>VALIOLLAH</text:p>
          </table:table-cell>
          <table:table-cell table:number-columns-repeated="2" table:style-name="ce12" office:value-type="string" calcext:value-type="string">
            <text:p>03/07/2023</text:p>
          </table:table-cell>
          <table:table-cell table:style-name="ce12" office:value-type="float" office:value="1030218001" calcext:value-type="float">
            <text:p>1030218001</text:p>
          </table:table-cell>
          <table:table-cell table:style-name="ce12" office:value-type="string" calcext:value-type="string">
            <text:p>Spese per accertamenti sanitari resi necessari dall'attivita' lavorativa</text:p>
          </table:table-cell>
          <table:table-cell table:style-name="ce30" office:value-type="float" office:value="40" calcext:value-type="float">
            <text:p><text:s/>4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HOTEL QUALITY SOLUTION S.R.L</text:p>
          </table:table-cell>
          <table:table-cell table:number-columns-repeated="2" table:style-name="ce12" office:value-type="string" calcext:value-type="string">
            <text:p>05/07/2023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30" office:value-type="float" office:value="244" calcext:value-type="float">
            <text:p><text:s/>244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MITATO U.I.S.P. VALLE SUSA</text:p>
          </table:table-cell>
          <table:table-cell table:style-name="ce12" office:value-type="string" calcext:value-type="string">
            <text:p>22/08/2023</text:p>
          </table:table-cell>
          <table:table-cell table:style-name="ce12" office:value-type="string" calcext:value-type="string">
            <text:p>23/08/2023</text:p>
          </table:table-cell>
          <table:table-cell table:style-name="ce12" office:value-type="float" office:value="1040399999" calcext:value-type="float">
            <text:p>1040399999</text:p>
          </table:table-cell>
          <table:table-cell table:style-name="ce12" office:value-type="string" calcext:value-type="string">
            <text:p>Trasferimenti correnti a altre imprese</text:p>
          </table:table-cell>
          <table:table-cell table:style-name="ce30" office:value-type="float" office:value="3449.9" calcext:value-type="float">
            <text:p><text:s/>3.449,9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DUCATI DI VIESTO S.R.L.</text:p>
          </table:table-cell>
          <table:table-cell table:number-columns-repeated="2" table:style-name="ce12" office:value-type="string" calcext:value-type="string">
            <text:p>05/07/2023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30" office:value-type="float" office:value="204.05" calcext:value-type="float">
            <text:p><text:s/>204,0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20/07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0" office:value-type="float" office:value="365.14" calcext:value-type="float">
            <text:p><text:s/>365,1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20/07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0" office:value-type="float" office:value="3478.14" calcext:value-type="float">
            <text:p><text:s/>3.478,1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20/07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0" office:value-type="float" office:value="1152.38" calcext:value-type="float">
            <text:p><text:s/>1.152,3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20/07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0" office:value-type="float" office:value="3311.2" calcext:value-type="float">
            <text:p><text:s/>3.311,2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11/07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0" office:value-type="float" office:value="771.54" calcext:value-type="float">
            <text:p><text:s/>771,5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20/07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0" office:value-type="float" office:value="1020.04" calcext:value-type="float">
            <text:p><text:s/>1.020,0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20/07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0" office:value-type="float" office:value="3527.95" calcext:value-type="float">
            <text:p><text:s/>3.527,9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11/07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0" office:value-type="float" office:value="579.98" calcext:value-type="float">
            <text:p><text:s/>579,9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11/07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0" office:value-type="float" office:value="128.99" calcext:value-type="float">
            <text:p><text:s/>128,9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11/07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0" office:value-type="float" office:value="11882.73" calcext:value-type="float">
            <text:p><text:s/>11.882,7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05/07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30" office:value-type="float" office:value="98144.57" calcext:value-type="float">
            <text:p><text:s/>98.144,5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05/07/2023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04/08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0" office:value-type="float" office:value="17915.38" calcext:value-type="float">
            <text:p><text:s/>17.915,3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04/08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0" office:value-type="float" office:value="295.42" calcext:value-type="float">
            <text:p><text:s/>295,4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04/08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0" office:value-type="float" office:value="87.17" calcext:value-type="float">
            <text:p><text:s/>87,1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0" office:value-type="float" office:value="392.05" calcext:value-type="float">
            <text:p><text:s/>392,0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30/08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0" office:value-type="float" office:value="4569.98" calcext:value-type="float">
            <text:p><text:s/>4.569,9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30/08/2023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0" office:value-type="float" office:value="9553.72" calcext:value-type="float">
            <text:p><text:s/>9.553,7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16/08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30" office:value-type="float" office:value="77267.43" calcext:value-type="float">
            <text:p><text:s/>77.267,4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16/08/2023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08/09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0" office:value-type="float" office:value="11297.32" calcext:value-type="float">
            <text:p><text:s/>11.297,3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08/09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0" office:value-type="float" office:value="268.57" calcext:value-type="float">
            <text:p><text:s/>268,5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08/09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0" office:value-type="float" office:value="132.86" calcext:value-type="float">
            <text:p><text:s/>132,8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30/08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30" office:value-type="float" office:value="130039.24" calcext:value-type="float">
            <text:p><text:s/>130.039,2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30/08/2023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01/09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0" office:value-type="float" office:value="11150.32" calcext:value-type="float">
            <text:p><text:s/>11.150,3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01/09/2023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30/08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0" office:value-type="float" office:value="641.85" calcext:value-type="float">
            <text:p><text:s/>641,8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30/08/2023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01/09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0" office:value-type="float" office:value="4139.74" calcext:value-type="float">
            <text:p><text:s/>4.139,7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01/09/2023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29/09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0" office:value-type="float" office:value="10759.77" calcext:value-type="float">
            <text:p><text:s/>10.759,7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29/09/2023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BARBERO PIETRO S.P.A.</text:p>
          </table:table-cell>
          <table:table-cell table:number-columns-repeated="2" table:style-name="ce12" office:value-type="string" calcext:value-type="string">
            <text:p>05/07/2023</text:p>
          </table:table-cell>
          <table:table-cell table:style-name="ce12" office:value-type="float" office:value="1030102007" calcext:value-type="float">
            <text:p>1030102007</text:p>
          </table:table-cell>
          <table:table-cell table:style-name="ce12" office:value-type="string" calcext:value-type="string">
            <text:p>Altri materiali tecnico-specialistici non sanitari</text:p>
          </table:table-cell>
          <table:table-cell table:style-name="ce30" office:value-type="float" office:value="534.6" calcext:value-type="float">
            <text:p><text:s/>534,6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BARBERO PIETRO S.P.A.</text:p>
          </table:table-cell>
          <table:table-cell table:number-columns-repeated="2" table:style-name="ce12" office:value-type="string" calcext:value-type="string">
            <text:p>17/08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127.2" calcext:value-type="float">
            <text:p><text:s/>127,2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MONDOOFFICE S.R.L</text:p>
          </table:table-cell>
          <table:table-cell table:number-columns-repeated="2" table:style-name="ce12" office:value-type="string" calcext:value-type="string">
            <text:p>13/07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30" office:value-type="float" office:value="44.33" calcext:value-type="float">
            <text:p><text:s/>44,3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MONDOOFFICE S.R.L</text:p>
          </table:table-cell>
          <table:table-cell table:number-columns-repeated="2" table:style-name="ce12" office:value-type="string" calcext:value-type="string">
            <text:p>13/07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30" office:value-type="float" office:value="98.49" calcext:value-type="float">
            <text:p><text:s/>98,4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MONDOOFFICE S.R.L</text:p>
          </table:table-cell>
          <table:table-cell table:number-columns-repeated="2" table:style-name="ce12" office:value-type="string" calcext:value-type="string">
            <text:p>01/08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30" office:value-type="float" office:value="107.02" calcext:value-type="float">
            <text:p><text:s/>107,0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MONDOOFFICE S.R.L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30" office:value-type="float" office:value="107.02" calcext:value-type="float">
            <text:p><text:s/>107,0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MONDOOFFICE S.R.L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30" office:value-type="float" office:value="107.02" calcext:value-type="float">
            <text:p><text:s/>107,0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MONDOOFFICE S.R.L</text:p>
          </table:table-cell>
          <table:table-cell table:number-columns-repeated="2" table:style-name="ce12" office:value-type="string" calcext:value-type="string">
            <text:p>01/08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30" office:value-type="float" office:value="107.02" calcext:value-type="float">
            <text:p><text:s/>107,0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MONDOOFFICE S.R.L</text:p>
          </table:table-cell>
          <table:table-cell table:number-columns-repeated="2" table:style-name="ce12" office:value-type="string" calcext:value-type="string">
            <text:p>01/08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30" office:value-type="float" office:value="107.02" calcext:value-type="float">
            <text:p><text:s/>107,0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EL SOLE S.R.L.</text:p>
          </table:table-cell>
          <table:table-cell table:number-columns-repeated="2" table:style-name="ce12" office:value-type="string" calcext:value-type="string">
            <text:p>25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6108.75" calcext:value-type="float">
            <text:p><text:s/>6.108,7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EL SOLE S.R.L.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6108.75" calcext:value-type="float">
            <text:p><text:s/>6.108,7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NANOSYSTEMS S.R.L.</text:p>
          </table:table-cell>
          <table:table-cell table:number-columns-repeated="2" table:style-name="ce12" office:value-type="string" calcext:value-type="string">
            <text:p>01/08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0" office:value-type="float" office:value="178" calcext:value-type="float">
            <text:p><text:s/>178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TUDIO STORTI SRL</text:p>
          </table:table-cell>
          <table:table-cell table:number-columns-repeated="2" table:style-name="ce12" office:value-type="string" calcext:value-type="string">
            <text:p>04/07/2023</text:p>
          </table:table-cell>
          <table:table-cell table:style-name="ce12" office:value-type="float" office:value="1030219004" calcext:value-type="float">
            <text:p>1030219004</text:p>
          </table:table-cell>
          <table:table-cell table:style-name="ce12" office:value-type="string" calcext:value-type="string">
            <text:p>Servizi di rete per trasmissione dati e VoIP e relativa manutenzione</text:p>
          </table:table-cell>
          <table:table-cell table:style-name="ce30" office:value-type="float" office:value="1438" calcext:value-type="float">
            <text:p><text:s/>1.438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TUDIO STORTI SRL</text:p>
          </table:table-cell>
          <table:table-cell table:style-name="ce12" office:value-type="string" calcext:value-type="string">
            <text:p>20/07/2023</text:p>
          </table:table-cell>
          <table:table-cell table:style-name="ce12" office:value-type="string" calcext:value-type="string">
            <text:p>21/07/2023</text:p>
          </table:table-cell>
          <table:table-cell table:style-name="ce12" office:value-type="float" office:value="1030219004" calcext:value-type="float">
            <text:p>1030219004</text:p>
          </table:table-cell>
          <table:table-cell table:style-name="ce12" office:value-type="string" calcext:value-type="string">
            <text:p>Servizi di rete per trasmissione dati e VoIP e relativa manutenzione</text:p>
          </table:table-cell>
          <table:table-cell table:style-name="ce30" office:value-type="float" office:value="510" calcext:value-type="float">
            <text:p><text:s/>51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DAY <text:s/>RISTOSERVICE SPA</text:p>
          </table:table-cell>
          <table:table-cell table:number-columns-repeated="2" table:style-name="ce12" office:value-type="string" calcext:value-type="string">
            <text:p>04/08/2023</text:p>
          </table:table-cell>
          <table:table-cell table:style-name="ce12" office:value-type="float" office:value="1010102002" calcext:value-type="float">
            <text:p>1010102002</text:p>
          </table:table-cell>
          <table:table-cell table:style-name="ce12" office:value-type="string" calcext:value-type="string">
            <text:p>Buoni pasto</text:p>
          </table:table-cell>
          <table:table-cell table:style-name="ce30" office:value-type="float" office:value="15539.26" calcext:value-type="float">
            <text:p><text:s/>15.539,2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DAY <text:s/>RISTOSERVICE SPA</text:p>
          </table:table-cell>
          <table:table-cell table:style-name="ce12" office:value-type="string" calcext:value-type="string">
            <text:p>26/09/2023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float" office:value="1010102002" calcext:value-type="float">
            <text:p>1010102002</text:p>
          </table:table-cell>
          <table:table-cell table:style-name="ce12" office:value-type="string" calcext:value-type="string">
            <text:p>Buoni pasto</text:p>
          </table:table-cell>
          <table:table-cell table:style-name="ce30" office:value-type="float" office:value="14471.6" calcext:value-type="float">
            <text:p><text:s/>14.471,6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GLOBAL POWER SPA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83.08" calcext:value-type="float">
            <text:p><text:s/>283,0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GLOBAL POWER SPA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GLOBAL POWER SPA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62.03" calcext:value-type="float">
            <text:p><text:s/>62,0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GLOBAL POWER SPA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29.55" calcext:value-type="float">
            <text:p><text:s/>229,5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GLOBAL POWER SPA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29.51" calcext:value-type="float">
            <text:p><text:s/>129,5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DAY <text:s/>RISTOSERVICE SPA</text:p>
          </table:table-cell>
          <table:table-cell table:number-columns-repeated="2" table:style-name="ce12" office:value-type="string" calcext:value-type="string">
            <text:p>12/07/2023</text:p>
          </table:table-cell>
          <table:table-cell table:style-name="ce12" office:value-type="float" office:value="1010102002" calcext:value-type="float">
            <text:p>1010102002</text:p>
          </table:table-cell>
          <table:table-cell table:style-name="ce12" office:value-type="string" calcext:value-type="string">
            <text:p>Buoni pasto</text:p>
          </table:table-cell>
          <table:table-cell table:style-name="ce30" office:value-type="float" office:value="18190.7" calcext:value-type="float">
            <text:p><text:s/>18.190,7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26/07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0" office:value-type="float" office:value="10.62" calcext:value-type="float">
            <text:p><text:s/>10,6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26/07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0" office:value-type="float" office:value="11.23" calcext:value-type="float">
            <text:p><text:s/>11,2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26/07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0" office:value-type="float" office:value="47.12" calcext:value-type="float">
            <text:p><text:s/>47,1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26/07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0" office:value-type="float" office:value="52.61" calcext:value-type="float">
            <text:p><text:s/>52,6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26/07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0" office:value-type="float" office:value="45.12" calcext:value-type="float">
            <text:p><text:s/>45,1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26/07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0" office:value-type="float" office:value="26.97" calcext:value-type="float">
            <text:p><text:s/>26,9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26/07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0" office:value-type="float" office:value="10.6" calcext:value-type="float">
            <text:p><text:s/>10,6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26/07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0" office:value-type="float" office:value="10.87" calcext:value-type="float">
            <text:p><text:s/>10,8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26/07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0" office:value-type="float" office:value="9.25" calcext:value-type="float">
            <text:p><text:s/>9,2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26/07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0" office:value-type="float" office:value="45.82" calcext:value-type="float">
            <text:p><text:s/>45,8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26/07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0" office:value-type="float" office:value="49.96" calcext:value-type="float">
            <text:p><text:s/>49,9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26/07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0" office:value-type="float" office:value="48.59" calcext:value-type="float">
            <text:p><text:s/>48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26/07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0" office:value-type="float" office:value="11.46" calcext:value-type="float">
            <text:p><text:s/>11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26/07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0" office:value-type="float" office:value="11.47" calcext:value-type="float">
            <text:p><text:s/>11,4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26/07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0" office:value-type="float" office:value="45.12" calcext:value-type="float">
            <text:p><text:s/>45,1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26/07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0" office:value-type="float" office:value="17.47" calcext:value-type="float">
            <text:p><text:s/>17,4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26/07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0" office:value-type="float" office:value="10.6" calcext:value-type="float">
            <text:p><text:s/>10,6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26/07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0" office:value-type="float" office:value="45.12" calcext:value-type="float">
            <text:p><text:s/>45,1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11/08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0" office:value-type="float" office:value="10.59" calcext:value-type="float">
            <text:p><text:s/>10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11/08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0" office:value-type="float" office:value="11.2" calcext:value-type="float">
            <text:p><text:s/>11,2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11/08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0" office:value-type="float" office:value="11.45" calcext:value-type="float">
            <text:p><text:s/>11,4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11/08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0" office:value-type="float" office:value="45.07" calcext:value-type="float">
            <text:p><text:s/>45,0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11/08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0" office:value-type="float" office:value="45.07" calcext:value-type="float">
            <text:p><text:s/>45,0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11/08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0" office:value-type="float" office:value="24.58" calcext:value-type="float">
            <text:p><text:s/>24,5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11/08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0" office:value-type="float" office:value="10.59" calcext:value-type="float">
            <text:p><text:s/>10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11/08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0" office:value-type="float" office:value="10.59" calcext:value-type="float">
            <text:p><text:s/>10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11/08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0" office:value-type="float" office:value="10.59" calcext:value-type="float">
            <text:p><text:s/>10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11/08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0" office:value-type="float" office:value="10.59" calcext:value-type="float">
            <text:p><text:s/>10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11/08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0" office:value-type="float" office:value="44.98" calcext:value-type="float">
            <text:p><text:s/>44,9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11/08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0" office:value-type="float" office:value="45.07" calcext:value-type="float">
            <text:p><text:s/>45,0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11/08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0" office:value-type="float" office:value="10.59" calcext:value-type="float">
            <text:p><text:s/>10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11/08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0" office:value-type="float" office:value="10.59" calcext:value-type="float">
            <text:p><text:s/>10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11/08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0" office:value-type="float" office:value="45.07" calcext:value-type="float">
            <text:p><text:s/>45,0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11/08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0" office:value-type="float" office:value="10.59" calcext:value-type="float">
            <text:p><text:s/>10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11/08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0" office:value-type="float" office:value="10.59" calcext:value-type="float">
            <text:p><text:s/>10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number-columns-repeated="2" table:style-name="ce12" office:value-type="string" calcext:value-type="string">
            <text:p>11/08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30" office:value-type="float" office:value="45.07" calcext:value-type="float">
            <text:p><text:s/>45,0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RREBIAN S.P.A. <text:s text:c="19"/></text:p>
          </table:table-cell>
          <table:table-cell table:number-columns-repeated="2" table:style-name="ce12" office:value-type="string" calcext:value-type="string">
            <text:p>13/07/2023</text:p>
          </table:table-cell>
          <table:table-cell table:style-name="ce12" office:value-type="float" office:value="1030102007" calcext:value-type="float">
            <text:p>1030102007</text:p>
          </table:table-cell>
          <table:table-cell table:style-name="ce12" office:value-type="string" calcext:value-type="string">
            <text:p>Altri materiali tecnico-specialistici non sanitari</text:p>
          </table:table-cell>
          <table:table-cell table:style-name="ce30" office:value-type="float" office:value="271" calcext:value-type="float">
            <text:p><text:s/>271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RREBIAN S.P.A. <text:s text:c="19"/></text:p>
          </table:table-cell>
          <table:table-cell table:number-columns-repeated="2" table:style-name="ce12" office:value-type="string" calcext:value-type="string">
            <text:p>06/09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0" office:value-type="float" office:value="425.98" calcext:value-type="float">
            <text:p><text:s/>425,9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LABORATORIO CHIMICO CAMERA COMM.TORINO</text:p>
          </table:table-cell>
          <table:table-cell table:style-name="ce12" office:value-type="string" calcext:value-type="string">
            <text:p>26/07/2023</text:p>
          </table:table-cell>
          <table:table-cell table:style-name="ce12" office:value-type="string" calcext:value-type="string">
            <text:p>27/07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0" office:value-type="float" office:value="737.17" calcext:value-type="float">
            <text:p><text:s/>737,1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LABORATORIO CHIMICO CAMERA COMM.TORINO</text:p>
          </table:table-cell>
          <table:table-cell table:style-name="ce12" office:value-type="string" calcext:value-type="string">
            <text:p>26/07/2023</text:p>
          </table:table-cell>
          <table:table-cell table:style-name="ce12" office:value-type="string" calcext:value-type="string">
            <text:p>27/07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0" office:value-type="float" office:value="196.35" calcext:value-type="float">
            <text:p><text:s/>196,3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LABORATORIO CHIMICO CAMERA COMM.TORINO</text:p>
          </table:table-cell>
          <table:table-cell table:style-name="ce12" office:value-type="string" calcext:value-type="string">
            <text:p>02/08/2023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0" office:value-type="float" office:value="135.15" calcext:value-type="float">
            <text:p><text:s/>135,1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LABORATORIO CHIMICO CAMERA COMM.TORINO</text:p>
          </table:table-cell>
          <table:table-cell table:style-name="ce12" office:value-type="string" calcext:value-type="string">
            <text:p>26/07/2023</text:p>
          </table:table-cell>
          <table:table-cell table:style-name="ce12" office:value-type="string" calcext:value-type="string">
            <text:p>27/07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0" office:value-type="float" office:value="326.19" calcext:value-type="float">
            <text:p><text:s/>326,1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GIUFFRE' FRANCIS LEFEBVRE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101001" calcext:value-type="float">
            <text:p>1030101001</text:p>
          </table:table-cell>
          <table:table-cell table:style-name="ce12" office:value-type="string" calcext:value-type="string">
            <text:p>Giornali e riviste</text:p>
          </table:table-cell>
          <table:table-cell table:style-name="ce30" office:value-type="float" office:value="828" calcext:value-type="float">
            <text:p><text:s/>828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UTOSTRADE PER L'ITALIA S.P.A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0" office:value-type="float" office:value="1.23" calcext:value-type="float">
            <text:p><text:s/>1,2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UTOSTRADE PER L'ITAL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0" office:value-type="float" office:value="78.03" calcext:value-type="float">
            <text:p><text:s/>78,0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LEPASS S.P.A</text:p>
          </table:table-cell>
          <table:table-cell table:number-columns-repeated="2" table:style-name="ce12" office:value-type="string" calcext:value-type="string">
            <text:p>04/07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0" office:value-type="float" office:value="7.79" calcext:value-type="float">
            <text:p><text:s/>7,7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UTOSTRADE PER L'ITALIA S.P.A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0" office:value-type="float" office:value="28.68" calcext:value-type="float">
            <text:p><text:s/>28,6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LEPASS S.P.A</text:p>
          </table:table-cell>
          <table:table-cell table:number-columns-repeated="2" table:style-name="ce12" office:value-type="string" calcext:value-type="string">
            <text:p>31/07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0" office:value-type="float" office:value="7.79" calcext:value-type="float">
            <text:p><text:s/>7,7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LEPASS S.P.A</text:p>
          </table:table-cell>
          <table:table-cell table:number-columns-repeated="2" table:style-name="ce12" office:value-type="string" calcext:value-type="string">
            <text:p>06/09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0" office:value-type="float" office:value="7.79" calcext:value-type="float">
            <text:p><text:s/>7,7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HOTOFILE DI ACERBI STEFANO</text:p>
          </table:table-cell>
          <table:table-cell table:number-columns-repeated="2" table:style-name="ce12" office:value-type="string" calcext:value-type="string">
            <text:p>14/07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0" office:value-type="float" office:value="215.57" calcext:value-type="float">
            <text:p><text:s/>215,5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RCS SPORT S.P.A. A SOCIO UNICO</text:p>
          </table:table-cell>
          <table:table-cell table:style-name="ce12" office:value-type="string" calcext:value-type="string">
            <text:p>22/08/2023</text:p>
          </table:table-cell>
          <table:table-cell table:style-name="ce12" office:value-type="string" calcext:value-type="string">
            <text:p>23/08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0" office:value-type="float" office:value="100000" calcext:value-type="float">
            <text:p><text:s/>100.0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NFOSISTEMI S.R.L.</text:p>
          </table:table-cell>
          <table:table-cell table:number-columns-repeated="2" table:style-name="ce12" office:value-type="string" calcext:value-type="string">
            <text:p>11/08/2023</text:p>
          </table:table-cell>
          <table:table-cell table:style-name="ce12" office:value-type="float" office:value="1030219002" calcext:value-type="float">
            <text:p>1030219002</text:p>
          </table:table-cell>
          <table:table-cell table:style-name="ce12" office:value-type="string" calcext:value-type="string">
            <text:p>Assistenza all'utente e formazione</text:p>
          </table:table-cell>
          <table:table-cell table:style-name="ce30" office:value-type="float" office:value="858" calcext:value-type="float">
            <text:p><text:s/>858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MAGGIOLI S.P.A <text:s text:c="20"/></text:p>
          </table:table-cell>
          <table:table-cell table:number-columns-repeated="2" table:style-name="ce12" office:value-type="string" calcext:value-type="string">
            <text:p>13/07/2023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30" office:value-type="float" office:value="750" calcext:value-type="float">
            <text:p><text:s/>75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MAGGIOLI S.P.A <text:s text:c="20"/></text:p>
          </table:table-cell>
          <table:table-cell table:number-columns-repeated="2" table:style-name="ce12" office:value-type="string" calcext:value-type="string">
            <text:p>04/08/2023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30" office:value-type="float" office:value="350" calcext:value-type="float">
            <text:p><text:s/>35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REA.MI S.R.L.</text:p>
          </table:table-cell>
          <table:table-cell table:number-columns-repeated="2" table:style-name="ce12" office:value-type="string" calcext:value-type="string">
            <text:p>20/07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32176.8" calcext:value-type="float">
            <text:p><text:s/>32.176,8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REA.MI S.R.L.</text:p>
          </table:table-cell>
          <table:table-cell table:number-columns-repeated="2" table:style-name="ce12" office:value-type="string" calcext:value-type="string">
            <text:p>20/07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REA.MI S.R.L.</text:p>
          </table:table-cell>
          <table:table-cell table:number-columns-repeated="2" table:style-name="ce12" office:value-type="string" calcext:value-type="string">
            <text:p>20/07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REA.MI S.R.L.</text:p>
          </table:table-cell>
          <table:table-cell table:number-columns-repeated="2" table:style-name="ce12" office:value-type="string" calcext:value-type="string">
            <text:p>20/07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REA.MI S.R.L.</text:p>
          </table:table-cell>
          <table:table-cell table:number-columns-repeated="2" table:style-name="ce12" office:value-type="string" calcext:value-type="string">
            <text:p>20/07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REA.MI S.R.L.</text:p>
          </table:table-cell>
          <table:table-cell table:number-columns-repeated="2" table:style-name="ce12" office:value-type="string" calcext:value-type="string">
            <text:p>20/07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REA.MI S.R.L.</text:p>
          </table:table-cell>
          <table:table-cell table:number-columns-repeated="2" table:style-name="ce12" office:value-type="string" calcext:value-type="string">
            <text:p>20/07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REA.MI S.R.L.</text:p>
          </table:table-cell>
          <table:table-cell table:number-columns-repeated="2" table:style-name="ce12" office:value-type="string" calcext:value-type="string">
            <text:p>20/07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REA.MI S.R.L.</text:p>
          </table:table-cell>
          <table:table-cell table:number-columns-repeated="2" table:style-name="ce12" office:value-type="string" calcext:value-type="string">
            <text:p>20/07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REA.MI S.R.L.</text:p>
          </table:table-cell>
          <table:table-cell table:number-columns-repeated="2" table:style-name="ce12" office:value-type="string" calcext:value-type="string">
            <text:p>20/07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REA.MI S.R.L.</text:p>
          </table:table-cell>
          <table:table-cell table:number-columns-repeated="2" table:style-name="ce12" office:value-type="string" calcext:value-type="string">
            <text:p>20/07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REA.MI S.R.L.</text:p>
          </table:table-cell>
          <table:table-cell table:number-columns-repeated="2" table:style-name="ce12" office:value-type="string" calcext:value-type="string">
            <text:p>20/07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REA.MI S.R.L.</text:p>
          </table:table-cell>
          <table:table-cell table:number-columns-repeated="2" table:style-name="ce12" office:value-type="string" calcext:value-type="string">
            <text:p>20/07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556.61" calcext:value-type="float">
            <text:p><text:s/>556,6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REA.MI S.R.L.</text:p>
          </table:table-cell>
          <table:table-cell table:number-columns-repeated="2" table:style-name="ce12" office:value-type="string" calcext:value-type="string">
            <text:p>20/07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189.25" calcext:value-type="float">
            <text:p><text:s/>189,2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REA.MI S.R.L.</text:p>
          </table:table-cell>
          <table:table-cell table:number-columns-repeated="2" table:style-name="ce12" office:value-type="string" calcext:value-type="string">
            <text:p>20/07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445.28" calcext:value-type="float">
            <text:p><text:s/>445,2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REA.MI S.R.L.</text:p>
          </table:table-cell>
          <table:table-cell table:number-columns-repeated="2" table:style-name="ce12" office:value-type="string" calcext:value-type="string">
            <text:p>20/07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222.64" calcext:value-type="float">
            <text:p><text:s/>222,6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I.M.I. SAS DI DAVIDE CIONI E C.</text:p>
          </table:table-cell>
          <table:table-cell table:number-columns-repeated="2" table:style-name="ce12" office:value-type="string" calcext:value-type="string">
            <text:p>13/07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30" office:value-type="float" office:value="120" calcext:value-type="float">
            <text:p><text:s/>12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I.M.I. SAS DI DAVIDE CIONI E C.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30" office:value-type="float" office:value="1746" calcext:value-type="float">
            <text:p><text:s/>1.746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MAGGIOLI S.P.A <text:s text:c="20"/></text:p>
          </table:table-cell>
          <table:table-cell table:number-columns-repeated="2" table:style-name="ce12" office:value-type="string" calcext:value-type="string">
            <text:p>07/09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30" office:value-type="float" office:value="89" calcext:value-type="float">
            <text:p><text:s/>89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INTESI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0" office:value-type="float" office:value="1080" calcext:value-type="float">
            <text:p><text:s/>1.08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MORAGLIO <text:s/>ELISABETTA</text:p>
          </table:table-cell>
          <table:table-cell table:number-columns-repeated="2" table:style-name="ce12" office:value-type="string" calcext:value-type="string">
            <text:p>12/07/2023</text:p>
          </table:table-cell>
          <table:table-cell table:style-name="ce12" office:value-type="float" office:value="1030201008" calcext:value-type="float">
            <text:p>1030201008</text:p>
          </table:table-cell>
          <table:table-cell table:style-name="ce12" office:value-type="string" calcext:value-type="string">
            <text:p>Compensi agli organi istituzionali di revisione, di controllo ed altri incarichi istituzionali dell'amministrazione</text:p>
          </table:table-cell>
          <table:table-cell table:style-name="ce30" office:value-type="float" office:value="9593.47" calcext:value-type="float">
            <text:p><text:s/>9.593,4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PI FORMAZIONE S.C.R.L.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4004" calcext:value-type="float">
            <text:p>1030204004</text:p>
          </table:table-cell>
          <table:table-cell table:style-name="ce12" office:value-type="string" calcext:value-type="string">
            <text:p>Acquisto di servizi per formazione obbligatoria</text:p>
          </table:table-cell>
          <table:table-cell table:style-name="ce30" office:value-type="float" office:value="142" calcext:value-type="float">
            <text:p><text:s/>142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BRICOMAN ITALIA S.R.L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102007" calcext:value-type="float">
            <text:p>1030102007</text:p>
          </table:table-cell>
          <table:table-cell table:style-name="ce12" office:value-type="string" calcext:value-type="string">
            <text:p>Altri materiali tecnico-specialistici non sanitari</text:p>
          </table:table-cell>
          <table:table-cell table:style-name="ce30" office:value-type="float" office:value="397.54" calcext:value-type="float">
            <text:p><text:s/>397,5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BRICOMAN ITALIA S.R.L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102007" calcext:value-type="float">
            <text:p>1030102007</text:p>
          </table:table-cell>
          <table:table-cell table:style-name="ce12" office:value-type="string" calcext:value-type="string">
            <text:p>Altri materiali tecnico-specialistici non sanitari</text:p>
          </table:table-cell>
          <table:table-cell table:style-name="ce30" office:value-type="float" office:value="1804.38" calcext:value-type="float">
            <text:p><text:s/>1.804,3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BRICOMAN ITALIA S.R.L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102007" calcext:value-type="float">
            <text:p>1030102007</text:p>
          </table:table-cell>
          <table:table-cell table:style-name="ce12" office:value-type="string" calcext:value-type="string">
            <text:p>Altri materiali tecnico-specialistici non sanitari</text:p>
          </table:table-cell>
          <table:table-cell table:style-name="ce30" office:value-type="float" office:value="429.3" calcext:value-type="float">
            <text:p><text:s/>429,3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VIZIO ELETTRICO NAZIONALE - SERVIZIO </text:p>
          </table:table-cell>
          <table:table-cell table:number-columns-repeated="2" table:style-name="ce12" office:value-type="string" calcext:value-type="string">
            <text:p>14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42.47" calcext:value-type="float">
            <text:p><text:s/>142,4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VIZIO ELETTRICO NAZIONALE - SERVIZIO </text:p>
          </table:table-cell>
          <table:table-cell table:number-columns-repeated="2" table:style-name="ce12" office:value-type="string" calcext:value-type="string">
            <text:p>14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VIZIO ELETTRICO NAZIONALE - SERVIZIO </text:p>
          </table:table-cell>
          <table:table-cell table:number-columns-repeated="2" table:style-name="ce12" office:value-type="string" calcext:value-type="string">
            <text:p>25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20.2" calcext:value-type="float">
            <text:p><text:s/>120,2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VIZIO ELETTRICO NAZIONALE - SERVIZIO </text:p>
          </table:table-cell>
          <table:table-cell table:number-columns-repeated="2" table:style-name="ce12" office:value-type="string" calcext:value-type="string">
            <text:p>25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VIZIO ELETTRICO NAZIONALE - SERVIZIO </text:p>
          </table:table-cell>
          <table:table-cell table:number-columns-repeated="2" table:style-name="ce12" office:value-type="string" calcext:value-type="string">
            <text:p>25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8.03" calcext:value-type="float">
            <text:p><text:s/>38,0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VIZIO ELETTRICO NAZIONALE - SERVIZIO </text:p>
          </table:table-cell>
          <table:table-cell table:number-columns-repeated="2" table:style-name="ce12" office:value-type="string" calcext:value-type="string">
            <text:p>14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8.02" calcext:value-type="float">
            <text:p><text:s/>38,0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VIZIO ELETTRICO NAZIONALE - SERVIZIO </text:p>
          </table:table-cell>
          <table:table-cell table:number-columns-repeated="2" table:style-name="ce12" office:value-type="string" calcext:value-type="string">
            <text:p>25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2.92" calcext:value-type="float">
            <text:p><text:s/>32,9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VIZIO ELETTRICO NAZIONALE - SERVIZIO </text:p>
          </table:table-cell>
          <table:table-cell table:number-columns-repeated="2" table:style-name="ce12" office:value-type="string" calcext:value-type="string">
            <text:p>14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2.9" calcext:value-type="float">
            <text:p><text:s/>32,9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VIZIO ELETTRICO NAZIONALE - SERVIZIO </text:p>
          </table:table-cell>
          <table:table-cell table:number-columns-repeated="2" table:style-name="ce12" office:value-type="string" calcext:value-type="string">
            <text:p>25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2.92" calcext:value-type="float">
            <text:p><text:s/>32,9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VIZIO ELETTRICO NAZIONALE - SERVIZIO </text:p>
          </table:table-cell>
          <table:table-cell table:number-columns-repeated="2" table:style-name="ce12" office:value-type="string" calcext:value-type="string">
            <text:p>14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2.9" calcext:value-type="float">
            <text:p><text:s/>32,9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VIZIO ELETTRICO NAZIONALE - SERVIZIO </text:p>
          </table:table-cell>
          <table:table-cell table:number-columns-repeated="2" table:style-name="ce12" office:value-type="string" calcext:value-type="string">
            <text:p>25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8.03" calcext:value-type="float">
            <text:p><text:s/>38,0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VIZIO ELETTRICO NAZIONALE - SERVIZIO </text:p>
          </table:table-cell>
          <table:table-cell table:number-columns-repeated="2" table:style-name="ce12" office:value-type="string" calcext:value-type="string">
            <text:p>14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8.02" calcext:value-type="float">
            <text:p><text:s/>38,0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BRICOCENTER ITALIA S.R.L.</text:p>
          </table:table-cell>
          <table:table-cell table:number-columns-repeated="2" table:style-name="ce12" office:value-type="string" calcext:value-type="string">
            <text:p>01/08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0" office:value-type="float" office:value="212.79" calcext:value-type="float">
            <text:p><text:s/>212,7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Q-EASY DI CONGIU ROBERTO</text:p>
          </table:table-cell>
          <table:table-cell table:style-name="ce12" office:value-type="string" calcext:value-type="string">
            <text:p>18/07/2023</text:p>
          </table:table-cell>
          <table:table-cell table:style-name="ce12" office:value-type="string" calcext:value-type="string">
            <text:p>19/07/2023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30" office:value-type="float" office:value="525" calcext:value-type="float">
            <text:p><text:s/>525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IVICA S.R.L</text:p>
          </table:table-cell>
          <table:table-cell table:number-columns-repeated="2" table:style-name="ce12" office:value-type="string" calcext:value-type="string">
            <text:p>06/09/2023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30" office:value-type="float" office:value="60" calcext:value-type="float">
            <text:p><text:s/>6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KYOCERA DOCUMENT SOLUTIONS ITALIA S.P.A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30" office:value-type="float" office:value="1794" calcext:value-type="float">
            <text:p><text:s/>1.794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KYOCERA DOCUMENT SOLUTIONS ITALIA S.P.A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KYOCERA DOCUMENT SOLUTIONS ITALIA S.P.A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KYOCERA DOCUMENT SOLUTIONS ITALIA S.P.A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KYOCERA DOCUMENT SOLUTIONS ITALIA S.P.A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OSTE ITALIANE SPA</text:p>
          </table:table-cell>
          <table:table-cell table:number-columns-repeated="2" table:style-name="ce12" office:value-type="string" calcext:value-type="string">
            <text:p>11/07/2023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30" office:value-type="float" office:value="77" calcext:value-type="float">
            <text:p><text:s/>77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OSTE ITALIANE SPA</text:p>
          </table:table-cell>
          <table:table-cell table:number-columns-repeated="2" table:style-name="ce12" office:value-type="string" calcext:value-type="string">
            <text:p>11/07/2023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30" office:value-type="float" office:value="14386.66" calcext:value-type="float">
            <text:p><text:s/>14.386,6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OSTE ITALIANE S.P.A.</text:p>
          </table:table-cell>
          <table:table-cell table:number-columns-repeated="2" table:style-name="ce12" office:value-type="string" calcext:value-type="string">
            <text:p>27/07/2023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30" office:value-type="float" office:value="73.5" calcext:value-type="float">
            <text:p><text:s/>73,5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OSTE ITALIANE S.P.A.</text:p>
          </table:table-cell>
          <table:table-cell table:number-columns-repeated="2" table:style-name="ce12" office:value-type="string" calcext:value-type="string">
            <text:p>22/08/2023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30" office:value-type="float" office:value="4511.11" calcext:value-type="float">
            <text:p><text:s/>4.511,1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OP.SOCIALE P. G. FRASSATI SCS ONLUS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0" office:value-type="float" office:value="909.56" calcext:value-type="float">
            <text:p><text:s/>909,5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OP.SOCIALE P. G. FRASSATI SCS ONLUS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0" office:value-type="float" office:value="1082.81" calcext:value-type="float">
            <text:p><text:s/>1.082,8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OP.SOCIALE P. G. FRASSATI SCS ONLUS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0" office:value-type="float" office:value="1218.94" calcext:value-type="float">
            <text:p><text:s/>1.218,9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OP.SOCIALE P. G. FRASSATI SCS ONLUS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0" office:value-type="float" office:value="1812.5" calcext:value-type="float">
            <text:p><text:s/>1.812,5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OP.SOCIALE P. G. FRASSATI SCS ONLUS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0" office:value-type="float" office:value="835.31" calcext:value-type="float">
            <text:p><text:s/>835,3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GRAFICHE E. <text:s/>GASPARI S.R.L.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30" office:value-type="float" office:value="158" calcext:value-type="float">
            <text:p><text:s/>158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XEL SRL <text:s text:c="26"/></text:p>
          </table:table-cell>
          <table:table-cell table:number-columns-repeated="2" table:style-name="ce12" office:value-type="string" calcext:value-type="string">
            <text:p>13/07/2023</text:p>
          </table:table-cell>
          <table:table-cell table:style-name="ce12" office:value-type="float" office:value="1030219002" calcext:value-type="float">
            <text:p>1030219002</text:p>
          </table:table-cell>
          <table:table-cell table:style-name="ce12" office:value-type="string" calcext:value-type="string">
            <text:p>Assistenza all'utente e formazione</text:p>
          </table:table-cell>
          <table:table-cell table:style-name="ce30" office:value-type="float" office:value="302.5" calcext:value-type="float">
            <text:p><text:s/>302,5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AGRICOLA COOP.FRA AGRICOLTORI</text:p>
          </table:table-cell>
          <table:table-cell table:style-name="ce12" office:value-type="string" calcext:value-type="string">
            <text:p>17/07/2023</text:p>
          </table:table-cell>
          <table:table-cell table:style-name="ce12" office:value-type="string" calcext:value-type="string">
            <text:p>18/07/2023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30" office:value-type="float" office:value="71301.24" calcext:value-type="float">
            <text:p><text:s/>71.301,2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ZONA OVEST DI TORINO S.R.L. <text:s text:c="7"/></text:p>
          </table:table-cell>
          <table:table-cell table:number-columns-repeated="2" table:style-name="ce12" office:value-type="string" calcext:value-type="string">
            <text:p>27/09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0" office:value-type="float" office:value="21242" calcext:value-type="float">
            <text:p><text:s/>21.242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OPERATIVA SOCIALE ALDIA</text:p>
          </table:table-cell>
          <table:table-cell table:number-columns-repeated="2" table:style-name="ce12" office:value-type="string" calcext:value-type="string">
            <text:p>26/07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0" office:value-type="float" office:value="84320.41" calcext:value-type="float">
            <text:p><text:s/>84.320,4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TRANAIDEA S.C.S. IMPRESA SOCIALE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0" office:value-type="float" office:value="19342.78" calcext:value-type="float">
            <text:p><text:s/>19.342,7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ANAVESANA MULTISERVICE S.R.L</text:p>
          </table:table-cell>
          <table:table-cell table:number-columns-repeated="2" table:style-name="ce12" office:value-type="string" calcext:value-type="string">
            <text:p>11/08/2023</text:p>
          </table:table-cell>
          <table:table-cell table:style-name="ce12" office:value-type="float" office:value="1030213003" calcext:value-type="float">
            <text:p>1030213003</text:p>
          </table:table-cell>
          <table:table-cell table:style-name="ce12" office:value-type="string" calcext:value-type="string">
            <text:p>Trasporti, traslochi e facchinaggio</text:p>
          </table:table-cell>
          <table:table-cell table:style-name="ce30" office:value-type="float" office:value="450.08" calcext:value-type="float">
            <text:p><text:s/>450,0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TRANAIDEA S.C.S. IMPRESA SOCIALE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0" office:value-type="float" office:value="14941.77" calcext:value-type="float">
            <text:p><text:s/>14.941,7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GIELLE PUBBLICITA'-GALLO LUCA STEFA</text:p>
          </table:table-cell>
          <table:table-cell table:number-columns-repeated="2" table:style-name="ce12" office:value-type="string" calcext:value-type="string">
            <text:p>27/09/2023</text:p>
          </table:table-cell>
          <table:table-cell table:style-name="ce12" office:value-type="float" office:value="1030299011" calcext:value-type="float">
            <text:p>1030299011</text:p>
          </table:table-cell>
          <table:table-cell table:style-name="ce12" office:value-type="string" calcext:value-type="string">
            <text:p>Servizi per attivita' di rappresentanza </text:p>
          </table:table-cell>
          <table:table-cell table:style-name="ce30" office:value-type="float" office:value="420" calcext:value-type="float">
            <text:p><text:s/>42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LTRAFF S.R.L. <text:s text:c="20"/></text:p>
          </table:table-cell>
          <table:table-cell table:number-columns-repeated="2" table:style-name="ce12" office:value-type="string" calcext:value-type="string">
            <text:p>27/09/2023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30" office:value-type="float" office:value="590" calcext:value-type="float">
            <text:p><text:s/>59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BORGI S.R.L. <text:s text:c="22"/></text:p>
          </table:table-cell>
          <table:table-cell table:number-columns-repeated="2" table:style-name="ce12" office:value-type="string" calcext:value-type="string">
            <text:p>13/07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0" office:value-type="float" office:value="67" calcext:value-type="float">
            <text:p><text:s/>67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LL IN 1 SRLS</text:p>
          </table:table-cell>
          <table:table-cell table:number-columns-repeated="2" table:style-name="ce12" office:value-type="string" calcext:value-type="string">
            <text:p>22/08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0" office:value-type="float" office:value="448" calcext:value-type="float">
            <text:p><text:s/>448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CMARKET SERVIZI SPA</text:p>
          </table:table-cell>
          <table:table-cell table:number-columns-repeated="2" table:style-name="ce12" office:value-type="string" calcext:value-type="string">
            <text:p>11/08/2023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30" office:value-type="float" office:value="181.69" calcext:value-type="float">
            <text:p><text:s/>181,6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CMARKET SERVIZI SPA</text:p>
          </table:table-cell>
          <table:table-cell table:number-columns-repeated="2" table:style-name="ce12" office:value-type="string" calcext:value-type="string">
            <text:p>11/08/2023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CMARKET SERVIZI SPA</text:p>
          </table:table-cell>
          <table:table-cell table:number-columns-repeated="2" table:style-name="ce12" office:value-type="string" calcext:value-type="string">
            <text:p>11/08/2023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30" office:value-type="float" office:value="121.75" calcext:value-type="float">
            <text:p><text:s/>121,7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CMARKET SERVIZI SPA</text:p>
          </table:table-cell>
          <table:table-cell table:number-columns-repeated="2" table:style-name="ce12" office:value-type="string" calcext:value-type="string">
            <text:p>11/08/2023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CMARKET SERVIZI SPA</text:p>
          </table:table-cell>
          <table:table-cell table:number-columns-repeated="2" table:style-name="ce12" office:value-type="string" calcext:value-type="string">
            <text:p>11/08/2023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30" office:value-type="float" office:value="30" calcext:value-type="float">
            <text:p><text:s/>3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CMARKET SERVIZI SPA</text:p>
          </table:table-cell>
          <table:table-cell table:number-columns-repeated="2" table:style-name="ce12" office:value-type="string" calcext:value-type="string">
            <text:p>11/08/2023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OP.SOCIALE P. G. FRASSATI SCS ONLUS</text:p>
          </table:table-cell>
          <table:table-cell table:number-columns-repeated="2" table:style-name="ce12" office:value-type="string" calcext:value-type="string">
            <text:p>14/07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0" office:value-type="float" office:value="1113.75" calcext:value-type="float">
            <text:p><text:s/>1.113,7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OP.SOCIALE P. G. FRASSATI SCS ONLUS</text:p>
          </table:table-cell>
          <table:table-cell table:number-columns-repeated="2" table:style-name="ce12" office:value-type="string" calcext:value-type="string">
            <text:p>14/07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0" office:value-type="float" office:value="594.5" calcext:value-type="float">
            <text:p><text:s/>594,5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STIT.POLIGR.E ZECCA DELLO STATO <text:s text:c="2"/></text:p>
          </table:table-cell>
          <table:table-cell table:number-columns-repeated="2" table:style-name="ce12" office:value-type="string" calcext:value-type="string">
            <text:p>07/07/2023</text:p>
          </table:table-cell>
          <table:table-cell table:style-name="ce12" office:value-type="float" office:value="1030216001" calcext:value-type="float">
            <text:p>1030216001</text:p>
          </table:table-cell>
          <table:table-cell table:style-name="ce12" office:value-type="string" calcext:value-type="string">
            <text:p>Pubblicazione bandi di gara</text:p>
          </table:table-cell>
          <table:table-cell table:style-name="ce30" office:value-type="float" office:value="466.58" calcext:value-type="float">
            <text:p><text:s/>466,5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STIT.POLIGR.E ZECCA DELLO STATO <text:s text:c="2"/></text:p>
          </table:table-cell>
          <table:table-cell table:number-columns-repeated="2" table:style-name="ce12" office:value-type="string" calcext:value-type="string">
            <text:p>07/07/2023</text:p>
          </table:table-cell>
          <table:table-cell table:style-name="ce12" office:value-type="float" office:value="1030216001" calcext:value-type="float">
            <text:p>1030216001</text:p>
          </table:table-cell>
          <table:table-cell table:style-name="ce12" office:value-type="string" calcext:value-type="string">
            <text:p>Pubblicazione bandi di gar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STIT.POLIGR.E ZECCA DELLO STATO <text:s text:c="2"/></text:p>
          </table:table-cell>
          <table:table-cell table:number-columns-repeated="2" table:style-name="ce12" office:value-type="string" calcext:value-type="string">
            <text:p>12/07/2023</text:p>
          </table:table-cell>
          <table:table-cell table:style-name="ce12" office:value-type="float" office:value="1030216001" calcext:value-type="float">
            <text:p>1030216001</text:p>
          </table:table-cell>
          <table:table-cell table:style-name="ce12" office:value-type="string" calcext:value-type="string">
            <text:p>Pubblicazione bandi di gara</text:p>
          </table:table-cell>
          <table:table-cell table:style-name="ce30" office:value-type="float" office:value="795.85" calcext:value-type="float">
            <text:p><text:s/>795,8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STIT.POLIGR.E ZECCA DELLO STATO <text:s text:c="2"/></text:p>
          </table:table-cell>
          <table:table-cell table:number-columns-repeated="2" table:style-name="ce12" office:value-type="string" calcext:value-type="string">
            <text:p>12/07/2023</text:p>
          </table:table-cell>
          <table:table-cell table:style-name="ce12" office:value-type="float" office:value="1030216001" calcext:value-type="float">
            <text:p>1030216001</text:p>
          </table:table-cell>
          <table:table-cell table:style-name="ce12" office:value-type="string" calcext:value-type="string">
            <text:p>Pubblicazione bandi di gar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STIT.POLIGR.E ZECCA DELLO STATO <text:s text:c="2"/>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16001" calcext:value-type="float">
            <text:p>1030216001</text:p>
          </table:table-cell>
          <table:table-cell table:style-name="ce12" office:value-type="string" calcext:value-type="string">
            <text:p>Pubblicazione bandi di gara</text:p>
          </table:table-cell>
          <table:table-cell table:style-name="ce30" office:value-type="float" office:value="466.58" calcext:value-type="float">
            <text:p><text:s/>466,5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STIT.POLIGR.E ZECCA DELLO STATO <text:s text:c="2"/>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16001" calcext:value-type="float">
            <text:p>1030216001</text:p>
          </table:table-cell>
          <table:table-cell table:style-name="ce12" office:value-type="string" calcext:value-type="string">
            <text:p>Pubblicazione bandi di gar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DISON NEXT GOVERNMENT S.R.L</text:p>
          </table:table-cell>
          <table:table-cell table:style-name="ce12" office:value-type="string" calcext:value-type="string">
            <text:p>06/07/2023</text:p>
          </table:table-cell>
          <table:table-cell table:style-name="ce12" office:value-type="string" calcext:value-type="string">
            <text:p>07/07/2023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30" office:value-type="float" office:value="69092.18" calcext:value-type="float">
            <text:p><text:s/>69.092,1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DISON NEXT GOVERNMENT S.R.L</text:p>
          </table:table-cell>
          <table:table-cell table:number-columns-repeated="2" table:style-name="ce12" office:value-type="string" calcext:value-type="string">
            <text:p>0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61215.09" calcext:value-type="float">
            <text:p><text:s/>161.215,0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DISON NEXT GOVERNMENT S.R.L</text:p>
          </table:table-cell>
          <table:table-cell table:number-columns-repeated="2" table:style-name="ce12" office:value-type="string" calcext:value-type="string">
            <text:p>0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OP.SOCIALE P. G. FRASSATI SCS ONLUS</text:p>
          </table:table-cell>
          <table:table-cell table:style-name="ce12" office:value-type="string" calcext:value-type="string">
            <text:p>25/07/2023</text:p>
          </table:table-cell>
          <table:table-cell table:style-name="ce12" office:value-type="string" calcext:value-type="string">
            <text:p>26/07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0" office:value-type="float" office:value="1157.06" calcext:value-type="float">
            <text:p><text:s/>1.157,0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OP.SOCIALE P. G. FRASSATI SCS ONLUS</text:p>
          </table:table-cell>
          <table:table-cell table:number-columns-repeated="2" table:style-name="ce12" office:value-type="string" calcext:value-type="string">
            <text:p>19/09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0" office:value-type="float" office:value="522" calcext:value-type="float">
            <text:p><text:s/>522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OPERATIVA SOCIALE ALDIA</text:p>
          </table:table-cell>
          <table:table-cell table:number-columns-repeated="2" table:style-name="ce12" office:value-type="string" calcext:value-type="string">
            <text:p>19/09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0" office:value-type="float" office:value="98649.66" calcext:value-type="float">
            <text:p><text:s/>98.649,6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LINEAPA DI ISAIJA PATRIZIA</text:p>
          </table:table-cell>
          <table:table-cell table:number-columns-repeated="2" table:style-name="ce12" office:value-type="string" calcext:value-type="string">
            <text:p>13/07/2023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30" office:value-type="float" office:value="102" calcext:value-type="float">
            <text:p><text:s/>102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ANAVESE ESTINTORI S.A.S. <text:s text:c="9"/></text:p>
          </table:table-cell>
          <table:table-cell table:number-columns-repeated="2" table:style-name="ce12" office:value-type="string" calcext:value-type="string">
            <text:p>27/07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27125.21" calcext:value-type="float">
            <text:p><text:s/>27.125,2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ANAVESE ESTINTORI S.A.S. <text:s text:c="9"/></text:p>
          </table:table-cell>
          <table:table-cell table:number-columns-repeated="2" table:style-name="ce12" office:value-type="string" calcext:value-type="string">
            <text:p>27/07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ANAVESE ESTINTORI S.A.S. <text:s text:c="9"/></text:p>
          </table:table-cell>
          <table:table-cell table:number-columns-repeated="2" table:style-name="ce12" office:value-type="string" calcext:value-type="string">
            <text:p>27/07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ANAVESE ESTINTORI S.A.S. <text:s text:c="9"/></text:p>
          </table:table-cell>
          <table:table-cell table:number-columns-repeated="2" table:style-name="ce12" office:value-type="string" calcext:value-type="string">
            <text:p>27/07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ANAVESE ESTINTORI S.A.S. <text:s text:c="9"/></text:p>
          </table:table-cell>
          <table:table-cell table:number-columns-repeated="2" table:style-name="ce12" office:value-type="string" calcext:value-type="string">
            <text:p>27/07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ANAVESE ESTINTORI S.A.S. <text:s text:c="9"/></text:p>
          </table:table-cell>
          <table:table-cell table:number-columns-repeated="2" table:style-name="ce12" office:value-type="string" calcext:value-type="string">
            <text:p>27/07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ANAVESE ESTINTORI S.A.S. <text:s text:c="9"/></text:p>
          </table:table-cell>
          <table:table-cell table:number-columns-repeated="2" table:style-name="ce12" office:value-type="string" calcext:value-type="string">
            <text:p>27/07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ANAVESE ESTINTORI S.A.S. <text:s text:c="9"/></text:p>
          </table:table-cell>
          <table:table-cell table:number-columns-repeated="2" table:style-name="ce12" office:value-type="string" calcext:value-type="string">
            <text:p>27/07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1082.07" calcext:value-type="float">
            <text:p><text:s/>1.082,0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DUCAZIONE PROGETTO SCRL <text:s text:c="10"/></text:p>
          </table:table-cell>
          <table:table-cell table:number-columns-repeated="2" table:style-name="ce12" office:value-type="string" calcext:value-type="string">
            <text:p>20/09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0" office:value-type="float" office:value="10316.24" calcext:value-type="float">
            <text:p><text:s/>10.316,2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LL IN 1 SRLS</text:p>
          </table:table-cell>
          <table:table-cell table:number-columns-repeated="2" table:style-name="ce12" office:value-type="string" calcext:value-type="string">
            <text:p>27/09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0" office:value-type="float" office:value="850" calcext:value-type="float">
            <text:p><text:s/>85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ICILVILLE S.R.L</text:p>
          </table:table-cell>
          <table:table-cell table:style-name="ce12" office:value-type="string" calcext:value-type="string">
            <text:p>11/09/2023</text:p>
          </table:table-cell>
          <table:table-cell table:style-name="ce12" office:value-type="string" calcext:value-type="string">
            <text:p>12/09/2023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30" office:value-type="float" office:value="65588.49" calcext:value-type="float">
            <text:p><text:s/>65.588,4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ICILVILLE S.R.L</text:p>
          </table:table-cell>
          <table:table-cell table:style-name="ce12" office:value-type="string" calcext:value-type="string">
            <text:p>11/09/2023</text:p>
          </table:table-cell>
          <table:table-cell table:style-name="ce12" office:value-type="string" calcext:value-type="string">
            <text:p>12/09/2023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ICILVILLE S.R.L</text:p>
          </table:table-cell>
          <table:table-cell table:number-columns-repeated="2" table:style-name="ce12" office:value-type="string" calcext:value-type="string">
            <text:p>12/09/2023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30" office:value-type="float" office:value="511.53" calcext:value-type="float">
            <text:p><text:s/>511,5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DITRICE LUNA NUOVA S.C.A.R.L. <text:s text:c="4"/></text:p>
          </table:table-cell>
          <table:table-cell table:number-columns-repeated="2" table:style-name="ce12" office:value-type="string" calcext:value-type="string">
            <text:p>11/08/2023</text:p>
          </table:table-cell>
          <table:table-cell table:style-name="ce12" office:value-type="float" office:value="1030216001" calcext:value-type="float">
            <text:p>1030216001</text:p>
          </table:table-cell>
          <table:table-cell table:style-name="ce12" office:value-type="string" calcext:value-type="string">
            <text:p>Pubblicazione bandi di gara</text:p>
          </table:table-cell>
          <table:table-cell table:style-name="ce30" office:value-type="float" office:value="114" calcext:value-type="float">
            <text:p><text:s/>114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MARINO FIORI S.N.C. DI GIORGIO F.LLI &amp;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102009" calcext:value-type="float">
            <text:p>1030102009</text:p>
          </table:table-cell>
          <table:table-cell table:style-name="ce12" office:value-type="string" calcext:value-type="string">
            <text:p>Beni per attivita' di rappresentanza </text:p>
          </table:table-cell>
          <table:table-cell table:style-name="ce30" office:value-type="float" office:value="95" calcext:value-type="float">
            <text:p><text:s/>95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FEIN S.P.A</text:p>
          </table:table-cell>
          <table:table-cell table:number-columns-repeated="2" table:style-name="ce12" office:value-type="string" calcext:value-type="string">
            <text:p>20/07/2023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30" office:value-type="float" office:value="3636.44" calcext:value-type="float">
            <text:p><text:s/>3.636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FEIN S.P.A</text:p>
          </table:table-cell>
          <table:table-cell table:number-columns-repeated="2" table:style-name="ce12" office:value-type="string" calcext:value-type="string">
            <text:p>05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8485.01" calcext:value-type="float">
            <text:p><text:s/>8.485,0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FEIN S.P.A</text:p>
          </table:table-cell>
          <table:table-cell table:number-columns-repeated="2" table:style-name="ce12" office:value-type="string" calcext:value-type="string">
            <text:p>05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OP.SOCIALE P. G. FRASSATI SCS ONLUS</text:p>
          </table:table-cell>
          <table:table-cell table:number-columns-repeated="2" table:style-name="ce12" office:value-type="string" calcext:value-type="string">
            <text:p>19/09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0" office:value-type="float" office:value="522" calcext:value-type="float">
            <text:p><text:s/>522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QUILLARI ARTI GRAFICHE SRL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0" office:value-type="float" office:value="210" calcext:value-type="float">
            <text:p><text:s/>21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D.N.G. GRUPPO COMMERCIALE S.R.L.</text:p>
          </table:table-cell>
          <table:table-cell table:number-columns-repeated="2" table:style-name="ce12" office:value-type="string" calcext:value-type="string">
            <text:p>31/07/2023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30" office:value-type="float" office:value="40" calcext:value-type="float">
            <text:p><text:s/>4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VALSECCHI CANCELLERIA S.R.L.</text:p>
          </table:table-cell>
          <table:table-cell table:number-columns-repeated="2" table:style-name="ce12" office:value-type="string" calcext:value-type="string">
            <text:p>13/07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30" office:value-type="float" office:value="812.85" calcext:value-type="float">
            <text:p><text:s/>812,8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VALSECCHI CANCELLERIA S.R.L.</text:p>
          </table:table-cell>
          <table:table-cell table:number-columns-repeated="2" table:style-name="ce12" office:value-type="string" calcext:value-type="string">
            <text:p>13/07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DELFINO &amp; PARTNERS S.P.A.</text:p>
          </table:table-cell>
          <table:table-cell table:number-columns-repeated="2" table:style-name="ce12" office:value-type="string" calcext:value-type="string">
            <text:p>12/09/2023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30" office:value-type="float" office:value="490" calcext:value-type="float">
            <text:p><text:s/>49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O.C.R. SYSTEM S.N.C. DI VALTER PRUNAI E </text:p>
          </table:table-cell>
          <table:table-cell table:style-name="ce12" office:value-type="string" calcext:value-type="string">
            <text:p>18/07/2023</text:p>
          </table:table-cell>
          <table:table-cell table:style-name="ce12" office:value-type="string" calcext:value-type="string">
            <text:p>19/07/2023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30" office:value-type="float" office:value="40" calcext:value-type="float">
            <text:p><text:s/>4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.A.T. AZIENDA AUTONOLEGGIO TORINO CONSO</text:p>
          </table:table-cell>
          <table:table-cell table:number-columns-repeated="2" table:style-name="ce12" office:value-type="string" calcext:value-type="string">
            <text:p>07/07/2023</text:p>
          </table:table-cell>
          <table:table-cell table:style-name="ce12" office:value-type="float" office:value="1030215003" calcext:value-type="float">
            <text:p>1030215003</text:p>
          </table:table-cell>
          <table:table-cell table:style-name="ce12" office:value-type="string" calcext:value-type="string">
            <text:p>Contratti di servizio per il trasporto di disabili e anziani</text:p>
          </table:table-cell>
          <table:table-cell table:style-name="ce30" office:value-type="float" office:value="16555" calcext:value-type="float">
            <text:p><text:s/>16.555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GRAFICA STAMPA RIVOLI S.N.C.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30" office:value-type="float" office:value="390" calcext:value-type="float">
            <text:p><text:s/>39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08/09/2023</text:p>
          </table:table-cell>
          <table:table-cell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2.66" calcext:value-type="float">
            <text:p><text:s/>2,6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ROJECT AUTOMATION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30" office:value-type="float" office:value="2916.66" calcext:value-type="float">
            <text:p><text:s/>2.916,6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ROJECT AUTOMATION S.P.A.</text:p>
          </table:table-cell>
          <table:table-cell table:number-columns-repeated="2" table:style-name="ce12" office:value-type="string" calcext:value-type="string">
            <text:p>11/07/2023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30" office:value-type="float" office:value="2694.44" calcext:value-type="float">
            <text:p><text:s/>2.694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ROJECT AUTOMATION S.P.A.</text:p>
          </table:table-cell>
          <table:table-cell table:number-columns-repeated="2" table:style-name="ce12" office:value-type="string" calcext:value-type="string">
            <text:p>30/08/2023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30" office:value-type="float" office:value="2916.66" calcext:value-type="float">
            <text:p><text:s/>2.916,6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ROJECT AUTOMATION S.P.A.</text:p>
          </table:table-cell>
          <table:table-cell table:number-columns-repeated="2" table:style-name="ce12" office:value-type="string" calcext:value-type="string">
            <text:p>30/08/2023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30" office:value-type="float" office:value="2694.44" calcext:value-type="float">
            <text:p><text:s/>2.694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ROJECT AUTOMATION S.P.A.</text:p>
          </table:table-cell>
          <table:table-cell table:number-columns-repeated="2" table:style-name="ce12" office:value-type="string" calcext:value-type="string">
            <text:p>20/09/2023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30" office:value-type="float" office:value="2916.66" calcext:value-type="float">
            <text:p><text:s/>2.916,6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ROJECT AUTOMATION S.P.A.</text:p>
          </table:table-cell>
          <table:table-cell table:number-columns-repeated="2" table:style-name="ce12" office:value-type="string" calcext:value-type="string">
            <text:p>20/09/2023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30" office:value-type="float" office:value="2694.44" calcext:value-type="float">
            <text:p><text:s/>2.694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LINICA CROCE BLU S.A.S. <text:s text:c="10"/></text:p>
          </table:table-cell>
          <table:table-cell table:number-columns-repeated="2" table:style-name="ce12" office:value-type="string" calcext:value-type="string">
            <text:p>05/07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0" office:value-type="float" office:value="2616.66" calcext:value-type="float">
            <text:p><text:s/>2.616,6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LINICA CROCE BLU S.A.S. <text:s text:c="10"/></text:p>
          </table:table-cell>
          <table:table-cell table:number-columns-repeated="2" table:style-name="ce12" office:value-type="string" calcext:value-type="string">
            <text:p>05/07/2023</text:p>
          </table:table-cell>
          <table:table-cell table:style-name="ce12" office:value-type="float" office:value="1030215011" calcext:value-type="float">
            <text:p>1030215011</text:p>
          </table:table-cell>
          <table:table-cell table:style-name="ce12" office:value-type="string" calcext:value-type="string">
            <text:p>Contratti di servizio per la lotta al randagismo 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LECONTROL VIGILANZA S.R.L.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30" office:value-type="float" office:value="1260" calcext:value-type="float">
            <text:p><text:s/>1.26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LECONTROL VIGILANZA S.R.L.</text:p>
          </table:table-cell>
          <table:table-cell table:number-columns-repeated="2" table:style-name="ce12" office:value-type="string" calcext:value-type="string">
            <text:p>13/09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12072" calcext:value-type="float">
            <text:p><text:s/>12.072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GEDI DIGITAL SRL</text:p>
          </table:table-cell>
          <table:table-cell table:style-name="ce12" office:value-type="string" calcext:value-type="string">
            <text:p>02/08/2023</text:p>
          </table:table-cell>
          <table:table-cell table:style-name="ce12" office:value-type="string" calcext:value-type="string">
            <text:p>03/08/2023</text:p>
          </table:table-cell>
          <table:table-cell table:style-name="ce12" office:value-type="float" office:value="1030101001" calcext:value-type="float">
            <text:p>1030101001</text:p>
          </table:table-cell>
          <table:table-cell table:style-name="ce12" office:value-type="string" calcext:value-type="string">
            <text:p>Giornali e riviste</text:p>
          </table:table-cell>
          <table:table-cell table:style-name="ce30" office:value-type="float" office:value="192.3" calcext:value-type="float">
            <text:p><text:s/>192,3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CO ANTINFORTUNISTICA SAS-LUCIDO &amp;C</text:p>
          </table:table-cell>
          <table:table-cell table:number-columns-repeated="2" table:style-name="ce12" office:value-type="string" calcext:value-type="string">
            <text:p>05/07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0" office:value-type="float" office:value="74.26" calcext:value-type="float">
            <text:p><text:s/>74,2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CO ANTINFORTUNISTICA SAS-LUCIDO &amp;C</text:p>
          </table:table-cell>
          <table:table-cell table:number-columns-repeated="2" table:style-name="ce12" office:value-type="string" calcext:value-type="string">
            <text:p>13/07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0" office:value-type="float" office:value="423.63" calcext:value-type="float">
            <text:p><text:s/>423,6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CO ANTINFORTUNISTICA SAS-LUCIDO &amp;C</text:p>
          </table:table-cell>
          <table:table-cell table:number-columns-repeated="2" table:style-name="ce12" office:value-type="string" calcext:value-type="string">
            <text:p>13/07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0" office:value-type="float" office:value="39.34" calcext:value-type="float">
            <text:p><text:s/>39,3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ASSIONE UFFICIO DI VECE GABRIELE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30" office:value-type="float" office:value="353.1" calcext:value-type="float">
            <text:p><text:s/>353,1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ASSIONE UFFICIO DI VECE GABRIELE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30" office:value-type="float" office:value="358.8" calcext:value-type="float">
            <text:p><text:s/>358,8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ASSIONE UFFICIO DI VECE GABRIELE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30" office:value-type="float" office:value="179" calcext:value-type="float">
            <text:p><text:s/>179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ASSIONE UFFICIO DI VECE GABRIELE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30" office:value-type="float" office:value="276.3" calcext:value-type="float">
            <text:p><text:s/>276,3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NFEZIONI PIERROT DI BALLARDINI DAVIDE</text:p>
          </table:table-cell>
          <table:table-cell table:number-columns-repeated="2" table:style-name="ce12" office:value-type="string" calcext:value-type="string">
            <text:p>07/07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0" office:value-type="float" office:value="3804.9" calcext:value-type="float">
            <text:p><text:s/>3.804,9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GAF EDIZIONI SRL <text:s text:c="17"/></text:p>
          </table:table-cell>
          <table:table-cell table:number-columns-repeated="2" table:style-name="ce12" office:value-type="string" calcext:value-type="string">
            <text:p>06/09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30" office:value-type="float" office:value="24" calcext:value-type="float">
            <text:p><text:s/>24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MODIT GROUP S.R.L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0" office:value-type="float" office:value="147.1" calcext:value-type="float">
            <text:p><text:s/>147,1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MASELLI <text:s/>SARA</text:p>
          </table:table-cell>
          <table:table-cell table:number-columns-repeated="2" table:style-name="ce12" office:value-type="string" calcext:value-type="string">
            <text:p>05/07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0" office:value-type="float" office:value="1803.84" calcext:value-type="float">
            <text:p><text:s/>1.803,8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MASELLI <text:s/>SARA</text:p>
          </table:table-cell>
          <table:table-cell table:number-columns-repeated="2" table:style-name="ce12" office:value-type="string" calcext:value-type="string">
            <text:p>05/07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MARINO FIORI S.N.C. DI GIORGIO F.LLI &amp;</text:p>
          </table:table-cell>
          <table:table-cell table:number-columns-repeated="2" table:style-name="ce12" office:value-type="string" calcext:value-type="string">
            <text:p>22/08/2023</text:p>
          </table:table-cell>
          <table:table-cell table:style-name="ce12" office:value-type="float" office:value="1030102009" calcext:value-type="float">
            <text:p>1030102009</text:p>
          </table:table-cell>
          <table:table-cell table:style-name="ce12" office:value-type="string" calcext:value-type="string">
            <text:p>Beni per attivita' di rappresentanza </text:p>
          </table:table-cell>
          <table:table-cell table:style-name="ce30" office:value-type="float" office:value="75" calcext:value-type="float">
            <text:p><text:s/>75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VIZI EDITORIALI DI CANTAMESSA CARLO</text:p>
          </table:table-cell>
          <table:table-cell table:number-columns-repeated="2" table:style-name="ce12" office:value-type="string" calcext:value-type="string">
            <text:p>13/07/2023</text:p>
          </table:table-cell>
          <table:table-cell table:style-name="ce12" office:value-type="float" office:value="1030202999" calcext:value-type="float">
            <text:p>1030202999</text:p>
          </table:table-cell>
          <table:table-cell table:style-name="ce12" office:value-type="string" calcext:value-type="string">
            <text:p>Altre spese per relazioni pubbliche, convegni e mostre, pubblicita' n.a.c</text:p>
          </table:table-cell>
          <table:table-cell table:style-name="ce30" office:value-type="float" office:value="4050" calcext:value-type="float">
            <text:p><text:s/>4.05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D.N.G. GRUPPO COMMERCIALE S.R.L.</text:p>
          </table:table-cell>
          <table:table-cell table:number-columns-repeated="2" table:style-name="ce12" office:value-type="string" calcext:value-type="string">
            <text:p>31/07/2023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30" office:value-type="float" office:value="40" calcext:value-type="float">
            <text:p><text:s/>4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GESTIONI.DOC <text:s/>S.R.L.</text:p>
          </table:table-cell>
          <table:table-cell table:number-columns-repeated="2" table:style-name="ce12" office:value-type="string" calcext:value-type="string">
            <text:p>01/08/2023</text:p>
          </table:table-cell>
          <table:table-cell table:style-name="ce12" office:value-type="float" office:value="1030209011" calcext:value-type="float">
            <text:p>1030209011</text:p>
          </table:table-cell>
          <table:table-cell table:style-name="ce12" office:value-type="string" calcext:value-type="string">
            <text:p>Manutenzione ordinaria e riparazioni di altri beni materiali</text:p>
          </table:table-cell>
          <table:table-cell table:style-name="ce30" office:value-type="float" office:value="25" calcext:value-type="float">
            <text:p><text:s/>25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GESTIONI.DOC <text:s/>S.R.L.</text:p>
          </table:table-cell>
          <table:table-cell table:number-columns-repeated="2" table:style-name="ce12" office:value-type="string" calcext:value-type="string">
            <text:p>17/08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0" office:value-type="float" office:value="700" calcext:value-type="float">
            <text:p><text:s/>7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BONZANINO <text:s/>PAOLA</text:p>
          </table:table-cell>
          <table:table-cell table:style-name="ce12" office:value-type="string" calcext:value-type="string">
            <text:p>10/07/2023</text:p>
          </table:table-cell>
          <table:table-cell table:style-name="ce12" office:value-type="string" calcext:value-type="string">
            <text:p>11/07/2023</text:p>
          </table:table-cell>
          <table:table-cell table:style-name="ce12" office:value-type="float" office:value="1030212003" calcext:value-type="float">
            <text:p>1030212003</text:p>
          </table:table-cell>
          <table:table-cell table:style-name="ce12" office:value-type="string" calcext:value-type="string">
            <text:p>Collaborazioni coordinate e a progetto</text:p>
          </table:table-cell>
          <table:table-cell table:style-name="ce30" office:value-type="float" office:value="4800" calcext:value-type="float">
            <text:p><text:s/>4.8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SA TEAM S.R.L</text:p>
          </table:table-cell>
          <table:table-cell table:number-columns-repeated="2" table:style-name="ce12" office:value-type="string" calcext:value-type="string">
            <text:p>13/07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0" office:value-type="float" office:value="4541.81" calcext:value-type="float">
            <text:p><text:s/>4.541,8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SA TEAM S.R.L</text:p>
          </table:table-cell>
          <table:table-cell table:number-columns-repeated="2" table:style-name="ce12" office:value-type="string" calcext:value-type="string">
            <text:p>07/07/2023</text:p>
          </table:table-cell>
          <table:table-cell table:style-name="ce12" office:value-type="float" office:value="1030218001" calcext:value-type="float">
            <text:p>1030218001</text:p>
          </table:table-cell>
          <table:table-cell table:style-name="ce12" office:value-type="string" calcext:value-type="string">
            <text:p>Spese per accertamenti sanitari resi necessari dall'attivita' lavorativa</text:p>
          </table:table-cell>
          <table:table-cell table:style-name="ce30" office:value-type="float" office:value="3287.99" calcext:value-type="float">
            <text:p><text:s/>3.287,9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SA TEAM S.R.L</text:p>
          </table:table-cell>
          <table:table-cell table:number-columns-repeated="2" table:style-name="ce12" office:value-type="string" calcext:value-type="string">
            <text:p>07/07/2023</text:p>
          </table:table-cell>
          <table:table-cell table:style-name="ce12" office:value-type="float" office:value="1030204004" calcext:value-type="float">
            <text:p>1030204004</text:p>
          </table:table-cell>
          <table:table-cell table:style-name="ce12" office:value-type="string" calcext:value-type="string">
            <text:p>Acquisto di servizi per formazione obbligatoria</text:p>
          </table:table-cell>
          <table:table-cell table:style-name="ce30" office:value-type="float" office:value="201.42" calcext:value-type="float">
            <text:p><text:s/>201,4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SA TEAM S.R.L</text:p>
          </table:table-cell>
          <table:table-cell table:number-columns-repeated="2" table:style-name="ce12" office:value-type="string" calcext:value-type="string">
            <text:p>07/07/2023</text:p>
          </table:table-cell>
          <table:table-cell table:style-name="ce12" office:value-type="float" office:value="1030218001" calcext:value-type="float">
            <text:p>1030218001</text:p>
          </table:table-cell>
          <table:table-cell table:style-name="ce12" office:value-type="string" calcext:value-type="string">
            <text:p>Spese per accertamenti sanitari resi necessari dall'attivita' lavorativa</text:p>
          </table:table-cell>
          <table:table-cell table:style-name="ce30" office:value-type="float" office:value="1464.75" calcext:value-type="float">
            <text:p><text:s/>1.464,7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URORISTORAZIONE SRL </text:p>
          </table:table-cell>
          <table:table-cell table:style-name="ce12" office:value-type="string" calcext:value-type="string">
            <text:p>10/07/2023</text:p>
          </table:table-cell>
          <table:table-cell table:style-name="ce12" office:value-type="string" calcext:value-type="string">
            <text:p>11/07/2023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30" office:value-type="float" office:value="1570.35" calcext:value-type="float">
            <text:p><text:s/>1.570,3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URORISTORAZIONE SRL </text:p>
          </table:table-cell>
          <table:table-cell table:style-name="ce12" office:value-type="string" calcext:value-type="string">
            <text:p>10/07/2023</text:p>
          </table:table-cell>
          <table:table-cell table:style-name="ce12" office:value-type="string" calcext:value-type="string">
            <text:p>11/07/2023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30" office:value-type="float" office:value="78170.37" calcext:value-type="float">
            <text:p><text:s/>78.170,3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URORISTORAZIONE SRL </text:p>
          </table:table-cell>
          <table:table-cell table:style-name="ce12" office:value-type="string" calcext:value-type="string">
            <text:p>10/07/2023</text:p>
          </table:table-cell>
          <table:table-cell table:style-name="ce12" office:value-type="string" calcext:value-type="string">
            <text:p>11/07/2023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30" office:value-type="float" office:value="168947.62" calcext:value-type="float">
            <text:p><text:s/>168.947,6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URORISTORAZIONE SRL </text:p>
          </table:table-cell>
          <table:table-cell table:number-columns-repeated="2" table:style-name="ce12" office:value-type="string" calcext:value-type="string">
            <text:p>11/07/2023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30" office:value-type="float" office:value="10490.16" calcext:value-type="float">
            <text:p><text:s/>10.490,1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URORISTORAZIONE SRL </text:p>
          </table:table-cell>
          <table:table-cell table:style-name="ce12" office:value-type="string" calcext:value-type="string">
            <text:p>26/07/2023</text:p>
          </table:table-cell>
          <table:table-cell table:style-name="ce12" office:value-type="string" calcext:value-type="string">
            <text:p>27/07/2023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30" office:value-type="float" office:value="292.03" calcext:value-type="float">
            <text:p><text:s/>292,0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URORISTORAZIONE SRL </text:p>
          </table:table-cell>
          <table:table-cell table:number-columns-repeated="2" table:style-name="ce12" office:value-type="string" calcext:value-type="string">
            <text:p>26/07/2023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30" office:value-type="float" office:value="9502.62" calcext:value-type="float">
            <text:p><text:s/>9.502,6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URORISTORAZIONE SRL </text:p>
          </table:table-cell>
          <table:table-cell table:style-name="ce12" office:value-type="string" calcext:value-type="string">
            <text:p>26/07/2023</text:p>
          </table:table-cell>
          <table:table-cell table:style-name="ce12" office:value-type="string" calcext:value-type="string">
            <text:p>27/07/2023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30" office:value-type="float" office:value="70379.23" calcext:value-type="float">
            <text:p><text:s/>70.379,2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URORISTORAZIONE SRL </text:p>
          </table:table-cell>
          <table:table-cell table:style-name="ce12" office:value-type="string" calcext:value-type="string">
            <text:p>26/07/2023</text:p>
          </table:table-cell>
          <table:table-cell table:style-name="ce12" office:value-type="string" calcext:value-type="string">
            <text:p>27/07/2023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30" office:value-type="float" office:value="45887.28" calcext:value-type="float">
            <text:p><text:s/>45.887,2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URORISTORAZIONE SRL 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30" office:value-type="float" office:value="7848" calcext:value-type="float">
            <text:p><text:s/>7.848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IRENA S.P.A. <text:s text:c="21"/></text:p>
          </table:table-cell>
          <table:table-cell table:number-columns-repeated="2" table:style-name="ce12" office:value-type="string" calcext:value-type="string">
            <text:p>31/07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325" calcext:value-type="float">
            <text:p><text:s/>325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RICICLO S.C.S.</text:p>
          </table:table-cell>
          <table:table-cell table:number-columns-repeated="2" table:style-name="ce12" office:value-type="string" calcext:value-type="string">
            <text:p>26/07/2023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30" office:value-type="float" office:value="5145.45" calcext:value-type="float">
            <text:p><text:s/>5.145,4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0" office:value-type="float" office:value="12024.23" calcext:value-type="float">
            <text:p><text:s/>12.024,2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28648.4" calcext:value-type="float">
            <text:p><text:s/>28.648,4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1523.64" calcext:value-type="float">
            <text:p><text:s/>1.523,6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962.29" calcext:value-type="float">
            <text:p><text:s/>962,2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153.25" calcext:value-type="float">
            <text:p><text:s/>153,2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481.15" calcext:value-type="float">
            <text:p><text:s/>481,1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2" office:value-type="string" calcext:value-type="string">
            <text:p>20/07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30" office:value-type="float" office:value="46.62" calcext:value-type="float">
            <text:p><text:s/>46,6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2" office:value-type="string" calcext:value-type="string">
            <text:p>20/07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30" office:value-type="float" office:value="330.62" calcext:value-type="float">
            <text:p><text:s/>330,6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2" office:value-type="string" calcext:value-type="string">
            <text:p>20/07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30" office:value-type="float" office:value="50.92" calcext:value-type="float">
            <text:p><text:s/>50,9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2" office:value-type="string" calcext:value-type="string">
            <text:p>20/07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30" office:value-type="float" office:value="197.05" calcext:value-type="float">
            <text:p><text:s/>197,0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2" office:value-type="string" calcext:value-type="string">
            <text:p>20/07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30" office:value-type="float" office:value="27.64" calcext:value-type="float">
            <text:p><text:s/>27,6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2" office:value-type="string" calcext:value-type="string">
            <text:p>20/07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30" office:value-type="float" office:value="237.99" calcext:value-type="float">
            <text:p><text:s/>237,9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2" office:value-type="string" calcext:value-type="string">
            <text:p>02/08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30" office:value-type="float" office:value="18" calcext:value-type="float">
            <text:p><text:s/>18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2" office:value-type="string" calcext:value-type="string">
            <text:p>02/08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30" office:value-type="float" office:value="125.97" calcext:value-type="float">
            <text:p><text:s/>125,9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2" office:value-type="string" calcext:value-type="string">
            <text:p>02/08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30" office:value-type="float" office:value="87.1" calcext:value-type="float">
            <text:p><text:s/>87,1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2" office:value-type="string" calcext:value-type="string">
            <text:p>02/08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30" office:value-type="float" office:value="1435.47" calcext:value-type="float">
            <text:p><text:s/>1.435,4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2" office:value-type="string" calcext:value-type="string">
            <text:p>02/08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30" office:value-type="float" office:value="17.41" calcext:value-type="float">
            <text:p><text:s/>17,4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2" office:value-type="string" calcext:value-type="string">
            <text:p>02/08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30" office:value-type="float" office:value="268.65" calcext:value-type="float">
            <text:p><text:s/>268,6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2" office:value-type="string" calcext:value-type="string">
            <text:p>02/08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30" office:value-type="float" office:value="62.6" calcext:value-type="float">
            <text:p><text:s/>62,6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2" office:value-type="string" calcext:value-type="string">
            <text:p>02/08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30" office:value-type="float" office:value="377.91" calcext:value-type="float">
            <text:p><text:s/>377,9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ANON ITALIA S.P.A.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30" office:value-type="float" office:value="4013.13" calcext:value-type="float">
            <text:p><text:s/>4.013,1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ANON ITALIA S.P.A.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ANON ITALIA S.P.A.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ANON ITALIA S.P.A.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ANON ITALIA S.P.A.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ANON ITALIA S.P.A.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ANON ITALIA S.P.A.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ANON ITALIA S.P.A.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DS AUTOMATED DATA SYSTEMS SPA <text:s text:c="4"/></text:p>
          </table:table-cell>
          <table:table-cell table:number-columns-repeated="2" table:style-name="ce12" office:value-type="string" calcext:value-type="string">
            <text:p>04/07/2023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30" office:value-type="float" office:value="18075" calcext:value-type="float">
            <text:p><text:s/>18.075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DS AUTOMATED DATA SYSTEMS SPA <text:s text:c="4"/></text:p>
          </table:table-cell>
          <table:table-cell table:number-columns-repeated="2" table:style-name="ce12" office:value-type="string" calcext:value-type="string">
            <text:p>13/07/2023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30" office:value-type="float" office:value="1120" calcext:value-type="float">
            <text:p><text:s/>1.12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.A.T. AZIENDA AUTONOLEGGIO TORINO CONSO</text:p>
          </table:table-cell>
          <table:table-cell table:number-columns-repeated="2" table:style-name="ce12" office:value-type="string" calcext:value-type="string">
            <text:p>13/07/2023</text:p>
          </table:table-cell>
          <table:table-cell table:style-name="ce12" office:value-type="float" office:value="1030215003" calcext:value-type="float">
            <text:p>1030215003</text:p>
          </table:table-cell>
          <table:table-cell table:style-name="ce12" office:value-type="string" calcext:value-type="string">
            <text:p>Contratti di servizio per il trasporto di disabili e anziani</text:p>
          </table:table-cell>
          <table:table-cell table:style-name="ce30" office:value-type="float" office:value="4620" calcext:value-type="float">
            <text:p><text:s/>4.62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GRAFICA STAMPA RIVOLI S.N.C.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0" office:value-type="float" office:value="160" calcext:value-type="float">
            <text:p><text:s/>16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UBLIKA S.R.L</text:p>
          </table:table-cell>
          <table:table-cell table:number-columns-repeated="2" table:style-name="ce12" office:value-type="string" calcext:value-type="string">
            <text:p>05/07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0" office:value-type="float" office:value="43.27" calcext:value-type="float">
            <text:p><text:s/>43,2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POGRAFIA FB DEI F.LLI MASSIMO E PAOLO</text:p>
          </table:table-cell>
          <table:table-cell table:number-columns-repeated="2" table:style-name="ce12" office:value-type="string" calcext:value-type="string">
            <text:p>05/07/2023</text:p>
          </table:table-cell>
          <table:table-cell table:style-name="ce12" office:value-type="float" office:value="1030102014" calcext:value-type="float">
            <text:p>1030102014</text:p>
          </table:table-cell>
          <table:table-cell table:style-name="ce12" office:value-type="string" calcext:value-type="string">
            <text:p>Stampati specialistici</text:p>
          </table:table-cell>
          <table:table-cell table:style-name="ce30" office:value-type="float" office:value="120" calcext:value-type="float">
            <text:p><text:s/>12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POGRAFIA FB DEI F.LLI MASSIMO E PAOLO</text:p>
          </table:table-cell>
          <table:table-cell table:number-columns-repeated="2" table:style-name="ce12" office:value-type="string" calcext:value-type="string">
            <text:p>05/07/2023</text:p>
          </table:table-cell>
          <table:table-cell table:style-name="ce12" office:value-type="float" office:value="1030102014" calcext:value-type="float">
            <text:p>1030102014</text:p>
          </table:table-cell>
          <table:table-cell table:style-name="ce12" office:value-type="string" calcext:value-type="string">
            <text:p>Stampati specialistici</text:p>
          </table:table-cell>
          <table:table-cell table:style-name="ce30" office:value-type="float" office:value="100" calcext:value-type="float">
            <text:p><text:s/>1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L.B. AUTORIPARAZIONI DI BERTAIA LUCA</text:p>
          </table:table-cell>
          <table:table-cell table:number-columns-repeated="2" table:style-name="ce12" office:value-type="string" calcext:value-type="string">
            <text:p>13/07/2023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30" office:value-type="float" office:value="152" calcext:value-type="float">
            <text:p><text:s/>152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IETA' COOPERATIVA DODO SERVICE</text:p>
          </table:table-cell>
          <table:table-cell table:number-columns-repeated="2" table:style-name="ce12" office:value-type="string" calcext:value-type="string">
            <text:p>23/08/2023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30" office:value-type="float" office:value="6142.8" calcext:value-type="float">
            <text:p><text:s/>6.142,8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L.B. AUTORIPARAZIONI DI BERTAIA LUCA</text:p>
          </table:table-cell>
          <table:table-cell table:number-columns-repeated="2" table:style-name="ce12" office:value-type="string" calcext:value-type="string">
            <text:p>13/07/2023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30" office:value-type="float" office:value="503.03" calcext:value-type="float">
            <text:p><text:s/>503,0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IZZO <text:s/>CRISTINA</text:p>
          </table:table-cell>
          <table:table-cell table:number-columns-repeated="2" table:style-name="ce12" office:value-type="string" calcext:value-type="string">
            <text:p>12/09/2023</text:p>
          </table:table-cell>
          <table:table-cell table:style-name="ce12" office:value-type="float" office:value="1030211006" calcext:value-type="float">
            <text:p>1030211006</text:p>
          </table:table-cell>
          <table:table-cell table:style-name="ce12" office:value-type="string" calcext:value-type="string">
            <text:p>Patrocinio legale</text:p>
          </table:table-cell>
          <table:table-cell table:style-name="ce30" office:value-type="float" office:value="2074.77" calcext:value-type="float">
            <text:p><text:s/>2.074,7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VALSECCHI CANCELLERIA S.R.L.</text:p>
          </table:table-cell>
          <table:table-cell table:number-columns-repeated="2" table:style-name="ce12" office:value-type="string" calcext:value-type="string">
            <text:p>12/09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30" office:value-type="float" office:value="836.35" calcext:value-type="float">
            <text:p><text:s/>836,3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VALSECCHI CANCELLERIA S.R.L.</text:p>
          </table:table-cell>
          <table:table-cell table:number-columns-repeated="2" table:style-name="ce12" office:value-type="string" calcext:value-type="string">
            <text:p>12/09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VALSECCHI CANCELLERIA S.R.L.</text:p>
          </table:table-cell>
          <table:table-cell table:number-columns-repeated="2" table:style-name="ce12" office:value-type="string" calcext:value-type="string">
            <text:p>12/09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IETA' COOPERATIVA CULTURE</text:p>
          </table:table-cell>
          <table:table-cell table:style-name="ce12" office:value-type="string" calcext:value-type="string">
            <text:p>17/07/2023</text:p>
          </table:table-cell>
          <table:table-cell table:style-name="ce12" office:value-type="string" calcext:value-type="string">
            <text:p>18/07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30" office:value-type="float" office:value="8607.21" calcext:value-type="float">
            <text:p><text:s/>8.607,2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UBLIKA S.R.L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30" office:value-type="float" office:value="108" calcext:value-type="float">
            <text:p><text:s/>108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VALSUSA LEGNAMI S.A.S. <text:s text:c="12"/></text:p>
          </table:table-cell>
          <table:table-cell table:number-columns-repeated="2" table:style-name="ce12" office:value-type="string" calcext:value-type="string">
            <text:p>05/07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0" office:value-type="float" office:value="75" calcext:value-type="float">
            <text:p><text:s/>75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IETA' COOPERATIVA CULTURE</text:p>
          </table:table-cell>
          <table:table-cell table:style-name="ce12" office:value-type="string" calcext:value-type="string">
            <text:p>17/07/2023</text:p>
          </table:table-cell>
          <table:table-cell table:style-name="ce12" office:value-type="string" calcext:value-type="string">
            <text:p>18/07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30" office:value-type="float" office:value="8607.21" calcext:value-type="float">
            <text:p><text:s/>8.607,2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POGRAFIA FB DEI F.LLI MASSIMO E PAOLO</text:p>
          </table:table-cell>
          <table:table-cell table:number-columns-repeated="2" table:style-name="ce12" office:value-type="string" calcext:value-type="string">
            <text:p>20/07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0" office:value-type="float" office:value="209" calcext:value-type="float">
            <text:p><text:s/>209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POGRAFIA FB DEI F.LLI MASSIMO E PAOLO</text:p>
          </table:table-cell>
          <table:table-cell table:number-columns-repeated="2" table:style-name="ce12" office:value-type="string" calcext:value-type="string">
            <text:p>13/07/2023</text:p>
          </table:table-cell>
          <table:table-cell table:style-name="ce12" office:value-type="float" office:value="1030102014" calcext:value-type="float">
            <text:p>1030102014</text:p>
          </table:table-cell>
          <table:table-cell table:style-name="ce12" office:value-type="string" calcext:value-type="string">
            <text:p>Stampati specialistici</text:p>
          </table:table-cell>
          <table:table-cell table:style-name="ce30" office:value-type="float" office:value="120" calcext:value-type="float">
            <text:p><text:s/>12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POGRAFIA FB DEI F.LLI MASSIMO E PAOLO</text:p>
          </table:table-cell>
          <table:table-cell table:number-columns-repeated="2" table:style-name="ce12" office:value-type="string" calcext:value-type="string">
            <text:p>13/07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0" office:value-type="float" office:value="90" calcext:value-type="float">
            <text:p><text:s/>9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RAT 2000 RICAMBI SRL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30" office:value-type="float" office:value="480" calcext:value-type="float">
            <text:p><text:s/>48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RAT 2000 RICAMBI SRL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RICICLO S.C.S.</text:p>
          </table:table-cell>
          <table:table-cell table:number-columns-repeated="2" table:style-name="ce12" office:value-type="string" calcext:value-type="string">
            <text:p>25/09/2023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30" office:value-type="float" office:value="5145.45" calcext:value-type="float">
            <text:p><text:s/>5.145,4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BUGNONE <text:s text:c="2"/>ROBERTO</text:p>
          </table:table-cell>
          <table:table-cell table:number-columns-repeated="2" table:style-name="ce12" office:value-type="string" calcext:value-type="string">
            <text:p>12/07/2023</text:p>
          </table:table-cell>
          <table:table-cell table:style-name="ce12" office:value-type="float" office:value="1030201008" calcext:value-type="float">
            <text:p>1030201008</text:p>
          </table:table-cell>
          <table:table-cell table:style-name="ce12" office:value-type="string" calcext:value-type="string">
            <text:p>Compensi agli organi istituzionali di revisione, di controllo ed altri incarichi istituzionali dell'amministrazione</text:p>
          </table:table-cell>
          <table:table-cell table:style-name="ce30" office:value-type="float" office:value="14080.43" calcext:value-type="float">
            <text:p><text:s/>14.080,4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POGRAFIA FB DEI F.LLI MASSIMO E PAOLO</text:p>
          </table:table-cell>
          <table:table-cell table:number-columns-repeated="2" table:style-name="ce12" office:value-type="string" calcext:value-type="string">
            <text:p>02/08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0" office:value-type="float" office:value="209" calcext:value-type="float">
            <text:p><text:s/>209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POGRAFIA FB DEI F.LLI MASSIMO E PAOLO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13004" calcext:value-type="float">
            <text:p>1030213004</text:p>
          </table:table-cell>
          <table:table-cell table:style-name="ce12" office:value-type="string" calcext:value-type="string">
            <text:p>Stampa e rilegatura</text:p>
          </table:table-cell>
          <table:table-cell table:style-name="ce30" office:value-type="float" office:value="560" calcext:value-type="float">
            <text:p><text:s/>56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RAT 2000 RICAMBI SRL</text:p>
          </table:table-cell>
          <table:table-cell table:number-columns-repeated="2" table:style-name="ce12" office:value-type="string" calcext:value-type="string">
            <text:p>06/09/2023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30" office:value-type="float" office:value="96.82" calcext:value-type="float">
            <text:p><text:s/>96,8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POGRAFIA FB DEI F.LLI MASSIMO E PAOLO</text:p>
          </table:table-cell>
          <table:table-cell table:style-name="ce12" office:value-type="string" calcext:value-type="string">
            <text:p>08/08/2023</text:p>
          </table:table-cell>
          <table:table-cell table:style-name="ce12" office:value-type="string" calcext:value-type="string">
            <text:p>10/08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0" office:value-type="float" office:value="800" calcext:value-type="float">
            <text:p><text:s/>8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DEMETRA SOCIETA' COOPERATIVA SOCIALE ON</text:p>
          </table:table-cell>
          <table:table-cell table:number-columns-repeated="2" table:style-name="ce12" office:value-type="string" calcext:value-type="string">
            <text:p>05/07/2023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30" office:value-type="float" office:value="13093.13" calcext:value-type="float">
            <text:p><text:s/>13.093,1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DEMETRA SOCIETA' COOPERATIVA SOCIALE ON</text:p>
          </table:table-cell>
          <table:table-cell table:number-columns-repeated="2" table:style-name="ce12" office:value-type="string" calcext:value-type="string">
            <text:p>05/07/2023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DEMETRA SOCIETA' COOPERATIVA SOCIALE ON</text:p>
          </table:table-cell>
          <table:table-cell table:number-columns-repeated="2" table:style-name="ce12" office:value-type="string" calcext:value-type="string">
            <text:p>05/07/2023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DEMETRA SOCIETA' COOPERATIVA SOCIALE ON</text:p>
          </table:table-cell>
          <table:table-cell table:number-columns-repeated="2" table:style-name="ce12" office:value-type="string" calcext:value-type="string">
            <text:p>05/07/2023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POGRAFIA FB DEI F.LLI MASSIMO E PAOLO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102014" calcext:value-type="float">
            <text:p>1030102014</text:p>
          </table:table-cell>
          <table:table-cell table:style-name="ce12" office:value-type="string" calcext:value-type="string">
            <text:p>Stampati specialistici</text:p>
          </table:table-cell>
          <table:table-cell table:style-name="ce30" office:value-type="float" office:value="120" calcext:value-type="float">
            <text:p><text:s/>12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POGRAFIA FB DEI F.LLI MASSIMO E PAOLO</text:p>
          </table:table-cell>
          <table:table-cell table:number-columns-repeated="2" table:style-name="ce12" office:value-type="string" calcext:value-type="string">
            <text:p>17/08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30" office:value-type="float" office:value="150" calcext:value-type="float">
            <text:p><text:s/>15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RIVELLARI SANDRO LEGATORIA <text:s text:c="7"/>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30" office:value-type="float" office:value="958" calcext:value-type="float">
            <text:p><text:s/>958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GHD GVN HOTEL DIVISION SRL</text:p>
          </table:table-cell>
          <table:table-cell table:number-columns-repeated="2" table:style-name="ce12" office:value-type="string" calcext:value-type="string">
            <text:p>31/07/2023</text:p>
          </table:table-cell>
          <table:table-cell table:style-name="ce12" office:value-type="float" office:value="1030299011" calcext:value-type="float">
            <text:p>1030299011</text:p>
          </table:table-cell>
          <table:table-cell table:style-name="ce12" office:value-type="string" calcext:value-type="string">
            <text:p>Servizi per attivita' di rappresentanza </text:p>
          </table:table-cell>
          <table:table-cell table:style-name="ce30" office:value-type="float" office:value="90.18" calcext:value-type="float">
            <text:p><text:s/>90,1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GHD GVN HOTEL DIVISION SRL</text:p>
          </table:table-cell>
          <table:table-cell table:number-columns-repeated="2" table:style-name="ce12" office:value-type="string" calcext:value-type="string">
            <text:p>31/07/2023</text:p>
          </table:table-cell>
          <table:table-cell table:style-name="ce12" office:value-type="float" office:value="1030299011" calcext:value-type="float">
            <text:p>1030299011</text:p>
          </table:table-cell>
          <table:table-cell table:style-name="ce12" office:value-type="string" calcext:value-type="string">
            <text:p>Servizi per attivita' di rappresentanza 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OSTE ITALIANE SPA</text:p>
          </table:table-cell>
          <table:table-cell table:number-columns-repeated="2" table:style-name="ce12" office:value-type="string" calcext:value-type="string">
            <text:p>03/07/2023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30" office:value-type="float" office:value="66" calcext:value-type="float">
            <text:p><text:s/>66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OSTE ITALIANE S.P.A.</text:p>
          </table:table-cell>
          <table:table-cell table:style-name="ce12" office:value-type="string" calcext:value-type="string">
            <text:p>27/07/2023</text:p>
          </table:table-cell>
          <table:table-cell table:style-name="ce12" office:value-type="string" calcext:value-type="string">
            <text:p>02/08/2023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30" office:value-type="float" office:value="63" calcext:value-type="float">
            <text:p><text:s/>63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OSTE ITALIANE SPA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30" office:value-type="float" office:value="1542.15" calcext:value-type="float">
            <text:p><text:s/>1.542,1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OSTE ITALIANE SPA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30" office:value-type="float" office:value="40.8" calcext:value-type="float">
            <text:p><text:s/>40,8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OSTE ITALIANE SPA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30" office:value-type="float" office:value="2333.5" calcext:value-type="float">
            <text:p><text:s/>2.333,5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HOTEL PRATI DI FRANCESCO PRATI &amp; C. SNC</text:p>
          </table:table-cell>
          <table:table-cell table:number-columns-repeated="2" table:style-name="ce12" office:value-type="string" calcext:value-type="string">
            <text:p>07/09/2023</text:p>
          </table:table-cell>
          <table:table-cell table:style-name="ce12" office:value-type="float" office:value="1030202002" calcext:value-type="float">
            <text:p>1030202002</text:p>
          </table:table-cell>
          <table:table-cell table:style-name="ce12" office:value-type="string" calcext:value-type="string">
            <text:p>Indennita' di missione e di trasferta</text:p>
          </table:table-cell>
          <table:table-cell table:style-name="ce30" office:value-type="float" office:value="809.09" calcext:value-type="float">
            <text:p><text:s/>809,0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RIVELLARI SANDRO LEGATORIA <text:s text:c="7"/>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30" office:value-type="float" office:value="97.5" calcext:value-type="float">
            <text:p><text:s/>97,5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RICICLO S.C.S.</text:p>
          </table:table-cell>
          <table:table-cell table:number-columns-repeated="2" table:style-name="ce12" office:value-type="string" calcext:value-type="string">
            <text:p>25/09/2023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30" office:value-type="float" office:value="5145.45" calcext:value-type="float">
            <text:p><text:s/>5.145,4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HOTEL PRATI DI FRANCESCO PRATI &amp; C. SNC</text:p>
          </table:table-cell>
          <table:table-cell table:number-columns-repeated="2" table:style-name="ce12" office:value-type="string" calcext:value-type="string">
            <text:p>07/09/2023</text:p>
          </table:table-cell>
          <table:table-cell table:style-name="ce12" office:value-type="float" office:value="1030202002" calcext:value-type="float">
            <text:p>1030202002</text:p>
          </table:table-cell>
          <table:table-cell table:style-name="ce12" office:value-type="string" calcext:value-type="string">
            <text:p>Indennita' di missione e di trasferta</text:p>
          </table:table-cell>
          <table:table-cell table:style-name="ce30" office:value-type="float" office:value="1309.09" calcext:value-type="float">
            <text:p><text:s/>1.309,0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VALSUSA LEGNAMI S.A.S. <text:s text:c="12"/></text:p>
          </table:table-cell>
          <table:table-cell table:number-columns-repeated="2" table:style-name="ce12" office:value-type="string" calcext:value-type="string">
            <text:p>17/08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179.2" calcext:value-type="float">
            <text:p><text:s/>179,2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L.B. AUTORIPARAZIONI DI BERTAIA LUCA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30" office:value-type="float" office:value="265" calcext:value-type="float">
            <text:p><text:s/>265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L.B. AUTORIPARAZIONI DI BERTAIA LUCA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OPERATIVA SOCIALE SAN DONATO</text:p>
          </table:table-cell>
          <table:table-cell table:style-name="ce12" office:value-type="string" calcext:value-type="string">
            <text:p>02/08/2023</text:p>
          </table:table-cell>
          <table:table-cell table:style-name="ce12" office:value-type="string" calcext:value-type="string">
            <text:p>03/08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0" office:value-type="float" office:value="5250" calcext:value-type="float">
            <text:p><text:s/>5.25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POGRAFIA FB DEI F.LLI MASSIMO E PAOLO</text:p>
          </table:table-cell>
          <table:table-cell table:number-columns-repeated="2" table:style-name="ce12" office:value-type="string" calcext:value-type="string">
            <text:p>13/09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0" office:value-type="float" office:value="100" calcext:value-type="float">
            <text:p><text:s/>1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RAT 2000 RICAMBI SRL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30" office:value-type="float" office:value="73" calcext:value-type="float">
            <text:p><text:s/>73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RETE <text:s/>GIOVANNI</text:p>
          </table:table-cell>
          <table:table-cell table:number-columns-repeated="2" table:style-name="ce12" office:value-type="string" calcext:value-type="string">
            <text:p>13/07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0" office:value-type="float" office:value="6121.96" calcext:value-type="float">
            <text:p><text:s/>6.121,9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30" office:value-type="float" office:value="80900.22" calcext:value-type="float">
            <text:p><text:s/>80.900,2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ODISCO MICHELE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0" office:value-type="float" office:value="4709.44" calcext:value-type="float">
            <text:p><text:s/>4.709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ODISCO MICHELE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IETA' SOCIOCULTURALE COOPERATIVA SOCI</text:p>
          </table:table-cell>
          <table:table-cell table:number-columns-repeated="2" table:style-name="ce12" office:value-type="string" calcext:value-type="string">
            <text:p>13/07/2023</text:p>
          </table:table-cell>
          <table:table-cell table:style-name="ce12" office:value-type="float" office:value="1030213001" calcext:value-type="float">
            <text:p>1030213001</text:p>
          </table:table-cell>
          <table:table-cell table:style-name="ce12" office:value-type="string" calcext:value-type="string">
            <text:p>Servizi di sorveglianza, e custodia e accoglienza</text:p>
          </table:table-cell>
          <table:table-cell table:style-name="ce30" office:value-type="float" office:value="2132.75" calcext:value-type="float">
            <text:p><text:s/>2.132,7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VERBATEL S.R.L</text:p>
          </table:table-cell>
          <table:table-cell table:style-name="ce12" office:value-type="string" calcext:value-type="string">
            <text:p>06/07/2023</text:p>
          </table:table-cell>
          <table:table-cell table:style-name="ce12" office:value-type="string" calcext:value-type="string">
            <text:p>07/07/2023</text:p>
          </table:table-cell>
          <table:table-cell table:style-name="ce12" office:value-type="float" office:value="1030205003" calcext:value-type="float">
            <text:p>1030205003</text:p>
          </table:table-cell>
          <table:table-cell table:style-name="ce12" office:value-type="string" calcext:value-type="string">
            <text:p>Accesso a banche dati e a pubblicazioni on line</text:p>
          </table:table-cell>
          <table:table-cell table:style-name="ce30" office:value-type="float" office:value="10800" calcext:value-type="float">
            <text:p><text:s/>10.8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5T S.R.L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0" office:value-type="float" office:value="6000" calcext:value-type="float">
            <text:p><text:s/>6.0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30" office:value-type="float" office:value="463422.23" calcext:value-type="float">
            <text:p><text:s/>463.422,2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ARROZZERIA SCHIAFONE N. &amp; C.-SNC <text:s/></text:p>
          </table:table-cell>
          <table:table-cell table:number-columns-repeated="2" table:style-name="ce12" office:value-type="string" calcext:value-type="string">
            <text:p>13/07/2023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30" office:value-type="float" office:value="90" calcext:value-type="float">
            <text:p><text:s/>9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USTODI <text:s/>DANIELE</text:p>
          </table:table-cell>
          <table:table-cell table:number-columns-repeated="2" table:style-name="ce12" office:value-type="string" calcext:value-type="string">
            <text:p>12/07/2023</text:p>
          </table:table-cell>
          <table:table-cell table:style-name="ce12" office:value-type="float" office:value="1030201008" calcext:value-type="float">
            <text:p>1030201008</text:p>
          </table:table-cell>
          <table:table-cell table:style-name="ce12" office:value-type="string" calcext:value-type="string">
            <text:p>Compensi agli organi istituzionali di revisione, di controllo ed altri incarichi istituzionali dell'amministrazione</text:p>
          </table:table-cell>
          <table:table-cell table:style-name="ce30" office:value-type="float" office:value="9789.43" calcext:value-type="float">
            <text:p><text:s/>9.789,4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2" office:value-type="string" calcext:value-type="string">
            <text:p>02/08/2023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30" office:value-type="float" office:value="54812.3" calcext:value-type="float">
            <text:p><text:s/>54.812,3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IPARIETTE TORINO DI CORRONCA GIANFRANCO</text:p>
          </table:table-cell>
          <table:table-cell table:number-columns-repeated="2" table:style-name="ce12" office:value-type="string" calcext:value-type="string">
            <text:p>17/08/2023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30" office:value-type="float" office:value="144" calcext:value-type="float">
            <text:p><text:s/>144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HERA COMM S.P.A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5.1" calcext:value-type="float">
            <text:p><text:s/>15,1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HERA COMM S.P.A</text:p>
          </table:table-cell>
          <table:table-cell table:number-columns-repeated="2" table:style-name="ce12" office:value-type="string" calcext:value-type="string">
            <text:p>14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3.68" calcext:value-type="float">
            <text:p><text:s/>13,6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CIETA' SOCIOCULTURALE COOPERATIVA SOCI</text:p>
          </table:table-cell>
          <table:table-cell table:number-columns-repeated="2" table:style-name="ce12" office:value-type="string" calcext:value-type="string">
            <text:p>23/08/2023</text:p>
          </table:table-cell>
          <table:table-cell table:style-name="ce12" office:value-type="float" office:value="1030213001" calcext:value-type="float">
            <text:p>1030213001</text:p>
          </table:table-cell>
          <table:table-cell table:style-name="ce12" office:value-type="string" calcext:value-type="string">
            <text:p>Servizi di sorveglianza, e custodia e accoglienza</text:p>
          </table:table-cell>
          <table:table-cell table:style-name="ce30" office:value-type="float" office:value="1923.75" calcext:value-type="float">
            <text:p><text:s/>1.923,7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100" calcext:value-type="float">
            <text:p><text:s/>1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20071.99" calcext:value-type="float">
            <text:p><text:s/>20.071,9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342" calcext:value-type="float">
            <text:p><text:s/>342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100" calcext:value-type="float">
            <text:p><text:s/>1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NUOVA R.A.M. S.N.C. DI MARTINO A. E OJAR</text:p>
          </table:table-cell>
          <table:table-cell table:number-columns-repeated="2" table:style-name="ce12" office:value-type="string" calcext:value-type="string">
            <text:p>04/08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229.85" calcext:value-type="float">
            <text:p><text:s/>229,8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2" office:value-type="string" calcext:value-type="string">
            <text:p>02/08/2023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30" office:value-type="float" office:value="90566.4" calcext:value-type="float">
            <text:p><text:s/>90.566,4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2" office:value-type="string" calcext:value-type="string">
            <text:p>02/08/2023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30" office:value-type="float" office:value="33449" calcext:value-type="float">
            <text:p><text:s/>33.449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MOTTURA TIMBRI S.N.C. <text:s text:c="13"/></text:p>
          </table:table-cell>
          <table:table-cell table:number-columns-repeated="2" table:style-name="ce12" office:value-type="string" calcext:value-type="string">
            <text:p>01/08/2023</text:p>
          </table:table-cell>
          <table:table-cell table:style-name="ce12" office:value-type="float" office:value="1030102007" calcext:value-type="float">
            <text:p>1030102007</text:p>
          </table:table-cell>
          <table:table-cell table:style-name="ce12" office:value-type="string" calcext:value-type="string">
            <text:p>Altri materiali tecnico-specialistici non sanitari</text:p>
          </table:table-cell>
          <table:table-cell table:style-name="ce30" office:value-type="float" office:value="14" calcext:value-type="float">
            <text:p><text:s/>14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ENTRO STUDI ENTI LOCALI</text:p>
          </table:table-cell>
          <table:table-cell table:number-columns-repeated="2" table:style-name="ce12" office:value-type="string" calcext:value-type="string">
            <text:p>26/07/2023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30" office:value-type="float" office:value="950" calcext:value-type="float">
            <text:p><text:s/>95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ARROZZERIA SCHIAFONE N. &amp; C.-SNC <text:s/></text:p>
          </table:table-cell>
          <table:table-cell table:number-columns-repeated="2" table:style-name="ce12" office:value-type="string" calcext:value-type="string">
            <text:p>12/09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0" office:value-type="float" office:value="5290.65" calcext:value-type="float">
            <text:p><text:s/>5.290,6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ENTRO INTERCOMUN.IGIENE URBANA SPA</text:p>
          </table:table-cell>
          <table:table-cell table:number-columns-repeated="2" table:style-name="ce12" office:value-type="string" calcext:value-type="string">
            <text:p>02/08/2023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30" office:value-type="float" office:value="32878" calcext:value-type="float">
            <text:p><text:s/>32.878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DEMETRA SOCIETA' COOPERATIVA SOCIALE ON</text:p>
          </table:table-cell>
          <table:table-cell table:number-columns-repeated="2" table:style-name="ce12" office:value-type="string" calcext:value-type="string">
            <text:p>14/09/2023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30" office:value-type="float" office:value="8318.4" calcext:value-type="float">
            <text:p><text:s/>8.318,4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DEMETRA SOCIETA' COOPERATIVA SOCIALE ON</text:p>
          </table:table-cell>
          <table:table-cell table:number-columns-repeated="2" table:style-name="ce12" office:value-type="string" calcext:value-type="string">
            <text:p>14/09/2023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DEMETRA SOCIETA' COOPERATIVA SOCIALE ON</text:p>
          </table:table-cell>
          <table:table-cell table:number-columns-repeated="2" table:style-name="ce12" office:value-type="string" calcext:value-type="string">
            <text:p>14/09/2023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DEMETRA SOCIETA' COOPERATIVA SOCIALE ON</text:p>
          </table:table-cell>
          <table:table-cell table:number-columns-repeated="2" table:style-name="ce12" office:value-type="string" calcext:value-type="string">
            <text:p>14/09/2023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ARROZZERIA LA GENERALA DI LASALVIA VINC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30" office:value-type="float" office:value="66.21" calcext:value-type="float">
            <text:p><text:s/>66,2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NUOVA R.A.M. S.N.C. DI MARTINO A. E OJAR</text:p>
          </table:table-cell>
          <table:table-cell table:number-columns-repeated="2" table:style-name="ce12" office:value-type="string" calcext:value-type="string">
            <text:p>13/07/2023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30" office:value-type="float" office:value="203.65" calcext:value-type="float">
            <text:p><text:s/>203,6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-TAP DI VENDITTI GIOVANNI</text:p>
          </table:table-cell>
          <table:table-cell table:number-columns-repeated="2" table:style-name="ce12" office:value-type="string" calcext:value-type="string">
            <text:p>05/07/2023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30" office:value-type="float" office:value="259.59" calcext:value-type="float">
            <text:p><text:s/>259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-TAP DI VENDITTI GIOVANNI</text:p>
          </table:table-cell>
          <table:table-cell table:number-columns-repeated="2" table:style-name="ce12" office:value-type="string" calcext:value-type="string">
            <text:p>05/07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0" office:value-type="float" office:value="189.65" calcext:value-type="float">
            <text:p><text:s/>189,6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-TAP DI VENDITTI GIOVANNI</text:p>
          </table:table-cell>
          <table:table-cell table:number-columns-repeated="2" table:style-name="ce12" office:value-type="string" calcext:value-type="string">
            <text:p>05/07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-TAP DI VENDITTI GIOVANNI</text:p>
          </table:table-cell>
          <table:table-cell table:number-columns-repeated="2" table:style-name="ce12" office:value-type="string" calcext:value-type="string">
            <text:p>05/07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-TAP DI VENDITTI GIOVANNI</text:p>
          </table:table-cell>
          <table:table-cell table:number-columns-repeated="2" table:style-name="ce12" office:value-type="string" calcext:value-type="string">
            <text:p>05/07/2023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30" office:value-type="float" office:value="280.9" calcext:value-type="float">
            <text:p><text:s/>280,9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-TAP DI VENDITTI GIOVANNI</text:p>
          </table:table-cell>
          <table:table-cell table:number-columns-repeated="2" table:style-name="ce12" office:value-type="string" calcext:value-type="string">
            <text:p>05/07/2023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-TAP DI VENDITTI GIOVANNI</text:p>
          </table:table-cell>
          <table:table-cell table:number-columns-repeated="2" table:style-name="ce12" office:value-type="string" calcext:value-type="string">
            <text:p>05/07/2023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-TAP DI VENDITTI GIOVANNI</text:p>
          </table:table-cell>
          <table:table-cell table:number-columns-repeated="2" table:style-name="ce12" office:value-type="string" calcext:value-type="string">
            <text:p>05/07/2023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IPARIETTE TORINO DI CORRONCA GIANFRANCO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30" office:value-type="float" office:value="648" calcext:value-type="float">
            <text:p><text:s/>648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IPARIETTE TORINO DI CORRONCA GIANFRANCO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09005" calcext:value-type="float">
            <text:p>1030209005</text:p>
          </table:table-cell>
          <table:table-cell table:style-name="ce12" office:value-type="string" calcext:value-type="string">
            <text:p>Manutenzione ordinaria e riparazioni di attrezzature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STITUTO DEI SORDOMUTI DI TORINO <text:s text:c="2"/>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0" office:value-type="float" office:value="800" calcext:value-type="float">
            <text:p><text:s/>8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FONDAMENTA S.R.L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3950" calcext:value-type="float">
            <text:p><text:s/>3.95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FONDAMENTA S.R.L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FONDAMENTA S.R.L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-TAP DI VENDITTI GIOVANNI</text:p>
          </table:table-cell>
          <table:table-cell table:number-columns-repeated="2" table:style-name="ce12" office:value-type="string" calcext:value-type="string">
            <text:p>05/07/2023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30" office:value-type="float" office:value="415.99" calcext:value-type="float">
            <text:p><text:s/>415,9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-TAP DI VENDITTI GIOVANNI</text:p>
          </table:table-cell>
          <table:table-cell table:number-columns-repeated="2" table:style-name="ce12" office:value-type="string" calcext:value-type="string">
            <text:p>05/07/2023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-TAP DI VENDITTI GIOVANNI</text:p>
          </table:table-cell>
          <table:table-cell table:number-columns-repeated="2" table:style-name="ce12" office:value-type="string" calcext:value-type="string">
            <text:p>05/07/2023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-TAP DI VENDITTI GIOVANNI</text:p>
          </table:table-cell>
          <table:table-cell table:number-columns-repeated="2" table:style-name="ce12" office:value-type="string" calcext:value-type="string">
            <text:p>05/07/2023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-TAP DI VENDITTI GIOVANNI</text:p>
          </table:table-cell>
          <table:table-cell table:number-columns-repeated="2" table:style-name="ce12" office:value-type="string" calcext:value-type="string">
            <text:p>05/07/2023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-TAP DI VENDITTI GIOVANNI</text:p>
          </table:table-cell>
          <table:table-cell table:number-columns-repeated="2" table:style-name="ce12" office:value-type="string" calcext:value-type="string">
            <text:p>05/07/2023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-TAP DI VENDITTI GIOVANNI</text:p>
          </table:table-cell>
          <table:table-cell table:number-columns-repeated="2" table:style-name="ce12" office:value-type="string" calcext:value-type="string">
            <text:p>05/07/2023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GATTO <text:s/>ALESSANDRO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610" calcext:value-type="float">
            <text:p><text:s/>61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ARROZZERIA LA GENERALA DI LASALVIA VINC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0" office:value-type="float" office:value="231.06" calcext:value-type="float">
            <text:p><text:s/>231,0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-TAP DI VENDITTI GIOVANNI</text:p>
          </table:table-cell>
          <table:table-cell table:number-columns-repeated="2" table:style-name="ce12" office:value-type="string" calcext:value-type="string">
            <text:p>05/07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0" office:value-type="float" office:value="138.24" calcext:value-type="float">
            <text:p><text:s/>138,2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OP FILM S.R.L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102007" calcext:value-type="float">
            <text:p>1030102007</text:p>
          </table:table-cell>
          <table:table-cell table:style-name="ce12" office:value-type="string" calcext:value-type="string">
            <text:p>Altri materiali tecnico-specialistici non sanitari</text:p>
          </table:table-cell>
          <table:table-cell table:style-name="ce30" office:value-type="float" office:value="2199.28" calcext:value-type="float">
            <text:p><text:s/>2.199,2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2 ADVERTISING SRL</text:p>
          </table:table-cell>
          <table:table-cell table:number-columns-repeated="2" table:style-name="ce12" office:value-type="string" calcext:value-type="string">
            <text:p>20/09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0" office:value-type="float" office:value="700" calcext:value-type="float">
            <text:p><text:s/>7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NUOVA R.A.M. S.N.C. DI MARTINO A. E OJAR</text:p>
          </table:table-cell>
          <table:table-cell table:number-columns-repeated="2" table:style-name="ce12" office:value-type="string" calcext:value-type="string">
            <text:p>04/08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229.85" calcext:value-type="float">
            <text:p><text:s/>229,8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NUOVA R.A.M. S.N.C. DI MARTINO A. E OJAR</text:p>
          </table:table-cell>
          <table:table-cell table:number-columns-repeated="2" table:style-name="ce12" office:value-type="string" calcext:value-type="string">
            <text:p>04/08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229.85" calcext:value-type="float">
            <text:p><text:s/>229,8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VIZI INTEGRATI S.R.L.</text:p>
          </table:table-cell>
          <table:table-cell table:number-columns-repeated="2" table:style-name="ce12" office:value-type="string" calcext:value-type="string">
            <text:p>12/07/2023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30" office:value-type="float" office:value="28021.88" calcext:value-type="float">
            <text:p><text:s/>28.021,8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VIZI INTEGRATI S.R.L.</text:p>
          </table:table-cell>
          <table:table-cell table:number-columns-repeated="2" table:style-name="ce12" office:value-type="string" calcext:value-type="string">
            <text:p>13/07/2023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30" office:value-type="float" office:value="2027.98" calcext:value-type="float">
            <text:p><text:s/>2.027,9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VIZI INTEGRATI S.R.L.</text:p>
          </table:table-cell>
          <table:table-cell table:number-columns-repeated="2" table:style-name="ce12" office:value-type="string" calcext:value-type="string">
            <text:p>12/07/2023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30" office:value-type="float" office:value="1857.58" calcext:value-type="float">
            <text:p><text:s/>1.857,5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NUOVA R.A.M. S.N.C. DI MARTINO A. E OJAR</text:p>
          </table:table-cell>
          <table:table-cell table:number-columns-repeated="2" table:style-name="ce12" office:value-type="string" calcext:value-type="string">
            <text:p>04/08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30" office:value-type="float" office:value="253.8" calcext:value-type="float">
            <text:p><text:s/>253,8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VIZI INTEGRATI S.R.L.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30" office:value-type="float" office:value="28021.88" calcext:value-type="float">
            <text:p><text:s/>28.021,8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RAINERI SERVICE SAS</text:p>
          </table:table-cell>
          <table:table-cell table:number-columns-repeated="2" table:style-name="ce12" office:value-type="string" calcext:value-type="string">
            <text:p>13/07/2023</text:p>
          </table:table-cell>
          <table:table-cell table:style-name="ce12" office:value-type="float" office:value="1030209011" calcext:value-type="float">
            <text:p>1030209011</text:p>
          </table:table-cell>
          <table:table-cell table:style-name="ce12" office:value-type="string" calcext:value-type="string">
            <text:p>Manutenzione ordinaria e riparazioni di altri beni materiali</text:p>
          </table:table-cell>
          <table:table-cell table:style-name="ce30" office:value-type="float" office:value="616.5" calcext:value-type="float">
            <text:p><text:s/>616,5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RAINERI SERVICE SAS</text:p>
          </table:table-cell>
          <table:table-cell table:number-columns-repeated="2" table:style-name="ce12" office:value-type="string" calcext:value-type="string">
            <text:p>13/07/2023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RAINERI SERVICE SAS</text:p>
          </table:table-cell>
          <table:table-cell table:number-columns-repeated="2" table:style-name="ce12" office:value-type="string" calcext:value-type="string">
            <text:p>13/07/2023</text:p>
          </table:table-cell>
          <table:table-cell table:style-name="ce12" office:value-type="float" office:value="1030219002" calcext:value-type="float">
            <text:p>1030219002</text:p>
          </table:table-cell>
          <table:table-cell table:style-name="ce12" office:value-type="string" calcext:value-type="string">
            <text:p>Assistenza all'utente e formazione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RAINERI SERVICE S.A.S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9005" calcext:value-type="float">
            <text:p>1030209005</text:p>
          </table:table-cell>
          <table:table-cell table:style-name="ce12" office:value-type="string" calcext:value-type="string">
            <text:p>Manutenzione ordinaria e riparazioni di attrezzature</text:p>
          </table:table-cell>
          <table:table-cell table:style-name="ce30" office:value-type="float" office:value="350" calcext:value-type="float">
            <text:p><text:s/>35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OSTEPAY S.P.A.</text:p>
          </table:table-cell>
          <table:table-cell table:number-columns-repeated="2" table:style-name="ce12" office:value-type="string" calcext:value-type="string">
            <text:p>11/08/2023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30" office:value-type="float" office:value="198" calcext:value-type="float">
            <text:p><text:s/>198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ENTRO INTERCOMUN.IGIENE URBANA SPA</text:p>
          </table:table-cell>
          <table:table-cell table:style-name="ce12" office:value-type="string" calcext:value-type="string">
            <text:p>26/09/2023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30" office:value-type="float" office:value="463422.23" calcext:value-type="float">
            <text:p><text:s/>463.422,2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LOW COST SERVICE S.R.L.</text:p>
          </table:table-cell>
          <table:table-cell table:number-columns-repeated="2" table:style-name="ce12" office:value-type="string" calcext:value-type="string">
            <text:p>22/08/2023</text:p>
          </table:table-cell>
          <table:table-cell table:style-name="ce12" office:value-type="float" office:value="1030209011" calcext:value-type="float">
            <text:p>1030209011</text:p>
          </table:table-cell>
          <table:table-cell table:style-name="ce12" office:value-type="string" calcext:value-type="string">
            <text:p>Manutenzione ordinaria e riparazioni di altri beni materiali</text:p>
          </table:table-cell>
          <table:table-cell table:style-name="ce30" office:value-type="float" office:value="348" calcext:value-type="float">
            <text:p><text:s/>348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ENTRO INTERCOMUN.IGIENE URBANA SPA</text:p>
          </table:table-cell>
          <table:table-cell table:style-name="ce12" office:value-type="string" calcext:value-type="string">
            <text:p>26/09/2023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30" office:value-type="float" office:value="26686.5" calcext:value-type="float">
            <text:p><text:s/>26.686,5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UTOLINEE NUOVA BENESE S.R..L.</text:p>
          </table:table-cell>
          <table:table-cell table:number-columns-repeated="2" table:style-name="ce12" office:value-type="string" calcext:value-type="string">
            <text:p>13/07/2023</text:p>
          </table:table-cell>
          <table:table-cell table:style-name="ce12" office:value-type="float" office:value="1030215002" calcext:value-type="float">
            <text:p>1030215002</text:p>
          </table:table-cell>
          <table:table-cell table:style-name="ce12" office:value-type="string" calcext:value-type="string">
            <text:p>Contratti di servizio di trasporto scolastico</text:p>
          </table:table-cell>
          <table:table-cell table:style-name="ce30" office:value-type="float" office:value="1680" calcext:value-type="float">
            <text:p><text:s/>1.68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ENTRO INTERCOMUN.IGIENE URBANA SPA</text:p>
          </table:table-cell>
          <table:table-cell table:style-name="ce12" office:value-type="string" calcext:value-type="string">
            <text:p>26/09/2023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30" office:value-type="float" office:value="82608.28" calcext:value-type="float">
            <text:p><text:s/>82.608,2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DEXO ITALIA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30" office:value-type="float" office:value="14872.56" calcext:value-type="float">
            <text:p><text:s/>14.872,5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DEXO ITALIA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0" office:value-type="float" office:value="1439.28" calcext:value-type="float">
            <text:p><text:s/>1.439,2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DEXO ITALIA S.P.A.</text:p>
          </table:table-cell>
          <table:table-cell table:style-name="ce12" office:value-type="string" calcext:value-type="string">
            <text:p>18/07/2023</text:p>
          </table:table-cell>
          <table:table-cell table:style-name="ce12" office:value-type="string" calcext:value-type="string">
            <text:p>20/07/2023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30" office:value-type="float" office:value="14962.52" calcext:value-type="float">
            <text:p><text:s/>14.962,5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DEXO ITALIA S.P.A.</text:p>
          </table:table-cell>
          <table:table-cell table:number-columns-repeated="2" table:style-name="ce12" office:value-type="string" calcext:value-type="string">
            <text:p>14/07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0" office:value-type="float" office:value="1439.28" calcext:value-type="float">
            <text:p><text:s/>1.439,2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DEXO ITALIA S.P.A.</text:p>
          </table:table-cell>
          <table:table-cell table:number-columns-repeated="2" table:style-name="ce12" office:value-type="string" calcext:value-type="string">
            <text:p>01/09/2023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30" office:value-type="float" office:value="13993" calcext:value-type="float">
            <text:p><text:s/>13.993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NTERPRISE SRL</text:p>
          </table:table-cell>
          <table:table-cell table:number-columns-repeated="2" table:style-name="ce12" office:value-type="string" calcext:value-type="string">
            <text:p>05/07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30" office:value-type="float" office:value="49" calcext:value-type="float">
            <text:p><text:s/>49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TS GROUP S.R.L.</text:p>
          </table:table-cell>
          <table:table-cell table:number-columns-repeated="2" table:style-name="ce12" office:value-type="string" calcext:value-type="string">
            <text:p>13/07/2023</text:p>
          </table:table-cell>
          <table:table-cell table:style-name="ce12" office:value-type="float" office:value="1030204004" calcext:value-type="float">
            <text:p>1030204004</text:p>
          </table:table-cell>
          <table:table-cell table:style-name="ce12" office:value-type="string" calcext:value-type="string">
            <text:p>Acquisto di servizi per formazione obbligatoria</text:p>
          </table:table-cell>
          <table:table-cell table:style-name="ce30" office:value-type="float" office:value="375" calcext:value-type="float">
            <text:p><text:s/>375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UBBLIFORMEZ S.R.L</text:p>
          </table:table-cell>
          <table:table-cell table:number-columns-repeated="2" table:style-name="ce12" office:value-type="string" calcext:value-type="string">
            <text:p>05/07/2023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30" office:value-type="float" office:value="182.5" calcext:value-type="float">
            <text:p><text:s/>182,5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PALTANIN <text:s/>DIEGO</text:p>
          </table:table-cell>
          <table:table-cell table:number-columns-repeated="2" table:style-name="ce12" office:value-type="string" calcext:value-type="string">
            <text:p>13/07/2023</text:p>
          </table:table-cell>
          <table:table-cell table:style-name="ce12" office:value-type="float" office:value="1030299005" calcext:value-type="float">
            <text:p>1030299005</text:p>
          </table:table-cell>
          <table:table-cell table:style-name="ce12" office:value-type="string" calcext:value-type="string">
            <text:p>Spese per commissioni e comitati dell'Ente</text:p>
          </table:table-cell>
          <table:table-cell table:style-name="ce30" office:value-type="float" office:value="761.28" calcext:value-type="float">
            <text:p><text:s/>761,2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28/07/2023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30" office:value-type="float" office:value="1799.03" calcext:value-type="float">
            <text:p><text:s/>1.799,0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27/07/2023</text:p>
          </table:table-cell>
          <table:table-cell table:style-name="ce12" office:value-type="float" office:value="1030219004" calcext:value-type="float">
            <text:p>1030219004</text:p>
          </table:table-cell>
          <table:table-cell table:style-name="ce12" office:value-type="string" calcext:value-type="string">
            <text:p>Servizi di rete per trasmissione dati e VoIP e relativa manutenzione</text:p>
          </table:table-cell>
          <table:table-cell table:style-name="ce30" office:value-type="float" office:value="620.49" calcext:value-type="float">
            <text:p><text:s/>620,4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1/08/2023</text:p>
          </table:table-cell>
          <table:table-cell table:style-name="ce12" office:value-type="float" office:value="1030219002" calcext:value-type="float">
            <text:p>1030219002</text:p>
          </table:table-cell>
          <table:table-cell table:style-name="ce12" office:value-type="string" calcext:value-type="string">
            <text:p>Assistenza all'utente e formazione</text:p>
          </table:table-cell>
          <table:table-cell table:style-name="ce30" office:value-type="float" office:value="5350" calcext:value-type="float">
            <text:p><text:s/>5.35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1600.56" calcext:value-type="float">
            <text:p><text:s/>1.600,5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1577.48" calcext:value-type="float">
            <text:p><text:s/>1.577,4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663.53" calcext:value-type="float">
            <text:p><text:s/>663,5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-TAP DI VENDITTI GIOVANNI</text:p>
          </table:table-cell>
          <table:table-cell table:number-columns-repeated="2" table:style-name="ce12" office:value-type="string" calcext:value-type="string">
            <text:p>05/07/2023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30" office:value-type="float" office:value="60" calcext:value-type="float">
            <text:p><text:s/>6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ALDARINI&amp; ASSOCIATI</text:p>
          </table:table-cell>
          <table:table-cell table:number-columns-repeated="2" table:style-name="ce12" office:value-type="string" calcext:value-type="string">
            <text:p>13/07/2023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30" office:value-type="float" office:value="602" calcext:value-type="float">
            <text:p><text:s/>602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ER-TAP DI VENDITTI GIOVANNI</text:p>
          </table:table-cell>
          <table:table-cell table:number-columns-repeated="2" table:style-name="ce12" office:value-type="string" calcext:value-type="string">
            <text:p>05/07/2023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30" office:value-type="float" office:value="128.5" calcext:value-type="float">
            <text:p><text:s/>128,5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MPRESA EDILTERMICA IORIO SRL</text:p>
          </table:table-cell>
          <table:table-cell table:number-columns-repeated="2" table:style-name="ce12" office:value-type="string" calcext:value-type="string">
            <text:p>30/08/2023</text:p>
          </table:table-cell>
          <table:table-cell table:style-name="ce12" office:value-type="float" office:value="1030209010" calcext:value-type="float">
            <text:p>1030209010</text:p>
          </table:table-cell>
          <table:table-cell table:style-name="ce12" office:value-type="string" calcext:value-type="string">
            <text:p>Manutenzione ordinaria e riparazioni di oggetti di valore</text:p>
          </table:table-cell>
          <table:table-cell table:style-name="ce30" office:value-type="float" office:value="16286.59" calcext:value-type="float">
            <text:p><text:s/>16.286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30" office:value-type="float" office:value="105820.37" calcext:value-type="float">
            <text:p><text:s/>105.820,3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UTORIPARAZIONI MERLO <text:s/>RENATO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30" office:value-type="float" office:value="409.84" calcext:value-type="float">
            <text:p><text:s/>409,8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50" calcext:value-type="float">
            <text:p><text:s/>5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292.64" calcext:value-type="float">
            <text:p><text:s/>292,6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61.44" calcext:value-type="float">
            <text:p><text:s/>61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442" calcext:value-type="float">
            <text:p><text:s/>442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104" calcext:value-type="float">
            <text:p><text:s/>104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61.44" calcext:value-type="float">
            <text:p><text:s/>61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68.2" calcext:value-type="float">
            <text:p><text:s/>68,2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61.44" calcext:value-type="float">
            <text:p><text:s/>61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221.31" calcext:value-type="float">
            <text:p><text:s/>221,3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69.96" calcext:value-type="float">
            <text:p><text:s/>69,9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0.57" calcext:value-type="float">
            <text:p><text:s/>70,5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170.92" calcext:value-type="float">
            <text:p><text:s/>170,9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33.32" calcext:value-type="float">
            <text:p><text:s/>33,3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211.32" calcext:value-type="float">
            <text:p><text:s/>211,3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86.51" calcext:value-type="float">
            <text:p><text:s/>86,5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228" calcext:value-type="float">
            <text:p><text:s/>228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4" calcext:value-type="float">
            <text:p><text:s/>73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4" calcext:value-type="float">
            <text:p><text:s/>73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69.98" calcext:value-type="float">
            <text:p><text:s/>69,9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80" calcext:value-type="float">
            <text:p><text:s/>8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63.58" calcext:value-type="float">
            <text:p><text:s/>63,5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202.86" calcext:value-type="float">
            <text:p><text:s/>202,8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80" calcext:value-type="float">
            <text:p><text:s/>8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172.5" calcext:value-type="float">
            <text:p><text:s/>172,5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143" calcext:value-type="float">
            <text:p><text:s/>143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4" calcext:value-type="float">
            <text:p><text:s/>73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50" calcext:value-type="float">
            <text:p><text:s/>5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63.39" calcext:value-type="float">
            <text:p><text:s/>63,3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18.57" calcext:value-type="float">
            <text:p><text:s/>18,5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104" calcext:value-type="float">
            <text:p><text:s/>104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64.64" calcext:value-type="float">
            <text:p><text:s/>64,6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60.68" calcext:value-type="float">
            <text:p><text:s/>60,6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157.05" calcext:value-type="float">
            <text:p><text:s/>157,0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65.2" calcext:value-type="float">
            <text:p><text:s/>65,2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102.18" calcext:value-type="float">
            <text:p><text:s/>102,1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9.19" calcext:value-type="float">
            <text:p><text:s/>79,1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61.44" calcext:value-type="float">
            <text:p><text:s/>61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50" calcext:value-type="float">
            <text:p><text:s/>5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104" calcext:value-type="float">
            <text:p><text:s/>104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39" calcext:value-type="float">
            <text:p><text:s/>39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55.58" calcext:value-type="float">
            <text:p><text:s/>55,5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4" calcext:value-type="float">
            <text:p><text:s/>73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20" calcext:value-type="float">
            <text:p><text:s/>2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81.74" calcext:value-type="float">
            <text:p><text:s/>81,7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104" calcext:value-type="float">
            <text:p><text:s/>104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69.98" calcext:value-type="float">
            <text:p><text:s/>69,9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4" calcext:value-type="float">
            <text:p><text:s/>73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62.62" calcext:value-type="float">
            <text:p><text:s/>62,6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228" calcext:value-type="float">
            <text:p><text:s/>228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08/09/2023</text:p>
          </table:table-cell>
          <table:table-cell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150.34" calcext:value-type="float">
            <text:p><text:s/>150,3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575.68" calcext:value-type="float">
            <text:p><text:s/>575,6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08/09/2023</text:p>
          </table:table-cell>
          <table:table-cell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33.32" calcext:value-type="float">
            <text:p><text:s/>33,3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08/09/2023</text:p>
          </table:table-cell>
          <table:table-cell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104" calcext:value-type="float">
            <text:p><text:s/>104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211.32" calcext:value-type="float">
            <text:p><text:s/>211,3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257.32" calcext:value-type="float">
            <text:p><text:s/>257,3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08/09/2023</text:p>
          </table:table-cell>
          <table:table-cell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1.21" calcext:value-type="float">
            <text:p><text:s/>71,2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08/09/2023</text:p>
          </table:table-cell>
          <table:table-cell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55" calcext:value-type="float">
            <text:p><text:s/>55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94.99" calcext:value-type="float">
            <text:p><text:s/>94,9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195.71" calcext:value-type="float">
            <text:p><text:s/>195,7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08/09/2023</text:p>
          </table:table-cell>
          <table:table-cell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90" calcext:value-type="float">
            <text:p><text:s/>9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66.83" calcext:value-type="float">
            <text:p><text:s/>66,8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08/09/2023</text:p>
          </table:table-cell>
          <table:table-cell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55" calcext:value-type="float">
            <text:p><text:s/>55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08/09/2023</text:p>
          </table:table-cell>
          <table:table-cell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90" calcext:value-type="float">
            <text:p><text:s/>9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08/09/2023</text:p>
          </table:table-cell>
          <table:table-cell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4" calcext:value-type="float">
            <text:p><text:s/>73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69.98" calcext:value-type="float">
            <text:p><text:s/>69,9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08/09/2023</text:p>
          </table:table-cell>
          <table:table-cell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4" calcext:value-type="float">
            <text:p><text:s/>73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08/09/2023</text:p>
          </table:table-cell>
          <table:table-cell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68.3" calcext:value-type="float">
            <text:p><text:s/>68,3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104" calcext:value-type="float">
            <text:p><text:s/>104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2051" calcext:value-type="float">
            <text:p><text:s/>2.051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246.66" calcext:value-type="float">
            <text:p><text:s/>246,6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4.7" calcext:value-type="float">
            <text:p><text:s/>74,7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08/09/2023</text:p>
          </table:table-cell>
          <table:table-cell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55" calcext:value-type="float">
            <text:p><text:s/>55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08/09/2023</text:p>
          </table:table-cell>
          <table:table-cell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61.44" calcext:value-type="float">
            <text:p><text:s/>61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08/09/2023</text:p>
          </table:table-cell>
          <table:table-cell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55.58" calcext:value-type="float">
            <text:p><text:s/>55,5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16.66" calcext:value-type="float">
            <text:p><text:s/>716,6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08/09/2023</text:p>
          </table:table-cell>
          <table:table-cell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104" calcext:value-type="float">
            <text:p><text:s/>104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39" calcext:value-type="float">
            <text:p><text:s/>39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08/09/2023</text:p>
          </table:table-cell>
          <table:table-cell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20" calcext:value-type="float">
            <text:p><text:s/>2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08/09/2023</text:p>
          </table:table-cell>
          <table:table-cell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5.54" calcext:value-type="float">
            <text:p><text:s/>75,5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91.18" calcext:value-type="float">
            <text:p><text:s/>91,1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08/09/2023</text:p>
          </table:table-cell>
          <table:table-cell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04.08" calcext:value-type="float">
            <text:p><text:s/>704,0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08/09/2023</text:p>
          </table:table-cell>
          <table:table-cell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08/09/2023</text:p>
          </table:table-cell>
          <table:table-cell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08/09/2023</text:p>
          </table:table-cell>
          <table:table-cell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08/09/2023</text:p>
          </table:table-cell>
          <table:table-cell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276.14" calcext:value-type="float">
            <text:p><text:s/>276,1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170.92" calcext:value-type="float">
            <text:p><text:s/>170,9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08/09/2023</text:p>
          </table:table-cell>
          <table:table-cell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61.44" calcext:value-type="float">
            <text:p><text:s/>61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104" calcext:value-type="float">
            <text:p><text:s/>104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08/09/2023</text:p>
          </table:table-cell>
          <table:table-cell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143" calcext:value-type="float">
            <text:p><text:s/>143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4" calcext:value-type="float">
            <text:p><text:s/>73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08/09/2023</text:p>
          </table:table-cell>
          <table:table-cell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69.98" calcext:value-type="float">
            <text:p><text:s/>69,9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102.18" calcext:value-type="float">
            <text:p><text:s/>102,1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08/09/2023</text:p>
          </table:table-cell>
          <table:table-cell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315.24" calcext:value-type="float">
            <text:p><text:s/>315,2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08/09/2023</text:p>
          </table:table-cell>
          <table:table-cell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4" calcext:value-type="float">
            <text:p><text:s/>73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68.03" calcext:value-type="float">
            <text:p><text:s/>68,0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219.41" calcext:value-type="float">
            <text:p><text:s/>219,4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6500" calcext:value-type="float">
            <text:p><text:s/>6.50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292.64" calcext:value-type="float">
            <text:p><text:s/>292,6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84.06" calcext:value-type="float">
            <text:p><text:s/>84,0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61.44" calcext:value-type="float">
            <text:p><text:s/>61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405" calcext:value-type="float">
            <text:p><text:s/>405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08/09/2023</text:p>
          </table:table-cell>
          <table:table-cell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61.44" calcext:value-type="float">
            <text:p><text:s/>61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08/09/2023</text:p>
          </table:table-cell>
          <table:table-cell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0.63" calcext:value-type="float">
            <text:p><text:s/>70,6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08/09/2023</text:p>
          </table:table-cell>
          <table:table-cell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08/09/2023</text:p>
          </table:table-cell>
          <table:table-cell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08/09/2023</text:p>
          </table:table-cell>
          <table:table-cell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62.62" calcext:value-type="float">
            <text:p><text:s/>62,6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08/09/2023</text:p>
          </table:table-cell>
          <table:table-cell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7" calcext:value-type="float">
            <text:p><text:s/>73,7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4" calcext:value-type="float">
            <text:p><text:s/>73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08/09/2023</text:p>
          </table:table-cell>
          <table:table-cell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3.46" calcext:value-type="float">
            <text:p><text:s/>7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442" calcext:value-type="float">
            <text:p><text:s/>442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172.5" calcext:value-type="float">
            <text:p><text:s/>172,5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9/2023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30" office:value-type="float" office:value="780" calcext:value-type="float">
            <text:p><text:s/>78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29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708.37" calcext:value-type="float">
            <text:p><text:s/>708,3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3.98" calcext:value-type="float">
            <text:p><text:s/>3,9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641" calcext:value-type="float">
            <text:p><text:s/>641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356" calcext:value-type="float">
            <text:p><text:s/>356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624.84" calcext:value-type="float">
            <text:p><text:s/>624,8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420" calcext:value-type="float">
            <text:p><text:s/>42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30" office:value-type="float" office:value="3.98" calcext:value-type="float">
            <text:p><text:s/>3,9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UTORIPARAZIONI MERLO <text:s/>RENATO</text:p>
          </table:table-cell>
          <table:table-cell table:number-columns-repeated="2" table:style-name="ce12" office:value-type="string" calcext:value-type="string">
            <text:p>28/09/2023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30" office:value-type="float" office:value="90.16" calcext:value-type="float">
            <text:p><text:s/>90,1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LL IN 1 SRLS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0" office:value-type="float" office:value="896" calcext:value-type="float">
            <text:p><text:s/>896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RETE FERROVIARIA ITALIANA S.P.A. <text:s text:c="2"/></text:p>
          </table:table-cell>
          <table:table-cell table:number-columns-repeated="2" table:style-name="ce12" office:value-type="string" calcext:value-type="string">
            <text:p>06/09/2023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30" office:value-type="float" office:value="256.34" calcext:value-type="float">
            <text:p><text:s/>256,3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RETE FERROVIARIA ITALIANA S.P.A. <text:s text:c="2"/></text:p>
          </table:table-cell>
          <table:table-cell table:number-columns-repeated="2" table:style-name="ce12" office:value-type="string" calcext:value-type="string">
            <text:p>06/09/2023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30" office:value-type="float" office:value="198.95" calcext:value-type="float">
            <text:p><text:s/>198,9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RETE FERROVIARIA ITALIANA S.P.A. <text:s text:c="2"/></text:p>
          </table:table-cell>
          <table:table-cell table:number-columns-repeated="2" table:style-name="ce12" office:value-type="string" calcext:value-type="string">
            <text:p>08/09/2023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30" office:value-type="float" office:value="92.36" calcext:value-type="float">
            <text:p><text:s/>92,3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.43" calcext:value-type="float">
            <text:p><text:s/>3,4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66.64" calcext:value-type="float">
            <text:p><text:s/>166,6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19.21" calcext:value-type="float">
            <text:p><text:s/>319,2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1/07/2023</text:p>
          </table:table-cell>
          <table:table-cell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6533.79" calcext:value-type="float">
            <text:p><text:s/>6.533,7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29.62" calcext:value-type="float">
            <text:p><text:s/>129,6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52.19" calcext:value-type="float">
            <text:p><text:s/>352,1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4.73" calcext:value-type="float">
            <text:p><text:s/>14,7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1/07/2023</text:p>
          </table:table-cell>
          <table:table-cell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6.4" calcext:value-type="float">
            <text:p><text:s/>26,4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898.92" calcext:value-type="float">
            <text:p><text:s/>898,9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638.27" calcext:value-type="float">
            <text:p><text:s/>638,2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8.51" calcext:value-type="float">
            <text:p><text:s/>28,5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1/07/2023</text:p>
          </table:table-cell>
          <table:table-cell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56.89" calcext:value-type="float">
            <text:p><text:s/>156,8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60.56" calcext:value-type="float">
            <text:p><text:s/>360,5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861.91" calcext:value-type="float">
            <text:p><text:s/>861,9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1/07/2023</text:p>
          </table:table-cell>
          <table:table-cell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7.36" calcext:value-type="float">
            <text:p><text:s/>17,3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8.51" calcext:value-type="float">
            <text:p><text:s/>28,5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1.88" calcext:value-type="float">
            <text:p><text:s/>11,8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8.57" calcext:value-type="float">
            <text:p><text:s/>8,5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1/07/2023</text:p>
          </table:table-cell>
          <table:table-cell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45.26" calcext:value-type="float">
            <text:p><text:s/>45,2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1/07/2023</text:p>
          </table:table-cell>
          <table:table-cell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631.5" calcext:value-type="float">
            <text:p><text:s/>631,5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1/07/2023</text:p>
          </table:table-cell>
          <table:table-cell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99.86" calcext:value-type="float">
            <text:p><text:s/>199,8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95.93" calcext:value-type="float">
            <text:p><text:s/>395,9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06.68" calcext:value-type="float">
            <text:p><text:s/>106,6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1/07/2023</text:p>
          </table:table-cell>
          <table:table-cell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9.41" calcext:value-type="float">
            <text:p><text:s/>9,4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21.6" calcext:value-type="float">
            <text:p><text:s/>121,6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620.67" calcext:value-type="float">
            <text:p><text:s/>620,6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456.57" calcext:value-type="float">
            <text:p><text:s/>456,5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36.56" calcext:value-type="float">
            <text:p><text:s/>236,5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92.37" calcext:value-type="float">
            <text:p><text:s/>192,3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744.66" calcext:value-type="float">
            <text:p><text:s/>744,6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1/07/2023</text:p>
          </table:table-cell>
          <table:table-cell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6.02" calcext:value-type="float">
            <text:p><text:s/>36,0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700.12" calcext:value-type="float">
            <text:p><text:s/>700,1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83.26" calcext:value-type="float">
            <text:p><text:s/>383,2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710.35" calcext:value-type="float">
            <text:p><text:s/>710,3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71.28" calcext:value-type="float">
            <text:p><text:s/>371,2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1/07/2023</text:p>
          </table:table-cell>
          <table:table-cell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51.75" calcext:value-type="float">
            <text:p><text:s/>151,7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98.23" calcext:value-type="float">
            <text:p><text:s/>98,2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234.26" calcext:value-type="float">
            <text:p><text:s/>1.234,2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1/07/2023</text:p>
          </table:table-cell>
          <table:table-cell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011.51" calcext:value-type="float">
            <text:p><text:s/>1.011,5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.44" calcext:value-type="float">
            <text:p><text:s/>3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1/07/2023</text:p>
          </table:table-cell>
          <table:table-cell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77.51" calcext:value-type="float">
            <text:p><text:s/>77,5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07.6" calcext:value-type="float">
            <text:p><text:s/>307,6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83.24" calcext:value-type="float">
            <text:p><text:s/>83,2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1/07/2023</text:p>
          </table:table-cell>
          <table:table-cell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82.89" calcext:value-type="float">
            <text:p><text:s/>82,8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1/07/2023</text:p>
          </table:table-cell>
          <table:table-cell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1.38" calcext:value-type="float">
            <text:p><text:s/>31,3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1/07/2023</text:p>
          </table:table-cell>
          <table:table-cell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60.94" calcext:value-type="float">
            <text:p><text:s/>260,9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57.2" calcext:value-type="float">
            <text:p><text:s/>57,2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024.38" calcext:value-type="float">
            <text:p><text:s/>1.024,3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626.83" calcext:value-type="float">
            <text:p><text:s/>626,8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75.75" calcext:value-type="float">
            <text:p><text:s/>275,7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1/07/2023</text:p>
          </table:table-cell>
          <table:table-cell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503.36" calcext:value-type="float">
            <text:p><text:s/>503,3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1/07/2023</text:p>
          </table:table-cell>
          <table:table-cell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830.59" calcext:value-type="float">
            <text:p><text:s/>830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1/07/2023</text:p>
          </table:table-cell>
          <table:table-cell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77.62" calcext:value-type="float">
            <text:p><text:s/>77,6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403.25" calcext:value-type="float">
            <text:p><text:s/>403,2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1/07/2023</text:p>
          </table:table-cell>
          <table:table-cell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72.31" calcext:value-type="float">
            <text:p><text:s/>72,3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96" calcext:value-type="float">
            <text:p><text:s/>196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1/07/2023</text:p>
          </table:table-cell>
          <table:table-cell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08.78" calcext:value-type="float">
            <text:p><text:s/>108,7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1/07/2023</text:p>
          </table:table-cell>
          <table:table-cell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715.24" calcext:value-type="float">
            <text:p><text:s/>715,2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1/07/2023</text:p>
          </table:table-cell>
          <table:table-cell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1/07/2023</text:p>
          </table:table-cell>
          <table:table-cell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25.67" calcext:value-type="float">
            <text:p><text:s/>125,6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59.36" calcext:value-type="float">
            <text:p><text:s/>59,3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64.38" calcext:value-type="float">
            <text:p><text:s/>164,3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925.06" calcext:value-type="float">
            <text:p><text:s/>925,0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1/07/2023</text:p>
          </table:table-cell>
          <table:table-cell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85.13" calcext:value-type="float">
            <text:p><text:s/>85,1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984.59" calcext:value-type="float">
            <text:p><text:s/>984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435.81" calcext:value-type="float">
            <text:p><text:s/>435,8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1/07/2023</text:p>
          </table:table-cell>
          <table:table-cell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39.26" calcext:value-type="float">
            <text:p><text:s/>139,2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485.79" calcext:value-type="float">
            <text:p><text:s/>485,7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88.17" calcext:value-type="float">
            <text:p><text:s/>88,1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99.62" calcext:value-type="float">
            <text:p><text:s/>99,6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1/07/2023</text:p>
          </table:table-cell>
          <table:table-cell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84.42" calcext:value-type="float">
            <text:p><text:s/>84,4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1/07/2023</text:p>
          </table:table-cell>
          <table:table-cell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82.68" calcext:value-type="float">
            <text:p><text:s/>82,6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207.09" calcext:value-type="float">
            <text:p><text:s/>1.207,0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14.5" calcext:value-type="float">
            <text:p><text:s/>214,5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38.19" calcext:value-type="float">
            <text:p><text:s/>238,1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1.98" calcext:value-type="float">
            <text:p><text:s/>21,9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1/07/2023</text:p>
          </table:table-cell>
          <table:table-cell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82.68" calcext:value-type="float">
            <text:p><text:s/>82,6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73.51" calcext:value-type="float">
            <text:p><text:s/>273,5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1/07/2023</text:p>
          </table:table-cell>
          <table:table-cell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603.87" calcext:value-type="float">
            <text:p><text:s/>603,8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82.21" calcext:value-type="float">
            <text:p><text:s/>82,2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41.78" calcext:value-type="float">
            <text:p><text:s/>41,7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1/07/2023</text:p>
          </table:table-cell>
          <table:table-cell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6.27" calcext:value-type="float">
            <text:p><text:s/>26,2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1/07/2023</text:p>
          </table:table-cell>
          <table:table-cell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47.05" calcext:value-type="float">
            <text:p><text:s/>47,0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.44" calcext:value-type="float">
            <text:p><text:s/>3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98.75" calcext:value-type="float">
            <text:p><text:s/>298,7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56.12" calcext:value-type="float">
            <text:p><text:s/>56,1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99.62" calcext:value-type="float">
            <text:p><text:s/>199,6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474.22" calcext:value-type="float">
            <text:p><text:s/>474,2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1/07/2023</text:p>
          </table:table-cell>
          <table:table-cell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1.84" calcext:value-type="float">
            <text:p><text:s/>31,8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1/07/2023</text:p>
          </table:table-cell>
          <table:table-cell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66.13" calcext:value-type="float">
            <text:p><text:s/>66,1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729.57" calcext:value-type="float">
            <text:p><text:s/>729,5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699.28" calcext:value-type="float">
            <text:p><text:s/>699,2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41.17" calcext:value-type="float">
            <text:p><text:s/>141,1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80.98" calcext:value-type="float">
            <text:p><text:s/>80,9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488.73" calcext:value-type="float">
            <text:p><text:s/>488,7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50.33" calcext:value-type="float">
            <text:p><text:s/>250,3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1/07/2023</text:p>
          </table:table-cell>
          <table:table-cell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7.17" calcext:value-type="float">
            <text:p><text:s/>17,1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.55" calcext:value-type="float">
            <text:p><text:s/>3,5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717.23" calcext:value-type="float">
            <text:p><text:s/>717,2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50.14" calcext:value-type="float">
            <text:p><text:s/>150,1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42.31" calcext:value-type="float">
            <text:p><text:s/>342,3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6128.67" calcext:value-type="float">
            <text:p><text:s/>6.128,6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16.35" calcext:value-type="float">
            <text:p><text:s/>116,3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4249.91" calcext:value-type="float">
            <text:p><text:s/>4.249,9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4/07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35.99" calcext:value-type="float">
            <text:p><text:s/>235,9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91.34" calcext:value-type="float">
            <text:p><text:s/>91,3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511.45" calcext:value-type="float">
            <text:p><text:s/>1.511,4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15.67" calcext:value-type="float">
            <text:p><text:s/>215,6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77.17" calcext:value-type="float">
            <text:p><text:s/>277,1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2.07" calcext:value-type="float">
            <text:p><text:s/>22,0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82.73" calcext:value-type="float">
            <text:p><text:s/>82,7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61.26" calcext:value-type="float">
            <text:p><text:s/>261,2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602.42" calcext:value-type="float">
            <text:p><text:s/>602,4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84.96" calcext:value-type="float">
            <text:p><text:s/>84,9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8.26" calcext:value-type="float">
            <text:p><text:s/>38,2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9.5" calcext:value-type="float">
            <text:p><text:s/>19,5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41.21" calcext:value-type="float">
            <text:p><text:s/>41,2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.56" calcext:value-type="float">
            <text:p><text:s/>3,5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00.32" calcext:value-type="float">
            <text:p><text:s/>200,3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57" calcext:value-type="float">
            <text:p><text:s/>57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98.16" calcext:value-type="float">
            <text:p><text:s/>198,1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73.25" calcext:value-type="float">
            <text:p><text:s/>373,2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2.41" calcext:value-type="float">
            <text:p><text:s/>32,4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68.35" calcext:value-type="float">
            <text:p><text:s/>68,3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563.45" calcext:value-type="float">
            <text:p><text:s/>563,4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88.66" calcext:value-type="float">
            <text:p><text:s/>88,6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97.75" calcext:value-type="float">
            <text:p><text:s/>97,7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77.78" calcext:value-type="float">
            <text:p><text:s/>177,7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499.27" calcext:value-type="float">
            <text:p><text:s/>499,2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81.19" calcext:value-type="float">
            <text:p><text:s/>81,1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773.9" calcext:value-type="float">
            <text:p><text:s/>773,9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801.21" calcext:value-type="float">
            <text:p><text:s/>801,2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680.88" calcext:value-type="float">
            <text:p><text:s/>680,8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41.81" calcext:value-type="float">
            <text:p><text:s/>41,8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578.83" calcext:value-type="float">
            <text:p><text:s/>578,8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34.01" calcext:value-type="float">
            <text:p><text:s/>234,0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6.75" calcext:value-type="float">
            <text:p><text:s/>16,7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5.22" calcext:value-type="float">
            <text:p><text:s/>15,2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6.18" calcext:value-type="float">
            <text:p><text:s/>26,1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005.54" calcext:value-type="float">
            <text:p><text:s/>1.005,5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679.99" calcext:value-type="float">
            <text:p><text:s/>679,9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9.46" calcext:value-type="float">
            <text:p><text:s/>29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43.29" calcext:value-type="float">
            <text:p><text:s/>143,2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402.8" calcext:value-type="float">
            <text:p><text:s/>402,8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929.07" calcext:value-type="float">
            <text:p><text:s/>929,0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6.2" calcext:value-type="float">
            <text:p><text:s/>16,2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9.46" calcext:value-type="float">
            <text:p><text:s/>29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9.46" calcext:value-type="float">
            <text:p><text:s/>9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6.79" calcext:value-type="float">
            <text:p><text:s/>6,7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46.78" calcext:value-type="float">
            <text:p><text:s/>46,7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597.37" calcext:value-type="float">
            <text:p><text:s/>597,3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59.26" calcext:value-type="float">
            <text:p><text:s/>159,2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06.91" calcext:value-type="float">
            <text:p><text:s/>106,9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09.74" calcext:value-type="float">
            <text:p><text:s/>109,7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9.72" calcext:value-type="float">
            <text:p><text:s/>9,7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42.18" calcext:value-type="float">
            <text:p><text:s/>142,1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849.03" calcext:value-type="float">
            <text:p><text:s/>849,0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471.96" calcext:value-type="float">
            <text:p><text:s/>471,9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18.77" calcext:value-type="float">
            <text:p><text:s/>218,7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93.06" calcext:value-type="float">
            <text:p><text:s/>193,0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806.46" calcext:value-type="float">
            <text:p><text:s/>806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6.95" calcext:value-type="float">
            <text:p><text:s/>36,9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629.02" calcext:value-type="float">
            <text:p><text:s/>629,0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85.53" calcext:value-type="float">
            <text:p><text:s/>385,5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42.9" calcext:value-type="float">
            <text:p><text:s/>42,9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12.97" calcext:value-type="float">
            <text:p><text:s/>312,9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10.67" calcext:value-type="float">
            <text:p><text:s/>110,6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90.21" calcext:value-type="float">
            <text:p><text:s/>90,2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248.97" calcext:value-type="float">
            <text:p><text:s/>1.248,9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9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039.43" calcext:value-type="float">
            <text:p><text:s/>1.039,4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.56" calcext:value-type="float">
            <text:p><text:s/>3,5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76.74" calcext:value-type="float">
            <text:p><text:s/>76,7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55.07" calcext:value-type="float">
            <text:p><text:s/>255,0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85.41" calcext:value-type="float">
            <text:p><text:s/>85,4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89.2" calcext:value-type="float">
            <text:p><text:s/>89,2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1.5" calcext:value-type="float">
            <text:p><text:s/>31,5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45.16" calcext:value-type="float">
            <text:p><text:s/>245,1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53" calcext:value-type="float">
            <text:p><text:s/>53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933.75" calcext:value-type="float">
            <text:p><text:s/>933,7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0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574.38" calcext:value-type="float">
            <text:p><text:s/>574,3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53.7" calcext:value-type="float">
            <text:p><text:s/>353,7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97.07" calcext:value-type="float">
            <text:p><text:s/>297,0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668.78" calcext:value-type="float">
            <text:p><text:s/>668,7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72.15" calcext:value-type="float">
            <text:p><text:s/>72,1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430.15" calcext:value-type="float">
            <text:p><text:s/>430,1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74.02" calcext:value-type="float">
            <text:p><text:s/>74,0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60.89" calcext:value-type="float">
            <text:p><text:s/>160,8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07.64" calcext:value-type="float">
            <text:p><text:s/>107,6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716.07" calcext:value-type="float">
            <text:p><text:s/>716,0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06.65" calcext:value-type="float">
            <text:p><text:s/>106,6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54.49" calcext:value-type="float">
            <text:p><text:s/>54,4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74.77" calcext:value-type="float">
            <text:p><text:s/>174,7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868.92" calcext:value-type="float">
            <text:p><text:s/>868,9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31.72" calcext:value-type="float">
            <text:p><text:s/>131,7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4/08/2023</text:p>
          </table:table-cell>
          <table:table-cell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83.42" calcext:value-type="float">
            <text:p><text:s/>83,4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.43" calcext:value-type="float">
            <text:p><text:s/>3,4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507.65" calcext:value-type="float">
            <text:p><text:s/>507,6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43.16" calcext:value-type="float">
            <text:p><text:s/>143,1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82.95" calcext:value-type="float">
            <text:p><text:s/>282,9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5540.84" calcext:value-type="float">
            <text:p><text:s/>5.540,8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45.28" calcext:value-type="float">
            <text:p><text:s/>145,2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9626.79" calcext:value-type="float">
            <text:p><text:s/>9.626,7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6.99" calcext:value-type="float">
            <text:p><text:s/>16,9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437.6" calcext:value-type="float">
            <text:p><text:s/>437,6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90.24" calcext:value-type="float">
            <text:p><text:s/>90,2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16.43" calcext:value-type="float">
            <text:p><text:s/>116,4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53.14" calcext:value-type="float">
            <text:p><text:s/>153,1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81.08" calcext:value-type="float">
            <text:p><text:s/>81,0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73.05" calcext:value-type="float">
            <text:p><text:s/>73,0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711.96" calcext:value-type="float">
            <text:p><text:s/>711,9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521.75" calcext:value-type="float">
            <text:p><text:s/>521,7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26.18" calcext:value-type="float">
            <text:p><text:s/>226,1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56.44" calcext:value-type="float">
            <text:p><text:s/>156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61.21" calcext:value-type="float">
            <text:p><text:s/>261,2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07.81" calcext:value-type="float">
            <text:p><text:s/>107,8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82.99" calcext:value-type="float">
            <text:p><text:s/>82,9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912.63" calcext:value-type="float">
            <text:p><text:s/>912,6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.44" calcext:value-type="float">
            <text:p><text:s/>3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77.89" calcext:value-type="float">
            <text:p><text:s/>77,8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37.6" calcext:value-type="float">
            <text:p><text:s/>237,6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82.9" calcext:value-type="float">
            <text:p><text:s/>82,9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63.64" calcext:value-type="float">
            <text:p><text:s/>63,6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0.79" calcext:value-type="float">
            <text:p><text:s/>30,7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48.01" calcext:value-type="float">
            <text:p><text:s/>48,0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897.81" calcext:value-type="float">
            <text:p><text:s/>897,8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571.6" calcext:value-type="float">
            <text:p><text:s/>571,6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08.46" calcext:value-type="float">
            <text:p><text:s/>208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508.53" calcext:value-type="float">
            <text:p><text:s/>508,5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75.7" calcext:value-type="float">
            <text:p><text:s/>75,7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64.61" calcext:value-type="float">
            <text:p><text:s/>364,6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69.11" calcext:value-type="float">
            <text:p><text:s/>69,1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46.04" calcext:value-type="float">
            <text:p><text:s/>146,0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22.75" calcext:value-type="float">
            <text:p><text:s/>122,7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714.22" calcext:value-type="float">
            <text:p><text:s/>714,2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76.84" calcext:value-type="float">
            <text:p><text:s/>76,8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52.51" calcext:value-type="float">
            <text:p><text:s/>52,5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80.87" calcext:value-type="float">
            <text:p><text:s/>180,8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92.94" calcext:value-type="float">
            <text:p><text:s/>92,9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054.49" calcext:value-type="float">
            <text:p><text:s/>1.054,4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51.91" calcext:value-type="float">
            <text:p><text:s/>151,9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45.81" calcext:value-type="float">
            <text:p><text:s/>245,8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1.39" calcext:value-type="float">
            <text:p><text:s/>21,3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80.81" calcext:value-type="float">
            <text:p><text:s/>80,8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37.93" calcext:value-type="float">
            <text:p><text:s/>237,9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523.33" calcext:value-type="float">
            <text:p><text:s/>523,3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82.21" calcext:value-type="float">
            <text:p><text:s/>82,2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7.62" calcext:value-type="float">
            <text:p><text:s/>37,6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3.96" calcext:value-type="float">
            <text:p><text:s/>13,9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41.61" calcext:value-type="float">
            <text:p><text:s/>41,6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.44" calcext:value-type="float">
            <text:p><text:s/>3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78.75" calcext:value-type="float">
            <text:p><text:s/>178,7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54.65" calcext:value-type="float">
            <text:p><text:s/>54,6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45.1" calcext:value-type="float">
            <text:p><text:s/>145,1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50.87" calcext:value-type="float">
            <text:p><text:s/>350,8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1.26" calcext:value-type="float">
            <text:p><text:s/>31,2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66.13" calcext:value-type="float">
            <text:p><text:s/>66,1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450.3" calcext:value-type="float">
            <text:p><text:s/>450,3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555.73" calcext:value-type="float">
            <text:p><text:s/>555,7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3.89" calcext:value-type="float">
            <text:p><text:s/>33,8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496.03" calcext:value-type="float">
            <text:p><text:s/>496,0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19.17" calcext:value-type="float">
            <text:p><text:s/>319,1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6.3" calcext:value-type="float">
            <text:p><text:s/>16,3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4.73" calcext:value-type="float">
            <text:p><text:s/>14,7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4.85" calcext:value-type="float">
            <text:p><text:s/>24,8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634.74" calcext:value-type="float">
            <text:p><text:s/>634,7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518.8" calcext:value-type="float">
            <text:p><text:s/>518,8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8.51" calcext:value-type="float">
            <text:p><text:s/>28,5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33.71" calcext:value-type="float">
            <text:p><text:s/>133,7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83.14" calcext:value-type="float">
            <text:p><text:s/>383,1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601.11" calcext:value-type="float">
            <text:p><text:s/>601,1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6.64" calcext:value-type="float">
            <text:p><text:s/>16,6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8.51" calcext:value-type="float">
            <text:p><text:s/>28,5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8.1" calcext:value-type="float">
            <text:p><text:s/>8,1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6.12" calcext:value-type="float">
            <text:p><text:s/>6,1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45.26" calcext:value-type="float">
            <text:p><text:s/>45,2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711.23" calcext:value-type="float">
            <text:p><text:s/>711,2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62.76" calcext:value-type="float">
            <text:p><text:s/>162,7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99.13" calcext:value-type="float">
            <text:p><text:s/>99,1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06.35" calcext:value-type="float">
            <text:p><text:s/>106,3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9.41" calcext:value-type="float">
            <text:p><text:s/>9,4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13.06" calcext:value-type="float">
            <text:p><text:s/>213,0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639.93" calcext:value-type="float">
            <text:p><text:s/>639,9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08.16" calcext:value-type="float">
            <text:p><text:s/>308,1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38.25" calcext:value-type="float">
            <text:p><text:s/>238,2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73.29" calcext:value-type="float">
            <text:p><text:s/>373,2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476.43" calcext:value-type="float">
            <text:p><text:s/>476,4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42.02" calcext:value-type="float">
            <text:p><text:s/>42,0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28.25" calcext:value-type="float">
            <text:p><text:s/>128,2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23.5" calcext:value-type="float">
            <text:p><text:s/>223,5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7/08/2023</text:p>
          </table:table-cell>
          <table:table-cell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428.26" calcext:value-type="float">
            <text:p><text:s/>428,2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.46" calcext:value-type="float">
            <text:p><text:s/>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75.56" calcext:value-type="float">
            <text:p><text:s/>275,5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5313.22" calcext:value-type="float">
            <text:p><text:s/>5.313,2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2829.7" calcext:value-type="float">
            <text:p><text:s/>22.829,7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556.6" calcext:value-type="float">
            <text:p><text:s/>556,6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18/08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38.76" calcext:value-type="float">
            <text:p><text:s/>138,7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83.66" calcext:value-type="float">
            <text:p><text:s/>83,6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65.66" calcext:value-type="float">
            <text:p><text:s/>65,6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8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822.06" calcext:value-type="float">
            <text:p><text:s/>822,0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91.22" calcext:value-type="float">
            <text:p><text:s/>191,2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94.1" calcext:value-type="float">
            <text:p><text:s/>94,1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8.68" calcext:value-type="float">
            <text:p><text:s/>18,6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8.69" calcext:value-type="float">
            <text:p><text:s/>28,6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8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8.96" calcext:value-type="float">
            <text:p><text:s/>8,9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8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6.7" calcext:value-type="float">
            <text:p><text:s/>6,7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45.56" calcext:value-type="float">
            <text:p><text:s/>45,5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655.93" calcext:value-type="float">
            <text:p><text:s/>655,9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96.3" calcext:value-type="float">
            <text:p><text:s/>196,3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91.44" calcext:value-type="float">
            <text:p><text:s/>91,4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07.62" calcext:value-type="float">
            <text:p><text:s/>107,6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9.47" calcext:value-type="float">
            <text:p><text:s/>9,4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433.64" calcext:value-type="float">
            <text:p><text:s/>433,6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8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79.56" calcext:value-type="float">
            <text:p><text:s/>279,5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516.13" calcext:value-type="float">
            <text:p><text:s/>516,1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8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96.57" calcext:value-type="float">
            <text:p><text:s/>196,5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42" calcext:value-type="float">
            <text:p><text:s/>42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8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455.85" calcext:value-type="float">
            <text:p><text:s/>455,8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23.84" calcext:value-type="float">
            <text:p><text:s/>223,8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8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403.23" calcext:value-type="float">
            <text:p><text:s/>403,2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8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14.32" calcext:value-type="float">
            <text:p><text:s/>114,3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92.34" calcext:value-type="float">
            <text:p><text:s/>92,3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8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167.24" calcext:value-type="float">
            <text:p><text:s/>1.167,2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899.96" calcext:value-type="float">
            <text:p><text:s/>899,9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.47" calcext:value-type="float">
            <text:p><text:s/>3,4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82.04" calcext:value-type="float">
            <text:p><text:s/>82,0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85.64" calcext:value-type="float">
            <text:p><text:s/>85,6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61.32" calcext:value-type="float">
            <text:p><text:s/>61,3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0.56" calcext:value-type="float">
            <text:p><text:s/>30,5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05.39" calcext:value-type="float">
            <text:p><text:s/>205,3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53.78" calcext:value-type="float">
            <text:p><text:s/>53,7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8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902.62" calcext:value-type="float">
            <text:p><text:s/>902,6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550.67" calcext:value-type="float">
            <text:p><text:s/>550,6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8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89.85" calcext:value-type="float">
            <text:p><text:s/>189,8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60.31" calcext:value-type="float">
            <text:p><text:s/>60,3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8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60.27" calcext:value-type="float">
            <text:p><text:s/>160,2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69.6" calcext:value-type="float">
            <text:p><text:s/>69,6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65.18" calcext:value-type="float">
            <text:p><text:s/>165,1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92.51" calcext:value-type="float">
            <text:p><text:s/>92,5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54.65" calcext:value-type="float">
            <text:p><text:s/>54,6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99.99" calcext:value-type="float">
            <text:p><text:s/>199,9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227.96" calcext:value-type="float">
            <text:p><text:s/>1.227,9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38.6" calcext:value-type="float">
            <text:p><text:s/>138,6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0" calcext:value-type="float">
            <text:p><text:s/>-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8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25.02" calcext:value-type="float">
            <text:p><text:s/>125,0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2.31" calcext:value-type="float">
            <text:p><text:s/>22,3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79.2" calcext:value-type="float">
            <text:p><text:s/>79,2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8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94.05" calcext:value-type="float">
            <text:p><text:s/>94,0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35.52" calcext:value-type="float">
            <text:p><text:s/>235,5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82.81" calcext:value-type="float">
            <text:p><text:s/>82,8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8.57" calcext:value-type="float">
            <text:p><text:s/>38,5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4.09" calcext:value-type="float">
            <text:p><text:s/>14,0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49.85" calcext:value-type="float">
            <text:p><text:s/>49,8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.47" calcext:value-type="float">
            <text:p><text:s/>3,4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8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42.83" calcext:value-type="float">
            <text:p><text:s/>142,8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8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54.64" calcext:value-type="float">
            <text:p><text:s/>54,6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8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90" calcext:value-type="float">
            <text:p><text:s/>9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73.43" calcext:value-type="float">
            <text:p><text:s/>373,4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1" calcext:value-type="float">
            <text:p><text:s/>31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66.56" calcext:value-type="float">
            <text:p><text:s/>66,5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8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28.23" calcext:value-type="float">
            <text:p><text:s/>328,2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8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0.88" calcext:value-type="float">
            <text:p><text:s/>30,8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8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93.16" calcext:value-type="float">
            <text:p><text:s/>393,1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8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04.09" calcext:value-type="float">
            <text:p><text:s/>304,0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6.7" calcext:value-type="float">
            <text:p><text:s/>16,7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4.83" calcext:value-type="float">
            <text:p><text:s/>14,8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5.82" calcext:value-type="float">
            <text:p><text:s/>25,8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8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54.75" calcext:value-type="float">
            <text:p><text:s/>354,7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73.94" calcext:value-type="float">
            <text:p><text:s/>373,9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8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8.7" calcext:value-type="float">
            <text:p><text:s/>28,7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24.73" calcext:value-type="float">
            <text:p><text:s/>124,7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8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48.95" calcext:value-type="float">
            <text:p><text:s/>148,9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8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10.82" calcext:value-type="float">
            <text:p><text:s/>210,8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88.62" calcext:value-type="float">
            <text:p><text:s/>88,6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03.93" calcext:value-type="float">
            <text:p><text:s/>103,9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46.39" calcext:value-type="float">
            <text:p><text:s/>146,3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8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93.15" calcext:value-type="float">
            <text:p><text:s/>193,1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33.35" calcext:value-type="float">
            <text:p><text:s/>133,3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8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423.18" calcext:value-type="float">
            <text:p><text:s/>423,1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04.59" calcext:value-type="float">
            <text:p><text:s/>204,5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82.72" calcext:value-type="float">
            <text:p><text:s/>382,7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94.01" calcext:value-type="float">
            <text:p><text:s/>194,0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64.55" calcext:value-type="float">
            <text:p><text:s/>264,5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628.22" calcext:value-type="float">
            <text:p><text:s/>628,2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.46" calcext:value-type="float">
            <text:p><text:s/>3,4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547.1" calcext:value-type="float">
            <text:p><text:s/>547,1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92.22" calcext:value-type="float">
            <text:p><text:s/>92,2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083.08" calcext:value-type="float">
            <text:p><text:s/>3.083,0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106.76" calcext:value-type="float">
            <text:p><text:s/>106,7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21195.07" calcext:value-type="float">
            <text:p><text:s/>21.195,0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8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37.08" calcext:value-type="float">
            <text:p><text:s/>337,0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7/09/2023</text:p>
          </table:table-cell>
          <table:table-cell table:style-name="ce12" office:value-type="string" calcext:value-type="string">
            <text:p>29/09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30" office:value-type="float" office:value="39.63" calcext:value-type="float">
            <text:p><text:s/>39,63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GESINT SRL</text:p>
          </table:table-cell>
          <table:table-cell table:number-columns-repeated="2" table:style-name="ce12" office:value-type="string" calcext:value-type="string">
            <text:p>13/07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0" office:value-type="float" office:value="700.7" calcext:value-type="float">
            <text:p><text:s/>700,7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COOPERATIVA SOCIALE ALDIA</text:p>
          </table:table-cell>
          <table:table-cell table:number-columns-repeated="2" table:style-name="ce12" office:value-type="string" calcext:value-type="string">
            <text:p>13/07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0" office:value-type="float" office:value="68998.48" calcext:value-type="float">
            <text:p><text:s/>68.998,48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LADINA RADIO S.R.L. <text:s text:c="14"/></text:p>
          </table:table-cell>
          <table:table-cell table:number-columns-repeated="2" table:style-name="ce12" office:value-type="string" calcext:value-type="string">
            <text:p>20/09/2023</text:p>
          </table:table-cell>
          <table:table-cell table:style-name="ce12" office:value-type="float" office:value="1030209005" calcext:value-type="float">
            <text:p>1030209005</text:p>
          </table:table-cell>
          <table:table-cell table:style-name="ce12" office:value-type="string" calcext:value-type="string">
            <text:p>Manutenzione ordinaria e riparazioni di attrezzature</text:p>
          </table:table-cell>
          <table:table-cell table:style-name="ce30" office:value-type="float" office:value="984" calcext:value-type="float">
            <text:p><text:s/>984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TARCH S.R.L.</text:p>
          </table:table-cell>
          <table:table-cell table:number-columns-repeated="2" table:style-name="ce12" office:value-type="string" calcext:value-type="string">
            <text:p>12/09/2023</text:p>
          </table:table-cell>
          <table:table-cell table:style-name="ce12" office:value-type="float" office:value="1030219004" calcext:value-type="float">
            <text:p>1030219004</text:p>
          </table:table-cell>
          <table:table-cell table:style-name="ce12" office:value-type="string" calcext:value-type="string">
            <text:p>Servizi di rete per trasmissione dati e VoIP e relativa manutenzione</text:p>
          </table:table-cell>
          <table:table-cell table:style-name="ce30" office:value-type="float" office:value="11666.24" calcext:value-type="float">
            <text:p><text:s/>11.666,2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ALBERGHINI S.N.C.</text:p>
          </table:table-cell>
          <table:table-cell table:number-columns-repeated="2" table:style-name="ce12" office:value-type="string" calcext:value-type="string">
            <text:p>05/07/2023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30" office:value-type="float" office:value="153.17" calcext:value-type="float">
            <text:p><text:s/>153,17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TCI S.R.L.</text:p>
          </table:table-cell>
          <table:table-cell table:number-columns-repeated="2" table:style-name="ce12" office:value-type="string" calcext:value-type="string">
            <text:p>22/08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30" office:value-type="float" office:value="90" calcext:value-type="float">
            <text:p><text:s/>9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RISCO S.R.L</text:p>
          </table:table-cell>
          <table:table-cell table:number-columns-repeated="2" table:style-name="ce12" office:value-type="string" calcext:value-type="string">
            <text:p>08/09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30" office:value-type="float" office:value="4385.42" calcext:value-type="float">
            <text:p><text:s/>4.385,4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IANA PETROLI S.P.A.</text:p>
          </table:table-cell>
          <table:table-cell table:number-columns-repeated="2" table:style-name="ce12" office:value-type="string" calcext:value-type="string">
            <text:p>11/07/2023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30" office:value-type="float" office:value="1173.9" calcext:value-type="float">
            <text:p><text:s/>1.173,9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IANA PETROLI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30" office:value-type="float" office:value="558.26" calcext:value-type="float">
            <text:p><text:s/>558,2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IANA PETROLI S.P.A.</text:p>
          </table:table-cell>
          <table:table-cell table:number-columns-repeated="2" table:style-name="ce12" office:value-type="string" calcext:value-type="string">
            <text:p>06/07/2023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30" office:value-type="float" office:value="64.81" calcext:value-type="float">
            <text:p><text:s/>64,81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IANA PETROLI S.P.A.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30" office:value-type="float" office:value="1171.1" calcext:value-type="float">
            <text:p><text:s/>1.171,1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IANA PETROLI S.P.A.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30" office:value-type="float" office:value="566.69" calcext:value-type="float">
            <text:p><text:s/>566,69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IANA PETROLI S.P.A.</text:p>
          </table:table-cell>
          <table:table-cell table:number-columns-repeated="2" table:style-name="ce12" office:value-type="string" calcext:value-type="string">
            <text:p>07/08/2023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30" office:value-type="float" office:value="65.6" calcext:value-type="float">
            <text:p><text:s/>65,6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IANA PETROLI S.P.A.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30" office:value-type="float" office:value="1093.26" calcext:value-type="float">
            <text:p><text:s/>1.093,26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IANA PETROLI S.P.A.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30" office:value-type="float" office:value="553.14" calcext:value-type="float">
            <text:p><text:s/>553,14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ITALIANA PETROLI S.P.A.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30" office:value-type="float" office:value="75.35" calcext:value-type="float">
            <text:p><text:s/>75,35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EDUCAZIONE PROGETTO SCRL <text:s text:c="10"/></text:p>
          </table:table-cell>
          <table:table-cell table:number-columns-repeated="2" table:style-name="ce12" office:value-type="string" calcext:value-type="string">
            <text:p>03/07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30" office:value-type="float" office:value="6877.52" calcext:value-type="float">
            <text:p><text:s/>6.877,52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8" office:value-type="float" office:value="1" calcext:value-type="float">
            <text:p>1</text:p>
          </table:table-cell>
          <table:table-cell table:style-name="ce12" office:value-type="string" calcext:value-type="string">
            <text:p>SORVEGLIANZA AREA TERRITORIALE O.D.V.</text:p>
          </table:table-cell>
          <table:table-cell table:number-columns-repeated="2" table:style-name="ce12" office:value-type="string" calcext:value-type="string">
            <text:p>11/09/2023</text:p>
          </table:table-cell>
          <table:table-cell table:style-name="ce12" office:value-type="float" office:value="1040401001" calcext:value-type="float">
            <text:p>1040401001</text:p>
          </table:table-cell>
          <table:table-cell table:style-name="ce12" office:value-type="string" calcext:value-type="string">
            <text:p>Trasferimenti correnti a Istituzioni Sociali Private </text:p>
          </table:table-cell>
          <table:table-cell table:style-name="ce30" office:value-type="float" office:value="250" calcext:value-type="float">
            <text:p><text:s/>250,00 <text:s text:c="3"/></text:p>
          </table:table-cell>
          <table:table-cell table:style-name="ce34" table:number-columns-repeated="55"/>
          <table:table-cell table:style-name="ce35" table:number-columns-repeated="960"/>
        </table:table-row>
        <table:table-row table:style-name="ro1" table:number-rows-repeated="165">
          <table:table-cell table:style-name="ce5"/>
          <table:table-cell table:style-name="ce17" table:number-columns-repeated="2"/>
          <table:table-cell table:style-name="ce29"/>
          <table:table-cell table:style-name="ce17" table:number-columns-repeated="3"/>
          <table:table-cell table:style-name="ce34" table:number-columns-repeated="55"/>
          <table:table-cell table:style-name="ce35" table:number-columns-repeated="960"/>
        </table:table-row>
        <table:table-row table:style-name="ro1">
          <table:table-cell table:style-name="ce5"/>
          <table:table-cell table:style-name="ce17" table:number-columns-repeated="2"/>
          <table:table-cell table:style-name="ce6"/>
          <table:table-cell table:style-name="ce17" table:number-columns-repeated="3"/>
          <table:table-cell table:number-columns-repeated="1015"/>
        </table:table-row>
        <table:table-row table:style-name="ro1" table:number-rows-repeated="2">
          <table:table-cell table:style-name="ce5"/>
          <table:table-cell table:style-name="ce17" table:number-columns-repeated="2"/>
          <table:table-cell table:style-name="ce13"/>
          <table:table-cell table:style-name="ce17" table:number-columns-repeated="3"/>
          <table:table-cell table:number-columns-repeated="1015"/>
        </table:table-row>
        <table:table-row table:style-name="ro1" table:number-rows-repeated="44">
          <table:table-cell table:style-name="ce6" table:number-columns-repeated="2"/>
          <table:table-cell table:style-name="ce13" table:number-columns-repeated="2"/>
          <table:table-cell table:style-name="ce6" table:number-columns-repeated="2"/>
          <table:table-cell table:style-name="ce19"/>
          <table:table-cell table:number-columns-repeated="1015"/>
        </table:table-row>
        <table:table-row table:style-name="ro1">
          <table:table-cell table:style-name="ce6" table:number-columns-repeated="2"/>
          <table:table-cell table:style-name="ce13"/>
          <table:table-cell table:style-name="ce6" table:number-columns-repeated="3"/>
          <table:table-cell table:style-name="ce19"/>
          <table:table-cell table:number-columns-repeated="1015"/>
        </table:table-row>
        <table:table-row table:style-name="ro1" table:number-rows-repeated="169">
          <table:table-cell table:style-name="ce6" table:number-columns-repeated="2"/>
          <table:table-cell table:style-name="ce13" table:number-columns-repeated="2"/>
          <table:table-cell table:style-name="ce6" table:number-columns-repeated="2"/>
          <table:table-cell table:style-name="ce19"/>
          <table:table-cell table:number-columns-repeated="1015"/>
        </table:table-row>
        <table:table-row table:style-name="ro1">
          <table:table-cell table:style-name="ce6" table:number-columns-repeated="2"/>
          <table:table-cell table:style-name="ce13"/>
          <table:table-cell table:style-name="ce6" table:number-columns-repeated="3"/>
          <table:table-cell table:style-name="ce19"/>
          <table:table-cell table:number-columns-repeated="1015"/>
        </table:table-row>
        <table:table-row table:style-name="ro1" table:number-rows-repeated="249">
          <table:table-cell table:style-name="ce6" table:number-columns-repeated="2"/>
          <table:table-cell table:style-name="ce13" table:number-columns-repeated="2"/>
          <table:table-cell table:style-name="ce6" table:number-columns-repeated="2"/>
          <table:table-cell table:style-name="ce19"/>
          <table:table-cell table:number-columns-repeated="1015"/>
        </table:table-row>
        <table:table-row table:style-name="ro1">
          <table:table-cell table:style-name="ce6" table:number-columns-repeated="2"/>
          <table:table-cell table:style-name="ce13"/>
          <table:table-cell table:style-name="ce6" table:number-columns-repeated="3"/>
          <table:table-cell table:style-name="ce19"/>
          <table:table-cell table:number-columns-repeated="1015"/>
        </table:table-row>
        <table:table-row table:style-name="ro1" table:number-rows-repeated="15">
          <table:table-cell table:style-name="ce6" table:number-columns-repeated="2"/>
          <table:table-cell table:style-name="ce13" table:number-columns-repeated="2"/>
          <table:table-cell table:style-name="ce6" table:number-columns-repeated="2"/>
          <table:table-cell table:style-name="ce19"/>
          <table:table-cell table:number-columns-repeated="1015"/>
        </table:table-row>
        <table:table-row table:style-name="ro1" table:number-rows-repeated="297">
          <table:table-cell/>
          <table:table-cell table:style-name="ce6" table:number-columns-repeated="2"/>
          <table:table-cell table:style-name="ce13"/>
          <table:table-cell table:style-name="ce6" table:number-columns-repeated="3"/>
          <table:table-cell table:number-columns-repeated="1015"/>
        </table:table-row>
        <table:table-row table:style-name="ro1" table:number-rows-repeated="1046433">
          <table:table-cell table:number-columns-repeated="1022"/>
        </table:table-row>
        <table:table-row table:style-name="ro1">
          <table:table-cell table:number-columns-repeated="1022"/>
        </table:table-row>
      </table:table>
      <table:table table:name="Foglio2" table:style-name="ta2">
        <table:table-column table:style-name="co1" table:number-columns-repeated="1024" table:default-cell-style-name="ce4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3" table:style-name="ta2">
        <table:table-column table:style-name="co1" table:number-columns-repeated="1024" table:default-cell-style-name="ce4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1"/>
    <style:font-face style:name="Calibri" svg:font-family="Calibri" style:font-family-generic="swiss" style:font-pitch="variable"/>
    <style:font-face style:name="Calibri1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 Unicode MS" style:font-size-complex="10pt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14P0" style:volatile="true">
      <number:text> </number:text>
      <number:number number:decimal-places="2" number:min-decimal-places="2" number:min-integer-digits="1" number:grouping="true"/>
      <number:text>   </number:text>
    </number:number-style>
    <number:number-style style:name="N114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114P2" style:volatile="true">
      <number:text>-</number:text>
      <number:number number:decimal-places="0" number:min-decimal-places="0" number:min-integer-digits="2"/>
      <number:text>  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8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8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11">
      <number:text> </number:text>
      <number:number number:decimal-places="2" number:min-decimal-places="2" number:min-integer-digits="1" number:grouping="true"/>
      <number:text>   </number:text>
    </number:number-style>
    <number:number-style style:name="N112">
      <number:text>-</number:text>
      <number:number number:decimal-places="2" number:min-decimal-places="2" number:min-integer-digits="1" number:grouping="true"/>
      <number:text>   </number:text>
    </number:number-style>
    <number:number-style style:name="N113">
      <number:text>-</number:text>
      <number:number number:decimal-places="0" number:min-decimal-places="0" number:min-integer-digits="2"/>
      <number:text>   </number:text>
    </number:number-style>
    <number:number-style style:name="N120P0" style:volatile="true">
      <number:number number:decimal-places="0" number:min-decimal-places="0" number:min-integer-digits="1" number:grouping="true"/>
      <number:text> €</number:text>
    </number:number-style>
    <number:number-style style:name="N120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0P0"/>
    </number:number-style>
    <number:number-style style:name="N121P0" style:volatile="true">
      <number:number number:decimal-places="0" number:min-decimal-places="0" number:min-integer-digits="1" number:grouping="true"/>
      <number:text> €</number:text>
    </number:number-style>
    <number:number-style style:name="N121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1P0"/>
    </number:number-style>
    <number:number-style style:name="N123P0" style:volatile="true">
      <number:number number:decimal-places="2" number:min-decimal-places="2" number:min-integer-digits="1" number:grouping="true"/>
      <number:text> €</number:text>
    </number:number-style>
    <number:number-style style:name="N123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3P0"/>
    </number:number-style>
    <number:number-style style:name="N124P0" style:volatile="true">
      <number:number number:decimal-places="2" number:min-decimal-places="2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</number:number-style>
    <number:number-style style:name="N125">
      <number:text>-</number:text>
      <number:number number:decimal-places="0" number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8P0"/>
    </number:number-style>
    <number:number-style style:name="N132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text> </number:text>
      <number:fill-character> </number:fill-character>
      <number:text>-   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6P2" style:volatile="true">
      <number:text> </number:text>
      <number:fill-character> </number:fill-character>
      <number:text>- €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0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:</number:text>
      <number:seconds number:style="long"/>
    </number:time-style>
    <number:time-style style:name="N14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3">
      <number:minutes number:style="long"/>
      <number:text>:</number:text>
      <number:seconds number:style="long" number:decimal-places="1"/>
    </number:time-style>
    <number:number-style style:name="N144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5">
      <number:number number:decimal-places="1" number:min-decimal-places="1" number:min-integer-digits="1"/>
    </number:number-style>
    <number:number-style style:name="N146P0" style:volatile="true">
      <number:number number:decimal-places="0" number:min-decimal-places="0" number:min-integer-digits="1" number:grouping="true"/>
      <number:text> €</number:text>
    </number:number-style>
    <number:number-style style:name="N146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46P0"/>
    </number:number-style>
    <number:number-style style:name="N147P0" style:volatile="true">
      <number:number number:decimal-places="0" number:min-decimal-places="0" number:min-integer-digits="1" number:grouping="true"/>
      <number:text> €</number:text>
    </number:number-style>
    <number:number-style style:name="N147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  <number:text> €</number:text>
    </number:number-style>
    <number:number-style style:name="N148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8P0"/>
    </number:number-style>
    <number:number-style style:name="N149P0" style:volatile="true">
      <number:number number:decimal-places="2" number:min-decimal-places="2" number:min-integer-digits="1" number:grouping="true"/>
      <number:text> €</number:text>
    </number:number-style>
    <number:number-style style:name="N149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9P0"/>
    </number:number-style>
    <number:number-style style:name="N150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0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0P2" style:volatile="true">
      <number:text> </number:text>
      <number:fill-character> </number:fill-character>
      <number:text>-   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5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51P2" style:volatile="true">
      <number:text> </number:text>
      <number:fill-character> </number:fill-character>
      <number:text>- €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2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3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3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53">
      <number:text> </number:text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number:number-style style:name="N10125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5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5P0"/>
    </number:number-style>
    <number:number-style style:name="N10126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6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6P0"/>
    </number:number-style>
    <number:number-style style:name="N10127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7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7P0"/>
    </number:number-style>
    <number:number-style style:name="N10128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8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8P0"/>
    </number:number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Arial" fo:font-family="Arial" fo:font-size="11pt" style:font-name-asian="Calibri1" style:font-family-asian="Calibri" style:font-size-asian="11pt" style:font-name-complex="Arial" style:font-family-complex="Arial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20_25__20_-_20_Colore_20_1" style:display-name="Excel_BuiltIn_20% - Colore 1" style:family="table-cell" style:parent-style-name="Default" style:data-style-name="N0">
      <style:table-cell-properties fo:background-color="#ccccff" style:vertical-align="automatic"/>
    </style:style>
    <style:style style:name="Graphics" style:family="table-cell" style:parent-style-name="Default" style:data-style-name="N0">
      <style:table-cell-properties fo:background-color="transparent" style:vertical-align="automatic"/>
    </style:style>
    <style:style style:name="Migliaia" style:family="table-cell" style:parent-style-name="Default" style:data-style-name="N114">
      <style:table-cell-properties fo:background-color="transparent" style:vertical-align="automatic"/>
    </style:style>
    <style:style style:name="Excel_5f_BuiltIn_5f_20_25__20_-_20_Colore_20_2" style:display-name="Excel_BuiltIn_20% - Colore 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0066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00ff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ff99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itolo_20_1" style:display-name="Excel_BuiltIn_Titolo 1" style:family="table-cell" style:parent-style-name="Default">
      <style:table-cell-properties fo:border-bottom="2.49pt solid #333399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2.49pt solid #c0c0c0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1.76pt solid #0066cc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2.49pt double-thin #333399" style:border-line-width-bottom="0.018cm 0.053cm 0.018cm" style:diagonal-bl-tr="none" style:diagonal-tl-br="none" fo:border-left="none" fo:padding="0.071c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mma" style:display-name="Excel_BuiltIn_Comma" style:family="table-cell" style:parent-style-name="Default" style:data-style-name="N118">
      <style:table-cell-properties fo:padding="0.071cm"/>
    </style:style>
  </office:styles>
  <office:automatic-styles>
    <style:page-layout style:name="Mpm1">
      <style:page-layout-properties style:num-format="1" style:print-orientation="portrait" fo:margin-top="0.801cm" fo:margin-bottom="0.801cm" fo:margin-left="1.799cm" fo:margin-right="1.799cm" style:print-page-order="ttb" style:first-page-number="continue" style:scale-to-X="1" style:print="charts drawings grid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2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mp1" style:page-layout-name="Mpm1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2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2.2$Windows_x86 LibreOffice_project/53bb9681a964705cf672590721dbc85eb4d0c3a2</meta:generator>
    <meta:initial-creator>pcastagno</meta:initial-creator>
    <meta:creation-date>2021-05-20T12:11:08Z</meta:creation-date>
    <dc:date>2023-10-09T11:55:50.338000000</dc:date>
    <meta:print-date>2021-05-20T12:15:31Z</meta:print-date>
    <meta:editing-cycles>13</meta:editing-cycles>
    <meta:editing-duration>PT3H22M55S</meta:editing-duration>
    <meta:document-statistic meta:table-count="3" meta:cell-count="8318" meta:object-count="1"/>
  </office:meta>
</office:document-meta>
</file>