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950AB6A179E7A11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4.075cm"/>
    </style:style>
    <style:style style:name="co4" style:family="table-column">
      <style:table-column-properties fo:break-before="auto" style:column-width="4.695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16.351cm"/>
    </style:style>
    <style:style style:name="co7" style:family="table-column">
      <style:table-column-properties fo:break-before="auto" style:column-width="3.44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702cm" fo:break-before="auto" style:use-optimal-row-height="fals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4" style:family="table-cell" style:parent-style-name="Default" style:data-style-name="N0"/>
    <style:style style:name="ce3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normal" style:font-name-asian="Arial1" style:font-size-asian="11pt" style:font-weight-asian="normal" style:font-name-complex="Arial1" style:font-size-complex="11pt" style:font-weight-complex="normal"/>
    </style:style>
    <style:style style:name="ce8" style:family="table-cell" style:parent-style-name="Default" style:data-style-name="N0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 style:data-style-name="N0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Default">
      <style:table-cell-properties fo:padding="0.071cm"/>
    </style:style>
    <style:style style:name="ce15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Default" style:data-style-name="N36">
      <style:table-cell-properties fo:padding="0.071cm"/>
    </style:style>
    <style:style style:name="ce25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23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" style:family="table-cell" style:parent-style-name="Migliaia" style:data-style-name="N114">
      <style:table-cell-properties fo:background-color="transparent" style:vertical-align="automatic"/>
    </style:style>
    <style:style style:name="ce27" style:family="table-cell" style:parent-style-name="Migliaia" style:data-style-name="N114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31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" style:family="table-cell" style:parent-style-name="Default" style:data-style-name="N0">
      <style:text-properties style:font-name="Calibri" fo:font-size="11pt" style:font-size-asian="11pt" style:font-size-complex="11pt"/>
    </style:style>
    <style:style style:name="ce35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2"/>
        <table:table-column table:style-name="co1" table:number-columns-repeated="55" table:default-cell-style-name="ce4"/>
        <table:table-column table:style-name="co8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950AB6A179E7A116.png" xlink:type="simple" xlink:show="embed" xlink:actuate="onLoad" draw:mime-type="image/png">
                <text:p/>
              </draw:image>
            </draw:frame>
          </table:table-cell>
          <table:table-cell table:number-columns-repeated="1021"/>
        </table:table-row>
        <table:table-row table:style-name="ro1" table:number-rows-repeated="2">
          <table:table-cell table:number-columns-repeated="1022"/>
        </table:table-row>
        <table:table-row table:style-name="ro1">
          <table:table-cell table:number-columns-repeated="3"/>
          <table:table-cell table:style-name="ce25" office:value-type="string" calcext:value-type="string">
            <text:p>SPESE CORRENTI</text:p>
          </table:table-cell>
          <table:table-cell table:number-columns-repeated="1018"/>
        </table:table-row>
        <table:table-row table:style-name="ro1">
          <table:table-cell table:number-columns-repeated="3"/>
          <table:table-cell table:style-name="ce25"/>
          <table:table-cell table:number-columns-repeated="1018"/>
        </table:table-row>
        <table:table-row table:style-name="ro1">
          <table:table-cell table:number-columns-repeated="3"/>
          <table:table-cell table:style-name="ce25" office:value-type="string" calcext:value-type="string">
            <text:p>QUARTO TRIMESTRE 2023</text:p>
          </table:table-cell>
          <table:table-cell table:number-columns-repeated="1018"/>
        </table:table-row>
        <table:table-row table:style-name="ro1" table:number-rows-repeated="2">
          <table:table-cell table:number-columns-repeated="1022"/>
        </table:table-row>
        <table:table-row table:style-name="ro2">
          <table:table-cell table:number-columns-repeated="1022"/>
        </table:table-row>
        <table:table-row table:style-name="ro1">
          <table:table-cell table:style-name="ce3" office:value-type="string" calcext:value-type="string">
            <text:p>TITOLO</text:p>
          </table:table-cell>
          <table:table-cell table:style-name="ce15" office:value-type="string" calcext:value-type="string">
            <text:p>RAGIONE SOCIALE FORNITORE</text:p>
          </table:table-cell>
          <table:table-cell table:style-name="ce15" office:value-type="string" calcext:value-type="string">
            <text:p>DATA MANDATO</text:p>
          </table:table-cell>
          <table:table-cell table:style-name="ce23" office:value-type="string" calcext:value-type="string">
            <text:p>DATA PAGAMENTO</text:p>
          </table:table-cell>
          <table:table-cell table:style-name="ce23" office:value-type="string" calcext:value-type="string">
            <text:p>CODICE V°LVL</text:p>
          </table:table-cell>
          <table:table-cell table:style-name="ce15" office:value-type="string" calcext:value-type="string">
            <text:p>DESCRIZIONE V° LVL</text:p>
          </table:table-cell>
          <table:table-cell table:style-name="ce27" office:value-type="string" office:string-value="IMPORTO" calcext:value-type="string">
            <text:p><text:s/>IMPORTO 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CRETE SRL</text:p>
          </table:table-cell>
          <table:table-cell table:style-name="ce12" office:value-type="string" calcext:value-type="string">
            <text:p>13/11/2023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31" office:value-type="float" office:value="1210" calcext:value-type="float">
            <text:p><text:s/>1.21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ANCO BPM GRUPPO BANCARIO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string" calcext:value-type="string">
            <text:p>12/12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31" office:value-type="float" office:value="8250" calcext:value-type="float">
            <text:p><text:s/>8.2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ENITO ARREDO URBANO S.R.L.</text:p>
          </table:table-cell>
          <table:table-cell table:number-columns-repeated="2" table:style-name="ce12" office:value-type="string" calcext:value-type="string">
            <text:p>20/12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31" office:value-type="float" office:value="3010" calcext:value-type="float">
            <text:p><text:s/>3.01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ENITO ARREDO URBANO S.R.L.</text:p>
          </table:table-cell>
          <table:table-cell table:number-columns-repeated="2" table:style-name="ce12" office:value-type="string" calcext:value-type="string">
            <text:p>20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ENITO ARREDO URBANO S.R.L.</text:p>
          </table:table-cell>
          <table:table-cell table:number-columns-repeated="2" table:style-name="ce12" office:value-type="string" calcext:value-type="string">
            <text:p>20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ENITO ARREDO URBANO S.R.L.</text:p>
          </table:table-cell>
          <table:table-cell table:number-columns-repeated="2" table:style-name="ce12" office:value-type="string" calcext:value-type="string">
            <text:p>20/12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TEFANO BAITONE</text:p>
          </table:table-cell>
          <table:table-cell table:style-name="ce12" office:value-type="string" calcext:value-type="string">
            <text:p>22/11/2023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1522.56" calcext:value-type="float">
            <text:p><text:s/>1.522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MPRESA ONORANZE FUNEBRI LA SINDONE DI M</text:p>
          </table:table-cell>
          <table:table-cell table:style-name="ce12" office:value-type="string" calcext:value-type="string">
            <text:p>10/10/2023</text:p>
          </table:table-cell>
          <table:table-cell table:style-name="ce12" office:value-type="string" calcext:value-type="string">
            <text:p>24/10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800" calcext:value-type="float">
            <text:p><text:s/>8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MPRESA ONORANZE FUNEBRI LA SINDONE DI M</text:p>
          </table:table-cell>
          <table:table-cell table:number-columns-repeated="2" table:style-name="ce12" office:value-type="string" calcext:value-type="string">
            <text:p>18/12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1100" calcext:value-type="float">
            <text:p><text:s/>1.1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MPRESA ONORANZE FUNEBRI LA SINDONE DI M</text:p>
          </table:table-cell>
          <table:table-cell table:number-columns-repeated="2" table:style-name="ce12" office:value-type="string" calcext:value-type="string">
            <text:p>06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400" calcext:value-type="float">
            <text:p><text:s/>4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LICE'S LAND S.N.C. <text:s text:c="15"/></text:p>
          </table:table-cell>
          <table:table-cell table:style-name="ce12" office:value-type="string" calcext:value-type="string">
            <text:p>02/11/2023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487.05" calcext:value-type="float">
            <text:p><text:s/>487,0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MARI <text:s/>GIOVANNI</text:p>
          </table:table-cell>
          <table:table-cell table:style-name="ce12" office:value-type="string" calcext:value-type="string">
            <text:p>09/11/2023</text:p>
          </table:table-cell>
          <table:table-cell table:style-name="ce12" office:value-type="string" calcext:value-type="string">
            <text:p>24/11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10289.96" calcext:value-type="float">
            <text:p><text:s/>10.289,9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REGIONE EMILIA ROMAGNA</text:p>
          </table:table-cell>
          <table:table-cell table:style-name="ce12" office:value-type="string" calcext:value-type="string">
            <text:p>18/10/2023</text:p>
          </table:table-cell>
          <table:table-cell table:style-name="ce12" office:value-type="string" calcext:value-type="string">
            <text:p>03/11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31" office:value-type="float" office:value="381.15" calcext:value-type="float">
            <text:p><text:s/>381,1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8364.16" calcext:value-type="float">
            <text:p><text:s/>8.364,1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176.89" calcext:value-type="float">
            <text:p><text:s/>176,8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176.89" calcext:value-type="float">
            <text:p><text:s/>176,8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1264.18" calcext:value-type="float">
            <text:p><text:s/>1.264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16.69" calcext:value-type="float">
            <text:p><text:s/>16,6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58.92" calcext:value-type="float">
            <text:p><text:s/>58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MPAGNIA TEATRALI APS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818" calcext:value-type="float">
            <text:p><text:s/>81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YE APS - ASSOCIAZIONE DI PROMOZIONE SOC</text:p>
          </table:table-cell>
          <table:table-cell table:style-name="ce12" office:value-type="string" calcext:value-type="string">
            <text:p>20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800" calcext:value-type="float">
            <text:p><text:s/>8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AZZARO ABRAMO <text:s text:c="20"/></text:p>
          </table:table-cell>
          <table:table-cell table:number-columns-repeated="2" table:style-name="ce12" office:value-type="string" calcext:value-type="string">
            <text:p>13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2430" calcext:value-type="float">
            <text:p><text:s/>2.43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EO ENGINEERING S.R.L.</text:p>
          </table:table-cell>
          <table:table-cell table:number-columns-repeated="2" table:style-name="ce12" office:value-type="string" calcext:value-type="string">
            <text:p>01/12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5200" calcext:value-type="float">
            <text:p><text:s/>5.2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BRI BASTAMI <text:s/>VALIOLLAH</text:p>
          </table:table-cell>
          <table:table-cell table:style-name="ce12" office:value-type="string" calcext:value-type="string">
            <text:p>24/10/2023</text:p>
          </table:table-cell>
          <table:table-cell table:style-name="ce12" office:value-type="string" calcext:value-type="string">
            <text:p>03/11/2023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31" office:value-type="float" office:value="152" calcext:value-type="float">
            <text:p><text:s/>15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BRI BASTAMI <text:s/>VALIOLLAH</text:p>
          </table:table-cell>
          <table:table-cell table:style-name="ce12" office:value-type="string" calcext:value-type="string">
            <text:p>24/10/2023</text:p>
          </table:table-cell>
          <table:table-cell table:style-name="ce12" office:value-type="string" calcext:value-type="string">
            <text:p>08/11/2023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31" office:value-type="float" office:value="82" calcext:value-type="float">
            <text:p><text:s/>8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A SICUREZZA SRL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3/11/2023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31" office:value-type="float" office:value="281.3" calcext:value-type="float">
            <text:p><text:s/>281,3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UCATI DI VIESTO S.R.L.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20/12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1" office:value-type="float" office:value="298" calcext:value-type="float">
            <text:p><text:s/>29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UCATI DI VIESTO S.R.L.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20/12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1" office:value-type="float" office:value="298" calcext:value-type="float">
            <text:p><text:s/>29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number-columns-repeated="2" table:style-name="ce12" office:value-type="string" calcext:value-type="string">
            <text:p>14/12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420.58" calcext:value-type="float">
            <text:p><text:s/>420,5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number-columns-repeated="2" table:style-name="ce12" office:value-type="string" calcext:value-type="string">
            <text:p>14/12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2703.92" calcext:value-type="float">
            <text:p><text:s/>2.703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16/08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1" office:value-type="float" office:value="77267.43" calcext:value-type="float">
            <text:p><text:s/>77.267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number-columns-repeated="2" table:style-name="ce12" office:value-type="string" calcext:value-type="string">
            <text:p>14/12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484.75" calcext:value-type="float">
            <text:p><text:s/>484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number-columns-repeated="2" table:style-name="ce12" office:value-type="string" calcext:value-type="string">
            <text:p>14/12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2277.87" calcext:value-type="float">
            <text:p><text:s/>2.277,8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11/10/2023</text:p>
          </table:table-cell>
          <table:table-cell table:style-name="ce12" office:value-type="string" calcext:value-type="string">
            <text:p>12/10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86.26" calcext:value-type="float">
            <text:p><text:s/>86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11/10/2023</text:p>
          </table:table-cell>
          <table:table-cell table:style-name="ce12" office:value-type="string" calcext:value-type="string">
            <text:p>12/10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7176.28" calcext:value-type="float">
            <text:p><text:s/>7.176,2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11/10/2023</text:p>
          </table:table-cell>
          <table:table-cell table:style-name="ce12" office:value-type="string" calcext:value-type="string">
            <text:p>12/10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71.4" calcext:value-type="float">
            <text:p><text:s/>71,4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number-columns-repeated="2" table:style-name="ce12" office:value-type="string" calcext:value-type="string">
            <text:p>14/12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223.83" calcext:value-type="float">
            <text:p><text:s/>223,8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number-columns-repeated="2" table:style-name="ce12" office:value-type="string" calcext:value-type="string">
            <text:p>14/12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2985.36" calcext:value-type="float">
            <text:p><text:s/>2.985,3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02/10/2023</text:p>
          </table:table-cell>
          <table:table-cell table:style-name="ce12" office:value-type="string" calcext:value-type="string">
            <text:p>13/10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872.25" calcext:value-type="float">
            <text:p><text:s/>872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02/10/2023</text:p>
          </table:table-cell>
          <table:table-cell table:style-name="ce12" office:value-type="string" calcext:value-type="string">
            <text:p>13/10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02/10/2023</text:p>
          </table:table-cell>
          <table:table-cell table:style-name="ce12" office:value-type="string" calcext:value-type="string">
            <text:p>13/10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3493.58" calcext:value-type="float">
            <text:p><text:s/>3.493,5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02/10/2023</text:p>
          </table:table-cell>
          <table:table-cell table:style-name="ce12" office:value-type="string" calcext:value-type="string">
            <text:p>13/10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number-columns-repeated="2" table:style-name="ce12" office:value-type="string" calcext:value-type="string">
            <text:p>14/12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580.1" calcext:value-type="float">
            <text:p><text:s/>580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number-columns-repeated="2" table:style-name="ce12" office:value-type="string" calcext:value-type="string">
            <text:p>14/12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3055.32" calcext:value-type="float">
            <text:p><text:s/>3.055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27/11/2023</text:p>
          </table:table-cell>
          <table:table-cell table:style-name="ce12" office:value-type="string" calcext:value-type="string">
            <text:p>28/11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6469.46" calcext:value-type="float">
            <text:p><text:s/>6.469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27/11/2023</text:p>
          </table:table-cell>
          <table:table-cell table:style-name="ce12" office:value-type="string" calcext:value-type="string">
            <text:p>28/11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489.63" calcext:value-type="float">
            <text:p><text:s/>489,6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27/11/2023</text:p>
          </table:table-cell>
          <table:table-cell table:style-name="ce12" office:value-type="string" calcext:value-type="string">
            <text:p>28/11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43.95" calcext:value-type="float">
            <text:p><text:s/>43,9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18/10/2023</text:p>
          </table:table-cell>
          <table:table-cell table:style-name="ce12" office:value-type="string" calcext:value-type="string">
            <text:p>06/11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893.4" calcext:value-type="float">
            <text:p><text:s/>893,4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18/10/2023</text:p>
          </table:table-cell>
          <table:table-cell table:style-name="ce12" office:value-type="string" calcext:value-type="string">
            <text:p>06/11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17/10/2023</text:p>
          </table:table-cell>
          <table:table-cell table:style-name="ce12" office:value-type="string" calcext:value-type="string">
            <text:p>06/11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4123.02" calcext:value-type="float">
            <text:p><text:s/>4.123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17/10/2023</text:p>
          </table:table-cell>
          <table:table-cell table:style-name="ce12" office:value-type="string" calcext:value-type="string">
            <text:p>06/11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18/10/2023</text:p>
          </table:table-cell>
          <table:table-cell table:style-name="ce12" office:value-type="string" calcext:value-type="string">
            <text:p>06/11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6324.37" calcext:value-type="float">
            <text:p><text:s/>6.324,3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18/10/2023</text:p>
          </table:table-cell>
          <table:table-cell table:style-name="ce12" office:value-type="string" calcext:value-type="string">
            <text:p>06/11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17/10/2023</text:p>
          </table:table-cell>
          <table:table-cell table:style-name="ce12" office:value-type="string" calcext:value-type="string">
            <text:p>06/11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1" office:value-type="float" office:value="84594.25" calcext:value-type="float">
            <text:p><text:s/>84.594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17/10/2023</text:p>
          </table:table-cell>
          <table:table-cell table:style-name="ce12" office:value-type="string" calcext:value-type="string">
            <text:p>06/11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string" calcext:value-type="string">
            <text:p>08/11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1" office:value-type="float" office:value="65508.84" calcext:value-type="float">
            <text:p><text:s/>65.508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28/11/2023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1466.12" calcext:value-type="float">
            <text:p><text:s/>1.466,1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28/11/2023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2/12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4893.61" calcext:value-type="float">
            <text:p><text:s/>4.893,6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2/12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2/12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8315.25" calcext:value-type="float">
            <text:p><text:s/>8.315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- IMPOSTE COMUNALI AFFINI - S.R.L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2/12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ARBERO PIETRO S.P.A.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1168.43" calcext:value-type="float">
            <text:p><text:s/>1.168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ONDOOFFICE S.R.L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1" office:value-type="float" office:value="567.49" calcext:value-type="float">
            <text:p><text:s/>567,4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ONDOOFFICE S.R.L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99.13" calcext:value-type="float">
            <text:p><text:s/>99,1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ONDOOFFICE S.R.L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316.71" calcext:value-type="float">
            <text:p><text:s/>316,7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ONDOOFFICE S.R.L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EL SOLE S.R.L.</text:p>
          </table:table-cell>
          <table:table-cell table:number-columns-repeated="2" table:style-name="ce12" office:value-type="string" calcext:value-type="string">
            <text:p>04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108.75" calcext:value-type="float">
            <text:p><text:s/>6.108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EL SOLE S.R.L.</text:p>
          </table:table-cell>
          <table:table-cell table:number-columns-repeated="2" table:style-name="ce12" office:value-type="string" calcext:value-type="string">
            <text:p>04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108.75" calcext:value-type="float">
            <text:p><text:s/>6.108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EL SOLE S.R.L.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108.75" calcext:value-type="float">
            <text:p><text:s/>6.108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EL SOLE S.R.L.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108.75" calcext:value-type="float">
            <text:p><text:s/>6.108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ERUSSI S.R.L.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154.02" calcext:value-type="float">
            <text:p><text:s/>154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TUDIO STORTI SRL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float" office:value="1030219999" calcext:value-type="float">
            <text:p>1030219999</text:p>
          </table:table-cell>
          <table:table-cell table:style-name="ce12" office:value-type="string" calcext:value-type="string">
            <text:p>Altri servizi informatici e di telecomunicazioni n.a.c.</text:p>
          </table:table-cell>
          <table:table-cell table:style-name="ce31" office:value-type="float" office:value="3200" calcext:value-type="float">
            <text:p><text:s/>3.2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TUDIO STORTI SRL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31" office:value-type="float" office:value="1438" calcext:value-type="float">
            <text:p><text:s/>1.43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TUDIO STORTI SRL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float" office:value="1030219999" calcext:value-type="float">
            <text:p>1030219999</text:p>
          </table:table-cell>
          <table:table-cell table:style-name="ce12" office:value-type="string" calcext:value-type="string">
            <text:p>Altri servizi informatici e di telecomunicazioni n.a.c.</text:p>
          </table:table-cell>
          <table:table-cell table:style-name="ce31" office:value-type="float" office:value="1000" calcext:value-type="float">
            <text:p><text:s/>1.0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AY <text:s/>RISTOSERVICE SPA</text:p>
          </table:table-cell>
          <table:table-cell table:style-name="ce12" office:value-type="string" calcext:value-type="string">
            <text:p>10/10/2023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float" office:value="1010102002" calcext:value-type="float">
            <text:p>1010102002</text:p>
          </table:table-cell>
          <table:table-cell table:style-name="ce12" office:value-type="string" calcext:value-type="string">
            <text:p>Buoni pasto</text:p>
          </table:table-cell>
          <table:table-cell table:style-name="ce31" office:value-type="float" office:value="12498.2" calcext:value-type="float">
            <text:p><text:s/>12.498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AY <text:s/>RISTOSERVICE SPA</text:p>
          </table:table-cell>
          <table:table-cell table:style-name="ce12" office:value-type="string" calcext:value-type="string">
            <text:p>07/11/2023</text:p>
          </table:table-cell>
          <table:table-cell table:style-name="ce12" office:value-type="string" calcext:value-type="string">
            <text:p>24/11/2023</text:p>
          </table:table-cell>
          <table:table-cell table:style-name="ce12" office:value-type="float" office:value="1010102002" calcext:value-type="float">
            <text:p>1010102002</text:p>
          </table:table-cell>
          <table:table-cell table:style-name="ce12" office:value-type="string" calcext:value-type="string">
            <text:p>Buoni pasto</text:p>
          </table:table-cell>
          <table:table-cell table:style-name="ce31" office:value-type="float" office:value="14724.6" calcext:value-type="float">
            <text:p><text:s/>14.724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number-columns-repeated="2" table:style-name="ce12" office:value-type="string" calcext:value-type="string">
            <text:p>04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16.03" calcext:value-type="float">
            <text:p><text:s/>216,0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number-columns-repeated="2" table:style-name="ce12" office:value-type="string" calcext:value-type="string">
            <text:p>04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56.32" calcext:value-type="float">
            <text:p><text:s/>156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number-columns-repeated="2" table:style-name="ce12" office:value-type="string" calcext:value-type="string">
            <text:p>04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9.38" calcext:value-type="float">
            <text:p><text:s/>19,3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number-columns-repeated="2" table:style-name="ce12" office:value-type="string" calcext:value-type="string">
            <text:p>04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8.8" calcext:value-type="float">
            <text:p><text:s/>38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10.3" calcext:value-type="float">
            <text:p><text:s/>210,3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48.71" calcext:value-type="float">
            <text:p><text:s/>148,7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04.57" calcext:value-type="float">
            <text:p><text:s/>204,5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4.65" calcext:value-type="float">
            <text:p><text:s/>94,6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BACH S.P.A.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550" calcext:value-type="float">
            <text:p><text:s/>5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BACH S.P.A.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440" calcext:value-type="float">
            <text:p><text:s/>44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1.19" calcext:value-type="float">
            <text:p><text:s/>11,1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24.71" calcext:value-type="float">
            <text:p><text:s/>24,7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5.83" calcext:value-type="float">
            <text:p><text:s/>105,8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2.51" calcext:value-type="float">
            <text:p><text:s/>12,5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1.7" calcext:value-type="float">
            <text:p><text:s/>41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24.18" calcext:value-type="float">
            <text:p><text:s/>24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39.84" calcext:value-type="float">
            <text:p><text:s/>39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2.42" calcext:value-type="float">
            <text:p><text:s/>42,4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1.25" calcext:value-type="float">
            <text:p><text:s/>11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1.5" calcext:value-type="float">
            <text:p><text:s/>11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26.63" calcext:value-type="float">
            <text:p><text:s/>26,6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8.49" calcext:value-type="float">
            <text:p><text:s/>48,4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5/12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8.33" calcext:value-type="float">
            <text:p><text:s/>48,3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5/12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464.52" calcext:value-type="float">
            <text:p><text:s/>464,5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54.07" calcext:value-type="float">
            <text:p><text:s/>54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5/12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15.68" calcext:value-type="float">
            <text:p><text:s/>115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5/12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55.45" calcext:value-type="float">
            <text:p><text:s/>55,4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5/12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48.69" calcext:value-type="float">
            <text:p><text:s/>148,6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5/12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25.67" calcext:value-type="float">
            <text:p><text:s/>25,6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5/12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1" office:value-type="float" office:value="103.03" calcext:value-type="float">
            <text:p><text:s/>103,0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RREBIAN S.P.A. <text:s text:c="19"/></text:p>
          </table:table-cell>
          <table:table-cell table:number-columns-repeated="2" table:style-name="ce12" office:value-type="string" calcext:value-type="string">
            <text:p>21/11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34.2" calcext:value-type="float">
            <text:p><text:s/>34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RREBIAN S.P.A. <text:s text:c="19"/>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3/11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62.4" calcext:value-type="float">
            <text:p><text:s/>62,4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RREBIAN S.P.A. <text:s text:c="19"/>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145.82" calcext:value-type="float">
            <text:p><text:s/>145,8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RREBIAN S.P.A. <text:s text:c="19"/>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ABORATORIO CHIMICO CAMERA COMM.TORINO</text:p>
          </table:table-cell>
          <table:table-cell table:style-name="ce12" office:value-type="string" calcext:value-type="string">
            <text:p>17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382.5" calcext:value-type="float">
            <text:p><text:s/>382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ORGIONE CENTRO DIDATTICO S.R.L. <text:s text:c="2"/>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string" calcext:value-type="string">
            <text:p>23/11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788.49" calcext:value-type="float">
            <text:p><text:s/>788,4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VAL SERVICE PNEUMATICI <text:s text:c="12"/>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1" office:value-type="float" office:value="541.02" calcext:value-type="float">
            <text:p><text:s/>541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UTOSTRADE PER L'ITALIA S.P.A</text:p>
          </table:table-cell>
          <table:table-cell table:style-name="ce12" office:value-type="string" calcext:value-type="string">
            <text:p>17/10/2023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15.74" calcext:value-type="float">
            <text:p><text:s/>15,7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UTOSTRADE PER L'ITALIA S.P.A</text:p>
          </table:table-cell>
          <table:table-cell table:style-name="ce12" office:value-type="string" calcext:value-type="string">
            <text:p>07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59.17" calcext:value-type="float">
            <text:p><text:s/>59,1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LEPASS S.P.A</text:p>
          </table:table-cell>
          <table:table-cell table:style-name="ce12" office:value-type="string" calcext:value-type="string">
            <text:p>17/10/2023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7.79" calcext:value-type="float">
            <text:p><text:s/>7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LEPASS S.P.A</text:p>
          </table:table-cell>
          <table:table-cell table:style-name="ce12" office:value-type="string" calcext:value-type="string">
            <text:p>07/11/2023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7.79" calcext:value-type="float">
            <text:p><text:s/>7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LEPASS S.P.A</text:p>
          </table:table-cell>
          <table:table-cell table:style-name="ce12" office:value-type="string" calcext:value-type="string">
            <text:p>05/12/2023</text:p>
          </table:table-cell>
          <table:table-cell table:style-name="ce12" office:value-type="string" calcext:value-type="string">
            <text:p>20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7.79" calcext:value-type="float">
            <text:p><text:s/>7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RAINING 4U SRL</text:p>
          </table:table-cell>
          <table:table-cell table:number-columns-repeated="2" table:style-name="ce12" office:value-type="string" calcext:value-type="string">
            <text:p>01/12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4900" calcext:value-type="float">
            <text:p><text:s/>4.9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.MANZONI &amp; C. S.P.A. <text:s text:c="13"/>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string" calcext:value-type="string">
            <text:p>23/11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31" office:value-type="float" office:value="540" calcext:value-type="float">
            <text:p><text:s/>54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AGGIOLI S.P.A <text:s text:c="20"/>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06/11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798" calcext:value-type="float">
            <text:p><text:s/>79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AGGIOLI S.P.A <text:s text:c="20"/>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315" calcext:value-type="float">
            <text:p><text:s/>31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NFOSISTEMI S.R.L.</text:p>
          </table:table-cell>
          <table:table-cell table:style-name="ce12" office:value-type="string" calcext:value-type="string">
            <text:p>13/11/2023</text:p>
          </table:table-cell>
          <table:table-cell table:style-name="ce12" office:value-type="string" calcext:value-type="string">
            <text:p>17/11/2023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31" office:value-type="float" office:value="858" calcext:value-type="float">
            <text:p><text:s/>85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ORA SYSTEM S.R.L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1" office:value-type="float" office:value="425" calcext:value-type="float">
            <text:p><text:s/>42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ORA SYSTEM S.R.L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ORA SYSTEM S.R.L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ORA SYSTEM S.R.L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ORA SYSTEM S.R.L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ORA SYSTEM S.R.L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AGGIOLI S.P.A <text:s text:c="20"/></text:p>
          </table:table-cell>
          <table:table-cell table:style-name="ce12" office:value-type="string" calcext:value-type="string">
            <text:p>17/10/2023</text:p>
          </table:table-cell>
          <table:table-cell table:style-name="ce12" office:value-type="string" calcext:value-type="string">
            <text:p>18/10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5108" calcext:value-type="float">
            <text:p><text:s/>5.10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I.M.I. SAS DI DAVIDE CIONI E C.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1" office:value-type="float" office:value="108" calcext:value-type="float">
            <text:p><text:s/>10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I.M.I. SAS DI DAVIDE CIONI E C.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02/11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1" office:value-type="float" office:value="320" calcext:value-type="float">
            <text:p><text:s/>32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INTESI S.P.A.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2600" calcext:value-type="float">
            <text:p><text:s/>2.6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25.05" calcext:value-type="float">
            <text:p><text:s/>125,0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style-name="ce12" office:value-type="string" calcext:value-type="string">
            <text:p>13/12/2023</text:p>
          </table:table-cell>
          <table:table-cell table:style-name="ce12" office:value-type="string" calcext:value-type="string">
            <text:p>1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53.11" calcext:value-type="float">
            <text:p><text:s/>153,1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style-name="ce12" office:value-type="string" calcext:value-type="string">
            <text:p>13/12/2023</text:p>
          </table:table-cell>
          <table:table-cell table:style-name="ce12" office:value-type="string" calcext:value-type="string">
            <text:p>1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8.02" calcext:value-type="float">
            <text:p><text:s/>38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style-name="ce12" office:value-type="string" calcext:value-type="string">
            <text:p>13/12/2023</text:p>
          </table:table-cell>
          <table:table-cell table:style-name="ce12" office:value-type="string" calcext:value-type="string">
            <text:p>1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2.9" calcext:value-type="float">
            <text:p><text:s/>32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2.9" calcext:value-type="float">
            <text:p><text:s/>32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2.9" calcext:value-type="float">
            <text:p><text:s/>32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style-name="ce12" office:value-type="string" calcext:value-type="string">
            <text:p>13/12/2023</text:p>
          </table:table-cell>
          <table:table-cell table:style-name="ce12" office:value-type="string" calcext:value-type="string">
            <text:p>1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2.9" calcext:value-type="float">
            <text:p><text:s/>32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8.24" calcext:value-type="float">
            <text:p><text:s/>38,2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SSOCIAZIONE SPORTIVA RIVOLI RUGBY 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string" calcext:value-type="string">
            <text:p>05/12/2023</text:p>
          </table:table-cell>
          <table:table-cell table:style-name="ce12" office:value-type="float" office:value="1040399999" calcext:value-type="float">
            <text:p>10403999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31" office:value-type="float" office:value="525.7" calcext:value-type="float">
            <text:p><text:s/>525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R CARTOMATTO DI MURGIA ANDREA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5908.2" calcext:value-type="float">
            <text:p><text:s/>5.908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OMOTESTI S.R.L</text:p>
          </table:table-cell>
          <table:table-cell table:number-columns-repeated="2" table:style-name="ce12" office:value-type="string" calcext:value-type="string">
            <text:p>06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1250.45" calcext:value-type="float">
            <text:p><text:s/>1.250,4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NFO CAMERE S.P.A. <text:s text:c="16"/>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31" office:value-type="float" office:value="1110" calcext:value-type="float">
            <text:p><text:s/>1.11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TARCH S.R.L.</text:p>
          </table:table-cell>
          <table:table-cell table:style-name="ce12" office:value-type="string" calcext:value-type="string">
            <text:p>24/11/2023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float" office:value="1030219999" calcext:value-type="float">
            <text:p>1030219999</text:p>
          </table:table-cell>
          <table:table-cell table:style-name="ce12" office:value-type="string" calcext:value-type="string">
            <text:p>Altri servizi informatici e di telecomunicazioni n.a.c.</text:p>
          </table:table-cell>
          <table:table-cell table:style-name="ce31" office:value-type="float" office:value="1860" calcext:value-type="float">
            <text:p><text:s/>1.86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RUBA PEC S.P.A.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537.5" calcext:value-type="float">
            <text:p><text:s/>537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string" calcext:value-type="string">
            <text:p>12/12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1" office:value-type="float" office:value="1794" calcext:value-type="float">
            <text:p><text:s/>1.79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string" calcext:value-type="string">
            <text:p>12/12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number-columns-repeated="2" table:style-name="ce12" office:value-type="string" calcext:value-type="string">
            <text:p>12/12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1" office:value-type="float" office:value="299" calcext:value-type="float">
            <text:p><text:s/>299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string" calcext:value-type="string">
            <text:p>12/12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string" calcext:value-type="string">
            <text:p>12/12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IRORCS MEDIA S.P.A.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string" calcext:value-type="string">
            <text:p>23/11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31" office:value-type="float" office:value="200" calcext:value-type="float">
            <text:p><text:s/>2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IBRERIA DEL PALAZZO DI GIUSTIZIA DI BRI</text:p>
          </table:table-cell>
          <table:table-cell table:style-name="ce12" office:value-type="string" calcext:value-type="string">
            <text:p>1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1" office:value-type="float" office:value="112.1" calcext:value-type="float">
            <text:p><text:s/>112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BR ROSSETTO SPA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1" office:value-type="float" office:value="323.6" calcext:value-type="float">
            <text:p><text:s/>323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AZZARI S.R.L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2480" calcext:value-type="float">
            <text:p><text:s/>2.48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AZZARI S.R.L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31" office:value-type="float" office:value="374.3" calcext:value-type="float">
            <text:p><text:s/>374,3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IBRERIA DEL PALAZZO DI GIUSTIZIA DI BRI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02/11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1" office:value-type="float" office:value="114" calcext:value-type="float">
            <text:p><text:s/>11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RISCO S.R.L</text:p>
          </table:table-cell>
          <table:table-cell table:number-columns-repeated="2" table:style-name="ce12" office:value-type="string" calcext:value-type="string">
            <text:p>02/11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800" calcext:value-type="float">
            <text:p><text:s/>8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RISCO S.R.L</text:p>
          </table:table-cell>
          <table:table-cell table:number-columns-repeated="2" table:style-name="ce12" office:value-type="string" calcext:value-type="string">
            <text:p>02/11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VENANZI E ASSOCIATI S.R.L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300" calcext:value-type="float">
            <text:p><text:s/>3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LDARINI&amp; ASSOCIATI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5/11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4002" calcext:value-type="float">
            <text:p><text:s/>4.00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31" office:value-type="float" office:value="139.7" calcext:value-type="float">
            <text:p><text:s/>139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31" office:value-type="float" office:value="91.34" calcext:value-type="float">
            <text:p><text:s/>91,3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31" office:value-type="float" office:value="30" calcext:value-type="float">
            <text:p><text:s/>3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number-columns-repeated="2" table:style-name="ce12" office:value-type="string" calcext:value-type="string">
            <text:p>04/10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196.04" calcext:value-type="float">
            <text:p><text:s/>196,0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ZIENDA VITIVINICOLA PIERRO PAOLO</text:p>
          </table:table-cell>
          <table:table-cell table:style-name="ce12" office:value-type="string" calcext:value-type="string">
            <text:p>12/10/2023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float" office:value="1030299011" calcext:value-type="float">
            <text:p>1030299011</text:p>
          </table:table-cell>
          <table:table-cell table:style-name="ce12" office:value-type="string" calcext:value-type="string">
            <text:p>Servizi per attivita' di rappresentanza </text:p>
          </table:table-cell>
          <table:table-cell table:style-name="ce31" office:value-type="float" office:value="364.72" calcext:value-type="float">
            <text:p><text:s/>364,7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17/10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31" office:value-type="float" office:value="691.87" calcext:value-type="float">
            <text:p><text:s/>691,8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17/10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2" office:value-type="string" calcext:value-type="string">
            <text:p>02/11/2023</text:p>
          </table:table-cell>
          <table:table-cell table:style-name="ce12" office:value-type="string" calcext:value-type="string">
            <text:p>09/11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31" office:value-type="float" office:value="830.51" calcext:value-type="float">
            <text:p><text:s/>830,5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2" office:value-type="string" calcext:value-type="string">
            <text:p>02/11/2023</text:p>
          </table:table-cell>
          <table:table-cell table:style-name="ce12" office:value-type="string" calcext:value-type="string">
            <text:p>09/11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2" office:value-type="string" calcext:value-type="string">
            <text:p>24/11/2023</text:p>
          </table:table-cell>
          <table:table-cell table:style-name="ce12" office:value-type="string" calcext:value-type="string">
            <text:p>05/12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31" office:value-type="float" office:value="1003.81" calcext:value-type="float">
            <text:p><text:s/>1.003,8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2" office:value-type="string" calcext:value-type="string">
            <text:p>24/11/2023</text:p>
          </table:table-cell>
          <table:table-cell table:style-name="ce12" office:value-type="string" calcext:value-type="string">
            <text:p>05/12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TERPRISE SRL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158" calcext:value-type="float">
            <text:p><text:s/>15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ZIENDA SPECIALE MULTISERVIZI <text:s text:c="5"/>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84.04" calcext:value-type="float">
            <text:p><text:s/>84,0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LIOGRAFICA VICA S.N.C. DI TR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31" office:value-type="float" office:value="78" calcext:value-type="float">
            <text:p><text:s/>7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IELLE PUBBLICITA'-GALLO LUCA STEFA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08/11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125" calcext:value-type="float">
            <text:p><text:s/>12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ZONA OVEST DI TORINO S.R.L. <text:s text:c="7"/>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40302001" calcext:value-type="float">
            <text:p>1040302001</text:p>
          </table:table-cell>
          <table:table-cell table:style-name="ce12" office:value-type="string" calcext:value-type="string">
            <text:p>Trasferimenti correnti a altre imprese partecipate</text:p>
          </table:table-cell>
          <table:table-cell table:style-name="ce31" office:value-type="float" office:value="2459.02" calcext:value-type="float">
            <text:p><text:s/>2.459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CI S.R.L.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480" calcext:value-type="float">
            <text:p><text:s/>48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CI S.R.L.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630" calcext:value-type="float">
            <text:p><text:s/>63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IELLE PUBBLICITA'-GALLO LUCA STEFA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50" calcext:value-type="float">
            <text:p><text:s/>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ERATIVA SOCIALE ALDIA</text:p>
          </table:table-cell>
          <table:table-cell table:style-name="ce12" office:value-type="string" calcext:value-type="string">
            <text:p>02/10/2023</text:p>
          </table:table-cell>
          <table:table-cell table:style-name="ce12" office:value-type="string" calcext:value-type="string">
            <text:p>16/10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7612.04" calcext:value-type="float">
            <text:p><text:s/>7.612,0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UBBLIFORMEZ S.R.L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20/12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3150" calcext:value-type="float">
            <text:p><text:s/>3.1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.R. MULTISERVICE S.A.S. DI RUSSO ANTONI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string" calcext:value-type="string">
            <text:p>18/10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1650" calcext:value-type="float">
            <text:p><text:s/>1.6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ERATIVA SOCIALE ALDIA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3/11/2023</text:p>
          </table:table-cell>
          <table:table-cell table:style-name="ce12" office:value-type="float" office:value="1040399999" calcext:value-type="float">
            <text:p>10403999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31" office:value-type="float" office:value="30381.45" calcext:value-type="float">
            <text:p><text:s/>30.381,4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CI S.R.L.</text:p>
          </table:table-cell>
          <table:table-cell table:style-name="ce12" office:value-type="string" calcext:value-type="string">
            <text:p>09/11/2023</text:p>
          </table:table-cell>
          <table:table-cell table:style-name="ce12" office:value-type="string" calcext:value-type="string">
            <text:p>28/11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60" calcext:value-type="float">
            <text:p><text:s/>6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STITUTI RIUNITI SALOTTO E FIORITO 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454.55" calcext:value-type="float">
            <text:p><text:s/>454,5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ERATIVA SOCIALE ALDIA</text:p>
          </table:table-cell>
          <table:table-cell table:number-columns-repeated="2" table:style-name="ce12" office:value-type="string" calcext:value-type="string">
            <text:p>13/11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38620.8" calcext:value-type="float">
            <text:p><text:s/>38.620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AVESANA MULTISERVICE S.R.L</text:p>
          </table:table-cell>
          <table:table-cell table:style-name="ce12" office:value-type="string" calcext:value-type="string">
            <text:p>24/11/2023</text:p>
          </table:table-cell>
          <table:table-cell table:style-name="ce12" office:value-type="string" calcext:value-type="string">
            <text:p>28/11/2023</text:p>
          </table:table-cell>
          <table:table-cell table:style-name="ce12" office:value-type="float" office:value="1030213003" calcext:value-type="float">
            <text:p>1030213003</text:p>
          </table:table-cell>
          <table:table-cell table:style-name="ce12" office:value-type="string" calcext:value-type="string">
            <text:p>Trasporti, traslochi e facchinaggio</text:p>
          </table:table-cell>
          <table:table-cell table:style-name="ce31" office:value-type="float" office:value="3936.68" calcext:value-type="float">
            <text:p><text:s/>3.936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AVESANA MULTISERVICE S.R.L</text:p>
          </table:table-cell>
          <table:table-cell table:style-name="ce12" office:value-type="string" calcext:value-type="string">
            <text:p>24/11/2023</text:p>
          </table:table-cell>
          <table:table-cell table:style-name="ce12" office:value-type="string" calcext:value-type="string">
            <text:p>28/11/2023</text:p>
          </table:table-cell>
          <table:table-cell table:style-name="ce12" office:value-type="float" office:value="1030213003" calcext:value-type="float">
            <text:p>1030213003</text:p>
          </table:table-cell>
          <table:table-cell table:style-name="ce12" office:value-type="string" calcext:value-type="string">
            <text:p>Trasporti, traslochi e facchinaggio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TRANAIDEA S.C.S. IMPRESA SOCIALE</text:p>
          </table:table-cell>
          <table:table-cell table:number-columns-repeated="2" table:style-name="ce12" office:value-type="string" calcext:value-type="string">
            <text:p>10/10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10284.7" calcext:value-type="float">
            <text:p><text:s/>10.284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CI S.R.L.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120" calcext:value-type="float">
            <text:p><text:s/>12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UCCO CENTER S.N.C. DI DUCCO PIERO &amp; C</text:p>
          </table:table-cell>
          <table:table-cell table:number-columns-repeated="2" table:style-name="ce12" office:value-type="string" calcext:value-type="string">
            <text:p>20/12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1" office:value-type="float" office:value="130" calcext:value-type="float">
            <text:p><text:s/>13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TRANAIDEA S.C.S. IMPRESA SOCIALE</text:p>
          </table:table-cell>
          <table:table-cell table:number-columns-repeated="2" table:style-name="ce12" office:value-type="string" calcext:value-type="string">
            <text:p>10/10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11495.66" calcext:value-type="float">
            <text:p><text:s/>11.495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I.A.E. <text:s text:c="26"/>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123" calcext:value-type="float">
            <text:p><text:s/>123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I.A.E. <text:s text:c="26"/>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134" calcext:value-type="float">
            <text:p><text:s/>13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I.A.E. <text:s text:c="26"/>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3" calcext:value-type="float">
            <text:p><text:s/>3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I.A.E. <text:s text:c="26"/>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60.5" calcext:value-type="float">
            <text:p><text:s/>60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NOMODIDATTICA S.R.L.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102" calcext:value-type="float">
            <text:p><text:s/>10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.R. MULTISERVICE S.A.S. DI RUSSO ANTONI</text:p>
          </table:table-cell>
          <table:table-cell table:style-name="ce12" office:value-type="string" calcext:value-type="string">
            <text:p>11/10/2023</text:p>
          </table:table-cell>
          <table:table-cell table:style-name="ce12" office:value-type="string" calcext:value-type="string">
            <text:p>03/11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275" calcext:value-type="float">
            <text:p><text:s/>27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DUCAZIONE PROGETTO SCRL <text:s text:c="10"/></text:p>
          </table:table-cell>
          <table:table-cell table:style-name="ce12" office:value-type="string" calcext:value-type="string">
            <text:p>31/10/2023</text:p>
          </table:table-cell>
          <table:table-cell table:style-name="ce12" office:value-type="string" calcext:value-type="string">
            <text:p>03/11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17180.43" calcext:value-type="float">
            <text:p><text:s/>17.180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OPERA S.R.L.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5/11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292" calcext:value-type="float">
            <text:p><text:s/>29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DUCAZIONE PROGETTO SCRL <text:s text:c="10"/>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40302001" calcext:value-type="float">
            <text:p>1040302001</text:p>
          </table:table-cell>
          <table:table-cell table:style-name="ce12" office:value-type="string" calcext:value-type="string">
            <text:p>Trasferimenti correnti a altre imprese partecipate</text:p>
          </table:table-cell>
          <table:table-cell table:style-name="ce31" office:value-type="float" office:value="5714.29" calcext:value-type="float">
            <text:p><text:s/>5.714,2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ORGI S.R.L. <text:s text:c="22"/>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170" calcext:value-type="float">
            <text:p><text:s/>17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DISON NEXT GOVERNMENT S.R.L</text:p>
          </table:table-cell>
          <table:table-cell table:style-name="ce12" office:value-type="string" calcext:value-type="string">
            <text:p>11/10/2023</text:p>
          </table:table-cell>
          <table:table-cell table:style-name="ce12" office:value-type="string" calcext:value-type="string">
            <text:p>31/10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1" office:value-type="float" office:value="60697.34" calcext:value-type="float">
            <text:p><text:s/>60.697,3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DISON NEXT GOVERNMENT S.R.L</text:p>
          </table:table-cell>
          <table:table-cell table:style-name="ce12" office:value-type="string" calcext:value-type="string">
            <text:p>11/10/2023</text:p>
          </table:table-cell>
          <table:table-cell table:style-name="ce12" office:value-type="string" calcext:value-type="string">
            <text:p>31/10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DISON NEXT GOVERNMENT S.R.L</text:p>
          </table:table-cell>
          <table:table-cell table:style-name="ce12" office:value-type="string" calcext:value-type="string">
            <text:p>10/10/2023</text:p>
          </table:table-cell>
          <table:table-cell table:style-name="ce12" office:value-type="string" calcext:value-type="string">
            <text:p>11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41627.11" calcext:value-type="float">
            <text:p><text:s/>141.627,1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DISON NEXT GOVERNMENT S.R.L</text:p>
          </table:table-cell>
          <table:table-cell table:style-name="ce12" office:value-type="string" calcext:value-type="string">
            <text:p>10/10/2023</text:p>
          </table:table-cell>
          <table:table-cell table:style-name="ce12" office:value-type="string" calcext:value-type="string">
            <text:p>11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ERATIVA SOCIALE ALDIA</text:p>
          </table:table-cell>
          <table:table-cell table:number-columns-repeated="2" table:style-name="ce12" office:value-type="string" calcext:value-type="string">
            <text:p>18/12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83194.99" calcext:value-type="float">
            <text:p><text:s/>83.194,9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.M.A. <text:s/>BATTERIE DI SCALENGHE MAURO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20/12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1" office:value-type="float" office:value="81.97" calcext:value-type="float">
            <text:p><text:s/>81,9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LL IN 1 SRLS</text:p>
          </table:table-cell>
          <table:table-cell table:style-name="ce12" office:value-type="string" calcext:value-type="string">
            <text:p>09/11/2023</text:p>
          </table:table-cell>
          <table:table-cell table:style-name="ce12" office:value-type="string" calcext:value-type="string">
            <text:p>15/11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448" calcext:value-type="float">
            <text:p><text:s/>44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TUDIO TECNICO VEBO2</text:p>
          </table:table-cell>
          <table:table-cell table:number-columns-repeated="2" table:style-name="ce12" office:value-type="string" calcext:value-type="string">
            <text:p>21/11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3646.06" calcext:value-type="float">
            <text:p><text:s/>3.646,0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ICILVILLE S.R.L</text:p>
          </table:table-cell>
          <table:table-cell table:number-columns-repeated="2" table:style-name="ce12" office:value-type="string" calcext:value-type="string">
            <text:p>07/11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1" office:value-type="float" office:value="72153.63" calcext:value-type="float">
            <text:p><text:s/>72.153,6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ICILVILLE S.R.L</text:p>
          </table:table-cell>
          <table:table-cell table:number-columns-repeated="2" table:style-name="ce12" office:value-type="string" calcext:value-type="string">
            <text:p>02/11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1" office:value-type="float" office:value="13729.59" calcext:value-type="float">
            <text:p><text:s/>13.729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CI S.R.L.</text:p>
          </table:table-cell>
          <table:table-cell table:style-name="ce12" office:value-type="string" calcext:value-type="string">
            <text:p>12/12/2023</text:p>
          </table:table-cell>
          <table:table-cell table:style-name="ce12" office:value-type="string" calcext:value-type="string">
            <text:p>14/12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6900" calcext:value-type="float">
            <text:p><text:s/>6.9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DUCAZIONE PROGETTO SCRL <text:s text:c="10"/></text:p>
          </table:table-cell>
          <table:table-cell table:style-name="ce12" office:value-type="string" calcext:value-type="string">
            <text:p>22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2379.14" calcext:value-type="float">
            <text:p><text:s/>2.379,1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DUCAZIONE PROGETTO SCRL <text:s text:c="10"/></text:p>
          </table:table-cell>
          <table:table-cell table:style-name="ce12" office:value-type="string" calcext:value-type="string">
            <text:p>22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2379.14" calcext:value-type="float">
            <text:p><text:s/>2.379,1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LL IN 1 SRLS</text:p>
          </table:table-cell>
          <table:table-cell table:style-name="ce12" office:value-type="string" calcext:value-type="string">
            <text:p>09/11/2023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948" calcext:value-type="float">
            <text:p><text:s/>94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LMAG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1" office:value-type="float" office:value="18300" calcext:value-type="float">
            <text:p><text:s/>18.3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ELFINO &amp; PARTNERS S.P.A.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31/10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500" calcext:value-type="float">
            <text:p><text:s/>5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number-columns-repeated="2" table:style-name="ce12" office:value-type="string" calcext:value-type="string">
            <text:p>04/10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365.43" calcext:value-type="float">
            <text:p><text:s/>365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DUCAZIONE PROGETTO SCRL <text:s text:c="10"/></text:p>
          </table:table-cell>
          <table:table-cell table:style-name="ce12" office:value-type="string" calcext:value-type="string">
            <text:p>14/12/2023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2379.14" calcext:value-type="float">
            <text:p><text:s/>2.379,1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DUCAZIONE PROGETTO SCRL <text:s text:c="10"/></text:p>
          </table:table-cell>
          <table:table-cell table:number-columns-repeated="2" table:style-name="ce12" office:value-type="string" calcext:value-type="string">
            <text:p>18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1953.81" calcext:value-type="float">
            <text:p><text:s/>1.953,8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TRANAIDEA S.C.S. IMPRESA SOCIALE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4/11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11545.72" calcext:value-type="float">
            <text:p><text:s/>11.545,7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style-name="ce12" office:value-type="string" calcext:value-type="string">
            <text:p>16/10/2023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1" office:value-type="float" office:value="2916.66" calcext:value-type="float">
            <text:p><text:s/>2.916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style-name="ce12" office:value-type="string" calcext:value-type="string">
            <text:p>16/10/2023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1" office:value-type="float" office:value="2694.44" calcext:value-type="float">
            <text:p><text:s/>2.694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1" office:value-type="float" office:value="2916.66" calcext:value-type="float">
            <text:p><text:s/>2.916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style-name="ce12" office:value-type="string" calcext:value-type="string">
            <text:p>22/11/2023</text:p>
          </table:table-cell>
          <table:table-cell table:style-name="ce12" office:value-type="string" calcext:value-type="string">
            <text:p>27/11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1" office:value-type="float" office:value="2694.44" calcext:value-type="float">
            <text:p><text:s/>2.694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number-columns-repeated="2" table:style-name="ce12" office:value-type="string" calcext:value-type="string">
            <text:p>18/12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1" office:value-type="float" office:value="2916.66" calcext:value-type="float">
            <text:p><text:s/>2.916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number-columns-repeated="2" table:style-name="ce12" office:value-type="string" calcext:value-type="string">
            <text:p>18/12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1" office:value-type="float" office:value="2694.44" calcext:value-type="float">
            <text:p><text:s/>2.694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TRANAIDEA S.C.S. IMPRESA SOCIALE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4/11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13025.9" calcext:value-type="float">
            <text:p><text:s/>13.025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CO ANTINFORTUNISTICA SAS-LUCIDO &amp;C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532.79" calcext:value-type="float">
            <text:p><text:s/>532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CO ANTINFORTUNISTICA SAS-LUCIDO &amp;C</text:p>
          </table:table-cell>
          <table:table-cell table:number-columns-repeated="2" table:style-name="ce12" office:value-type="string" calcext:value-type="string">
            <text:p>18/12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147.54" calcext:value-type="float">
            <text:p><text:s/>147,5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CNOTRE SRL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31" office:value-type="float" office:value="1200" calcext:value-type="float">
            <text:p><text:s/>1.2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ASSIONE UFFICIO DI VECE GABRIELE</text:p>
          </table:table-cell>
          <table:table-cell table:number-columns-repeated="2" table:style-name="ce12" office:value-type="string" calcext:value-type="string">
            <text:p>10/10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44.2" calcext:value-type="float">
            <text:p><text:s/>44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LASS PUBBLICITA' SPA <text:s text:c="13"/></text:p>
          </table:table-cell>
          <table:table-cell table:style-name="ce12" office:value-type="string" calcext:value-type="string">
            <text:p>06/11/2023</text:p>
          </table:table-cell>
          <table:table-cell table:style-name="ce12" office:value-type="string" calcext:value-type="string">
            <text:p>17/11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31" office:value-type="float" office:value="200" calcext:value-type="float">
            <text:p><text:s/>2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.E.A.R.T. S.R.L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54" calcext:value-type="float">
            <text:p><text:s/>5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ODIT GROUP S.R.L</text:p>
          </table:table-cell>
          <table:table-cell table:style-name="ce12" office:value-type="string" calcext:value-type="string">
            <text:p>17/11/2023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float" office:value="1030102004" calcext:value-type="float">
            <text:p>1030102004</text:p>
          </table:table-cell>
          <table:table-cell table:style-name="ce12" office:value-type="string" calcext:value-type="string">
            <text:p>Vestiario</text:p>
          </table:table-cell>
          <table:table-cell table:style-name="ce31" office:value-type="float" office:value="819.67" calcext:value-type="float">
            <text:p><text:s/>819,6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ICILVILLE S.R.L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1" office:value-type="float" office:value="81541.97" calcext:value-type="float">
            <text:p><text:s/>81.541,9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FONDAZIONE DELL'ORDINE DEGLI ARCHITETTI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82" calcext:value-type="float">
            <text:p><text:s/>8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.R. MULTISERVICE S.A.S. DI RUSSO ANTONI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1235" calcext:value-type="float">
            <text:p><text:s/>1.23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FEIN S.P.A</text:p>
          </table:table-cell>
          <table:table-cell table:style-name="ce12" office:value-type="string" calcext:value-type="string">
            <text:p>11/10/2023</text:p>
          </table:table-cell>
          <table:table-cell table:style-name="ce12" office:value-type="string" calcext:value-type="string">
            <text:p>31/10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1" office:value-type="float" office:value="3194.6" calcext:value-type="float">
            <text:p><text:s/>3.194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FEIN S.P.A</text:p>
          </table:table-cell>
          <table:table-cell table:style-name="ce12" office:value-type="string" calcext:value-type="string">
            <text:p>11/10/2023</text:p>
          </table:table-cell>
          <table:table-cell table:style-name="ce12" office:value-type="string" calcext:value-type="string">
            <text:p>31/10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FEIN S.P.A</text:p>
          </table:table-cell>
          <table:table-cell table:style-name="ce12" office:value-type="string" calcext:value-type="string">
            <text:p>10/10/2023</text:p>
          </table:table-cell>
          <table:table-cell table:style-name="ce12" office:value-type="string" calcext:value-type="string">
            <text:p>11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7454.06" calcext:value-type="float">
            <text:p><text:s/>7.454,0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FEIN S.P.A</text:p>
          </table:table-cell>
          <table:table-cell table:style-name="ce12" office:value-type="string" calcext:value-type="string">
            <text:p>10/10/2023</text:p>
          </table:table-cell>
          <table:table-cell table:style-name="ce12" office:value-type="string" calcext:value-type="string">
            <text:p>11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33X3 SNC DI MONEA ANITA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20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20088.24" calcext:value-type="float">
            <text:p><text:s/>20.088,2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33X3 SNC DI MONEA ANITA</text:p>
          </table:table-cell>
          <table:table-cell table:style-name="ce12" office:value-type="string" calcext:value-type="string">
            <text:p>14/12/2023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2821.38" calcext:value-type="float">
            <text:p><text:s/>2.821,3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02/10/2023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1" office:value-type="float" office:value="235.44" calcext:value-type="float">
            <text:p><text:s/>235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number-columns-repeated="2" table:style-name="ce12" office:value-type="string" calcext:value-type="string">
            <text:p>02/11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1" office:value-type="float" office:value="7649.6" calcext:value-type="float">
            <text:p><text:s/>7.649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4/10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1" office:value-type="float" office:value="84447.36" calcext:value-type="float">
            <text:p><text:s/>84.447,3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4/10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1" office:value-type="float" office:value="31754.88" calcext:value-type="float">
            <text:p><text:s/>31.754,8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number-columns-repeated="2" table:style-name="ce12" office:value-type="string" calcext:value-type="string">
            <text:p>25/10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1" office:value-type="float" office:value="241.92" calcext:value-type="float">
            <text:p><text:s/>241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27/11/2023</text:p>
          </table:table-cell>
          <table:table-cell table:style-name="ce12" office:value-type="string" calcext:value-type="string">
            <text:p>28/11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1" office:value-type="float" office:value="190696.32" calcext:value-type="float">
            <text:p><text:s/>190.696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27/11/2023</text:p>
          </table:table-cell>
          <table:table-cell table:style-name="ce12" office:value-type="string" calcext:value-type="string">
            <text:p>28/11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1" office:value-type="float" office:value="84764.16" calcext:value-type="float">
            <text:p><text:s/>84.764,1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27/11/2023</text:p>
          </table:table-cell>
          <table:table-cell table:style-name="ce12" office:value-type="string" calcext:value-type="string">
            <text:p>28/11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1" office:value-type="float" office:value="1071.36" calcext:value-type="float">
            <text:p><text:s/>1.071,3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27/11/2023</text:p>
          </table:table-cell>
          <table:table-cell table:style-name="ce12" office:value-type="string" calcext:value-type="string">
            <text:p>28/11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1" office:value-type="float" office:value="10326.96" calcext:value-type="float">
            <text:p><text:s/>10.326,9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number-columns-repeated="2" table:style-name="ce12" office:value-type="string" calcext:value-type="string">
            <text:p>12/12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1" office:value-type="float" office:value="9794.22" calcext:value-type="float">
            <text:p><text:s/>9.794,2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number-columns-repeated="2" table:style-name="ce12" office:value-type="string" calcext:value-type="string">
            <text:p>12/12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ARINO FIORI S.N.C. DI GIORGIO F.LLI &amp;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4/11/2023</text:p>
          </table:table-cell>
          <table:table-cell table:style-name="ce12" office:value-type="float" office:value="1030102009" calcext:value-type="float">
            <text:p>1030102009</text:p>
          </table:table-cell>
          <table:table-cell table:style-name="ce12" office:value-type="string" calcext:value-type="string">
            <text:p>Beni per attivita' di rappresentanza </text:p>
          </table:table-cell>
          <table:table-cell table:style-name="ce31" office:value-type="float" office:value="95" calcext:value-type="float">
            <text:p><text:s/>9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TRANAIDEA S.C.S. IMPRESA SOCIALE</text:p>
          </table:table-cell>
          <table:table-cell table:number-columns-repeated="2" table:style-name="ce12" office:value-type="string" calcext:value-type="string">
            <text:p>21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11240.33" calcext:value-type="float">
            <text:p><text:s/>11.240,3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17816.07" calcext:value-type="float">
            <text:p><text:s/>17.816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4417.42" calcext:value-type="float">
            <text:p><text:s/>4.417,4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11819.95" calcext:value-type="float">
            <text:p><text:s/>11.819,9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7331.16" calcext:value-type="float">
            <text:p><text:s/>7.331,1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4058.63" calcext:value-type="float">
            <text:p><text:s/>4.058,6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1" office:value-type="float" office:value="317.06" calcext:value-type="float">
            <text:p><text:s/>317,0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3689.85" calcext:value-type="float">
            <text:p><text:s/>3.689,8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196.24" calcext:value-type="float">
            <text:p><text:s/>196,2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123.94" calcext:value-type="float">
            <text:p><text:s/>123,9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19.74" calcext:value-type="float">
            <text:p><text:s/>19,7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61.98" calcext:value-type="float">
            <text:p><text:s/>61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218.25" calcext:value-type="float">
            <text:p><text:s/>218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75.56" calcext:value-type="float">
            <text:p><text:s/>75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639.75" calcext:value-type="float">
            <text:p><text:s/>639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746.63" calcext:value-type="float">
            <text:p><text:s/>746,6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12621.58" calcext:value-type="float">
            <text:p><text:s/>12.621,5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10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10/10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236.61" calcext:value-type="float">
            <text:p><text:s/>236,6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10/10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139.78" calcext:value-type="float">
            <text:p><text:s/>139,7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10/10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34.25" calcext:value-type="float">
            <text:p><text:s/>34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10/10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1093.78" calcext:value-type="float">
            <text:p><text:s/>1.093,7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10/10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264.57" calcext:value-type="float">
            <text:p><text:s/>264,5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10/10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205.22" calcext:value-type="float">
            <text:p><text:s/>205,2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10/10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169.94" calcext:value-type="float">
            <text:p><text:s/>169,9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31/10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778.61" calcext:value-type="float">
            <text:p><text:s/>778,6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31/10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119.53" calcext:value-type="float">
            <text:p><text:s/>119,5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31/10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172.79" calcext:value-type="float">
            <text:p><text:s/>172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string" calcext:value-type="string">
            <text:p>31/10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326.27" calcext:value-type="float">
            <text:p><text:s/>326,2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17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21.48" calcext:value-type="float">
            <text:p><text:s/>21,4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17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42.72" calcext:value-type="float">
            <text:p><text:s/>42,7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17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190" calcext:value-type="float">
            <text:p><text:s/>19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17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1034.71" calcext:value-type="float">
            <text:p><text:s/>1.034,7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18/12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131.4" calcext:value-type="float">
            <text:p><text:s/>131,4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27/12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175.91" calcext:value-type="float">
            <text:p><text:s/>175,9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27/12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1226.3" calcext:value-type="float">
            <text:p><text:s/>1.226,3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27/12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169.21" calcext:value-type="float">
            <text:p><text:s/>169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27/12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157.36" calcext:value-type="float">
            <text:p><text:s/>157,3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27/12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195.18" calcext:value-type="float">
            <text:p><text:s/>195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style-name="ce12" office:value-type="string" calcext:value-type="string">
            <text:p>12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31" office:value-type="float" office:value="300" calcext:value-type="float">
            <text:p><text:s/>3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style-name="ce12" office:value-type="string" calcext:value-type="string">
            <text:p>05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31" office:value-type="float" office:value="18075" calcext:value-type="float">
            <text:p><text:s/>18.07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style-name="ce12" office:value-type="string" calcext:value-type="string">
            <text:p>0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31" office:value-type="float" office:value="960" calcext:value-type="float">
            <text:p><text:s/>96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style-name="ce12" office:value-type="string" calcext:value-type="string">
            <text:p>0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31" office:value-type="float" office:value="600" calcext:value-type="float">
            <text:p><text:s/>6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style-name="ce12" office:value-type="string" calcext:value-type="string">
            <text:p>0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31" office:value-type="float" office:value="300" calcext:value-type="float">
            <text:p><text:s/>3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style-name="ce12" office:value-type="string" calcext:value-type="string">
            <text:p>07/11/2023</text:p>
          </table:table-cell>
          <table:table-cell table:style-name="ce12" office:value-type="string" calcext:value-type="string">
            <text:p>24/11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31" office:value-type="float" office:value="600" calcext:value-type="float">
            <text:p><text:s/>6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31" office:value-type="float" office:value="300" calcext:value-type="float">
            <text:p><text:s/>3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FONDAZIONE DELL'ORDINE DEGLI ARCHITETTI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82" calcext:value-type="float">
            <text:p><text:s/>8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HACKMIND SRLS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20/12/2023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31" office:value-type="float" office:value="780" calcext:value-type="float">
            <text:p><text:s/>78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.N.G. GRUPPO COMMERCIALE S.R.L.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1" office:value-type="float" office:value="40" calcext:value-type="float">
            <text:p><text:s/>4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.N.G. GRUPPO COMMERCIALE S.R.L.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1" office:value-type="float" office:value="330.44" calcext:value-type="float">
            <text:p><text:s/>330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T PRINT DI TRANCHITA GIUSEPPE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08/11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25" calcext:value-type="float">
            <text:p><text:s/>2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.N.G. GRUPPO COMMERCIALE S.R.L.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1" office:value-type="float" office:value="40" calcext:value-type="float">
            <text:p><text:s/>4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ARINO FIORI S.N.C. DI GIORGIO F.LLI &amp;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102009" calcext:value-type="float">
            <text:p>1030102009</text:p>
          </table:table-cell>
          <table:table-cell table:style-name="ce12" office:value-type="string" calcext:value-type="string">
            <text:p>Beni per attivita' di rappresentanza </text:p>
          </table:table-cell>
          <table:table-cell table:style-name="ce31" office:value-type="float" office:value="785" calcext:value-type="float">
            <text:p><text:s/>78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IBRERIA OMNIA DI MASSARO FRANCESCO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23.68" calcext:value-type="float">
            <text:p><text:s/>23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number-columns-repeated="2" table:style-name="ce12" office:value-type="string" calcext:value-type="string">
            <text:p>04/10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362.46" calcext:value-type="float">
            <text:p><text:s/>362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ILE CROCE BLU DI PENENGO GIUSEPPINA &amp;</text:p>
          </table:table-cell>
          <table:table-cell table:number-columns-repeated="2" table:style-name="ce12" office:value-type="string" calcext:value-type="string">
            <text:p>21/11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2518.32" calcext:value-type="float">
            <text:p><text:s/>2.518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ILE CROCE BLU DI PENENGO GIUSEPPINA &amp;</text:p>
          </table:table-cell>
          <table:table-cell table:number-columns-repeated="2" table:style-name="ce12" office:value-type="string" calcext:value-type="string">
            <text:p>21/11/2023</text:p>
          </table:table-cell>
          <table:table-cell table:style-name="ce12" office:value-type="float" office:value="1030215011" calcext:value-type="float">
            <text:p>1030215011</text:p>
          </table:table-cell>
          <table:table-cell table:style-name="ce12" office:value-type="string" calcext:value-type="string">
            <text:p>Contratti di servizio per la lotta al randagismo 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ELFINO &amp; PARTNERS S.P.A.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70" calcext:value-type="float">
            <text:p><text:s/>7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ELFINO &amp; PARTNERS S.P.A.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70" calcext:value-type="float">
            <text:p><text:s/>7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ELFINO &amp; PARTNERS S.P.A.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70" calcext:value-type="float">
            <text:p><text:s/>7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ELFINO &amp; PARTNERS S.P.A.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70" calcext:value-type="float">
            <text:p><text:s/>7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ELFINO &amp; PARTNERS S.P.A.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70" calcext:value-type="float">
            <text:p><text:s/>7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UBLIKA S.R.L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108" calcext:value-type="float">
            <text:p><text:s/>10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INIMONDO SNC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44.83" calcext:value-type="float">
            <text:p><text:s/>44,8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.N.G. GRUPPO COMMERCIALE S.R.L.</text:p>
          </table:table-cell>
          <table:table-cell table:number-columns-repeated="2" table:style-name="ce12" office:value-type="string" calcext:value-type="string">
            <text:p>13/11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1" office:value-type="float" office:value="40" calcext:value-type="float">
            <text:p><text:s/>4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UBLIKA S.R.L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264" calcext:value-type="float">
            <text:p><text:s/>26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ANASSI LIBRERIE SRL</text:p>
          </table:table-cell>
          <table:table-cell table:number-columns-repeated="2" table:style-name="ce12" office:value-type="string" calcext:value-type="string">
            <text:p>21/11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11764.61" calcext:value-type="float">
            <text:p><text:s/>11.764,6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VALSECCHI CANCELLERIA S.R.L.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1" office:value-type="float" office:value="1056.69" calcext:value-type="float">
            <text:p><text:s/>1.056,6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VALSECCHI CANCELLERIA S.R.L.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VALSECCHI CANCELLERIA S.R.L.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VALSECCHI CANCELLERIA S.R.L.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ANASSI LIBRERIE SRL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2821.38" calcext:value-type="float">
            <text:p><text:s/>2.821,3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.A.T. AZIENDA AUTONOLEGGIO TORINO CONSO</text:p>
          </table:table-cell>
          <table:table-cell table:style-name="ce12" office:value-type="string" calcext:value-type="string">
            <text:p>17/10/2023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float" office:value="1030215002" calcext:value-type="float">
            <text:p>1030215002</text:p>
          </table:table-cell>
          <table:table-cell table:style-name="ce12" office:value-type="string" calcext:value-type="string">
            <text:p>Contratti di servizio di trasporto scolastico</text:p>
          </table:table-cell>
          <table:table-cell table:style-name="ce31" office:value-type="float" office:value="7558.56" calcext:value-type="float">
            <text:p><text:s/>7.558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.A.T. AZIENDA AUTONOLEGGIO TORINO CONSO</text:p>
          </table:table-cell>
          <table:table-cell table:style-name="ce12" office:value-type="string" calcext:value-type="string">
            <text:p>17/10/2023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31" office:value-type="float" office:value="6928.56" calcext:value-type="float">
            <text:p><text:s/>6.928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7/11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31" office:value-type="float" office:value="1232.55" calcext:value-type="float">
            <text:p><text:s/>1.232,5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style-name="ce12" office:value-type="string" calcext:value-type="string">
            <text:p>31/10/2023</text:p>
          </table:table-cell>
          <table:table-cell table:style-name="ce12" office:value-type="string" calcext:value-type="string">
            <text:p>17/11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31" office:value-type="float" office:value="39.4" calcext:value-type="float">
            <text:p><text:s/>39,4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7/11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31" office:value-type="float" office:value="130" calcext:value-type="float">
            <text:p><text:s/>13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31" office:value-type="float" office:value="2463.61" calcext:value-type="float">
            <text:p><text:s/>2.463,6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31" office:value-type="float" office:value="72" calcext:value-type="float">
            <text:p><text:s/>7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WICON ITALIA SRL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1" office:value-type="float" office:value="253.68" calcext:value-type="float">
            <text:p><text:s/>253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WICON ITALIA SRL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IETA' COOPERATIVA DODO SERVICE</text:p>
          </table:table-cell>
          <table:table-cell table:number-columns-repeated="2" table:style-name="ce12" office:value-type="string" calcext:value-type="string">
            <text:p>10/10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1" office:value-type="float" office:value="6142.8" calcext:value-type="float">
            <text:p><text:s/>6.142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DIGIT S.R.L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06/11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330" calcext:value-type="float">
            <text:p><text:s/>33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ELLERITI <text:s/>ANDREA</text:p>
          </table:table-cell>
          <table:table-cell table:style-name="ce12" office:value-type="string" calcext:value-type="string">
            <text:p>27/11/2023</text:p>
          </table:table-cell>
          <table:table-cell table:style-name="ce12" office:value-type="string" calcext:value-type="string">
            <text:p>28/11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19880.27" calcext:value-type="float">
            <text:p><text:s/>19.880,2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ELLERITI <text:s/>ANDREA</text:p>
          </table:table-cell>
          <table:table-cell table:style-name="ce12" office:value-type="string" calcext:value-type="string">
            <text:p>28/11/2023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float" office:value="1030299009" calcext:value-type="float">
            <text:p>1030299009</text:p>
          </table:table-cell>
          <table:table-cell table:style-name="ce12" office:value-type="string" calcext:value-type="string">
            <text:p>Acquisto di sevizi per verde e arredo urbano</text:p>
          </table:table-cell>
          <table:table-cell table:style-name="ce31" office:value-type="float" office:value="5119.62" calcext:value-type="float">
            <text:p><text:s/>5.119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ELLERITI <text:s/>ANDREA</text:p>
          </table:table-cell>
          <table:table-cell table:style-name="ce12" office:value-type="string" calcext:value-type="string">
            <text:p>27/11/2023</text:p>
          </table:table-cell>
          <table:table-cell table:style-name="ce12" office:value-type="string" calcext:value-type="string">
            <text:p>28/11/2023</text:p>
          </table:table-cell>
          <table:table-cell table:style-name="ce12" office:value-type="float" office:value="1030299009" calcext:value-type="float">
            <text:p>1030299009</text:p>
          </table:table-cell>
          <table:table-cell table:style-name="ce12" office:value-type="string" calcext:value-type="string">
            <text:p>Acquisto di sevizi per verde e arredo urbano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OMO P.A. FONDAZIONE</text:p>
          </table:table-cell>
          <table:table-cell table:style-name="ce12" office:value-type="string" calcext:value-type="string">
            <text:p>10/10/2023</text:p>
          </table:table-cell>
          <table:table-cell table:style-name="ce12" office:value-type="string" calcext:value-type="string">
            <text:p>24/10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210" calcext:value-type="float">
            <text:p><text:s/>21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number-columns-repeated="2" table:style-name="ce12" office:value-type="string" calcext:value-type="string">
            <text:p>04/10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362.46" calcext:value-type="float">
            <text:p><text:s/>362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.A.T. AZIENDA AUTONOLEGGIO TORINO CONSO</text:p>
          </table:table-cell>
          <table:table-cell table:style-name="ce12" office:value-type="string" calcext:value-type="string">
            <text:p>13/11/2023</text:p>
          </table:table-cell>
          <table:table-cell table:style-name="ce12" office:value-type="string" calcext:value-type="string">
            <text:p>24/11/2023</text:p>
          </table:table-cell>
          <table:table-cell table:style-name="ce12" office:value-type="float" office:value="1030215002" calcext:value-type="float">
            <text:p>1030215002</text:p>
          </table:table-cell>
          <table:table-cell table:style-name="ce12" office:value-type="string" calcext:value-type="string">
            <text:p>Contratti di servizio di trasporto scolastico</text:p>
          </table:table-cell>
          <table:table-cell table:style-name="ce31" office:value-type="float" office:value="18476.48" calcext:value-type="float">
            <text:p><text:s/>18.476,4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UTORIPARAZIONI S. PAOLO S.N.C.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13/11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1" office:value-type="float" office:value="352.5" calcext:value-type="float">
            <text:p><text:s/>352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ILE CROCE BLU DI PENENGO GIUSEPPINA &amp;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2460.96" calcext:value-type="float">
            <text:p><text:s/>2.460,9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ILE CROCE BLU DI PENENGO GIUSEPPINA &amp;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float" office:value="1030215011" calcext:value-type="float">
            <text:p>1030215011</text:p>
          </table:table-cell>
          <table:table-cell table:style-name="ce12" office:value-type="string" calcext:value-type="string">
            <text:p>Contratti di servizio per la lotta al randagismo 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.A.T. AZIENDA AUTONOLEGGIO TORINO CONSO</text:p>
          </table:table-cell>
          <table:table-cell table:style-name="ce12" office:value-type="string" calcext:value-type="string">
            <text:p>13/11/2023</text:p>
          </table:table-cell>
          <table:table-cell table:style-name="ce12" office:value-type="string" calcext:value-type="string">
            <text:p>24/11/2023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31" office:value-type="float" office:value="16936.48" calcext:value-type="float">
            <text:p><text:s/>16.936,4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.N.G. GRUPPO COMMERCIALE S.R.L.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20/12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1" office:value-type="float" office:value="80" calcext:value-type="float">
            <text:p><text:s/>8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WICON ITALIA SRL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1" office:value-type="float" office:value="42.6" calcext:value-type="float">
            <text:p><text:s/>42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WICON ITALIA SRL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RICICLO S.C.S.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31/10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1" office:value-type="float" office:value="5145.45" calcext:value-type="float">
            <text:p><text:s/>5.145,4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IETA' COOPERATIVA DODO SERVICE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4/11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1" office:value-type="float" office:value="6142.8" calcext:value-type="float">
            <text:p><text:s/>6.142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style-name="ce12" office:value-type="string" calcext:value-type="string">
            <text:p>10/10/2023</text:p>
          </table:table-cell>
          <table:table-cell table:style-name="ce12" office:value-type="string" calcext:value-type="string">
            <text:p>24/10/2023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31" office:value-type="float" office:value="120" calcext:value-type="float">
            <text:p><text:s/>12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.A.T. AZIENDA AUTONOLEGGIO TORINO CONSO</text:p>
          </table:table-cell>
          <table:table-cell table:number-columns-repeated="2" table:style-name="ce12" office:value-type="string" calcext:value-type="string">
            <text:p>18/12/2023</text:p>
          </table:table-cell>
          <table:table-cell table:style-name="ce12" office:value-type="float" office:value="1030215002" calcext:value-type="float">
            <text:p>1030215002</text:p>
          </table:table-cell>
          <table:table-cell table:style-name="ce12" office:value-type="string" calcext:value-type="string">
            <text:p>Contratti di servizio di trasporto scolastico</text:p>
          </table:table-cell>
          <table:table-cell table:style-name="ce31" office:value-type="float" office:value="16796.8" calcext:value-type="float">
            <text:p><text:s/>16.796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HERA COMM S.P.A</text:p>
          </table:table-cell>
          <table:table-cell table:number-columns-repeated="2" table:style-name="ce12" office:value-type="string" calcext:value-type="string">
            <text:p>02/11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1.65" calcext:value-type="float">
            <text:p><text:s/>11,6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HERA COMM S.P.A</text:p>
          </table:table-cell>
          <table:table-cell table:number-columns-repeated="2" table:style-name="ce12" office:value-type="string" calcext:value-type="string">
            <text:p>02/11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HERA COMM S.P.A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.A.T. AZIENDA AUTONOLEGGIO TORINO CONSO</text:p>
          </table:table-cell>
          <table:table-cell table:number-columns-repeated="2" table:style-name="ce12" office:value-type="string" calcext:value-type="string">
            <text:p>18/12/2023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31" office:value-type="float" office:value="16166.64" calcext:value-type="float">
            <text:p><text:s/>16.166,6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23/10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209" calcext:value-type="float">
            <text:p><text:s/>209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23/10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209" calcext:value-type="float">
            <text:p><text:s/>209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9706.88" calcext:value-type="float">
            <text:p><text:s/>19.706,8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00" calcext:value-type="float">
            <text:p><text:s/>1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342" calcext:value-type="float">
            <text:p><text:s/>34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00" calcext:value-type="float">
            <text:p><text:s/>1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342" calcext:value-type="float">
            <text:p><text:s/>34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9591.13" calcext:value-type="float">
            <text:p><text:s/>19.591,1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.B. AUTORIPARAZIONI DI BERTAIA LUCA</text:p>
          </table:table-cell>
          <table:table-cell table:number-columns-repeated="2" table:style-name="ce12" office:value-type="string" calcext:value-type="string">
            <text:p>21/11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1" office:value-type="float" office:value="32.8" calcext:value-type="float">
            <text:p><text:s/>32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24/10/2023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31" office:value-type="float" office:value="450474.23" calcext:value-type="float">
            <text:p><text:s/>450.474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number-columns-repeated="2" table:style-name="ce12" office:value-type="string" calcext:value-type="string">
            <text:p>04/10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362.46" calcext:value-type="float">
            <text:p><text:s/>362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RICICLO S.C.S.</text:p>
          </table:table-cell>
          <table:table-cell table:style-name="ce12" office:value-type="string" calcext:value-type="string">
            <text:p>13/11/2023</text:p>
          </table:table-cell>
          <table:table-cell table:style-name="ce12" office:value-type="string" calcext:value-type="string">
            <text:p>24/11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1" office:value-type="float" office:value="5145.45" calcext:value-type="float">
            <text:p><text:s/>5.145,4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RAT 2000 RICAMBI SRL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float" office:value="1020109001" calcext:value-type="float">
            <text:p>1020109001</text:p>
          </table:table-cell>
          <table:table-cell table:style-name="ce12" office:value-type="string" calcext:value-type="string">
            <text:p>Tassa di circolazione dei veicoli a motore (tassa automobilistica)</text:p>
          </table:table-cell>
          <table:table-cell table:style-name="ce31" office:value-type="float" office:value="157.35" calcext:value-type="float">
            <text:p><text:s/>157,3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number-columns-repeated="2" table:style-name="ce12" office:value-type="string" calcext:value-type="string">
            <text:p>04/10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359.18" calcext:value-type="float">
            <text:p><text:s/>359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IETA' SOCIOCULTURALE COOPERATIVA SOCI</text:p>
          </table:table-cell>
          <table:table-cell table:number-columns-repeated="2" table:style-name="ce12" office:value-type="string" calcext:value-type="string">
            <text:p>25/10/2023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31" office:value-type="float" office:value="2061.5" calcext:value-type="float">
            <text:p><text:s/>2.061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31" office:value-type="float" office:value="100" calcext:value-type="float">
            <text:p><text:s/>1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31" office:value-type="float" office:value="120" calcext:value-type="float">
            <text:p><text:s/>12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31" office:value-type="float" office:value="100" calcext:value-type="float">
            <text:p><text:s/>1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SA TEAM S.R.L</text:p>
          </table:table-cell>
          <table:table-cell table:style-name="ce12" office:value-type="string" calcext:value-type="string">
            <text:p>31/10/2023</text:p>
          </table:table-cell>
          <table:table-cell table:style-name="ce12" office:value-type="string" calcext:value-type="string">
            <text:p>15/11/2023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31" office:value-type="float" office:value="1090.6" calcext:value-type="float">
            <text:p><text:s/>1.090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SA TEAM S.R.L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31" office:value-type="float" office:value="234.9" calcext:value-type="float">
            <text:p><text:s/>234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SA TEAM S.R.L</text:p>
          </table:table-cell>
          <table:table-cell table:style-name="ce12" office:value-type="string" calcext:value-type="string">
            <text:p>31/10/2023</text:p>
          </table:table-cell>
          <table:table-cell table:style-name="ce12" office:value-type="string" calcext:value-type="string">
            <text:p>15/11/2023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31" office:value-type="float" office:value="201.42" calcext:value-type="float">
            <text:p><text:s/>201,4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SA TEAM S.R.L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5241.81" calcext:value-type="float">
            <text:p><text:s/>5.241,8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 EDITORIALI DI CANTAMESSA CARLO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float" office:value="1030202999" calcext:value-type="float">
            <text:p>1030202999</text:p>
          </table:table-cell>
          <table:table-cell table:style-name="ce12" office:value-type="string" calcext:value-type="string">
            <text:p>Altre spese per relazioni pubbliche, convegni e mostre, pubblicita' n.a.c</text:p>
          </table:table-cell>
          <table:table-cell table:style-name="ce31" office:value-type="float" office:value="4050" calcext:value-type="float">
            <text:p><text:s/>4.0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UCCO CENTER S.N.C. DI DUCCO PIERO &amp; C</text:p>
          </table:table-cell>
          <table:table-cell table:style-name="ce12" office:value-type="string" calcext:value-type="string">
            <text:p>1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31" office:value-type="float" office:value="195.4" calcext:value-type="float">
            <text:p><text:s/>195,4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2" office:value-type="string" calcext:value-type="string">
            <text:p>24/10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1" office:value-type="float" office:value="30082.15" calcext:value-type="float">
            <text:p><text:s/>30.082,1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YBLOS S.A.S. DI PREGNOLATO CRISTINA</text:p>
          </table:table-cell>
          <table:table-cell table:style-name="ce12" office:value-type="string" calcext:value-type="string">
            <text:p>09/11/2023</text:p>
          </table:table-cell>
          <table:table-cell table:style-name="ce12" office:value-type="string" calcext:value-type="string">
            <text:p>22/11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2821.38" calcext:value-type="float">
            <text:p><text:s/>2.821,3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number-columns-repeated="2" table:style-name="ce12" office:value-type="string" calcext:value-type="string">
            <text:p>04/10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362.46" calcext:value-type="float">
            <text:p><text:s/>362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21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209" calcext:value-type="float">
            <text:p><text:s/>209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KAAMA S.R.L.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966.8" calcext:value-type="float">
            <text:p><text:s/>966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18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209" calcext:value-type="float">
            <text:p><text:s/>209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NFOPOL S.R.L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08/11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85" calcext:value-type="float">
            <text:p><text:s/>8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2" office:value-type="string" calcext:value-type="string">
            <text:p>24/10/2023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31" office:value-type="float" office:value="463422.23" calcext:value-type="float">
            <text:p><text:s/>463.422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ERTONE DI BERTONE CLAUDIO E ANGELO &amp; C.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20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1200" calcext:value-type="float">
            <text:p><text:s/>1.2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IETA' SOCIOCULTURALE COOPERATIVA SOCI</text:p>
          </table:table-cell>
          <table:table-cell table:number-columns-repeated="2" table:style-name="ce12" office:value-type="string" calcext:value-type="string">
            <text:p>25/10/2023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31" office:value-type="float" office:value="285" calcext:value-type="float">
            <text:p><text:s/>28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IVELLARI SANDRO LEGATORIA <text:s text:c="7"/>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94" calcext:value-type="float">
            <text:p><text:s/>9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FARMACIA SAN PAOLO</text:p>
          </table:table-cell>
          <table:table-cell table:number-columns-repeated="2" table:style-name="ce12" office:value-type="string" calcext:value-type="string">
            <text:p>06/12/2023</text:p>
          </table:table-cell>
          <table:table-cell table:style-name="ce12" office:value-type="float" office:value="1030105999" calcext:value-type="float">
            <text:p>1030105999</text:p>
          </table:table-cell>
          <table:table-cell table:style-name="ce12" office:value-type="string" calcext:value-type="string">
            <text:p>Altri beni e prodotti sanitari n.a.c.</text:p>
          </table:table-cell>
          <table:table-cell table:style-name="ce31" office:value-type="float" office:value="358.09" calcext:value-type="float">
            <text:p><text:s/>358,0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2" office:value-type="string" calcext:value-type="string">
            <text:p>24/10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1" office:value-type="float" office:value="86319.79" calcext:value-type="float">
            <text:p><text:s/>86.319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IETA' SOCIOCULTURALE COOPERATIVA SOCI</text:p>
          </table:table-cell>
          <table:table-cell table:style-name="ce12" office:value-type="string" calcext:value-type="string">
            <text:p>02/11/2023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31" office:value-type="float" office:value="2327.5" calcext:value-type="float">
            <text:p><text:s/>2.327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ETE <text:s/>GIOVANNI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6121.96" calcext:value-type="float">
            <text:p><text:s/>6.121,9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ETE <text:s/>GIOVANNI</text:p>
          </table:table-cell>
          <table:table-cell table:style-name="ce12" office:value-type="string" calcext:value-type="string">
            <text:p>04/10/2023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2" office:value-type="string" calcext:value-type="string">
            <text:p>24/10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1" office:value-type="float" office:value="31582" calcext:value-type="float">
            <text:p><text:s/>31.58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SI PIEMONTE <text:s text:c="22"/></text:p>
          </table:table-cell>
          <table:table-cell table:style-name="ce12" office:value-type="string" calcext:value-type="string">
            <text:p>02/10/2023</text:p>
          </table:table-cell>
          <table:table-cell table:style-name="ce12" office:value-type="string" calcext:value-type="string">
            <text:p>06/10/2023</text:p>
          </table:table-cell>
          <table:table-cell table:style-name="ce12" office:value-type="float" office:value="1030219005" calcext:value-type="float">
            <text:p>1030219005</text:p>
          </table:table-cell>
          <table:table-cell table:style-name="ce12" office:value-type="string" calcext:value-type="string">
            <text:p>Servizi per i sistemi e relativa manutenzione</text:p>
          </table:table-cell>
          <table:table-cell table:style-name="ce31" office:value-type="float" office:value="3862.36" calcext:value-type="float">
            <text:p><text:s/>3.862,3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SI PIEMONTE <text:s text:c="22"/></text:p>
          </table:table-cell>
          <table:table-cell table:style-name="ce12" office:value-type="string" calcext:value-type="string">
            <text:p>22/11/2023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float" office:value="1030219005" calcext:value-type="float">
            <text:p>1030219005</text:p>
          </table:table-cell>
          <table:table-cell table:style-name="ce12" office:value-type="string" calcext:value-type="string">
            <text:p>Servizi per i sistemi e relativa manutenzione</text:p>
          </table:table-cell>
          <table:table-cell table:style-name="ce31" office:value-type="float" office:value="4228.08" calcext:value-type="float">
            <text:p><text:s/>4.228,0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SI PIEMONTE <text:s text:c="22"/>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31" office:value-type="float" office:value="16037.75" calcext:value-type="float">
            <text:p><text:s/>16.037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PORTGREEN SRL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09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1000" calcext:value-type="float">
            <text:p><text:s/>1.0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2" office:value-type="string" calcext:value-type="string">
            <text:p>24/10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1" office:value-type="float" office:value="29820.43" calcext:value-type="float">
            <text:p><text:s/>29.820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 INTEGRATI S.R.L.</text:p>
          </table:table-cell>
          <table:table-cell table:style-name="ce12" office:value-type="string" calcext:value-type="string">
            <text:p>02/10/2023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1" office:value-type="float" office:value="2027.98" calcext:value-type="float">
            <text:p><text:s/>2.027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 INTEGRATI S.R.L.</text:p>
          </table:table-cell>
          <table:table-cell table:style-name="ce12" office:value-type="string" calcext:value-type="string">
            <text:p>02/10/2023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1" office:value-type="float" office:value="1857.58" calcext:value-type="float">
            <text:p><text:s/>1.857,5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OSTEPAY S.P.A.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31" office:value-type="float" office:value="198" calcext:value-type="float">
            <text:p><text:s/>19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number-columns-repeated="2" table:style-name="ce12" office:value-type="string" calcext:value-type="string">
            <text:p>04/10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362.46" calcext:value-type="float">
            <text:p><text:s/>362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RROZZERIA SCHIAFONE N. &amp; C.-SNC <text:s/>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string" calcext:value-type="string">
            <text:p>07/11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12082.43" calcext:value-type="float">
            <text:p><text:s/>12.082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 INTEGRATI S.R.L.</text:p>
          </table:table-cell>
          <table:table-cell table:style-name="ce12" office:value-type="string" calcext:value-type="string">
            <text:p>13/11/2023</text:p>
          </table:table-cell>
          <table:table-cell table:style-name="ce12" office:value-type="string" calcext:value-type="string">
            <text:p>23/11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1" office:value-type="float" office:value="28021.88" calcext:value-type="float">
            <text:p><text:s/>28.021,8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 INTEGRATI S.R.L.</text:p>
          </table:table-cell>
          <table:table-cell table:style-name="ce12" office:value-type="string" calcext:value-type="string">
            <text:p>13/11/2023</text:p>
          </table:table-cell>
          <table:table-cell table:style-name="ce12" office:value-type="string" calcext:value-type="string">
            <text:p>23/11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1" office:value-type="float" office:value="2027.98" calcext:value-type="float">
            <text:p><text:s/>2.027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 INTEGRATI S.R.L.</text:p>
          </table:table-cell>
          <table:table-cell table:style-name="ce12" office:value-type="string" calcext:value-type="string">
            <text:p>13/11/2023</text:p>
          </table:table-cell>
          <table:table-cell table:style-name="ce12" office:value-type="string" calcext:value-type="string">
            <text:p>24/11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1" office:value-type="float" office:value="1857.58" calcext:value-type="float">
            <text:p><text:s/>1.857,5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RROZZERIA LA GENERALA DI LASALVIA VINC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1" office:value-type="float" office:value="66.21" calcext:value-type="float">
            <text:p><text:s/>66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OTTURA TIMBRI S.N.C. <text:s text:c="13"/>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31" office:value-type="float" office:value="31.1" calcext:value-type="float">
            <text:p><text:s/>31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NUOVA R.A.M. S.N.C. DI MARTINO A. E OJAR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20109001" calcext:value-type="float">
            <text:p>1020109001</text:p>
          </table:table-cell>
          <table:table-cell table:style-name="ce12" office:value-type="string" calcext:value-type="string">
            <text:p>Tassa di circolazione dei veicoli a motore (tassa automobilistica)</text:p>
          </table:table-cell>
          <table:table-cell table:style-name="ce31" office:value-type="float" office:value="66.79" calcext:value-type="float">
            <text:p><text:s/>66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NUOVA R.A.M. S.N.C. DI MARTINO A. E OJAR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20109001" calcext:value-type="float">
            <text:p>1020109001</text:p>
          </table:table-cell>
          <table:table-cell table:style-name="ce12" office:value-type="string" calcext:value-type="string">
            <text:p>Tassa di circolazione dei veicoli a motore (tassa automobilistica)</text:p>
          </table:table-cell>
          <table:table-cell table:style-name="ce31" office:value-type="float" office:value="66.79" calcext:value-type="float">
            <text:p><text:s/>66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IETA' SOCIOCULTURALE COOPERATIVA SOCI</text:p>
          </table:table-cell>
          <table:table-cell table:style-name="ce12" office:value-type="string" calcext:value-type="string">
            <text:p>14/12/2023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31" office:value-type="float" office:value="1947.5" calcext:value-type="float">
            <text:p><text:s/>1.947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DEXO ITALIA S.P.A.</text:p>
          </table:table-cell>
          <table:table-cell table:style-name="ce12" office:value-type="string" calcext:value-type="string">
            <text:p>02/10/2023</text:p>
          </table:table-cell>
          <table:table-cell table:style-name="ce12" office:value-type="string" calcext:value-type="string">
            <text:p>03/10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1" office:value-type="float" office:value="3428.29" calcext:value-type="float">
            <text:p><text:s/>3.428,2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DEXO ITALIA S.P.A.</text:p>
          </table:table-cell>
          <table:table-cell table:style-name="ce12" office:value-type="string" calcext:value-type="string">
            <text:p>17/10/2023</text:p>
          </table:table-cell>
          <table:table-cell table:style-name="ce12" office:value-type="string" calcext:value-type="string">
            <text:p>25/10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1" office:value-type="float" office:value="13993" calcext:value-type="float">
            <text:p><text:s/>13.993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DEXO ITALIA S.P.A.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24/11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1" office:value-type="float" office:value="15392.3" calcext:value-type="float">
            <text:p><text:s/>15.392,3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DEXO ITALIA S.P.A.</text:p>
          </table:table-cell>
          <table:table-cell table:style-name="ce12" office:value-type="string" calcext:value-type="string">
            <text:p>17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1" office:value-type="float" office:value="1499.25" calcext:value-type="float">
            <text:p><text:s/>1.499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DEXO ITALIA S.P.A.</text:p>
          </table:table-cell>
          <table:table-cell table:number-columns-repeated="2" table:style-name="ce12" office:value-type="string" calcext:value-type="string">
            <text:p>12/12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1" office:value-type="float" office:value="14852.57" calcext:value-type="float">
            <text:p><text:s/>14.852,5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DEXO ITALIA S.P.A.</text:p>
          </table:table-cell>
          <table:table-cell table:number-columns-repeated="2" table:style-name="ce12" office:value-type="string" calcext:value-type="string">
            <text:p>12/12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1" office:value-type="float" office:value="959.52" calcext:value-type="float">
            <text:p><text:s/>959,5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DEXO ITALIA S.P.A.</text:p>
          </table:table-cell>
          <table:table-cell table:number-columns-repeated="2" table:style-name="ce12" office:value-type="string" calcext:value-type="string">
            <text:p>12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NUOVA R.A.M. S.N.C. DI MARTINO A. E OJAR</text:p>
          </table:table-cell>
          <table:table-cell table:style-name="ce12" office:value-type="string" calcext:value-type="string">
            <text:p>1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1" office:value-type="float" office:value="322.52" calcext:value-type="float">
            <text:p><text:s/>322,5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31/10/2023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31" office:value-type="float" office:value="463422.23" calcext:value-type="float">
            <text:p><text:s/>463.422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31/10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1" office:value-type="float" office:value="28246.6" calcext:value-type="float">
            <text:p><text:s/>28.246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YBLOS S.A.S. DI PREGNOLATO CRISTINA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20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2604.45" calcext:value-type="float">
            <text:p><text:s/>2.604,4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31" office:value-type="float" office:value="159.28" calcext:value-type="float">
            <text:p><text:s/>159,2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31/10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1" office:value-type="float" office:value="28799.5" calcext:value-type="float">
            <text:p><text:s/>28.799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EGISLAZIONE TECNICA S.R.L.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1" office:value-type="float" office:value="485" calcext:value-type="float">
            <text:p><text:s/>48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580.21" calcext:value-type="float">
            <text:p><text:s/>1.580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STUDI ENTI LOCALI</text:p>
          </table:table-cell>
          <table:table-cell table:style-name="ce12" office:value-type="string" calcext:value-type="string">
            <text:p>13/11/2023</text:p>
          </table:table-cell>
          <table:table-cell table:style-name="ce12" office:value-type="string" calcext:value-type="string">
            <text:p>16/11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1" office:value-type="float" office:value="950" calcext:value-type="float">
            <text:p><text:s/>9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IAZZA CURIEL S.R.L.</text:p>
          </table:table-cell>
          <table:table-cell table:style-name="ce12" office:value-type="string" calcext:value-type="string">
            <text:p>07/11/2023</text:p>
          </table:table-cell>
          <table:table-cell table:style-name="ce12" office:value-type="string" calcext:value-type="string">
            <text:p>15/11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1" office:value-type="float" office:value="2855.54" calcext:value-type="float">
            <text:p><text:s/>2.855,5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TERIO &amp; CO. SRL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1" office:value-type="float" office:value="19750.25" calcext:value-type="float">
            <text:p><text:s/>19.750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NUOVA R.A.M. S.N.C. DI MARTINO A. E OJAR</text:p>
          </table:table-cell>
          <table:table-cell table:style-name="ce12" office:value-type="string" calcext:value-type="string">
            <text:p>07/11/2023</text:p>
          </table:table-cell>
          <table:table-cell table:style-name="ce12" office:value-type="string" calcext:value-type="string">
            <text:p>22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165.8" calcext:value-type="float">
            <text:p><text:s/>165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TERIO &amp; CO. SRL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1" office:value-type="float" office:value="3640" calcext:value-type="float">
            <text:p><text:s/>3.64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NUOVA R.A.M. S.N.C. DI MARTINO A. E OJAR</text:p>
          </table:table-cell>
          <table:table-cell table:style-name="ce12" office:value-type="string" calcext:value-type="string">
            <text:p>07/11/2023</text:p>
          </table:table-cell>
          <table:table-cell table:style-name="ce12" office:value-type="string" calcext:value-type="string">
            <text:p>22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165" calcext:value-type="float">
            <text:p><text:s/>16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NUOVA R.A.M. S.N.C. DI MARTINO A. E OJAR</text:p>
          </table:table-cell>
          <table:table-cell table:style-name="ce12" office:value-type="string" calcext:value-type="string">
            <text:p>07/11/2023</text:p>
          </table:table-cell>
          <table:table-cell table:style-name="ce12" office:value-type="string" calcext:value-type="string">
            <text:p>22/11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163.94" calcext:value-type="float">
            <text:p><text:s/>163,9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70.92" calcext:value-type="float">
            <text:p><text:s/>170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405" calcext:value-type="float">
            <text:p><text:s/>40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39.1" calcext:value-type="float">
            <text:p><text:s/>39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11.32" calcext:value-type="float">
            <text:p><text:s/>211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50" calcext:value-type="float">
            <text:p><text:s/>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55.58" calcext:value-type="float">
            <text:p><text:s/>55,5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09.91" calcext:value-type="float">
            <text:p><text:s/>109,9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1.44" calcext:value-type="float">
            <text:p><text:s/>6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3.63" calcext:value-type="float">
            <text:p><text:s/>63,6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80" calcext:value-type="float">
            <text:p><text:s/>8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1.98" calcext:value-type="float">
            <text:p><text:s/>61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33.4" calcext:value-type="float">
            <text:p><text:s/>33,4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02.18" calcext:value-type="float">
            <text:p><text:s/>102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50" calcext:value-type="float">
            <text:p><text:s/>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04" calcext:value-type="float">
            <text:p><text:s/>10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0.17" calcext:value-type="float">
            <text:p><text:s/>60,1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442" calcext:value-type="float">
            <text:p><text:s/>44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80" calcext:value-type="float">
            <text:p><text:s/>8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1.44" calcext:value-type="float">
            <text:p><text:s/>6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5.31" calcext:value-type="float">
            <text:p><text:s/>75,3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80.02" calcext:value-type="float">
            <text:p><text:s/>80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72.5" calcext:value-type="float">
            <text:p><text:s/>172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051" calcext:value-type="float">
            <text:p><text:s/>2.051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04" calcext:value-type="float">
            <text:p><text:s/>10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46.66" calcext:value-type="float">
            <text:p><text:s/>246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575.68" calcext:value-type="float">
            <text:p><text:s/>575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28" calcext:value-type="float">
            <text:p><text:s/>22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2.62" calcext:value-type="float">
            <text:p><text:s/>62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4.74" calcext:value-type="float">
            <text:p><text:s/>64,7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9.98" calcext:value-type="float">
            <text:p><text:s/>69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82.67" calcext:value-type="float">
            <text:p><text:s/>82,6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50" calcext:value-type="float">
            <text:p><text:s/>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1.44" calcext:value-type="float">
            <text:p><text:s/>6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76.14" calcext:value-type="float">
            <text:p><text:s/>276,1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0.05" calcext:value-type="float">
            <text:p><text:s/>20,0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1.44" calcext:value-type="float">
            <text:p><text:s/>6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5.33" calcext:value-type="float">
            <text:p><text:s/>65,3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87.59" calcext:value-type="float">
            <text:p><text:s/>187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500" calcext:value-type="float">
            <text:p><text:s/>6.5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46.84" calcext:value-type="float">
            <text:p><text:s/>146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92.64" calcext:value-type="float">
            <text:p><text:s/>292,6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04" calcext:value-type="float">
            <text:p><text:s/>10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5.47" calcext:value-type="float">
            <text:p><text:s/>75,4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1.57" calcext:value-type="float">
            <text:p><text:s/>61,5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04" calcext:value-type="float">
            <text:p><text:s/>10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16.66" calcext:value-type="float">
            <text:p><text:s/>716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57.32" calcext:value-type="float">
            <text:p><text:s/>257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315.24" calcext:value-type="float">
            <text:p><text:s/>315,2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43" calcext:value-type="float">
            <text:p><text:s/>143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9.98" calcext:value-type="float">
            <text:p><text:s/>69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9.06" calcext:value-type="float">
            <text:p><text:s/>69,0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1.44" calcext:value-type="float">
            <text:p><text:s/>6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1.44" calcext:value-type="float">
            <text:p><text:s/>6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0.08" calcext:value-type="float">
            <text:p><text:s/>20,0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07.57" calcext:value-type="float">
            <text:p><text:s/>207,5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80" calcext:value-type="float">
            <text:p><text:s/>8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04" calcext:value-type="float">
            <text:p><text:s/>10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16.66" calcext:value-type="float">
            <text:p><text:s/>716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80.78" calcext:value-type="float">
            <text:p><text:s/>80,7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33.46" calcext:value-type="float">
            <text:p><text:s/>3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051" calcext:value-type="float">
            <text:p><text:s/>2.051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2.02" calcext:value-type="float">
            <text:p><text:s/>62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50" calcext:value-type="float">
            <text:p><text:s/>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2.8" calcext:value-type="float">
            <text:p><text:s/>62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40.84" calcext:value-type="float">
            <text:p><text:s/>140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57.32" calcext:value-type="float">
            <text:p><text:s/>257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11.32" calcext:value-type="float">
            <text:p><text:s/>211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43" calcext:value-type="float">
            <text:p><text:s/>143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82.4" calcext:value-type="float">
            <text:p><text:s/>82,4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1.66" calcext:value-type="float">
            <text:p><text:s/>61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9.98" calcext:value-type="float">
            <text:p><text:s/>69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76.14" calcext:value-type="float">
            <text:p><text:s/>276,1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70.92" calcext:value-type="float">
            <text:p><text:s/>170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55.58" calcext:value-type="float">
            <text:p><text:s/>55,5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500" calcext:value-type="float">
            <text:p><text:s/>6.5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2.54" calcext:value-type="float">
            <text:p><text:s/>62,5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315.24" calcext:value-type="float">
            <text:p><text:s/>315,2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04" calcext:value-type="float">
            <text:p><text:s/>10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06.63" calcext:value-type="float">
            <text:p><text:s/>706,6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02.5" calcext:value-type="float">
            <text:p><text:s/>202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02.18" calcext:value-type="float">
            <text:p><text:s/>102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72.5" calcext:value-type="float">
            <text:p><text:s/>172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04" calcext:value-type="float">
            <text:p><text:s/>10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2.62" calcext:value-type="float">
            <text:p><text:s/>62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20.26" calcext:value-type="float">
            <text:p><text:s/>120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92.64" calcext:value-type="float">
            <text:p><text:s/>292,6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39.16" calcext:value-type="float">
            <text:p><text:s/>39,1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50" calcext:value-type="float">
            <text:p><text:s/>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1.44" calcext:value-type="float">
            <text:p><text:s/>6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04" calcext:value-type="float">
            <text:p><text:s/>10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9.98" calcext:value-type="float">
            <text:p><text:s/>69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50" calcext:value-type="float">
            <text:p><text:s/>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9.05" calcext:value-type="float">
            <text:p><text:s/>69,0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442" calcext:value-type="float">
            <text:p><text:s/>44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1.44" calcext:value-type="float">
            <text:p><text:s/>6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5.71" calcext:value-type="float">
            <text:p><text:s/>65,7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46.66" calcext:value-type="float">
            <text:p><text:s/>246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93.08" calcext:value-type="float">
            <text:p><text:s/>93,0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3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1419.51" calcext:value-type="float">
            <text:p><text:s/>1.419,5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80" calcext:value-type="float">
            <text:p><text:s/>8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575.68" calcext:value-type="float">
            <text:p><text:s/>575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228" calcext:value-type="float">
            <text:p><text:s/>22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3.85" calcext:value-type="float">
            <text:p><text:s/>63,8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7.7" calcext:value-type="float">
            <text:p><text:s/>67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31" office:value-type="float" office:value="780" calcext:value-type="float">
            <text:p><text:s/>78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3/11/2023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41" calcext:value-type="float">
            <text:p><text:s/>641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356" calcext:value-type="float">
            <text:p><text:s/>356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420" calcext:value-type="float">
            <text:p><text:s/>42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9/11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3.99" calcext:value-type="float">
            <text:p><text:s/>3,9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24.84" calcext:value-type="float">
            <text:p><text:s/>624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24.84" calcext:value-type="float">
            <text:p><text:s/>624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string" calcext:value-type="string">
            <text:p>28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4" calcext:value-type="float">
            <text:p><text:s/>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356" calcext:value-type="float">
            <text:p><text:s/>356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420" calcext:value-type="float">
            <text:p><text:s/>42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1" office:value-type="float" office:value="641" calcext:value-type="float">
            <text:p><text:s/>641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02.58" calcext:value-type="float">
            <text:p><text:s/>102,5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03.54" calcext:value-type="float">
            <text:p><text:s/>103,5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84.15" calcext:value-type="float">
            <text:p><text:s/>184,1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8.07" calcext:value-type="float">
            <text:p><text:s/>68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8.89" calcext:value-type="float">
            <text:p><text:s/>58,8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56.67" calcext:value-type="float">
            <text:p><text:s/>856,6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79.71" calcext:value-type="float">
            <text:p><text:s/>179,7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0.04" calcext:value-type="float">
            <text:p><text:s/>90,0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49.15" calcext:value-type="float">
            <text:p><text:s/>349,1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07.17" calcext:value-type="float">
            <text:p><text:s/>307,1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8.7" calcext:value-type="float">
            <text:p><text:s/>28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23.33" calcext:value-type="float">
            <text:p><text:s/>123,3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61.49" calcext:value-type="float">
            <text:p><text:s/>161,4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18.8" calcext:value-type="float">
            <text:p><text:s/>418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0.1" calcext:value-type="float">
            <text:p><text:s/>20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8.7" calcext:value-type="float">
            <text:p><text:s/>28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0.28" calcext:value-type="float">
            <text:p><text:s/>10,2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7.5" calcext:value-type="float">
            <text:p><text:s/>7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5.56" calcext:value-type="float">
            <text:p><text:s/>45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15.99" calcext:value-type="float">
            <text:p><text:s/>515,9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70.25" calcext:value-type="float">
            <text:p><text:s/>170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72.56" calcext:value-type="float">
            <text:p><text:s/>72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06.93" calcext:value-type="float">
            <text:p><text:s/>106,9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.47" calcext:value-type="float">
            <text:p><text:s/>9,4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28.56" calcext:value-type="float">
            <text:p><text:s/>128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82.11" calcext:value-type="float">
            <text:p><text:s/>382,1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55.47" calcext:value-type="float">
            <text:p><text:s/>255,4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85.89" calcext:value-type="float">
            <text:p><text:s/>285,8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08.18" calcext:value-type="float">
            <text:p><text:s/>208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54.3" calcext:value-type="float">
            <text:p><text:s/>154,3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4.5" calcext:value-type="float">
            <text:p><text:s/>44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83.29" calcext:value-type="float">
            <text:p><text:s/>383,2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16.03" calcext:value-type="float">
            <text:p><text:s/>216,0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61.73" calcext:value-type="float">
            <text:p><text:s/>361,7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48" calcext:value-type="float">
            <text:p><text:s/>14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19.54" calcext:value-type="float">
            <text:p><text:s/>119,5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2.25" calcext:value-type="float">
            <text:p><text:s/>92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46.28" calcext:value-type="float">
            <text:p><text:s/>446,2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737.92" calcext:value-type="float">
            <text:p><text:s/>737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.86" calcext:value-type="float">
            <text:p><text:s/>3,8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78.87" calcext:value-type="float">
            <text:p><text:s/>78,8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26.81" calcext:value-type="float">
            <text:p><text:s/>226,8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9.1" calcext:value-type="float">
            <text:p><text:s/>89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5.92" calcext:value-type="float">
            <text:p><text:s/>55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1.01" calcext:value-type="float">
            <text:p><text:s/>31,0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06.79" calcext:value-type="float">
            <text:p><text:s/>206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5.41" calcext:value-type="float">
            <text:p><text:s/>55,4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16.84" calcext:value-type="float">
            <text:p><text:s/>916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19.44" calcext:value-type="float">
            <text:p><text:s/>419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90.23" calcext:value-type="float">
            <text:p><text:s/>190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01.94" calcext:value-type="float">
            <text:p><text:s/>601,9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7.3" calcext:value-type="float">
            <text:p><text:s/>47,3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96.88" calcext:value-type="float">
            <text:p><text:s/>196,8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9.36" calcext:value-type="float">
            <text:p><text:s/>69,3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48.37" calcext:value-type="float">
            <text:p><text:s/>148,3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9" calcext:value-type="float">
            <text:p><text:s/>89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97.21" calcext:value-type="float">
            <text:p><text:s/>397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1.32" calcext:value-type="float">
            <text:p><text:s/>51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77.97" calcext:value-type="float">
            <text:p><text:s/>177,9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36.41" calcext:value-type="float">
            <text:p><text:s/>436,4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9.91" calcext:value-type="float">
            <text:p><text:s/>89,9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30.95" calcext:value-type="float">
            <text:p><text:s/>130,9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16.96" calcext:value-type="float">
            <text:p><text:s/>116,9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2.26" calcext:value-type="float">
            <text:p><text:s/>22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79.62" calcext:value-type="float">
            <text:p><text:s/>79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5.15" calcext:value-type="float">
            <text:p><text:s/>95,1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25.2" calcext:value-type="float">
            <text:p><text:s/>225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2.81" calcext:value-type="float">
            <text:p><text:s/>82,8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9.22" calcext:value-type="float">
            <text:p><text:s/>39,2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4.08" calcext:value-type="float">
            <text:p><text:s/>14,0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0.1" calcext:value-type="float">
            <text:p><text:s/>50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.47" calcext:value-type="float">
            <text:p><text:s/>3,4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42.81" calcext:value-type="float">
            <text:p><text:s/>142,8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5.1" calcext:value-type="float">
            <text:p><text:s/>55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2.65" calcext:value-type="float">
            <text:p><text:s/>92,6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82.42" calcext:value-type="float">
            <text:p><text:s/>382,4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1.73" calcext:value-type="float">
            <text:p><text:s/>31,7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6.56" calcext:value-type="float">
            <text:p><text:s/>66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54.21" calcext:value-type="float">
            <text:p><text:s/>254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33.13" calcext:value-type="float">
            <text:p><text:s/>133,1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8.88" calcext:value-type="float">
            <text:p><text:s/>48,8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49.39" calcext:value-type="float">
            <text:p><text:s/>249,3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45.74" calcext:value-type="float">
            <text:p><text:s/>245,7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6.44" calcext:value-type="float">
            <text:p><text:s/>16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4.83" calcext:value-type="float">
            <text:p><text:s/>14,8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5.56" calcext:value-type="float">
            <text:p><text:s/>25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.35" calcext:value-type="float">
            <text:p><text:s/>3,3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45.48" calcext:value-type="float">
            <text:p><text:s/>545,4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.76" calcext:value-type="float">
            <text:p><text:s/>5,7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32.11" calcext:value-type="float">
            <text:p><text:s/>232,1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699.03" calcext:value-type="float">
            <text:p><text:s/>5.699,0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55.66" calcext:value-type="float">
            <text:p><text:s/>155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1575.43" calcext:value-type="float">
            <text:p><text:s/>11.575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0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9.07" calcext:value-type="float">
            <text:p><text:s/>19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2.98" calcext:value-type="float">
            <text:p><text:s/>82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9.7" calcext:value-type="float">
            <text:p><text:s/>59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769.09" calcext:value-type="float">
            <text:p><text:s/>769,0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51.49" calcext:value-type="float">
            <text:p><text:s/>351,4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04.01" calcext:value-type="float">
            <text:p><text:s/>104,0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59.49" calcext:value-type="float">
            <text:p><text:s/>159,4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5.61" calcext:value-type="float">
            <text:p><text:s/>85,6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11.92" calcext:value-type="float">
            <text:p><text:s/>211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15.47" calcext:value-type="float">
            <text:p><text:s/>215,4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1.71" calcext:value-type="float">
            <text:p><text:s/>21,7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3.58" calcext:value-type="float">
            <text:p><text:s/>83,5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55.44" calcext:value-type="float">
            <text:p><text:s/>455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0.13" calcext:value-type="float">
            <text:p><text:s/>80,1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8.3" calcext:value-type="float">
            <text:p><text:s/>38,3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3.54" calcext:value-type="float">
            <text:p><text:s/>13,5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5.7" calcext:value-type="float">
            <text:p><text:s/>85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9.26" calcext:value-type="float">
            <text:p><text:s/>49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.36" calcext:value-type="float">
            <text:p><text:s/>3,3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87.74" calcext:value-type="float">
            <text:p><text:s/>187,7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3.55" calcext:value-type="float">
            <text:p><text:s/>53,5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37.23" calcext:value-type="float">
            <text:p><text:s/>237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05.67" calcext:value-type="float">
            <text:p><text:s/>505,6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0.61" calcext:value-type="float">
            <text:p><text:s/>30,6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4.41" calcext:value-type="float">
            <text:p><text:s/>64,4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97.69" calcext:value-type="float">
            <text:p><text:s/>497,6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5.09" calcext:value-type="float">
            <text:p><text:s/>45,0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00.61" calcext:value-type="float">
            <text:p><text:s/>400,6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73.23" calcext:value-type="float">
            <text:p><text:s/>273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5.79" calcext:value-type="float">
            <text:p><text:s/>15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4.35" calcext:value-type="float">
            <text:p><text:s/>14,3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5.07" calcext:value-type="float">
            <text:p><text:s/>2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01.02" calcext:value-type="float">
            <text:p><text:s/>601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86.83" calcext:value-type="float">
            <text:p><text:s/>486,8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7.77" calcext:value-type="float">
            <text:p><text:s/>27,7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19.87" calcext:value-type="float">
            <text:p><text:s/>119,8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69.14" calcext:value-type="float">
            <text:p><text:s/>369,1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743.86" calcext:value-type="float">
            <text:p><text:s/>743,8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9.97" calcext:value-type="float">
            <text:p><text:s/>19,9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7.77" calcext:value-type="float">
            <text:p><text:s/>27,7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1.66" calcext:value-type="float">
            <text:p><text:s/>11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.6" calcext:value-type="float">
            <text:p><text:s/>8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49.88" calcext:value-type="float">
            <text:p><text:s/>649,8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61.75" calcext:value-type="float">
            <text:p><text:s/>161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21.02" calcext:value-type="float">
            <text:p><text:s/>121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03.68" calcext:value-type="float">
            <text:p><text:s/>103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.17" calcext:value-type="float">
            <text:p><text:s/>9,1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25.22" calcext:value-type="float">
            <text:p><text:s/>125,2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91.04" calcext:value-type="float">
            <text:p><text:s/>591,0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26.33" calcext:value-type="float">
            <text:p><text:s/>626,3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89.67" calcext:value-type="float">
            <text:p><text:s/>389,6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73.1" calcext:value-type="float">
            <text:p><text:s/>173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0.54" calcext:value-type="float">
            <text:p><text:s/>40,5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35.24" calcext:value-type="float">
            <text:p><text:s/>535,2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42.13" calcext:value-type="float">
            <text:p><text:s/>342,1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15.49" calcext:value-type="float">
            <text:p><text:s/>115,4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32.9" calcext:value-type="float">
            <text:p><text:s/>332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24.24" calcext:value-type="float">
            <text:p><text:s/>124,2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0.84" calcext:value-type="float">
            <text:p><text:s/>90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07.5" calcext:value-type="float">
            <text:p><text:s/>907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.36" calcext:value-type="float">
            <text:p><text:s/>3,3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77.65" calcext:value-type="float">
            <text:p><text:s/>77,6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13.9" calcext:value-type="float">
            <text:p><text:s/>313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11.68" calcext:value-type="float">
            <text:p><text:s/>111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0.56" calcext:value-type="float">
            <text:p><text:s/>60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0.13" calcext:value-type="float">
            <text:p><text:s/>30,1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41.84" calcext:value-type="float">
            <text:p><text:s/>241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7.39" calcext:value-type="float">
            <text:p><text:s/>57,3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22.26" calcext:value-type="float">
            <text:p><text:s/>922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88.83" calcext:value-type="float">
            <text:p><text:s/>588,8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75.78" calcext:value-type="float">
            <text:p><text:s/>275,7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40.18" calcext:value-type="float">
            <text:p><text:s/>940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22.04" calcext:value-type="float">
            <text:p><text:s/>322,0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6.76" calcext:value-type="float">
            <text:p><text:s/>66,7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42.23" calcext:value-type="float">
            <text:p><text:s/>142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9.13" calcext:value-type="float">
            <text:p><text:s/>99,1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61.95" calcext:value-type="float">
            <text:p><text:s/>661,9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2.59" calcext:value-type="float">
            <text:p><text:s/>52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67.7" calcext:value-type="float">
            <text:p><text:s/>167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708.98" calcext:value-type="float">
            <text:p><text:s/>708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4.09" calcext:value-type="float">
            <text:p><text:s/>44,0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9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2.03" calcext:value-type="float">
            <text:p><text:s/>42,0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30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30.56" calcext:value-type="float">
            <text:p><text:s/>130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05.98" calcext:value-type="float">
            <text:p><text:s/>405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56.62" calcext:value-type="float">
            <text:p><text:s/>156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23.21" calcext:value-type="float">
            <text:p><text:s/>323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.51" calcext:value-type="float">
            <text:p><text:s/>3,5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30.63" calcext:value-type="float">
            <text:p><text:s/>830,6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7526.16" calcext:value-type="float">
            <text:p><text:s/>7.526,1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472.76" calcext:value-type="float">
            <text:p><text:s/>6.472,7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90.93" calcext:value-type="float">
            <text:p><text:s/>190,9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4.54" calcext:value-type="float">
            <text:p><text:s/>14,5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0.96" calcext:value-type="float">
            <text:p><text:s/>10,9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74.18" calcext:value-type="float">
            <text:p><text:s/>274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7.91" calcext:value-type="float">
            <text:p><text:s/>17,9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5.05" calcext:value-type="float">
            <text:p><text:s/>15,0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7.33" calcext:value-type="float">
            <text:p><text:s/>27,3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150.08" calcext:value-type="float">
            <text:p><text:s/>1.150,0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2.68" calcext:value-type="float">
            <text:p><text:s/>22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34.22" calcext:value-type="float">
            <text:p><text:s/>134,2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02.6" calcext:value-type="float">
            <text:p><text:s/>102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2" calcext:value-type="float">
            <text:p><text:s/>3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70.25" calcext:value-type="float">
            <text:p><text:s/>70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021.8" calcext:value-type="float">
            <text:p><text:s/>1.021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722.75" calcext:value-type="float">
            <text:p><text:s/>722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59.63" calcext:value-type="float">
            <text:p><text:s/>459,6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8.6" calcext:value-type="float">
            <text:p><text:s/>48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15.26" calcext:value-type="float">
            <text:p><text:s/>515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70.65" calcext:value-type="float">
            <text:p><text:s/>70,6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69.67" calcext:value-type="float">
            <text:p><text:s/>169,6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3.93" calcext:value-type="float">
            <text:p><text:s/>23,9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9.59" calcext:value-type="float">
            <text:p><text:s/>89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37.91" calcext:value-type="float">
            <text:p><text:s/>637,9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4.09" calcext:value-type="float">
            <text:p><text:s/>84,0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2.82" calcext:value-type="float">
            <text:p><text:s/>42,8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1.21" calcext:value-type="float">
            <text:p><text:s/>41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5.5" calcext:value-type="float">
            <text:p><text:s/>55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67.22" calcext:value-type="float">
            <text:p><text:s/>667,2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.52" calcext:value-type="float">
            <text:p><text:s/>3,5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81.43" calcext:value-type="float">
            <text:p><text:s/>281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6.63" calcext:value-type="float">
            <text:p><text:s/>56,6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88.71" calcext:value-type="float">
            <text:p><text:s/>288,7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09.27" calcext:value-type="float">
            <text:p><text:s/>109,2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.61" calcext:value-type="float">
            <text:p><text:s/>9,6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31.44" calcext:value-type="float">
            <text:p><text:s/>13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09.42" calcext:value-type="float">
            <text:p><text:s/>909,4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86.52" calcext:value-type="float">
            <text:p><text:s/>986,5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62.33" calcext:value-type="float">
            <text:p><text:s/>562,3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00.4" calcext:value-type="float">
            <text:p><text:s/>800,4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46.49" calcext:value-type="float">
            <text:p><text:s/>146,4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1.49" calcext:value-type="float">
            <text:p><text:s/>91,4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92.66" calcext:value-type="float">
            <text:p><text:s/>692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9.13" calcext:value-type="float">
            <text:p><text:s/>29,1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90.28" calcext:value-type="float">
            <text:p><text:s/>190,2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85.31" calcext:value-type="float">
            <text:p><text:s/>585,3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13.27" calcext:value-type="float">
            <text:p><text:s/>813,2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71.2" calcext:value-type="float">
            <text:p><text:s/>471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87.75" calcext:value-type="float">
            <text:p><text:s/>387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44.9" calcext:value-type="float">
            <text:p><text:s/>144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01.96" calcext:value-type="float">
            <text:p><text:s/>101,9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273.66" calcext:value-type="float">
            <text:p><text:s/>1.273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.93" calcext:value-type="float">
            <text:p><text:s/>3,9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20.68" calcext:value-type="float">
            <text:p><text:s/>320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13.88" calcext:value-type="float">
            <text:p><text:s/>113,8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002.01" calcext:value-type="float">
            <text:p><text:s/>1.002,0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77.34" calcext:value-type="float">
            <text:p><text:s/>877,3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9.13" calcext:value-type="float">
            <text:p><text:s/>29,1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55.5" calcext:value-type="float">
            <text:p><text:s/>155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16.73" calcext:value-type="float">
            <text:p><text:s/>116,7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69.53" calcext:value-type="float">
            <text:p><text:s/>669,5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2.26" calcext:value-type="float">
            <text:p><text:s/>32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7.59" calcext:value-type="float">
            <text:p><text:s/>67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0.27" calcext:value-type="float">
            <text:p><text:s/>90,2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76.54" calcext:value-type="float">
            <text:p><text:s/>876,5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0.1" calcext:value-type="float">
            <text:p><text:s/>60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68.02" calcext:value-type="float">
            <text:p><text:s/>168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118.07" calcext:value-type="float">
            <text:p><text:s/>1.118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17.41" calcext:value-type="float">
            <text:p><text:s/>417,4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311.3" calcext:value-type="float">
            <text:p><text:s/>311,3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8.44" calcext:value-type="float">
            <text:p><text:s/>58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46.26" calcext:value-type="float">
            <text:p><text:s/>46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612.9" calcext:value-type="float">
            <text:p><text:s/>612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38.99" calcext:value-type="float">
            <text:p><text:s/>138,9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5.93" calcext:value-type="float">
            <text:p><text:s/>85,9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876.48" calcext:value-type="float">
            <text:p><text:s/>876,4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96420.23" calcext:value-type="float">
            <text:p><text:s/>96.420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43240.43" calcext:value-type="float">
            <text:p><text:s/>143.240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string" calcext:value-type="string">
            <text:p>27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23499.34" calcext:value-type="float">
            <text:p><text:s/>23.499,3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5772.48" calcext:value-type="float">
            <text:p><text:s/>5.772,4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8/12/2023</text:p>
          </table:table-cell>
          <table:table-cell table:style-name="ce12" office:value-type="string" calcext:value-type="string">
            <text:p>19/12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1" office:value-type="float" office:value="15533.84" calcext:value-type="float">
            <text:p><text:s/>15.533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OCE ROSSA ITALIANA - COMITATO DI RIVOL</text:p>
          </table:table-cell>
          <table:table-cell table:style-name="ce12" office:value-type="string" calcext:value-type="string">
            <text:p>05/12/2023</text:p>
          </table:table-cell>
          <table:table-cell table:style-name="ce12" office:value-type="string" calcext:value-type="string">
            <text:p>22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2500" calcext:value-type="float">
            <text:p><text:s/>2.5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OFFICE DEPOT ITALIA S.R.L.</text:p>
          </table:table-cell>
          <table:table-cell table:style-name="ce12" office:value-type="string" calcext:value-type="string">
            <text:p>30/10/2023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1" office:value-type="float" office:value="239.9" calcext:value-type="float">
            <text:p><text:s/>239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OFFICE DEPOT ITALIA S.R.L.</text:p>
          </table:table-cell>
          <table:table-cell table:style-name="ce12" office:value-type="string" calcext:value-type="string">
            <text:p>14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31" office:value-type="float" office:value="35.48" calcext:value-type="float">
            <text:p><text:s/>35,4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NUOVA R.A.M. S.N.C. DI MARTINO A. E OJAR</text:p>
          </table:table-cell>
          <table:table-cell table:style-name="ce12" office:value-type="string" calcext:value-type="string">
            <text:p>20/11/2023</text:p>
          </table:table-cell>
          <table:table-cell table:style-name="ce12" office:value-type="string" calcext:value-type="string">
            <text:p>04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409.84" calcext:value-type="float">
            <text:p><text:s/>409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XEO S.R.L.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string" calcext:value-type="string">
            <text:p>19/10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1" office:value-type="float" office:value="903.85" calcext:value-type="float">
            <text:p><text:s/>903,8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URISMOVEST-CONS.PROMOZIONE/SVILUPPO TUR</text:p>
          </table:table-cell>
          <table:table-cell table:style-name="ce12" office:value-type="string" calcext:value-type="string">
            <text:p>11/10/2023</text:p>
          </table:table-cell>
          <table:table-cell table:style-name="ce12" office:value-type="string" calcext:value-type="string">
            <text:p>02/11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51.64" calcext:value-type="float">
            <text:p><text:s/>51,6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IANOTTI SERGIO - ELETTRAUTO <text:s text:c="6"/></text:p>
          </table:table-cell>
          <table:table-cell table:style-name="ce12" office:value-type="string" calcext:value-type="string">
            <text:p>10/10/2023</text:p>
          </table:table-cell>
          <table:table-cell table:style-name="ce12" office:value-type="string" calcext:value-type="string">
            <text:p>27/10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1" office:value-type="float" office:value="245.5" calcext:value-type="float">
            <text:p><text:s/>245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OMOTESTI S.R.L</text:p>
          </table:table-cell>
          <table:table-cell table:style-name="ce12" office:value-type="string" calcext:value-type="string">
            <text:p>21/11/2023</text:p>
          </table:table-cell>
          <table:table-cell table:style-name="ce12" office:value-type="string" calcext:value-type="string">
            <text:p>11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7733.12" calcext:value-type="float">
            <text:p><text:s/>7.733,1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TERIO &amp; CO. SRL</text:p>
          </table:table-cell>
          <table:table-cell table:style-name="ce12" office:value-type="string" calcext:value-type="string">
            <text:p>23/11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1" office:value-type="float" office:value="13596.05" calcext:value-type="float">
            <text:p><text:s/>13.596,0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URDOCCA <text:s/>ANGELO</text:p>
          </table:table-cell>
          <table:table-cell table:style-name="ce12" office:value-type="string" calcext:value-type="string">
            <text:p>06/12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1" office:value-type="float" office:value="15453.6" calcext:value-type="float">
            <text:p><text:s/>15.453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NUOVA R.A.M. S.N.C. DI MARTINO A. E OJAR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188.53" calcext:value-type="float">
            <text:p><text:s/>188,5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NUOVA R.A.M. S.N.C. DI MARTINO A. E OJAR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204.92" calcext:value-type="float">
            <text:p><text:s/>204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NUOVA R.A.M. S.N.C. DI MARTINO A. E OJAR</text:p>
          </table:table-cell>
          <table:table-cell table:style-name="ce12" office:value-type="string" calcext:value-type="string">
            <text:p>01/12/2023</text:p>
          </table:table-cell>
          <table:table-cell table:style-name="ce12" office:value-type="string" calcext:value-type="string">
            <text:p>15/12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1" office:value-type="float" office:value="237.71" calcext:value-type="float">
            <text:p><text:s/>237,7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style-name="ce12" office:value-type="string" calcext:value-type="string">
            <text:p>16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1" office:value-type="float" office:value="1093.43" calcext:value-type="float">
            <text:p><text:s/>1.093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style-name="ce12" office:value-type="string" calcext:value-type="string">
            <text:p>09/10/2023</text:p>
          </table:table-cell>
          <table:table-cell table:style-name="ce12" office:value-type="string" calcext:value-type="string">
            <text:p>23/10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1" office:value-type="float" office:value="677.38" calcext:value-type="float">
            <text:p><text:s/>677,3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style-name="ce12" office:value-type="string" calcext:value-type="string">
            <text:p>10/10/2023</text:p>
          </table:table-cell>
          <table:table-cell table:style-name="ce12" office:value-type="string" calcext:value-type="string">
            <text:p>26/10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1" office:value-type="float" office:value="23.75" calcext:value-type="float">
            <text:p><text:s/>23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style-name="ce12" office:value-type="string" calcext:value-type="string">
            <text:p>08/11/2023</text:p>
          </table:table-cell>
          <table:table-cell table:style-name="ce12" office:value-type="string" calcext:value-type="string">
            <text:p>27/11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1" office:value-type="float" office:value="1219.52" calcext:value-type="float">
            <text:p><text:s/>1.219,5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style-name="ce12" office:value-type="string" calcext:value-type="string">
            <text:p>07/11/2023</text:p>
          </table:table-cell>
          <table:table-cell table:style-name="ce12" office:value-type="string" calcext:value-type="string">
            <text:p>27/11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1" office:value-type="float" office:value="692.46" calcext:value-type="float">
            <text:p><text:s/>692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style-name="ce12" office:value-type="string" calcext:value-type="string">
            <text:p>07/11/2023</text:p>
          </table:table-cell>
          <table:table-cell table:style-name="ce12" office:value-type="string" calcext:value-type="string">
            <text:p>27/11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1" office:value-type="float" office:value="39.05" calcext:value-type="float">
            <text:p><text:s/>39,0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style-name="ce12" office:value-type="string" calcext:value-type="string">
            <text:p>12/12/2023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1" office:value-type="float" office:value="1215.61" calcext:value-type="float">
            <text:p><text:s/>1.215,6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1" office:value-type="float" office:value="658.58" calcext:value-type="float">
            <text:p><text:s/>658,5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style-name="ce12" office:value-type="string" calcext:value-type="string">
            <text:p>07/12/2023</text:p>
          </table:table-cell>
          <table:table-cell table:style-name="ce12" office:value-type="string" calcext:value-type="string">
            <text:p>21/12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1" office:value-type="float" office:value="53.28" calcext:value-type="float">
            <text:p><text:s/>53,2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 table:number-rows-repeated="165">
          <table:table-cell table:style-name="ce5"/>
          <table:table-cell table:style-name="ce17" table:number-columns-repeated="2"/>
          <table:table-cell table:style-name="ce29"/>
          <table:table-cell table:style-name="ce17" table:number-columns-repeated="3"/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5"/>
          <table:table-cell table:style-name="ce17" table:number-columns-repeated="2"/>
          <table:table-cell table:style-name="ce6"/>
          <table:table-cell table:style-name="ce17" table:number-columns-repeated="3"/>
          <table:table-cell table:number-columns-repeated="1015"/>
        </table:table-row>
        <table:table-row table:style-name="ro1" table:number-rows-repeated="2">
          <table:table-cell table:style-name="ce5"/>
          <table:table-cell table:style-name="ce17" table:number-columns-repeated="2"/>
          <table:table-cell table:style-name="ce13"/>
          <table:table-cell table:style-name="ce17" table:number-columns-repeated="3"/>
          <table:table-cell table:number-columns-repeated="1015"/>
        </table:table-row>
        <table:table-row table:style-name="ro1" table:number-rows-repeated="44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5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1015"/>
        </table:table-row>
        <table:table-row table:style-name="ro1" table:number-rows-repeated="169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5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1015"/>
        </table:table-row>
        <table:table-row table:style-name="ro1" table:number-rows-repeated="249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5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1015"/>
        </table:table-row>
        <table:table-row table:style-name="ro1" table:number-rows-repeated="15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5"/>
        </table:table-row>
        <table:table-row table:style-name="ro1" table:number-rows-repeated="297">
          <table:table-cell/>
          <table:table-cell table:style-name="ce6" table:number-columns-repeated="2"/>
          <table:table-cell table:style-name="ce13"/>
          <table:table-cell table:style-name="ce6" table:number-columns-repeated="3"/>
          <table:table-cell table:number-columns-repeated="1015"/>
        </table:table-row>
        <table:table-row table:style-name="ro1" table:number-rows-repeated="1046434">
          <table:table-cell table:number-columns-repeated="1022"/>
        </table:table-row>
        <table:table-row table:style-name="ro3">
          <table:table-cell table:number-columns-repeated="1022"/>
        </table:table-row>
      </table:table>
      <table:table table:name="Foglio2" table:style-name="ta2">
        <table:table-column table:style-name="co1" table:number-columns-repeated="1024" table:default-cell-style-name="ce4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4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1196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4P2" style:volatile="true">
      <number:text>-</number:text>
      <number:number number:decimal-places="0" number:min-decimal-places="0" number:min-integer-digits="2"/>
      <number:text>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1">
      <number:text> </number:text>
      <number:number number:decimal-places="2" number:min-decimal-places="2" number:min-integer-digits="1" number:grouping="true"/>
      <number:text>   </number:text>
    </number:number-style>
    <number:number-style style:name="N112">
      <number:text>-</number:text>
      <number:number number:decimal-places="2" number:min-decimal-places="2" number:min-integer-digits="1" number:grouping="true"/>
      <number:text>   </number:text>
    </number:number-style>
    <number:number-style style:name="N113">
      <number:text>-</number:text>
      <number:number number:decimal-places="0" number:min-decimal-places="0" number:min-integer-digits="2"/>
      <number:text>   </number:text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3P0" style:volatile="true">
      <number:number number:decimal-places="2" number:min-decimal-places="2" number:min-integer-digits="1" number:grouping="true"/>
      <number:text> €</number:text>
    </number:number-style>
    <number:number-style style:name="N12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">
      <number:number number:decimal-places="1" number:min-decimal-places="1" number:min-integer-digits="1"/>
    </number:number-style>
    <number:number-style style:name="N146P0" style:volatile="true">
      <number:number number:decimal-places="0" number:min-decimal-places="0" number:min-integer-digits="1" number:grouping="true"/>
      <number:text> €</number:text>
    </number:number-style>
    <number:number-style style:name="N146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6P0"/>
    </number:number-style>
    <number:number-style style:name="N147P0" style:volatile="true">
      <number:number number:decimal-places="0" number:min-decimal-places="0" number:min-integer-digits="1" number:grouping="true"/>
      <number:text> €</number:text>
    </number:number-style>
    <number:number-style style:name="N147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  <number:text> €</number:text>
    </number:number-style>
    <number:number-style style:name="N148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8P0"/>
    </number:number-style>
    <number:number-style style:name="N149P0" style:volatile="true">
      <number:number number:decimal-places="2" number:min-decimal-places="2" number:min-integer-digits="1" number:grouping="true"/>
      <number:text> €</number:text>
    </number:number-style>
    <number:number-style style:name="N149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9P0"/>
    </number:number-style>
    <number:number-style style:name="N15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0P2" style:volatile="true">
      <number:text> </number:text>
      <number:fill-character> </number:fill-character>
      <number:text>-   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1P2" style:volatile="true">
      <number:text> </number:text>
      <number:fill-character> </number:fill-character>
      <number:text>- €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5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6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6P0"/>
    </number:number-style>
    <number:number-style style:name="N1012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7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7P0"/>
    </number:number-style>
    <number:number-style style:name="N10128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8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8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Arial" fo:font-family="Arial" fo:font-size="11pt" style:font-name-asian="Calibri1" style:font-family-asian="Calibri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14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8">
      <style:table-cell-properties fo:padding="0.071cm"/>
    </style:style>
  </office:styles>
  <office:automatic-styles>
    <style:page-layout style:name="Mpm1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2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2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2.2$Windows_x86 LibreOffice_project/53bb9681a964705cf672590721dbc85eb4d0c3a2</meta:generator>
    <meta:initial-creator>pcastagno</meta:initial-creator>
    <meta:creation-date>2021-05-20T12:11:08Z</meta:creation-date>
    <dc:date>2024-01-16T11:15:58.156000000</dc:date>
    <meta:print-date>2021-05-20T12:15:31Z</meta:print-date>
    <meta:editing-cycles>14</meta:editing-cycles>
    <meta:editing-duration>PT3H23M17S</meta:editing-duration>
    <meta:document-statistic meta:table-count="3" meta:cell-count="8311" meta:object-count="1"/>
  </office:meta>
</office:document-meta>
</file>