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2EC000001A6950AB6A179E7A116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Arial Unicode MS" svg:font-family="'Arial Unicode MS'" style:font-family-generic="system" style:font-pitch="variable"/>
    <style:font-face style:name="Arial1" svg:font-family="Arial1"/>
    <style:font-face style:name="Calibri" svg:font-family="Calibri" style:font-family-generic="swiss" style:font-pitch="variable"/>
    <style:font-face style:name="Calibri1" svg:font-family="Calibri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0.478cm"/>
    </style:style>
    <style:style style:name="co2" style:family="table-column">
      <style:table-column-properties fo:break-before="auto" style:column-width="3.171cm"/>
    </style:style>
    <style:style style:name="co3" style:family="table-column">
      <style:table-column-properties fo:break-before="auto" style:column-width="7.043cm"/>
    </style:style>
    <style:style style:name="co4" style:family="table-column">
      <style:table-column-properties fo:break-before="auto" style:column-width="2.99cm"/>
    </style:style>
    <style:style style:name="co5" style:family="table-column">
      <style:table-column-properties fo:break-before="auto" style:column-width="9.684cm"/>
    </style:style>
    <style:style style:name="co6" style:family="table-column">
      <style:table-column-properties fo:break-before="auto" style:column-width="3.44cm"/>
    </style:style>
    <style:style style:name="co7" style:family="table-column">
      <style:table-column-properties fo:break-before="auto" style:column-width="2.117cm"/>
    </style:style>
    <style:style style:name="co8" style:family="table-column">
      <style:table-column-properties fo:break-before="auto" style:column-width="2.258cm"/>
    </style:style>
    <style:style style:name="ro1" style:family="table-row">
      <style:table-row-properties style:row-height="0.557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3" style:family="table-cell" style:parent-style-name="Default" style:data-style-name="N0"/>
    <style:style style:name="ce4" style:family="table-cell" style:parent-style-name="Default" style:data-style-name="N0">
      <style:table-cell-properties fo:background-color="#ffff00" fo:wrap-option="wrap" fo:border="0.06pt solid #000000" style:vertical-align="automatic"/>
      <style:text-properties style:font-name="Calibri" fo:font-size="11pt" fo:font-weight="bold" style:font-name-asian="Arial" style:font-size-asian="11pt" style:font-weight-asian="bold" style:font-name-complex="Arial" style:font-size-complex="11pt" style:font-weight-complex="bold"/>
    </style:style>
    <style:style style:name="ce12" style:family="table-cell" style:parent-style-name="Default">
      <style:table-cell-properties fo:padding="0.071cm"/>
    </style:style>
    <style:style style:name="ce15" style:family="table-cell" style:parent-style-name="Default" style:data-style-name="N36">
      <style:table-cell-properties fo:padding="0.071cm"/>
    </style:style>
    <style:style style:name="ce22" style:family="table-cell" style:parent-style-name="Default" style:data-style-name="N0">
      <style:text-properties style:font-name="Calibri"/>
    </style:style>
    <style:style style:name="ce23" style:family="table-cell" style:parent-style-name="Default" style:data-style-name="N0">
      <style:table-cell-properties fo:wrap-option="wrap" style:vertical-align="automatic"/>
      <style:text-properties style:font-name="Calibri" fo:font-size="10pt" fo:font-style="italic" style:font-name-asian="Arial1" style:font-size-asian="10pt" style:font-style-asian="italic" style:font-name-complex="Arial1" style:font-size-complex="10pt" style:font-style-complex="italic"/>
    </style:style>
    <style:style style:name="ce13" style:family="table-cell" style:parent-style-name="Default" style:data-style-name="N0">
      <style:table-cell-properties fo:background-color="#ffff00" style:text-align-source="fix" style:repeat-content="false" fo:wrap-option="wrap" fo:border="0.06pt solid #000000" style:vertical-align="automatic"/>
      <style:paragraph-properties fo:text-align="center"/>
      <style:text-properties style:font-name="Calibri" fo:font-size="11pt" fo:font-weight="bold" style:font-name-asian="Arial" style:font-size-asian="11pt" style:font-weight-asian="bold" style:font-name-complex="Arial" style:font-size-complex="11pt" style:font-weight-complex="bold"/>
    </style:style>
    <style:style style:name="ce2" style:family="table-cell" style:parent-style-name="Migliaia" style:data-style-name="N114">
      <style:table-cell-properties style:cell-protect="protected" style:print-content="true" fo:background-color="transparent" style:vertical-align="automatic"/>
    </style:style>
    <style:style style:name="ce17" style:family="table-cell" style:parent-style-name="Migliaia" style:data-style-name="N114">
      <style:table-cell-properties fo:background-color="#ffff00" style:cell-protect="protected" style:print-content="true" style:text-align-source="fix" style:repeat-content="false" fo:wrap-option="wrap" fo:border="0.06pt solid #000000" style:vertical-align="automatic"/>
      <style:paragraph-properties fo:text-align="center"/>
      <style:text-properties style:font-name="Calibri" fo:font-size="11pt" fo:font-weight="bold" style:font-name-asian="Arial" style:font-size-asian="11pt" style:font-weight-asian="bold" style:font-name-complex="Arial" style:font-size-complex="11pt" style:font-weight-complex="bold"/>
    </style:style>
    <style:style style:name="ce28" style:family="table-cell" style:parent-style-name="Default" style:data-style-name="N0">
      <style:text-properties style:font-name="Calibri" fo:font-size="11pt" style:font-size-asian="11pt" style:font-size-complex="11pt"/>
    </style:style>
    <style:style style:name="ce29" style:family="table-cell" style:parent-style-name="Default">
      <style:text-properties style:font-name="Calibri" fo:font-size="11pt" style:font-size-asian="11pt" style:font-size-complex="11pt"/>
    </style:style>
    <style:style style:name="gr1" style:family="graphic">
      <style:graphic-properties draw:stroke="none" draw:fill="none" draw:luminance="0%" draw:contrast="0%" fo:clip="rect(0.696cm, 0cm, 0cm, 0cm)" draw:image-opacity="100%" style:mirror="none"/>
    </style:style>
    <style:style style:name="P1" style:family="paragraph">
      <loext:graphic-properties draw:fill="none"/>
    </style:style>
  </office:automatic-styles>
  <office:body>
    <office:spreadsheet>
      <table:calculation-settings table:case-sensitive="false" table:search-criteria-must-apply-to-whole-cell="false"/>
      <table:table table:name="Foglio1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2"/>
        <table:table-column table:style-name="co7" table:number-columns-repeated="57" table:default-cell-style-name="ce3"/>
        <table:table-column table:style-name="co8" table:number-columns-repeated="960" table:default-cell-style-name="Default"/>
        <table:table-row table:style-name="ro1">
          <table:table-cell>
            <draw:frame draw:z-index="0" draw:name="Picture 2_0" draw:style-name="gr1" draw:text-style-name="P1" svg:width="8.636cm" svg:height="4.174cm" svg:x="0.097cm" svg:y="0cm">
              <draw:image xlink:href="Pictures/10000000000002EC000001A6950AB6A179E7A116.png" xlink:type="simple" xlink:show="embed" xlink:actuate="onLoad" draw:mime-type="image/png">
                <text:p/>
              </draw:image>
            </draw:frame>
          </table:table-cell>
          <table:table-cell table:number-columns-repeated="1022"/>
        </table:table-row>
        <table:table-row table:style-name="ro1" table:number-rows-repeated="2">
          <table:table-cell table:number-columns-repeated="2"/>
          <table:table-cell table:style-name="ce22"/>
          <table:table-cell table:number-columns-repeated="1020"/>
        </table:table-row>
        <table:table-row table:style-name="ro1">
          <table:table-cell table:number-columns-repeated="2"/>
          <table:table-cell table:style-name="ce23" office:value-type="string" calcext:value-type="string">
            <text:p>SPESE CORRENTI</text:p>
          </table:table-cell>
          <table:table-cell table:number-columns-repeated="1020"/>
        </table:table-row>
        <table:table-row table:style-name="ro1">
          <table:table-cell table:number-columns-repeated="2"/>
          <table:table-cell table:style-name="ce23"/>
          <table:table-cell table:number-columns-repeated="1020"/>
        </table:table-row>
        <table:table-row table:style-name="ro1">
          <table:table-cell table:number-columns-repeated="2"/>
          <table:table-cell table:style-name="ce23" office:value-type="string" calcext:value-type="string">
            <text:p>PRIMO TRIMESTRE 2024</text:p>
          </table:table-cell>
          <table:table-cell table:number-columns-repeated="1020"/>
        </table:table-row>
        <table:table-row table:style-name="ro1" table:number-rows-repeated="3">
          <table:table-cell table:number-columns-repeated="1023"/>
        </table:table-row>
        <table:table-row table:style-name="ro1">
          <table:table-cell table:style-name="ce4" office:value-type="string" calcext:value-type="string">
            <text:p>RAGIONE SOCIALE FORNITORE</text:p>
          </table:table-cell>
          <table:table-cell table:style-name="ce4" office:value-type="string" calcext:value-type="string">
            <text:p>DATA MANDATO</text:p>
          </table:table-cell>
          <table:table-cell table:style-name="ce13" office:value-type="string" calcext:value-type="string">
            <text:p>DATA PAGAMENTO</text:p>
          </table:table-cell>
          <table:table-cell table:style-name="ce13" office:value-type="string" calcext:value-type="string">
            <text:p>CODICE V°LVL</text:p>
          </table:table-cell>
          <table:table-cell table:style-name="ce4" office:value-type="string" calcext:value-type="string">
            <text:p>DESCRIZIONE V° LVL</text:p>
          </table:table-cell>
          <table:table-cell table:style-name="ce17" office:value-type="string" office:string-value="IMPORTO" calcext:value-type="string">
            <text:p><text:s/>IMPORTO 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8081 DESIGN DI CORAGLIA SERGIO</text:p>
          </table:table-cell>
          <table:table-cell table:style-name="ce15" office:value-type="date" office:date-value="2024-02-13" calcext:value-type="date">
            <text:p>13/02/2024</text:p>
          </table:table-cell>
          <table:table-cell table:style-name="ce15" office:value-type="date" office:date-value="2024-02-23" calcext:value-type="date">
            <text:p>23/02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2488.8" calcext:value-type="float">
            <text:p>2488,8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A.A.T. AZIENDA AUTONOLEGGIO TORINO CONSO</text:p>
          </table:table-cell>
          <table:table-cell table:style-name="ce15" office:value-type="date" office:date-value="2024-01-16" calcext:value-type="date">
            <text:p>16/01/2024</text:p>
          </table:table-cell>
          <table:table-cell table:style-name="ce15" office:value-type="date" office:date-value="2024-01-25" calcext:value-type="date">
            <text:p>25/01/2024</text:p>
          </table:table-cell>
          <table:table-cell table:style-name="ce12" office:value-type="float" office:value="1030215002" calcext:value-type="float">
            <text:p>1030215002</text:p>
          </table:table-cell>
          <table:table-cell table:style-name="ce12" office:value-type="string" calcext:value-type="string">
            <text:p>Contratti di servizio di trasporto scolastico</text:p>
          </table:table-cell>
          <table:table-cell table:style-name="ce12" office:value-type="float" office:value="13857.36" calcext:value-type="float">
            <text:p>13857,36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A.A.T. AZIENDA AUTONOLEGGIO TORINO CONSO</text:p>
          </table:table-cell>
          <table:table-cell table:style-name="ce15" office:value-type="date" office:date-value="2024-01-16" calcext:value-type="date">
            <text:p>16/01/2024</text:p>
          </table:table-cell>
          <table:table-cell table:style-name="ce15" office:value-type="date" office:date-value="2024-01-25" calcext:value-type="date">
            <text:p>25/01/2024</text:p>
          </table:table-cell>
          <table:table-cell table:style-name="ce12" office:value-type="float" office:value="1030215003" calcext:value-type="float">
            <text:p>1030215003</text:p>
          </table:table-cell>
          <table:table-cell table:style-name="ce12" office:value-type="string" calcext:value-type="string">
            <text:p>Contratti di servizio per il trasporto di disabili e anziani</text:p>
          </table:table-cell>
          <table:table-cell table:style-name="ce12" office:value-type="float" office:value="12278.95" calcext:value-type="float">
            <text:p>12278,95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A.A.T. AZIENDA AUTONOLEGGIO TORINO CONSO</text:p>
          </table:table-cell>
          <table:table-cell table:style-name="ce15" office:value-type="date" office:date-value="2024-02-27" calcext:value-type="date">
            <text:p>27/02/2024</text:p>
          </table:table-cell>
          <table:table-cell table:style-name="ce15" office:value-type="date" office:date-value="2024-02-28" calcext:value-type="date">
            <text:p>28/02/2024</text:p>
          </table:table-cell>
          <table:table-cell table:style-name="ce12" office:value-type="float" office:value="1030215002" calcext:value-type="float">
            <text:p>1030215002</text:p>
          </table:table-cell>
          <table:table-cell table:style-name="ce12" office:value-type="string" calcext:value-type="string">
            <text:p>Contratti di servizio di trasporto scolastico</text:p>
          </table:table-cell>
          <table:table-cell table:style-name="ce12" office:value-type="float" office:value="16628.83" calcext:value-type="float">
            <text:p>16628,83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A.A.T. AZIENDA AUTONOLEGGIO TORINO CONSO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4-04" calcext:value-type="date">
            <text:p>04/04/2024</text:p>
          </table:table-cell>
          <table:table-cell table:style-name="ce12" office:value-type="float" office:value="1030215002" calcext:value-type="float">
            <text:p>1030215002</text:p>
          </table:table-cell>
          <table:table-cell table:style-name="ce12" office:value-type="string" calcext:value-type="string">
            <text:p>Contratti di servizio di trasporto scolastico</text:p>
          </table:table-cell>
          <table:table-cell table:style-name="ce12" office:value-type="float" office:value="17552.66" calcext:value-type="float">
            <text:p>17552,66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A.A.T. AZIENDA AUTONOLEGGIO TORINO CONSO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4-04" calcext:value-type="date">
            <text:p>04/04/2024</text:p>
          </table:table-cell>
          <table:table-cell table:style-name="ce12" office:value-type="float" office:value="1030215003" calcext:value-type="float">
            <text:p>1030215003</text:p>
          </table:table-cell>
          <table:table-cell table:style-name="ce12" office:value-type="string" calcext:value-type="string">
            <text:p>Contratti di servizio per il trasporto di disabili e anziani</text:p>
          </table:table-cell>
          <table:table-cell table:style-name="ce12" office:value-type="float" office:value="12252.9" calcext:value-type="float">
            <text:p>12252,9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A.A.T. AZIENDA AUTONOLEGGIO TORINO CONSO</text:p>
          </table:table-cell>
          <table:table-cell table:style-name="ce15" office:value-type="date" office:date-value="2024-01-25" calcext:value-type="date">
            <text:p>25/01/2024</text:p>
          </table:table-cell>
          <table:table-cell table:style-name="ce15" office:value-type="date" office:date-value="2024-02-12" calcext:value-type="date">
            <text:p>12/02/2024</text:p>
          </table:table-cell>
          <table:table-cell table:style-name="ce12" office:value-type="float" office:value="1030215003" calcext:value-type="float">
            <text:p>1030215003</text:p>
          </table:table-cell>
          <table:table-cell table:style-name="ce12" office:value-type="string" calcext:value-type="string">
            <text:p>Contratti di servizio per il trasporto di disabili e anziani</text:p>
          </table:table-cell>
          <table:table-cell table:style-name="ce12" office:value-type="float" office:value="19503" calcext:value-type="float">
            <text:p>19503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27.48" calcext:value-type="float">
            <text:p>127,48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25.49" calcext:value-type="float">
            <text:p>225,49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635.78" calcext:value-type="float">
            <text:p>635,78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32.71" calcext:value-type="float">
            <text:p>132,71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5" calcext:value-type="date">
            <text:p>25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02.04" calcext:value-type="float">
            <text:p>102,04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5" calcext:value-type="date">
            <text:p>25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38.55" calcext:value-type="float">
            <text:p>38,55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886.65" calcext:value-type="float">
            <text:p>886,65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754.27" calcext:value-type="float">
            <text:p>754,27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584.93" calcext:value-type="float">
            <text:p>584,93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35.54" calcext:value-type="float">
            <text:p>35,54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077.58" calcext:value-type="float">
            <text:p>1077,58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382.27" calcext:value-type="float">
            <text:p>382,27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935.03" calcext:value-type="float">
            <text:p>935,03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612.94" calcext:value-type="float">
            <text:p>612,94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717.05" calcext:value-type="float">
            <text:p>717,05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356.15" calcext:value-type="float">
            <text:p>356,15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41.68" calcext:value-type="float">
            <text:p>241,68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116.13" calcext:value-type="float">
            <text:p>1116,13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857.01" calcext:value-type="float">
            <text:p>2857,01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73.61" calcext:value-type="float">
            <text:p>173,61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534.98" calcext:value-type="float">
            <text:p>534,98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82.92" calcext:value-type="float">
            <text:p>282,92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196.44" calcext:value-type="float">
            <text:p>1196,44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717.05" calcext:value-type="float">
            <text:p>717,05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67.83" calcext:value-type="float">
            <text:p>67,83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370.23" calcext:value-type="float">
            <text:p>1370,23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40.34" calcext:value-type="float">
            <text:p>140,34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174.14" calcext:value-type="float">
            <text:p>1174,1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297.69" calcext:value-type="float">
            <text:p>1297,6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103.23" calcext:value-type="float">
            <text:p>1103,2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624.98" calcext:value-type="float">
            <text:p>624,9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320.53" calcext:value-type="float">
            <text:p>1320,5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5" calcext:value-type="date">
            <text:p>25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82.46" calcext:value-type="float">
            <text:p>82,4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5" calcext:value-type="date">
            <text:p>25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558.01" calcext:value-type="float">
            <text:p>1558,0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5" calcext:value-type="date">
            <text:p>25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64.39" calcext:value-type="float">
            <text:p>64,3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321.46" calcext:value-type="float">
            <text:p>321,4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39.89" calcext:value-type="float">
            <text:p>239,8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543.62" calcext:value-type="float">
            <text:p>543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96.67" calcext:value-type="float">
            <text:p>96,6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4.29" calcext:value-type="float">
            <text:p>4,2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4.79" calcext:value-type="float">
            <text:p>4,7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420.11" calcext:value-type="float">
            <text:p>420,1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864.53" calcext:value-type="float">
            <text:p>864,5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88.66" calcext:value-type="float">
            <text:p>88,6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5" calcext:value-type="date">
            <text:p>25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37.93" calcext:value-type="float">
            <text:p>137,9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5" calcext:value-type="date">
            <text:p>25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794.59" calcext:value-type="float">
            <text:p>794,5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5" calcext:value-type="date">
            <text:p>25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32.27" calcext:value-type="float">
            <text:p>32,2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5" calcext:value-type="date">
            <text:p>25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81.98" calcext:value-type="float">
            <text:p>81,9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35.54" calcext:value-type="float">
            <text:p>35,5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99.8" calcext:value-type="float">
            <text:p>299,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5" calcext:value-type="date">
            <text:p>25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39.43" calcext:value-type="float">
            <text:p>39,4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14.67" calcext:value-type="float">
            <text:p>114,6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136.71" calcext:value-type="float">
            <text:p>1136,7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3.63" calcext:value-type="float">
            <text:p>13,6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49.24" calcext:value-type="float">
            <text:p>49,2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5" calcext:value-type="date">
            <text:p>25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1.72" calcext:value-type="float">
            <text:p>11,7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5" calcext:value-type="date">
            <text:p>25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0.11" calcext:value-type="float">
            <text:p>20,1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8.36" calcext:value-type="float">
            <text:p>18,3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02.59" calcext:value-type="float">
            <text:p>102,5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4.28" calcext:value-type="float">
            <text:p>4,2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8.7" calcext:value-type="float">
            <text:p>18,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88.38" calcext:value-type="float">
            <text:p>88,3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4638.38" calcext:value-type="float">
            <text:p>14638,3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1696.1" calcext:value-type="float">
            <text:p>21696,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66.47" calcext:value-type="float">
            <text:p>66,4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687.59" calcext:value-type="float">
            <text:p>687,5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5" calcext:value-type="date">
            <text:p>25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022.98" calcext:value-type="float">
            <text:p>1022,9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5" calcext:value-type="date">
            <text:p>25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5.27" calcext:value-type="float">
            <text:p>25,2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7.16" calcext:value-type="float">
            <text:p>27,1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5" calcext:value-type="date">
            <text:p>25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85.93" calcext:value-type="float">
            <text:p>185,9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5" calcext:value-type="date">
            <text:p>25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11.14" calcext:value-type="float">
            <text:p>111,1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5" calcext:value-type="date">
            <text:p>25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53.72" calcext:value-type="float">
            <text:p>153,7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5" calcext:value-type="date">
            <text:p>25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52.02" calcext:value-type="float">
            <text:p>52,0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5" calcext:value-type="date">
            <text:p>25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72" calcext:value-type="float">
            <text:p>17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6" calcext:value-type="date">
            <text:p>26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56.44" calcext:value-type="float">
            <text:p>56,4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45.01" calcext:value-type="float">
            <text:p>145,0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313.88" calcext:value-type="float">
            <text:p>313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51.93" calcext:value-type="float">
            <text:p>151,9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59.88" calcext:value-type="float">
            <text:p>159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10.26" calcext:value-type="float">
            <text:p>110,2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5" calcext:value-type="date">
            <text:p>25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703.03" calcext:value-type="float">
            <text:p>703,0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5" calcext:value-type="date">
            <text:p>25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88.12" calcext:value-type="float">
            <text:p>188,1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5" calcext:value-type="date">
            <text:p>25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86.32" calcext:value-type="float">
            <text:p>86,3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400.09" calcext:value-type="float">
            <text:p>400,0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07" calcext:value-type="float">
            <text:p>20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2-20" calcext:value-type="date">
            <text:p>20/02/2024</text:p>
          </table:table-cell>
          <table:table-cell table:style-name="ce15" office:value-type="date" office:date-value="2024-02-21" calcext:value-type="date">
            <text:p>21/0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73.12" calcext:value-type="float">
            <text:p>173,1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546.06" calcext:value-type="float">
            <text:p>546,0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3-19" calcext:value-type="date">
            <text:p>19/03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43.42" calcext:value-type="float">
            <text:p>43,4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3-19" calcext:value-type="date">
            <text:p>19/03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93.21" calcext:value-type="float">
            <text:p>93,2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3-19" calcext:value-type="date">
            <text:p>19/03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521.68" calcext:value-type="float">
            <text:p>521,6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3-19" calcext:value-type="date">
            <text:p>19/03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87.3" calcext:value-type="float">
            <text:p>87,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9.29" calcext:value-type="float">
            <text:p>19,2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3-19" calcext:value-type="date">
            <text:p>19/03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72.85" calcext:value-type="float">
            <text:p>172,8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2-21" calcext:value-type="date">
            <text:p>21/0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98.73" calcext:value-type="float">
            <text:p>98,7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2-21" calcext:value-type="date">
            <text:p>21/0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616.69" calcext:value-type="float">
            <text:p>616,6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2-20" calcext:value-type="date">
            <text:p>20/02/2024</text:p>
          </table:table-cell>
          <table:table-cell table:style-name="ce15" office:value-type="date" office:date-value="2024-02-21" calcext:value-type="date">
            <text:p>21/0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38.52" calcext:value-type="float">
            <text:p>38,5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2-20" calcext:value-type="date">
            <text:p>20/02/2024</text:p>
          </table:table-cell>
          <table:table-cell table:style-name="ce15" office:value-type="date" office:date-value="2024-02-21" calcext:value-type="date">
            <text:p>21/0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87.43" calcext:value-type="float">
            <text:p>87,4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3-19" calcext:value-type="date">
            <text:p>19/03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4738.38" calcext:value-type="float">
            <text:p>4738,3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3-19" calcext:value-type="date">
            <text:p>19/03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1881.03" calcext:value-type="float">
            <text:p>11881,0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2-21" calcext:value-type="date">
            <text:p>21/0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8675.27" calcext:value-type="float">
            <text:p>28675,2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2-21" calcext:value-type="date">
            <text:p>21/0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5168.48" calcext:value-type="float">
            <text:p>15168,4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2-21" calcext:value-type="date">
            <text:p>21/0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340.32" calcext:value-type="float">
            <text:p>340,3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3-19" calcext:value-type="date">
            <text:p>19/03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718.56" calcext:value-type="float">
            <text:p>718,5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3-19" calcext:value-type="date">
            <text:p>19/03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505.35" calcext:value-type="float">
            <text:p>1505,3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2-21" calcext:value-type="date">
            <text:p>21/0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35.54" calcext:value-type="float">
            <text:p>35,5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2-21" calcext:value-type="date">
            <text:p>21/0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353.39" calcext:value-type="float">
            <text:p>353,3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2-21" calcext:value-type="date">
            <text:p>21/0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771.47" calcext:value-type="float">
            <text:p>771,4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2-20" calcext:value-type="date">
            <text:p>20/02/2024</text:p>
          </table:table-cell>
          <table:table-cell table:style-name="ce15" office:value-type="date" office:date-value="2024-02-21" calcext:value-type="date">
            <text:p>21/0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664.08" calcext:value-type="float">
            <text:p>664,0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3-19" calcext:value-type="date">
            <text:p>19/03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40.57" calcext:value-type="float">
            <text:p>40,5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3-19" calcext:value-type="date">
            <text:p>19/03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955.44" calcext:value-type="float">
            <text:p>955,4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3-19" calcext:value-type="date">
            <text:p>19/03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6526.59" calcext:value-type="float">
            <text:p>6526,5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527.91" calcext:value-type="float">
            <text:p>2527,9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545.72" calcext:value-type="float">
            <text:p>545,7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3-19" calcext:value-type="date">
            <text:p>19/03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591.9" calcext:value-type="float">
            <text:p>2591,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3-19" calcext:value-type="date">
            <text:p>19/03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505.97" calcext:value-type="float">
            <text:p>505,9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2-21" calcext:value-type="date">
            <text:p>21/0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868.05" calcext:value-type="float">
            <text:p>2868,0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2-21" calcext:value-type="date">
            <text:p>21/0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588.19" calcext:value-type="float">
            <text:p>588,1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2-20" calcext:value-type="date">
            <text:p>20/02/2024</text:p>
          </table:table-cell>
          <table:table-cell table:style-name="ce15" office:value-type="date" office:date-value="2024-02-21" calcext:value-type="date">
            <text:p>21/0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51.69" calcext:value-type="float">
            <text:p>251,6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3-19" calcext:value-type="date">
            <text:p>19/03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11.73" calcext:value-type="float">
            <text:p>111,7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3-19" calcext:value-type="date">
            <text:p>19/03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230.16" calcext:value-type="float">
            <text:p>1230,1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3-19" calcext:value-type="date">
            <text:p>19/03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43.25" calcext:value-type="float">
            <text:p>143,2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3-19" calcext:value-type="date">
            <text:p>19/03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3579.28" calcext:value-type="float">
            <text:p>3579,2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49.28" calcext:value-type="float">
            <text:p>149,2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3-19" calcext:value-type="date">
            <text:p>19/03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32.39" calcext:value-type="float">
            <text:p>132,3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2-21" calcext:value-type="date">
            <text:p>21/0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84.16" calcext:value-type="float">
            <text:p>84,1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2-21" calcext:value-type="date">
            <text:p>21/0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009.82" calcext:value-type="float">
            <text:p>1009,8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3-19" calcext:value-type="date">
            <text:p>19/03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94.22" calcext:value-type="float">
            <text:p>94,2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3-19" calcext:value-type="date">
            <text:p>19/03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110.43" calcext:value-type="float">
            <text:p>2110,4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2-20" calcext:value-type="date">
            <text:p>20/02/2024</text:p>
          </table:table-cell>
          <table:table-cell table:style-name="ce15" office:value-type="date" office:date-value="2024-02-21" calcext:value-type="date">
            <text:p>21/0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82.46" calcext:value-type="float">
            <text:p>82,4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2-20" calcext:value-type="date">
            <text:p>20/02/2024</text:p>
          </table:table-cell>
          <table:table-cell table:style-name="ce15" office:value-type="date" office:date-value="2024-02-21" calcext:value-type="date">
            <text:p>21/0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664.09" calcext:value-type="float">
            <text:p>664,0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3-19" calcext:value-type="date">
            <text:p>19/03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172.17" calcext:value-type="float">
            <text:p>2172,1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3-19" calcext:value-type="date">
            <text:p>19/03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64.72" calcext:value-type="float">
            <text:p>64,7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2-20" calcext:value-type="date">
            <text:p>20/02/2024</text:p>
          </table:table-cell>
          <table:table-cell table:style-name="ce15" office:value-type="date" office:date-value="2024-02-21" calcext:value-type="date">
            <text:p>21/0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425.29" calcext:value-type="float">
            <text:p>1425,2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2-20" calcext:value-type="date">
            <text:p>20/02/2024</text:p>
          </table:table-cell>
          <table:table-cell table:style-name="ce15" office:value-type="date" office:date-value="2024-02-21" calcext:value-type="date">
            <text:p>21/0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61.44" calcext:value-type="float">
            <text:p>61,4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3-19" calcext:value-type="date">
            <text:p>19/03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498.74" calcext:value-type="float">
            <text:p>498,7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3594.57" calcext:value-type="float">
            <text:p>3594,5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946.69" calcext:value-type="float">
            <text:p>2946,6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2-21" calcext:value-type="date">
            <text:p>21/0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5484.13" calcext:value-type="float">
            <text:p>5484,1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3-19" calcext:value-type="date">
            <text:p>19/03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5.38" calcext:value-type="float">
            <text:p>5,3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3-19" calcext:value-type="date">
            <text:p>19/03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363.27" calcext:value-type="float">
            <text:p>363,2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3-19" calcext:value-type="date">
            <text:p>19/03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4.82" calcext:value-type="float">
            <text:p>4,8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3-19" calcext:value-type="date">
            <text:p>19/03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86.46" calcext:value-type="float">
            <text:p>86,4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3-19" calcext:value-type="date">
            <text:p>19/03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46.08" calcext:value-type="float">
            <text:p>146,0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3-19" calcext:value-type="date">
            <text:p>19/03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259.28" calcext:value-type="float">
            <text:p>2259,2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3-19" calcext:value-type="date">
            <text:p>19/03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34.33" calcext:value-type="float">
            <text:p>34,3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3-19" calcext:value-type="date">
            <text:p>19/03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95.82" calcext:value-type="float">
            <text:p>95,8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2-21" calcext:value-type="date">
            <text:p>21/0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4.29" calcext:value-type="float">
            <text:p>4,2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2-21" calcext:value-type="date">
            <text:p>21/0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318.21" calcext:value-type="float">
            <text:p>318,2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2-21" calcext:value-type="date">
            <text:p>21/0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4.29" calcext:value-type="float">
            <text:p>4,2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2-21" calcext:value-type="date">
            <text:p>21/0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89.87" calcext:value-type="float">
            <text:p>89,8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2-20" calcext:value-type="date">
            <text:p>20/02/2024</text:p>
          </table:table-cell>
          <table:table-cell table:style-name="ce15" office:value-type="date" office:date-value="2024-02-21" calcext:value-type="date">
            <text:p>21/0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42.18" calcext:value-type="float">
            <text:p>142,1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2-20" calcext:value-type="date">
            <text:p>20/02/2024</text:p>
          </table:table-cell>
          <table:table-cell table:style-name="ce15" office:value-type="date" office:date-value="2024-02-21" calcext:value-type="date">
            <text:p>21/0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32.28" calcext:value-type="float">
            <text:p>32,2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2-20" calcext:value-type="date">
            <text:p>20/02/2024</text:p>
          </table:table-cell>
          <table:table-cell table:style-name="ce15" office:value-type="date" office:date-value="2024-02-21" calcext:value-type="date">
            <text:p>21/0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90.65" calcext:value-type="float">
            <text:p>90,6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3-19" calcext:value-type="date">
            <text:p>19/03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41.74" calcext:value-type="float">
            <text:p>41,7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2-21" calcext:value-type="date">
            <text:p>21/0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35.54" calcext:value-type="float">
            <text:p>35,5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2-20" calcext:value-type="date">
            <text:p>20/02/2024</text:p>
          </table:table-cell>
          <table:table-cell table:style-name="ce15" office:value-type="date" office:date-value="2024-02-21" calcext:value-type="date">
            <text:p>21/0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834.75" calcext:value-type="float">
            <text:p>834,7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2-20" calcext:value-type="date">
            <text:p>20/02/2024</text:p>
          </table:table-cell>
          <table:table-cell table:style-name="ce15" office:value-type="date" office:date-value="2024-02-21" calcext:value-type="date">
            <text:p>21/0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85.18" calcext:value-type="float">
            <text:p>85,1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2-20" calcext:value-type="date">
            <text:p>20/02/2024</text:p>
          </table:table-cell>
          <table:table-cell table:style-name="ce15" office:value-type="date" office:date-value="2024-02-21" calcext:value-type="date">
            <text:p>21/0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4855.42" calcext:value-type="float">
            <text:p>14855,4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2-20" calcext:value-type="date">
            <text:p>20/02/2024</text:p>
          </table:table-cell>
          <table:table-cell table:style-name="ce15" office:value-type="date" office:date-value="2024-02-21" calcext:value-type="date">
            <text:p>21/0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2068.93" calcext:value-type="float">
            <text:p>22068,9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2-20" calcext:value-type="date">
            <text:p>20/02/2024</text:p>
          </table:table-cell>
          <table:table-cell table:style-name="ce15" office:value-type="date" office:date-value="2024-02-21" calcext:value-type="date">
            <text:p>21/0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67.42" calcext:value-type="float">
            <text:p>67,4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3-19" calcext:value-type="date">
            <text:p>19/03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140.02" calcext:value-type="float">
            <text:p>1140,0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3-19" calcext:value-type="date">
            <text:p>19/03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4.24" calcext:value-type="float">
            <text:p>14,2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3-19" calcext:value-type="date">
            <text:p>19/03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14.75" calcext:value-type="float">
            <text:p>114,7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3-19" calcext:value-type="date">
            <text:p>19/03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50.54" calcext:value-type="float">
            <text:p>50,5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3-19" calcext:value-type="date">
            <text:p>19/03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3.33" calcext:value-type="float">
            <text:p>13,3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3-19" calcext:value-type="date">
            <text:p>19/03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1.87" calcext:value-type="float">
            <text:p>21,8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2-21" calcext:value-type="date">
            <text:p>21/0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4.77" calcext:value-type="float">
            <text:p>14,7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2-21" calcext:value-type="date">
            <text:p>21/0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15.83" calcext:value-type="float">
            <text:p>115,8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2-21" calcext:value-type="date">
            <text:p>21/0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49.36" calcext:value-type="float">
            <text:p>49,3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2-20" calcext:value-type="date">
            <text:p>20/02/2024</text:p>
          </table:table-cell>
          <table:table-cell table:style-name="ce15" office:value-type="date" office:date-value="2024-02-21" calcext:value-type="date">
            <text:p>21/0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1.72" calcext:value-type="float">
            <text:p>11,7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2-20" calcext:value-type="date">
            <text:p>20/02/2024</text:p>
          </table:table-cell>
          <table:table-cell table:style-name="ce15" office:value-type="date" office:date-value="2024-02-21" calcext:value-type="date">
            <text:p>21/0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1.15" calcext:value-type="float">
            <text:p>21,1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3-19" calcext:value-type="date">
            <text:p>19/03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8.85" calcext:value-type="float">
            <text:p>18,8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3-19" calcext:value-type="date">
            <text:p>19/03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0.9" calcext:value-type="float">
            <text:p>20,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3-19" calcext:value-type="date">
            <text:p>19/03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17.46" calcext:value-type="float">
            <text:p>117,4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4.28" calcext:value-type="float">
            <text:p>4,2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3-19" calcext:value-type="date">
            <text:p>19/03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63.72" calcext:value-type="float">
            <text:p>163,7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3-19" calcext:value-type="date">
            <text:p>19/03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4422.07" calcext:value-type="float">
            <text:p>14422,0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3-19" calcext:value-type="date">
            <text:p>19/03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4.81" calcext:value-type="float">
            <text:p>4,8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3-19" calcext:value-type="date">
            <text:p>19/03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61.73" calcext:value-type="float">
            <text:p>61,7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3-19" calcext:value-type="date">
            <text:p>19/03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747.05" calcext:value-type="float">
            <text:p>747,0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2-21" calcext:value-type="date">
            <text:p>21/0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9.8" calcext:value-type="float">
            <text:p>19,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2-21" calcext:value-type="date">
            <text:p>21/0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4.81" calcext:value-type="float">
            <text:p>4,8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2-21" calcext:value-type="date">
            <text:p>21/0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02.59" calcext:value-type="float">
            <text:p>102,5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2-21" calcext:value-type="date">
            <text:p>21/0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8.36" calcext:value-type="float">
            <text:p>18,3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3-19" calcext:value-type="date">
            <text:p>19/03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7.4" calcext:value-type="float">
            <text:p>27,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2-20" calcext:value-type="date">
            <text:p>20/02/2024</text:p>
          </table:table-cell>
          <table:table-cell table:style-name="ce15" office:value-type="date" office:date-value="2024-02-21" calcext:value-type="date">
            <text:p>21/0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5.94" calcext:value-type="float">
            <text:p>25,9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3-19" calcext:value-type="date">
            <text:p>19/03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96.97" calcext:value-type="float">
            <text:p>196,9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3-19" calcext:value-type="date">
            <text:p>19/03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19.22" calcext:value-type="float">
            <text:p>119,2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3-19" calcext:value-type="date">
            <text:p>19/03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68.46" calcext:value-type="float">
            <text:p>168,4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3-19" calcext:value-type="date">
            <text:p>19/03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49.12" calcext:value-type="float">
            <text:p>49,1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3-19" calcext:value-type="date">
            <text:p>19/03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25.32" calcext:value-type="float">
            <text:p>125,3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3-19" calcext:value-type="date">
            <text:p>19/03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64.45" calcext:value-type="float">
            <text:p>64,4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3-19" calcext:value-type="date">
            <text:p>19/03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30.96" calcext:value-type="float">
            <text:p>30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2-21" calcext:value-type="date">
            <text:p>21/0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8.79" calcext:value-type="float">
            <text:p>28,7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2-20" calcext:value-type="date">
            <text:p>20/02/2024</text:p>
          </table:table-cell>
          <table:table-cell table:style-name="ce15" office:value-type="date" office:date-value="2024-02-21" calcext:value-type="date">
            <text:p>21/0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04" calcext:value-type="float">
            <text:p>20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2-20" calcext:value-type="date">
            <text:p>20/02/2024</text:p>
          </table:table-cell>
          <table:table-cell table:style-name="ce15" office:value-type="date" office:date-value="2024-02-21" calcext:value-type="date">
            <text:p>21/0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12.02" calcext:value-type="float">
            <text:p>112,0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2-20" calcext:value-type="date">
            <text:p>20/02/2024</text:p>
          </table:table-cell>
          <table:table-cell table:style-name="ce15" office:value-type="date" office:date-value="2024-02-21" calcext:value-type="date">
            <text:p>21/0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47.39" calcext:value-type="float">
            <text:p>147,3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2-20" calcext:value-type="date">
            <text:p>20/02/2024</text:p>
          </table:table-cell>
          <table:table-cell table:style-name="ce15" office:value-type="date" office:date-value="2024-02-21" calcext:value-type="date">
            <text:p>21/0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46.76" calcext:value-type="float">
            <text:p>46,7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2-20" calcext:value-type="date">
            <text:p>20/02/2024</text:p>
          </table:table-cell>
          <table:table-cell table:style-name="ce15" office:value-type="date" office:date-value="2024-02-21" calcext:value-type="date">
            <text:p>21/0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94.98" calcext:value-type="float">
            <text:p>194,9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2-20" calcext:value-type="date">
            <text:p>20/02/2024</text:p>
          </table:table-cell>
          <table:table-cell table:style-name="ce15" office:value-type="date" office:date-value="2024-02-21" calcext:value-type="date">
            <text:p>21/0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56.44" calcext:value-type="float">
            <text:p>56,4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2-21" calcext:value-type="date">
            <text:p>21/0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3610.36" calcext:value-type="float">
            <text:p>3610,3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2-20" calcext:value-type="date">
            <text:p>20/02/2024</text:p>
          </table:table-cell>
          <table:table-cell table:style-name="ce15" office:value-type="date" office:date-value="2024-02-21" calcext:value-type="date">
            <text:p>21/0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334.14" calcext:value-type="float">
            <text:p>1334,1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3-19" calcext:value-type="date">
            <text:p>19/03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17.62" calcext:value-type="float">
            <text:p>217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3-19" calcext:value-type="date">
            <text:p>19/03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97.51" calcext:value-type="float">
            <text:p>97,5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3-19" calcext:value-type="date">
            <text:p>19/03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54.34" calcext:value-type="float">
            <text:p>154,3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number-columns-repeated="2" table:style-name="ce15" office:value-type="date" office:date-value="2024-02-21" calcext:value-type="date">
            <text:p>21/0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302.8" calcext:value-type="float">
            <text:p>302,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2-20" calcext:value-type="date">
            <text:p>20/02/2024</text:p>
          </table:table-cell>
          <table:table-cell table:style-name="ce15" office:value-type="date" office:date-value="2024-02-21" calcext:value-type="date">
            <text:p>21/0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76.63" calcext:value-type="float">
            <text:p>176,6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2-20" calcext:value-type="date">
            <text:p>20/02/2024</text:p>
          </table:table-cell>
          <table:table-cell table:style-name="ce15" office:value-type="date" office:date-value="2024-02-21" calcext:value-type="date">
            <text:p>21/0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85.91" calcext:value-type="float">
            <text:p>85,9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2A ENERGIA S.P.A</text:p>
          </table:table-cell>
          <table:table-cell table:style-name="ce15" office:value-type="date" office:date-value="2024-02-20" calcext:value-type="date">
            <text:p>20/02/2024</text:p>
          </table:table-cell>
          <table:table-cell table:style-name="ce15" office:value-type="date" office:date-value="2024-02-21" calcext:value-type="date">
            <text:p>21/0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49.54" calcext:value-type="float">
            <text:p>149,5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DS AUTOMATED DATA SYSTEMS SPA <text:s text:c="4"/></text:p>
          </table:table-cell>
          <table:table-cell table:style-name="ce15" office:value-type="date" office:date-value="2024-01-15" calcext:value-type="date">
            <text:p>15/01/2024</text:p>
          </table:table-cell>
          <table:table-cell table:style-name="ce15" office:value-type="date" office:date-value="2024-01-26" calcext:value-type="date">
            <text:p>26/01/2024</text:p>
          </table:table-cell>
          <table:table-cell table:style-name="ce12" office:value-type="float" office:value="1030219001" calcext:value-type="float">
            <text:p>1030219001</text:p>
          </table:table-cell>
          <table:table-cell table:style-name="ce12" office:value-type="string" calcext:value-type="string">
            <text:p>Gestione e manutenzione applicazioni</text:p>
          </table:table-cell>
          <table:table-cell table:style-name="ce12" office:value-type="float" office:value="1259.19" calcext:value-type="float">
            <text:p>1259,1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DS AUTOMATED DATA SYSTEMS SPA <text:s text:c="4"/></text:p>
          </table:table-cell>
          <table:table-cell table:style-name="ce15" office:value-type="date" office:date-value="2024-01-15" calcext:value-type="date">
            <text:p>15/01/2024</text:p>
          </table:table-cell>
          <table:table-cell table:style-name="ce15" office:value-type="date" office:date-value="2024-01-26" calcext:value-type="date">
            <text:p>26/01/2024</text:p>
          </table:table-cell>
          <table:table-cell table:style-name="ce12" office:value-type="float" office:value="1030219001" calcext:value-type="float">
            <text:p>1030219001</text:p>
          </table:table-cell>
          <table:table-cell table:style-name="ce12" office:value-type="string" calcext:value-type="string">
            <text:p>Gestione e manutenzione applicazioni</text:p>
          </table:table-cell>
          <table:table-cell table:style-name="ce12" office:value-type="float" office:value="22051.5" calcext:value-type="float">
            <text:p>22051,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DS AUTOMATED DATA SYSTEMS SPA <text:s text:c="4"/></text:p>
          </table:table-cell>
          <table:table-cell table:style-name="ce15" office:value-type="date" office:date-value="2024-03-21" calcext:value-type="date">
            <text:p>21/03/2024</text:p>
          </table:table-cell>
          <table:table-cell table:style-name="ce15" office:value-type="date" office:date-value="2024-03-29" calcext:value-type="date">
            <text:p>29/03/2024</text:p>
          </table:table-cell>
          <table:table-cell table:style-name="ce12" office:value-type="float" office:value="1030219001" calcext:value-type="float">
            <text:p>1030219001</text:p>
          </table:table-cell>
          <table:table-cell table:style-name="ce12" office:value-type="string" calcext:value-type="string">
            <text:p>Gestione e manutenzione applicazioni</text:p>
          </table:table-cell>
          <table:table-cell table:style-name="ce12" office:value-type="float" office:value="300" calcext:value-type="float">
            <text:p>3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DS AUTOMATED DATA SYSTEMS SPA <text:s text:c="4"/></text:p>
          </table:table-cell>
          <table:table-cell table:style-name="ce15" office:value-type="date" office:date-value="2024-03-27" calcext:value-type="date">
            <text:p>27/03/2024</text:p>
          </table:table-cell>
          <table:table-cell table:style-name="ce15" office:value-type="date" office:date-value="2024-04-18" calcext:value-type="date">
            <text:p>18/04/2024</text:p>
          </table:table-cell>
          <table:table-cell table:style-name="ce12" office:value-type="float" office:value="1030219004" calcext:value-type="float">
            <text:p>1030219004</text:p>
          </table:table-cell>
          <table:table-cell table:style-name="ce12" office:value-type="string" calcext:value-type="string">
            <text:p>Servizi di rete per trasmissione dati e VoIP e relativa manutenzione</text:p>
          </table:table-cell>
          <table:table-cell table:style-name="ce12" office:value-type="float" office:value="244" calcext:value-type="float">
            <text:p>24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GENZIA TERRITORIALE PER LA CASA <text:s text:c="2"/></text:p>
          </table:table-cell>
          <table:table-cell table:style-name="ce15" office:value-type="date" office:date-value="2024-03-14" calcext:value-type="date">
            <text:p>14/03/2024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267.05" calcext:value-type="float">
            <text:p>267,0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GENZIA TERRITORIALE PER LA CASA <text:s text:c="2"/></text:p>
          </table:table-cell>
          <table:table-cell table:style-name="ce15" office:value-type="date" office:date-value="2024-03-14" calcext:value-type="date">
            <text:p>14/03/2024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95.41" calcext:value-type="float">
            <text:p>95,4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GENZIA TERRITORIALE PER LA CASA <text:s text:c="2"/></text:p>
          </table:table-cell>
          <table:table-cell table:style-name="ce15" office:value-type="date" office:date-value="2024-03-14" calcext:value-type="date">
            <text:p>14/03/2024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362.46" calcext:value-type="float">
            <text:p>362,4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GENZIA TERRITORIALE PER LA CASA <text:s text:c="2"/></text:p>
          </table:table-cell>
          <table:table-cell table:style-name="ce15" office:value-type="date" office:date-value="2024-03-14" calcext:value-type="date">
            <text:p>14/03/2024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362.46" calcext:value-type="float">
            <text:p>362,4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GENZIA TERRITORIALE PER LA CASA <text:s text:c="2"/></text:p>
          </table:table-cell>
          <table:table-cell table:style-name="ce15" office:value-type="date" office:date-value="2024-03-14" calcext:value-type="date">
            <text:p>14/03/2024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381.48" calcext:value-type="float">
            <text:p>381,4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LADINA RADIO S.R.L. <text:s text:c="14"/></text:p>
          </table:table-cell>
          <table:table-cell table:number-columns-repeated="2" table:style-name="ce15" office:value-type="date" office:date-value="2024-01-18" calcext:value-type="date">
            <text:p>18/01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327.57" calcext:value-type="float">
            <text:p>327,5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LIFREDI <text:s/>GIOVANNI</text:p>
          </table:table-cell>
          <table:table-cell table:number-columns-repeated="2" table:style-name="ce15" office:value-type="date" office:date-value="2024-02-06" calcext:value-type="date">
            <text:p>06/02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5082.48" calcext:value-type="float">
            <text:p>5082,4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MARI <text:s/>GIOVANNI</text:p>
          </table:table-cell>
          <table:table-cell table:style-name="ce15" office:value-type="date" office:date-value="2024-02-07" calcext:value-type="date">
            <text:p>07/02/2024</text:p>
          </table:table-cell>
          <table:table-cell table:style-name="ce15" office:value-type="date" office:date-value="2024-02-26" calcext:value-type="date">
            <text:p>26/02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2" office:value-type="float" office:value="10159.95" calcext:value-type="float">
            <text:p>10159,9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NASTASI <text:s/>GIUSEPPE MARIA</text:p>
          </table:table-cell>
          <table:table-cell table:style-name="ce15" office:value-type="date" office:date-value="2024-01-16" calcext:value-type="date">
            <text:p>16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2" office:value-type="float" office:value="7614.91" calcext:value-type="float">
            <text:p>7614,9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NCI DIGITALE S.P.A.</text:p>
          </table:table-cell>
          <table:table-cell table:style-name="ce15" office:value-type="date" office:date-value="2024-02-08" calcext:value-type="date">
            <text:p>08/02/2024</text:p>
          </table:table-cell>
          <table:table-cell table:style-name="ce15" office:value-type="date" office:date-value="2024-02-13" calcext:value-type="date">
            <text:p>13/02/2024</text:p>
          </table:table-cell>
          <table:table-cell table:style-name="ce12" office:value-type="float" office:value="1030205003" calcext:value-type="float">
            <text:p>1030205003</text:p>
          </table:table-cell>
          <table:table-cell table:style-name="ce12" office:value-type="string" calcext:value-type="string">
            <text:p>Accesso a banche dati e a pubblicazioni on line</text:p>
          </table:table-cell>
          <table:table-cell table:style-name="ce12" office:value-type="float" office:value="1462.78" calcext:value-type="float">
            <text:p>1462,7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NCI DIGITALE S.P.A.</text:p>
          </table:table-cell>
          <table:table-cell table:style-name="ce15" office:value-type="date" office:date-value="2024-02-08" calcext:value-type="date">
            <text:p>08/02/2024</text:p>
          </table:table-cell>
          <table:table-cell table:style-name="ce15" office:value-type="date" office:date-value="2024-02-13" calcext:value-type="date">
            <text:p>13/02/2024</text:p>
          </table:table-cell>
          <table:table-cell table:style-name="ce12" office:value-type="float" office:value="1030205003" calcext:value-type="float">
            <text:p>1030205003</text:p>
          </table:table-cell>
          <table:table-cell table:style-name="ce12" office:value-type="string" calcext:value-type="string">
            <text:p>Accesso a banche dati e a pubblicazioni on line</text:p>
          </table:table-cell>
          <table:table-cell table:style-name="ce12" office:value-type="float" office:value="4597.74" calcext:value-type="float">
            <text:p>4597,7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NCI PIEMONTE</text:p>
          </table:table-cell>
          <table:table-cell table:style-name="ce15" office:value-type="date" office:date-value="2024-01-24" calcext:value-type="date">
            <text:p>24/01/2024</text:p>
          </table:table-cell>
          <table:table-cell table:style-name="ce15" office:value-type="date" office:date-value="2024-02-21" calcext:value-type="date">
            <text:p>21/02/2024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12" office:value-type="float" office:value="50" calcext:value-type="float">
            <text:p>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NTICIMEX S.R.L.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2-09" calcext:value-type="date">
            <text:p>09/02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400" calcext:value-type="float">
            <text:p>4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NTICIMEX S.R.L.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2-09" calcext:value-type="date">
            <text:p>09/02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120" calcext:value-type="float">
            <text:p>12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NTICIMEX S.R.L.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2-09" calcext:value-type="date">
            <text:p>09/02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120" calcext:value-type="float">
            <text:p>12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NTICIMEX S.R.L.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2-09" calcext:value-type="date">
            <text:p>09/02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250" calcext:value-type="float">
            <text:p>2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NTICIMEX S.R.L.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2-09" calcext:value-type="date">
            <text:p>09/02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2010" calcext:value-type="float">
            <text:p>201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NTICIMEX S.R.L.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2-09" calcext:value-type="date">
            <text:p>09/02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1910" calcext:value-type="float">
            <text:p>191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NTICIMEX S.R.L.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2-09" calcext:value-type="date">
            <text:p>09/02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690" calcext:value-type="float">
            <text:p>69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NTICIMEX S.R.L.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2-09" calcext:value-type="date">
            <text:p>09/02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290" calcext:value-type="float">
            <text:p>29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NTICIMEX S.R.L.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2-09" calcext:value-type="date">
            <text:p>09/02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250" calcext:value-type="float">
            <text:p>2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NTICIMEX S.R.L.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2-09" calcext:value-type="date">
            <text:p>09/02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250" calcext:value-type="float">
            <text:p>2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NTICIMEX S.R.L.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2-09" calcext:value-type="date">
            <text:p>09/02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500" calcext:value-type="float">
            <text:p>5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NTICIMEX S.R.L.</text:p>
          </table:table-cell>
          <table:table-cell table:number-columns-repeated="2" table:style-name="ce15" office:value-type="date" office:date-value="2024-01-29" calcext:value-type="date">
            <text:p>29/01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495" calcext:value-type="float">
            <text:p>49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NTICIMEX S.R.L.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2-09" calcext:value-type="date">
            <text:p>09/02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120" calcext:value-type="float">
            <text:p>12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NTICIMEX S.R.L.</text:p>
          </table:table-cell>
          <table:table-cell table:style-name="ce15" office:value-type="date" office:date-value="2024-03-19" calcext:value-type="date">
            <text:p>19/03/2024</text:p>
          </table:table-cell>
          <table:table-cell table:style-name="ce15" office:value-type="date" office:date-value="2024-03-22" calcext:value-type="date">
            <text:p>22/03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1760.7" calcext:value-type="float">
            <text:p>1760,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NTICIMEX S.R.L.</text:p>
          </table:table-cell>
          <table:table-cell table:style-name="ce15" office:value-type="date" office:date-value="2024-02-27" calcext:value-type="date">
            <text:p>27/02/2024</text:p>
          </table:table-cell>
          <table:table-cell table:style-name="ce15" office:value-type="date" office:date-value="2024-02-28" calcext:value-type="date">
            <text:p>28/02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9516" calcext:value-type="float">
            <text:p>951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NTICIMEX S.R.L.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2-09" calcext:value-type="date">
            <text:p>09/02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720.3" calcext:value-type="float">
            <text:p>720,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NTICIMEX S.R.L.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2-09" calcext:value-type="date">
            <text:p>09/02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300" calcext:value-type="float">
            <text:p>3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RAT 2000 RICAMBI SRL</text:p>
          </table:table-cell>
          <table:table-cell table:style-name="ce15" office:value-type="date" office:date-value="2024-01-03" calcext:value-type="date">
            <text:p>03/01/2024</text:p>
          </table:table-cell>
          <table:table-cell table:style-name="ce15" office:value-type="date" office:date-value="2024-01-17" calcext:value-type="date">
            <text:p>17/01/2024</text:p>
          </table:table-cell>
          <table:table-cell table:style-name="ce12" office:value-type="float" office:value="1030209001" calcext:value-type="float">
            <text:p>1030209001</text:p>
          </table:table-cell>
          <table:table-cell table:style-name="ce12" office:value-type="string" calcext:value-type="string">
            <text:p>Manutenzione ordinaria e riparazioni di mezzi di trasporto ad uso civile, di sicurezza e ordine pubblico</text:p>
          </table:table-cell>
          <table:table-cell table:style-name="ce12" office:value-type="float" office:value="292.8" calcext:value-type="float">
            <text:p>292,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RAT 2000 RICAMBI SRL</text:p>
          </table:table-cell>
          <table:table-cell table:style-name="ce15" office:value-type="date" office:date-value="2024-02-29" calcext:value-type="date">
            <text:p>29/02/2024</text:p>
          </table:table-cell>
          <table:table-cell table:style-name="ce15" office:value-type="date" office:date-value="2024-03-15" calcext:value-type="date">
            <text:p>15/03/2024</text:p>
          </table:table-cell>
          <table:table-cell table:style-name="ce12" office:value-type="float" office:value="1030209001" calcext:value-type="float">
            <text:p>1030209001</text:p>
          </table:table-cell>
          <table:table-cell table:style-name="ce12" office:value-type="string" calcext:value-type="string">
            <text:p>Manutenzione ordinaria e riparazioni di mezzi di trasporto ad uso civile, di sicurezza e ordine pubblico</text:p>
          </table:table-cell>
          <table:table-cell table:style-name="ce12" office:value-type="float" office:value="264.57" calcext:value-type="float">
            <text:p>264,5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RDITO S.R.L.</text:p>
          </table:table-cell>
          <table:table-cell table:number-columns-repeated="2" table:style-name="ce15" office:value-type="date" office:date-value="2024-03-19" calcext:value-type="date">
            <text:p>19/03/2024</text:p>
          </table:table-cell>
          <table:table-cell table:style-name="ce12" office:value-type="float" office:value="1030209012" calcext:value-type="float">
            <text:p>1030209012</text:p>
          </table:table-cell>
          <table:table-cell table:style-name="ce12" office:value-type="string" calcext:value-type="string">
            <text:p>Manutenzione ordinaria e riparazioni di terreni e beni materiali non prodotti</text:p>
          </table:table-cell>
          <table:table-cell table:style-name="ce12" office:value-type="float" office:value="1830" calcext:value-type="float">
            <text:p>183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RTEMISIA SCS ONLUS</text:p>
          </table:table-cell>
          <table:table-cell table:style-name="ce15" office:value-type="date" office:date-value="2024-03-06" calcext:value-type="date">
            <text:p>06/03/2024</text:p>
          </table:table-cell>
          <table:table-cell table:style-name="ce15" office:value-type="date" office:date-value="2024-03-22" calcext:value-type="date">
            <text:p>22/03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4270" calcext:value-type="float">
            <text:p>427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RTEMISIA SCS ONLUS</text:p>
          </table:table-cell>
          <table:table-cell table:style-name="ce15" office:value-type="date" office:date-value="2024-03-06" calcext:value-type="date">
            <text:p>06/03/2024</text:p>
          </table:table-cell>
          <table:table-cell table:style-name="ce15" office:value-type="date" office:date-value="2024-03-22" calcext:value-type="date">
            <text:p>22/03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1644" calcext:value-type="float">
            <text:p>164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RTEMISIA SCS ONLUS</text:p>
          </table:table-cell>
          <table:table-cell table:style-name="ce15" office:value-type="date" office:date-value="2024-03-06" calcext:value-type="date">
            <text:p>06/03/2024</text:p>
          </table:table-cell>
          <table:table-cell table:style-name="ce15" office:value-type="date" office:date-value="2024-03-22" calcext:value-type="date">
            <text:p>22/03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3660" calcext:value-type="float">
            <text:p>366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RTEMISIA SCS ONLUS</text:p>
          </table:table-cell>
          <table:table-cell table:style-name="ce15" office:value-type="date" office:date-value="2024-03-06" calcext:value-type="date">
            <text:p>06/03/2024</text:p>
          </table:table-cell>
          <table:table-cell table:style-name="ce15" office:value-type="date" office:date-value="2024-03-22" calcext:value-type="date">
            <text:p>22/03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5795" calcext:value-type="float">
            <text:p>579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SS. SPORTIVA LIBERTAS NUOTO RIVOLI</text:p>
          </table:table-cell>
          <table:table-cell table:number-columns-repeated="2" table:style-name="ce15" office:value-type="date" office:date-value="2024-01-11" calcext:value-type="date">
            <text:p>11/01/2024</text:p>
          </table:table-cell>
          <table:table-cell table:style-name="ce12" office:value-type="float" office:value="1040399999" calcext:value-type="float">
            <text:p>1040399999</text:p>
          </table:table-cell>
          <table:table-cell table:style-name="ce12" office:value-type="string" calcext:value-type="string">
            <text:p>Trasferimenti correnti a altre imprese</text:p>
          </table:table-cell>
          <table:table-cell table:style-name="ce12" office:value-type="float" office:value="1679.45" calcext:value-type="float">
            <text:p>1679,4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SSOCIAZIONE SPORTIVA RIVOLI RUGBY </text:p>
          </table:table-cell>
          <table:table-cell table:style-name="ce15" office:value-type="date" office:date-value="2024-02-12" calcext:value-type="date">
            <text:p>12/02/2024</text:p>
          </table:table-cell>
          <table:table-cell table:style-name="ce15" office:value-type="date" office:date-value="2024-03-01" calcext:value-type="date">
            <text:p>01/03/2024</text:p>
          </table:table-cell>
          <table:table-cell table:style-name="ce12" office:value-type="float" office:value="1040399999" calcext:value-type="float">
            <text:p>1040399999</text:p>
          </table:table-cell>
          <table:table-cell table:style-name="ce12" office:value-type="string" calcext:value-type="string">
            <text:p>Trasferimenti correnti a altre imprese</text:p>
          </table:table-cell>
          <table:table-cell table:style-name="ce12" office:value-type="float" office:value="288.15" calcext:value-type="float">
            <text:p>288,1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SSOCIAZIONE SPORTIVA RIVOLI RUGBY </text:p>
          </table:table-cell>
          <table:table-cell table:style-name="ce15" office:value-type="date" office:date-value="2024-03-06" calcext:value-type="date">
            <text:p>06/03/2024</text:p>
          </table:table-cell>
          <table:table-cell table:style-name="ce15" office:value-type="date" office:date-value="2024-03-22" calcext:value-type="date">
            <text:p>22/03/2024</text:p>
          </table:table-cell>
          <table:table-cell table:style-name="ce12" office:value-type="float" office:value="1040399999" calcext:value-type="float">
            <text:p>1040399999</text:p>
          </table:table-cell>
          <table:table-cell table:style-name="ce12" office:value-type="string" calcext:value-type="string">
            <text:p>Trasferimenti correnti a altre imprese</text:p>
          </table:table-cell>
          <table:table-cell table:style-name="ce12" office:value-type="float" office:value="160.33" calcext:value-type="float">
            <text:p>160,3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UTORIPARAZIONI MERLO <text:s/>RENATO</text:p>
          </table:table-cell>
          <table:table-cell table:style-name="ce15" office:value-type="date" office:date-value="2024-01-24" calcext:value-type="date">
            <text:p>24/01/2024</text:p>
          </table:table-cell>
          <table:table-cell table:style-name="ce15" office:value-type="date" office:date-value="2024-02-07" calcext:value-type="date">
            <text:p>07/02/2024</text:p>
          </table:table-cell>
          <table:table-cell table:style-name="ce12" office:value-type="float" office:value="1030209001" calcext:value-type="float">
            <text:p>1030209001</text:p>
          </table:table-cell>
          <table:table-cell table:style-name="ce12" office:value-type="string" calcext:value-type="string">
            <text:p>Manutenzione ordinaria e riparazioni di mezzi di trasporto ad uso civile, di sicurezza e ordine pubblico</text:p>
          </table:table-cell>
          <table:table-cell table:style-name="ce12" office:value-type="float" office:value="140" calcext:value-type="float">
            <text:p>14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UTOSTRADE PER L'ITALIA S.P.A</text:p>
          </table:table-cell>
          <table:table-cell table:number-columns-repeated="2" table:style-name="ce15" office:value-type="date" office:date-value="2024-01-18" calcext:value-type="date">
            <text:p>18/01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1.5" calcext:value-type="float">
            <text:p>1,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UTOSTRADE PER L'ITALIA S.P.A</text:p>
          </table:table-cell>
          <table:table-cell table:number-columns-repeated="2" table:style-name="ce15" office:value-type="date" office:date-value="2024-03-22" calcext:value-type="date">
            <text:p>22/03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25.6" calcext:value-type="float">
            <text:p>25,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XTERISKO INFORMATICA SRL</text:p>
          </table:table-cell>
          <table:table-cell table:number-columns-repeated="2" table:style-name="ce15" office:value-type="date" office:date-value="2024-02-13" calcext:value-type="date">
            <text:p>13/02/2024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12" office:value-type="float" office:value="597.8" calcext:value-type="float">
            <text:p>597,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XTERISKO INFORMATICA SRL</text:p>
          </table:table-cell>
          <table:table-cell table:number-columns-repeated="2" table:style-name="ce15" office:value-type="date" office:date-value="2024-02-13" calcext:value-type="date">
            <text:p>13/02/2024</text:p>
          </table:table-cell>
          <table:table-cell table:style-name="ce12" office:value-type="float" office:value="1030219002" calcext:value-type="float">
            <text:p>1030219002</text:p>
          </table:table-cell>
          <table:table-cell table:style-name="ce12" office:value-type="string" calcext:value-type="string">
            <text:p>Assistenza all'utente e formazione</text:p>
          </table:table-cell>
          <table:table-cell table:style-name="ce12" office:value-type="float" office:value="597.8" calcext:value-type="float">
            <text:p>597,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ZIENDA AGRICOLA MARINO FIORI SRL</text:p>
          </table:table-cell>
          <table:table-cell table:number-columns-repeated="2" table:style-name="ce15" office:value-type="date" office:date-value="2024-03-19" calcext:value-type="date">
            <text:p>19/03/2024</text:p>
          </table:table-cell>
          <table:table-cell table:style-name="ce12" office:value-type="float" office:value="1030209012" calcext:value-type="float">
            <text:p>1030209012</text:p>
          </table:table-cell>
          <table:table-cell table:style-name="ce12" office:value-type="string" calcext:value-type="string">
            <text:p>Manutenzione ordinaria e riparazioni di terreni e beni materiali non prodotti</text:p>
          </table:table-cell>
          <table:table-cell table:style-name="ce12" office:value-type="float" office:value="4270" calcext:value-type="float">
            <text:p>427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ZIENDA AGRICOLA TEKNO GREEN S.R.L.</text:p>
          </table:table-cell>
          <table:table-cell table:number-columns-repeated="2" table:style-name="ce15" office:value-type="date" office:date-value="2024-01-10" calcext:value-type="date">
            <text:p>10/01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114604.76" calcext:value-type="float">
            <text:p>114604,7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ZIENDA AGRICOLA TEKNO GREEN S.R.L.</text:p>
          </table:table-cell>
          <table:table-cell table:number-columns-repeated="2" table:style-name="ce15" office:value-type="date" office:date-value="2024-01-09" calcext:value-type="date">
            <text:p>09/01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125102.06" calcext:value-type="float">
            <text:p>125102,0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ZIENDA AGRICOLA TEKNO GREEN S.R.L.</text:p>
          </table:table-cell>
          <table:table-cell table:style-name="ce15" office:value-type="date" office:date-value="2024-01-10" calcext:value-type="date">
            <text:p>10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70830.43" calcext:value-type="float">
            <text:p>70830,4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AZIENDA AGRICOLA VIVAI ROMEO DI ROMEO NI</text:p>
          </table:table-cell>
          <table:table-cell table:number-columns-repeated="2" table:style-name="ce15" office:value-type="date" office:date-value="2024-03-19" calcext:value-type="date">
            <text:p>19/03/2024</text:p>
          </table:table-cell>
          <table:table-cell table:style-name="ce12" office:value-type="float" office:value="1030209012" calcext:value-type="float">
            <text:p>1030209012</text:p>
          </table:table-cell>
          <table:table-cell table:style-name="ce12" office:value-type="string" calcext:value-type="string">
            <text:p>Manutenzione ordinaria e riparazioni di terreni e beni materiali non prodotti</text:p>
          </table:table-cell>
          <table:table-cell table:style-name="ce12" office:value-type="float" office:value="9760" calcext:value-type="float">
            <text:p>976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ALDUCCI <text:s/>ROMANO <text:s/>- LAW OFFICE</text:p>
          </table:table-cell>
          <table:table-cell table:number-columns-repeated="2" table:style-name="ce15" office:value-type="date" office:date-value="2024-01-11" calcext:value-type="date">
            <text:p>11/01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2" office:value-type="float" office:value="872.9" calcext:value-type="float">
            <text:p>872,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ARBERO PIETRO S.P.A.</text:p>
          </table:table-cell>
          <table:table-cell table:style-name="ce15" office:value-type="date" office:date-value="2024-01-03" calcext:value-type="date">
            <text:p>03/01/2024</text:p>
          </table:table-cell>
          <table:table-cell table:style-name="ce15" office:value-type="date" office:date-value="2024-01-17" calcext:value-type="date">
            <text:p>17/01/2024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12" office:value-type="float" office:value="1638.46" calcext:value-type="float">
            <text:p>1638,4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ARBERO PIETRO S.P.A.</text:p>
          </table:table-cell>
          <table:table-cell table:style-name="ce15" office:value-type="date" office:date-value="2024-03-14" calcext:value-type="date">
            <text:p>14/03/2024</text:p>
          </table:table-cell>
          <table:table-cell table:style-name="ce15" office:value-type="date" office:date-value="2024-03-28" calcext:value-type="date">
            <text:p>28/03/2024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12" office:value-type="float" office:value="392.84" calcext:value-type="float">
            <text:p>392,8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ARRECA <text:s/>DANIELE</text:p>
          </table:table-cell>
          <table:table-cell table:style-name="ce15" office:value-type="date" office:date-value="2024-01-18" calcext:value-type="date">
            <text:p>18/01/2024</text:p>
          </table:table-cell>
          <table:table-cell table:style-name="ce15" office:value-type="date" office:date-value="2024-02-05" calcext:value-type="date">
            <text:p>05/02/2024</text:p>
          </table:table-cell>
          <table:table-cell table:style-name="ce12" office:value-type="float" office:value="1030299009" calcext:value-type="float">
            <text:p>1030299009</text:p>
          </table:table-cell>
          <table:table-cell table:style-name="ce12" office:value-type="string" calcext:value-type="string">
            <text:p>Acquisto di sevizi per verde e arredo urbano</text:p>
          </table:table-cell>
          <table:table-cell table:style-name="ce12" office:value-type="float" office:value="10000" calcext:value-type="float">
            <text:p>100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ERGONZI <text:s/>ALESSIO</text:p>
          </table:table-cell>
          <table:table-cell table:style-name="ce15" office:value-type="date" office:date-value="2024-02-29" calcext:value-type="date">
            <text:p>29/02/2024</text:p>
          </table:table-cell>
          <table:table-cell table:style-name="ce15" office:value-type="date" office:date-value="2024-03-01" calcext:value-type="date">
            <text:p>01/03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2" office:value-type="float" office:value="1008.15" calcext:value-type="float">
            <text:p>1008,1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ONZANINO <text:s/>PAOLA</text:p>
          </table:table-cell>
          <table:table-cell table:number-columns-repeated="2" table:style-name="ce15" office:value-type="date" office:date-value="2024-01-15" calcext:value-type="date">
            <text:p>15/01/2024</text:p>
          </table:table-cell>
          <table:table-cell table:style-name="ce12" office:value-type="float" office:value="1030212003" calcext:value-type="float">
            <text:p>1030212003</text:p>
          </table:table-cell>
          <table:table-cell table:style-name="ce12" office:value-type="string" calcext:value-type="string">
            <text:p>Collaborazioni coordinate e a progetto</text:p>
          </table:table-cell>
          <table:table-cell table:style-name="ce12" office:value-type="float" office:value="4800" calcext:value-type="float">
            <text:p>48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ORGIONE CENTRO DIDATTICO S.R.L. <text:s text:c="2"/></text:p>
          </table:table-cell>
          <table:table-cell table:style-name="ce15" office:value-type="date" office:date-value="2024-01-22" calcext:value-type="date">
            <text:p>22/01/2024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2" office:value-type="float" office:value="64.1" calcext:value-type="float">
            <text:p>64,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RICOMAN ITALIA S.R.L</text:p>
          </table:table-cell>
          <table:table-cell table:number-columns-repeated="2" table:style-name="ce15" office:value-type="date" office:date-value="2024-01-24" calcext:value-type="date">
            <text:p>24/01/2024</text:p>
          </table:table-cell>
          <table:table-cell table:style-name="ce12" office:value-type="float" office:value="1030102007" calcext:value-type="float">
            <text:p>1030102007</text:p>
          </table:table-cell>
          <table:table-cell table:style-name="ce12" office:value-type="string" calcext:value-type="string">
            <text:p>Altri materiali tecnico-specialistici non sanitari</text:p>
          </table:table-cell>
          <table:table-cell table:style-name="ce12" office:value-type="float" office:value="173.3" calcext:value-type="float">
            <text:p>173,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T PRINT DI TRANCHITA GIUSEPPE</text:p>
          </table:table-cell>
          <table:table-cell table:style-name="ce15" office:value-type="date" office:date-value="2024-01-24" calcext:value-type="date">
            <text:p>24/01/2024</text:p>
          </table:table-cell>
          <table:table-cell table:style-name="ce15" office:value-type="date" office:date-value="2024-02-12" calcext:value-type="date">
            <text:p>12/02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2" office:value-type="float" office:value="91.5" calcext:value-type="float">
            <text:p>91,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T PRINT DI TRANCHITA GIUSEPPE</text:p>
          </table:table-cell>
          <table:table-cell table:style-name="ce15" office:value-type="date" office:date-value="2024-01-24" calcext:value-type="date">
            <text:p>24/01/2024</text:p>
          </table:table-cell>
          <table:table-cell table:style-name="ce15" office:value-type="date" office:date-value="2024-02-12" calcext:value-type="date">
            <text:p>12/02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2" office:value-type="float" office:value="30.5" calcext:value-type="float">
            <text:p>30,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BUGNONE <text:s text:c="2"/>ROBERTO</text:p>
          </table:table-cell>
          <table:table-cell table:number-columns-repeated="2" table:style-name="ce15" office:value-type="date" office:date-value="2024-01-23" calcext:value-type="date">
            <text:p>23/01/2024</text:p>
          </table:table-cell>
          <table:table-cell table:style-name="ce12" office:value-type="float" office:value="1030201008" calcext:value-type="float">
            <text:p>1030201008</text:p>
          </table:table-cell>
          <table:table-cell table:style-name="ce12" office:value-type="string" calcext:value-type="string">
            <text:p>Compensi agli organi istituzionali di revisione, di controllo ed altri incarichi istituzionali dell'amministrazione</text:p>
          </table:table-cell>
          <table:table-cell table:style-name="ce12" office:value-type="float" office:value="14080.43" calcext:value-type="float">
            <text:p>14080,4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LAUTTI <text:s/>ROBERTO</text:p>
          </table:table-cell>
          <table:table-cell table:style-name="ce15" office:value-type="date" office:date-value="2024-02-14" calcext:value-type="date">
            <text:p>14/02/2024</text:p>
          </table:table-cell>
          <table:table-cell table:style-name="ce15" office:value-type="date" office:date-value="2024-02-28" calcext:value-type="date">
            <text:p>28/02/2024</text:p>
          </table:table-cell>
          <table:table-cell table:style-name="ce12" office:value-type="float" office:value="1030299005" calcext:value-type="float">
            <text:p>1030299005</text:p>
          </table:table-cell>
          <table:table-cell table:style-name="ce12" office:value-type="string" calcext:value-type="string">
            <text:p>Spese per commissioni e comitati dell'Ente</text:p>
          </table:table-cell>
          <table:table-cell table:style-name="ce12" office:value-type="float" office:value="56.72" calcext:value-type="float">
            <text:p>56,7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NAVESANA MULTISERVICE S.R.L</text:p>
          </table:table-cell>
          <table:table-cell table:number-columns-repeated="2" table:style-name="ce15" office:value-type="date" office:date-value="2024-01-26" calcext:value-type="date">
            <text:p>26/01/2024</text:p>
          </table:table-cell>
          <table:table-cell table:style-name="ce12" office:value-type="float" office:value="1030213003" calcext:value-type="float">
            <text:p>1030213003</text:p>
          </table:table-cell>
          <table:table-cell table:style-name="ce12" office:value-type="string" calcext:value-type="string">
            <text:p>Trasporti, traslochi e facchinaggio</text:p>
          </table:table-cell>
          <table:table-cell table:style-name="ce12" office:value-type="float" office:value="2133.78" calcext:value-type="float">
            <text:p>2133,7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NAVESE ESTINTORI S.A.S. <text:s text:c="9"/></text:p>
          </table:table-cell>
          <table:table-cell table:style-name="ce15" office:value-type="date" office:date-value="2024-03-01" calcext:value-type="date">
            <text:p>01/03/2024</text:p>
          </table:table-cell>
          <table:table-cell table:style-name="ce15" office:value-type="date" office:date-value="2024-03-05" calcext:value-type="date">
            <text:p>05/03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4180.29" calcext:value-type="float">
            <text:p>4180,2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NAVESE ESTINTORI S.A.S. <text:s text:c="9"/></text:p>
          </table:table-cell>
          <table:table-cell table:style-name="ce15" office:value-type="date" office:date-value="2024-03-01" calcext:value-type="date">
            <text:p>01/03/2024</text:p>
          </table:table-cell>
          <table:table-cell table:style-name="ce15" office:value-type="date" office:date-value="2024-03-05" calcext:value-type="date">
            <text:p>05/03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4200.5" calcext:value-type="float">
            <text:p>4200,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NAVESE ESTINTORI S.A.S. <text:s text:c="9"/></text:p>
          </table:table-cell>
          <table:table-cell table:style-name="ce15" office:value-type="date" office:date-value="2024-03-01" calcext:value-type="date">
            <text:p>01/03/2024</text:p>
          </table:table-cell>
          <table:table-cell table:style-name="ce15" office:value-type="date" office:date-value="2024-03-05" calcext:value-type="date">
            <text:p>05/03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26225.86" calcext:value-type="float">
            <text:p>26225,8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NAVESE ESTINTORI S.A.S. <text:s text:c="9"/></text:p>
          </table:table-cell>
          <table:table-cell table:style-name="ce15" office:value-type="date" office:date-value="2024-03-01" calcext:value-type="date">
            <text:p>01/03/2024</text:p>
          </table:table-cell>
          <table:table-cell table:style-name="ce15" office:value-type="date" office:date-value="2024-03-05" calcext:value-type="date">
            <text:p>05/03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25701.13" calcext:value-type="float">
            <text:p>25701,1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NAVESE ESTINTORI S.A.S. <text:s text:c="9"/></text:p>
          </table:table-cell>
          <table:table-cell table:style-name="ce15" office:value-type="date" office:date-value="2024-03-01" calcext:value-type="date">
            <text:p>01/03/2024</text:p>
          </table:table-cell>
          <table:table-cell table:style-name="ce15" office:value-type="date" office:date-value="2024-03-05" calcext:value-type="date">
            <text:p>05/03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19864.3" calcext:value-type="float">
            <text:p>19864,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NAVESE ESTINTORI S.A.S. <text:s text:c="9"/></text:p>
          </table:table-cell>
          <table:table-cell table:style-name="ce15" office:value-type="date" office:date-value="2024-03-01" calcext:value-type="date">
            <text:p>01/03/2024</text:p>
          </table:table-cell>
          <table:table-cell table:style-name="ce15" office:value-type="date" office:date-value="2024-03-05" calcext:value-type="date">
            <text:p>05/03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1863.27" calcext:value-type="float">
            <text:p>1863,2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NAVESE ESTINTORI S.A.S. <text:s text:c="9"/></text:p>
          </table:table-cell>
          <table:table-cell table:style-name="ce15" office:value-type="date" office:date-value="2024-03-01" calcext:value-type="date">
            <text:p>01/03/2024</text:p>
          </table:table-cell>
          <table:table-cell table:style-name="ce15" office:value-type="date" office:date-value="2024-03-05" calcext:value-type="date">
            <text:p>05/03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1432.13" calcext:value-type="float">
            <text:p>1432,1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NAVESE ESTINTORI S.A.S. <text:s text:c="9"/></text:p>
          </table:table-cell>
          <table:table-cell table:style-name="ce15" office:value-type="date" office:date-value="2024-03-01" calcext:value-type="date">
            <text:p>01/03/2024</text:p>
          </table:table-cell>
          <table:table-cell table:style-name="ce15" office:value-type="date" office:date-value="2024-03-05" calcext:value-type="date">
            <text:p>05/03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139.1" calcext:value-type="float">
            <text:p>139,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NILE CROCE BLU DI PENENGO GIUSEPPINA &amp;</text:p>
          </table:table-cell>
          <table:table-cell table:style-name="ce15" office:value-type="date" office:date-value="2024-02-06" calcext:value-type="date">
            <text:p>06/02/2024</text:p>
          </table:table-cell>
          <table:table-cell table:style-name="ce15" office:value-type="date" office:date-value="2024-02-07" calcext:value-type="date">
            <text:p>07/02/2024</text:p>
          </table:table-cell>
          <table:table-cell table:style-name="ce12" office:value-type="float" office:value="1030215011" calcext:value-type="float">
            <text:p>1030215011</text:p>
          </table:table-cell>
          <table:table-cell table:style-name="ce12" office:value-type="string" calcext:value-type="string">
            <text:p>Contratti di servizio per la lotta al randagismo </text:p>
          </table:table-cell>
          <table:table-cell table:style-name="ce12" office:value-type="float" office:value="2619.83" calcext:value-type="float">
            <text:p>2619,8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NILE CROCE BLU DI PENENGO GIUSEPPINA &amp;</text:p>
          </table:table-cell>
          <table:table-cell table:style-name="ce15" office:value-type="date" office:date-value="2024-03-27" calcext:value-type="date">
            <text:p>27/03/2024</text:p>
          </table:table-cell>
          <table:table-cell table:style-name="ce15" office:value-type="date" office:date-value="2024-04-02" calcext:value-type="date">
            <text:p>02/04/2024</text:p>
          </table:table-cell>
          <table:table-cell table:style-name="ce12" office:value-type="float" office:value="1030215011" calcext:value-type="float">
            <text:p>1030215011</text:p>
          </table:table-cell>
          <table:table-cell table:style-name="ce12" office:value-type="string" calcext:value-type="string">
            <text:p>Contratti di servizio per la lotta al randagismo </text:p>
          </table:table-cell>
          <table:table-cell table:style-name="ce12" office:value-type="float" office:value="2625" calcext:value-type="float">
            <text:p>262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NILE CROCE BLU DI PENENGO GIUSEPPINA &amp;</text:p>
          </table:table-cell>
          <table:table-cell table:style-name="ce15" office:value-type="date" office:date-value="2024-02-06" calcext:value-type="date">
            <text:p>06/02/2024</text:p>
          </table:table-cell>
          <table:table-cell table:style-name="ce15" office:value-type="date" office:date-value="2024-02-07" calcext:value-type="date">
            <text:p>07/02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2" office:value-type="float" office:value="622.63" calcext:value-type="float">
            <text:p>622,6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NILE CROCE BLU DI PENENGO GIUSEPPINA &amp;</text:p>
          </table:table-cell>
          <table:table-cell table:style-name="ce15" office:value-type="date" office:date-value="2024-02-06" calcext:value-type="date">
            <text:p>06/02/2024</text:p>
          </table:table-cell>
          <table:table-cell table:style-name="ce15" office:value-type="date" office:date-value="2024-02-07" calcext:value-type="date">
            <text:p>07/02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2" office:value-type="float" office:value="806.77" calcext:value-type="float">
            <text:p>806,7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NILE CROCE BLU DI PENENGO GIUSEPPINA &amp;</text:p>
          </table:table-cell>
          <table:table-cell table:style-name="ce15" office:value-type="date" office:date-value="2024-03-27" calcext:value-type="date">
            <text:p>27/03/2024</text:p>
          </table:table-cell>
          <table:table-cell table:style-name="ce15" office:value-type="date" office:date-value="2024-04-02" calcext:value-type="date">
            <text:p>02/04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2" office:value-type="float" office:value="177.39" calcext:value-type="float">
            <text:p>177,3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NILE CROCE BLU DI PENENGO GIUSEPPINA &amp;</text:p>
          </table:table-cell>
          <table:table-cell table:style-name="ce15" office:value-type="date" office:date-value="2024-03-27" calcext:value-type="date">
            <text:p>27/03/2024</text:p>
          </table:table-cell>
          <table:table-cell table:style-name="ce15" office:value-type="date" office:date-value="2024-04-02" calcext:value-type="date">
            <text:p>02/04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2" office:value-type="float" office:value="509.94" calcext:value-type="float">
            <text:p>509,9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NON ITALIA S.P.A.</text:p>
          </table:table-cell>
          <table:table-cell table:number-columns-repeated="2" table:style-name="ce15" office:value-type="date" office:date-value="2024-01-10" calcext:value-type="date">
            <text:p>10/01/2024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12" office:value-type="float" office:value="261.75" calcext:value-type="float">
            <text:p>261,7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NON ITALIA S.P.A.</text:p>
          </table:table-cell>
          <table:table-cell table:number-columns-repeated="2" table:style-name="ce15" office:value-type="date" office:date-value="2024-01-10" calcext:value-type="date">
            <text:p>10/01/2024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12" office:value-type="float" office:value="408.78" calcext:value-type="float">
            <text:p>408,7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NON ITALIA S.P.A.</text:p>
          </table:table-cell>
          <table:table-cell table:number-columns-repeated="2" table:style-name="ce15" office:value-type="date" office:date-value="2024-01-10" calcext:value-type="date">
            <text:p>10/01/2024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12" office:value-type="float" office:value="1770.72" calcext:value-type="float">
            <text:p>1770,7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NON ITALIA S.P.A.</text:p>
          </table:table-cell>
          <table:table-cell table:number-columns-repeated="2" table:style-name="ce15" office:value-type="date" office:date-value="2024-01-10" calcext:value-type="date">
            <text:p>10/01/2024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12" office:value-type="float" office:value="613.17" calcext:value-type="float">
            <text:p>613,1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NON ITALIA S.P.A.</text:p>
          </table:table-cell>
          <table:table-cell table:number-columns-repeated="2" table:style-name="ce15" office:value-type="date" office:date-value="2024-01-10" calcext:value-type="date">
            <text:p>10/01/2024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12" office:value-type="float" office:value="1021.93" calcext:value-type="float">
            <text:p>1021,9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NON ITALIA S.P.A.</text:p>
          </table:table-cell>
          <table:table-cell table:number-columns-repeated="2" table:style-name="ce15" office:value-type="date" office:date-value="2024-01-10" calcext:value-type="date">
            <text:p>10/01/2024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12" office:value-type="float" office:value="409.85" calcext:value-type="float">
            <text:p>409,8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NON ITALIA S.P.A.</text:p>
          </table:table-cell>
          <table:table-cell table:number-columns-repeated="2" table:style-name="ce15" office:value-type="date" office:date-value="2024-01-10" calcext:value-type="date">
            <text:p>10/01/2024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12" office:value-type="float" office:value="261.75" calcext:value-type="float">
            <text:p>261,7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NON ITALIA S.P.A.</text:p>
          </table:table-cell>
          <table:table-cell table:number-columns-repeated="2" table:style-name="ce15" office:value-type="date" office:date-value="2024-01-10" calcext:value-type="date">
            <text:p>10/01/2024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12" office:value-type="float" office:value="148.07" calcext:value-type="float">
            <text:p>148,0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NON ITALIA S.P.A.</text:p>
          </table:table-cell>
          <table:table-cell table:style-name="ce15" office:value-type="date" office:date-value="2024-03-26" calcext:value-type="date">
            <text:p>26/03/2024</text:p>
          </table:table-cell>
          <table:table-cell table:style-name="ce15" office:value-type="date" office:date-value="2024-04-04" calcext:value-type="date">
            <text:p>04/04/2024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12" office:value-type="float" office:value="87.25" calcext:value-type="float">
            <text:p>87,2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NON ITALIA S.P.A.</text:p>
          </table:table-cell>
          <table:table-cell table:style-name="ce15" office:value-type="date" office:date-value="2024-03-26" calcext:value-type="date">
            <text:p>26/03/2024</text:p>
          </table:table-cell>
          <table:table-cell table:style-name="ce15" office:value-type="date" office:date-value="2024-04-04" calcext:value-type="date">
            <text:p>04/04/2024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12" office:value-type="float" office:value="174.5" calcext:value-type="float">
            <text:p>174,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NON ITALIA S.P.A.</text:p>
          </table:table-cell>
          <table:table-cell table:style-name="ce15" office:value-type="date" office:date-value="2024-03-26" calcext:value-type="date">
            <text:p>26/03/2024</text:p>
          </table:table-cell>
          <table:table-cell table:style-name="ce15" office:value-type="date" office:date-value="2024-04-04" calcext:value-type="date">
            <text:p>04/04/2024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12" office:value-type="float" office:value="136.26" calcext:value-type="float">
            <text:p>136,2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NON ITALIA S.P.A.</text:p>
          </table:table-cell>
          <table:table-cell table:style-name="ce15" office:value-type="date" office:date-value="2024-03-26" calcext:value-type="date">
            <text:p>26/03/2024</text:p>
          </table:table-cell>
          <table:table-cell table:style-name="ce15" office:value-type="date" office:date-value="2024-04-04" calcext:value-type="date">
            <text:p>04/04/2024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12" office:value-type="float" office:value="272.5" calcext:value-type="float">
            <text:p>272,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NON ITALIA S.P.A.</text:p>
          </table:table-cell>
          <table:table-cell table:style-name="ce15" office:value-type="date" office:date-value="2024-03-26" calcext:value-type="date">
            <text:p>26/03/2024</text:p>
          </table:table-cell>
          <table:table-cell table:style-name="ce15" office:value-type="date" office:date-value="2024-04-04" calcext:value-type="date">
            <text:p>04/04/2024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12" office:value-type="float" office:value="590.24" calcext:value-type="float">
            <text:p>590,2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NON ITALIA S.P.A.</text:p>
          </table:table-cell>
          <table:table-cell table:style-name="ce15" office:value-type="date" office:date-value="2024-03-26" calcext:value-type="date">
            <text:p>26/03/2024</text:p>
          </table:table-cell>
          <table:table-cell table:style-name="ce15" office:value-type="date" office:date-value="2024-04-04" calcext:value-type="date">
            <text:p>04/04/2024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12" office:value-type="float" office:value="1180.53" calcext:value-type="float">
            <text:p>1180,5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NON ITALIA S.P.A.</text:p>
          </table:table-cell>
          <table:table-cell table:style-name="ce15" office:value-type="date" office:date-value="2024-03-26" calcext:value-type="date">
            <text:p>26/03/2024</text:p>
          </table:table-cell>
          <table:table-cell table:style-name="ce15" office:value-type="date" office:date-value="2024-04-04" calcext:value-type="date">
            <text:p>04/04/2024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12" office:value-type="float" office:value="204.39" calcext:value-type="float">
            <text:p>204,3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NON ITALIA S.P.A.</text:p>
          </table:table-cell>
          <table:table-cell table:style-name="ce15" office:value-type="date" office:date-value="2024-03-26" calcext:value-type="date">
            <text:p>26/03/2024</text:p>
          </table:table-cell>
          <table:table-cell table:style-name="ce15" office:value-type="date" office:date-value="2024-04-04" calcext:value-type="date">
            <text:p>04/04/2024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12" office:value-type="float" office:value="408.74" calcext:value-type="float">
            <text:p>408,7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NON ITALIA S.P.A.</text:p>
          </table:table-cell>
          <table:table-cell table:style-name="ce15" office:value-type="date" office:date-value="2024-03-26" calcext:value-type="date">
            <text:p>26/03/2024</text:p>
          </table:table-cell>
          <table:table-cell table:style-name="ce15" office:value-type="date" office:date-value="2024-04-04" calcext:value-type="date">
            <text:p>04/04/2024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12" office:value-type="float" office:value="340.64" calcext:value-type="float">
            <text:p>340,6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NON ITALIA S.P.A.</text:p>
          </table:table-cell>
          <table:table-cell table:style-name="ce15" office:value-type="date" office:date-value="2024-03-26" calcext:value-type="date">
            <text:p>26/03/2024</text:p>
          </table:table-cell>
          <table:table-cell table:style-name="ce15" office:value-type="date" office:date-value="2024-04-04" calcext:value-type="date">
            <text:p>04/04/2024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12" office:value-type="float" office:value="681.28" calcext:value-type="float">
            <text:p>681,2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NON ITALIA S.P.A.</text:p>
          </table:table-cell>
          <table:table-cell table:style-name="ce15" office:value-type="date" office:date-value="2024-03-26" calcext:value-type="date">
            <text:p>26/03/2024</text:p>
          </table:table-cell>
          <table:table-cell table:style-name="ce15" office:value-type="date" office:date-value="2024-04-04" calcext:value-type="date">
            <text:p>04/04/2024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12" office:value-type="float" office:value="136.62" calcext:value-type="float">
            <text:p>136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NON ITALIA S.P.A.</text:p>
          </table:table-cell>
          <table:table-cell table:style-name="ce15" office:value-type="date" office:date-value="2024-03-26" calcext:value-type="date">
            <text:p>26/03/2024</text:p>
          </table:table-cell>
          <table:table-cell table:style-name="ce15" office:value-type="date" office:date-value="2024-04-04" calcext:value-type="date">
            <text:p>04/04/2024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12" office:value-type="float" office:value="273.24" calcext:value-type="float">
            <text:p>273,2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NON ITALIA S.P.A.</text:p>
          </table:table-cell>
          <table:table-cell table:style-name="ce15" office:value-type="date" office:date-value="2024-03-26" calcext:value-type="date">
            <text:p>26/03/2024</text:p>
          </table:table-cell>
          <table:table-cell table:style-name="ce15" office:value-type="date" office:date-value="2024-04-04" calcext:value-type="date">
            <text:p>04/04/2024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12" office:value-type="float" office:value="87.25" calcext:value-type="float">
            <text:p>87,2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NON ITALIA S.P.A.</text:p>
          </table:table-cell>
          <table:table-cell table:style-name="ce15" office:value-type="date" office:date-value="2024-03-26" calcext:value-type="date">
            <text:p>26/03/2024</text:p>
          </table:table-cell>
          <table:table-cell table:style-name="ce15" office:value-type="date" office:date-value="2024-04-04" calcext:value-type="date">
            <text:p>04/04/2024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12" office:value-type="float" office:value="174.5" calcext:value-type="float">
            <text:p>174,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NON ITALIA S.P.A.</text:p>
          </table:table-cell>
          <table:table-cell table:style-name="ce15" office:value-type="date" office:date-value="2024-03-26" calcext:value-type="date">
            <text:p>26/03/2024</text:p>
          </table:table-cell>
          <table:table-cell table:style-name="ce15" office:value-type="date" office:date-value="2024-04-04" calcext:value-type="date">
            <text:p>04/04/2024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12" office:value-type="float" office:value="98.73" calcext:value-type="float">
            <text:p>98,7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NON ITALIA S.P.A.</text:p>
          </table:table-cell>
          <table:table-cell table:style-name="ce15" office:value-type="date" office:date-value="2024-03-26" calcext:value-type="date">
            <text:p>26/03/2024</text:p>
          </table:table-cell>
          <table:table-cell table:style-name="ce15" office:value-type="date" office:date-value="2024-04-04" calcext:value-type="date">
            <text:p>04/04/2024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12" office:value-type="float" office:value="49.35" calcext:value-type="float">
            <text:p>49,3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RROZZERIA MONTEBELLO SNC DI MONTEBELLO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9001" calcext:value-type="float">
            <text:p>1030209001</text:p>
          </table:table-cell>
          <table:table-cell table:style-name="ce12" office:value-type="string" calcext:value-type="string">
            <text:p>Manutenzione ordinaria e riparazioni di mezzi di trasporto ad uso civile, di sicurezza e ordine pubblico</text:p>
          </table:table-cell>
          <table:table-cell table:style-name="ce12" office:value-type="float" office:value="107.2" calcext:value-type="float">
            <text:p>107,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RROZZERIA MONTEBELLO SNC DI MONTEBELLO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9001" calcext:value-type="float">
            <text:p>1030209001</text:p>
          </table:table-cell>
          <table:table-cell table:style-name="ce12" office:value-type="string" calcext:value-type="string">
            <text:p>Manutenzione ordinaria e riparazioni di mezzi di trasporto ad uso civile, di sicurezza e ordine pubblico</text:p>
          </table:table-cell>
          <table:table-cell table:style-name="ce12" office:value-type="float" office:value="63.32" calcext:value-type="float">
            <text:p>63,3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RROZZERIA MONTEBELLO SNC DI MONTEBELLO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9001" calcext:value-type="float">
            <text:p>1030209001</text:p>
          </table:table-cell>
          <table:table-cell table:style-name="ce12" office:value-type="string" calcext:value-type="string">
            <text:p>Manutenzione ordinaria e riparazioni di mezzi di trasporto ad uso civile, di sicurezza e ordine pubblico</text:p>
          </table:table-cell>
          <table:table-cell table:style-name="ce12" office:value-type="float" office:value="46.35" calcext:value-type="float">
            <text:p>46,3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RROZZERIA MONTEBELLO SNC DI MONTEBELLO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9001" calcext:value-type="float">
            <text:p>1030209001</text:p>
          </table:table-cell>
          <table:table-cell table:style-name="ce12" office:value-type="string" calcext:value-type="string">
            <text:p>Manutenzione ordinaria e riparazioni di mezzi di trasporto ad uso civile, di sicurezza e ordine pubblico</text:p>
          </table:table-cell>
          <table:table-cell table:style-name="ce12" office:value-type="float" office:value="131.88" calcext:value-type="float">
            <text:p>131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RROZZERIA MONTEBELLO SNC DI MONTEBELLO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9001" calcext:value-type="float">
            <text:p>1030209001</text:p>
          </table:table-cell>
          <table:table-cell table:style-name="ce12" office:value-type="string" calcext:value-type="string">
            <text:p>Manutenzione ordinaria e riparazioni di mezzi di trasporto ad uso civile, di sicurezza e ordine pubblico</text:p>
          </table:table-cell>
          <table:table-cell table:style-name="ce12" office:value-type="float" office:value="85.96" calcext:value-type="float">
            <text:p>85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RROZZERIA MONTEBELLO SNC DI MONTEBELLO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9001" calcext:value-type="float">
            <text:p>1030209001</text:p>
          </table:table-cell>
          <table:table-cell table:style-name="ce12" office:value-type="string" calcext:value-type="string">
            <text:p>Manutenzione ordinaria e riparazioni di mezzi di trasporto ad uso civile, di sicurezza e ordine pubblico</text:p>
          </table:table-cell>
          <table:table-cell table:style-name="ce12" office:value-type="float" office:value="60.49" calcext:value-type="float">
            <text:p>60,4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RROZZERIA SCHIAFONE N. &amp; C.-SNC <text:s/></text:p>
          </table:table-cell>
          <table:table-cell table:style-name="ce15" office:value-type="date" office:date-value="2024-03-11" calcext:value-type="date">
            <text:p>11/03/2024</text:p>
          </table:table-cell>
          <table:table-cell table:style-name="ce15" office:value-type="date" office:date-value="2024-03-12" calcext:value-type="date">
            <text:p>12/03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359.05" calcext:value-type="float">
            <text:p>359,0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ARROZZERIA SCHIAFONE N. &amp; C.-SNC <text:s/></text:p>
          </table:table-cell>
          <table:table-cell table:style-name="ce15" office:value-type="date" office:date-value="2024-03-11" calcext:value-type="date">
            <text:p>11/03/2024</text:p>
          </table:table-cell>
          <table:table-cell table:style-name="ce15" office:value-type="date" office:date-value="2024-03-12" calcext:value-type="date">
            <text:p>12/03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78.99" calcext:value-type="float">
            <text:p>78,9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L NETWORK SRL</text:p>
          </table:table-cell>
          <table:table-cell table:style-name="ce15" office:value-type="date" office:date-value="2024-03-28" calcext:value-type="date">
            <text:p>28/03/2024</text:p>
          </table:table-cell>
          <table:table-cell table:style-name="ce15" office:value-type="date" office:date-value="2024-04-15" calcext:value-type="date">
            <text:p>15/04/2024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12" office:value-type="float" office:value="210" calcext:value-type="float">
            <text:p>21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I ANTIVIOLENZA E.M.M.A. ONLUS</text:p>
          </table:table-cell>
          <table:table-cell table:style-name="ce15" office:value-type="date" office:date-value="2024-01-15" calcext:value-type="date">
            <text:p>15/01/2024</text:p>
          </table:table-cell>
          <table:table-cell table:style-name="ce15" office:value-type="date" office:date-value="2024-01-24" calcext:value-type="date">
            <text:p>24/01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7500" calcext:value-type="float">
            <text:p>75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I ANTIVIOLENZA E.M.M.A. ONLUS</text:p>
          </table:table-cell>
          <table:table-cell table:style-name="ce15" office:value-type="date" office:date-value="2024-01-15" calcext:value-type="date">
            <text:p>15/01/2024</text:p>
          </table:table-cell>
          <table:table-cell table:style-name="ce15" office:value-type="date" office:date-value="2024-01-24" calcext:value-type="date">
            <text:p>24/01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5000" calcext:value-type="float">
            <text:p>50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number-columns-repeated="2" table:style-name="ce15" office:value-type="date" office:date-value="2024-01-10" calcext:value-type="date">
            <text:p>10/01/2024</text:p>
          </table:table-cell>
          <table:table-cell table:style-name="ce12" office:value-type="float" office:value="1030215005" calcext:value-type="float">
            <text:p>1030215005</text:p>
          </table:table-cell>
          <table:table-cell table:style-name="ce12" office:value-type="string" calcext:value-type="string">
            <text:p>Contratti di servizio per il conferimento in discarica dei rifiuti</text:p>
          </table:table-cell>
          <table:table-cell table:style-name="ce12" office:value-type="float" office:value="34315.6" calcext:value-type="float">
            <text:p>34315,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number-columns-repeated="2" table:style-name="ce15" office:value-type="date" office:date-value="2024-01-10" calcext:value-type="date">
            <text:p>10/01/2024</text:p>
          </table:table-cell>
          <table:table-cell table:style-name="ce12" office:value-type="float" office:value="1030215004" calcext:value-type="float">
            <text:p>1030215004</text:p>
          </table:table-cell>
          <table:table-cell table:style-name="ce12" office:value-type="string" calcext:value-type="string">
            <text:p>Contratti di servizio per la raccolta rifiuti</text:p>
          </table:table-cell>
          <table:table-cell table:style-name="ce12" office:value-type="float" office:value="3810.32" calcext:value-type="float">
            <text:p>3810,3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number-columns-repeated="2" table:style-name="ce15" office:value-type="date" office:date-value="2024-01-10" calcext:value-type="date">
            <text:p>10/01/2024</text:p>
          </table:table-cell>
          <table:table-cell table:style-name="ce12" office:value-type="float" office:value="1030215004" calcext:value-type="float">
            <text:p>1030215004</text:p>
          </table:table-cell>
          <table:table-cell table:style-name="ce12" office:value-type="string" calcext:value-type="string">
            <text:p>Contratti di servizio per la raccolta rifiuti</text:p>
          </table:table-cell>
          <table:table-cell table:style-name="ce12" office:value-type="float" office:value="1493.6" calcext:value-type="float">
            <text:p>1493,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number-columns-repeated="2" table:style-name="ce15" office:value-type="date" office:date-value="2024-01-10" calcext:value-type="date">
            <text:p>10/01/2024</text:p>
          </table:table-cell>
          <table:table-cell table:style-name="ce12" office:value-type="float" office:value="1030215004" calcext:value-type="float">
            <text:p>1030215004</text:p>
          </table:table-cell>
          <table:table-cell table:style-name="ce12" office:value-type="string" calcext:value-type="string">
            <text:p>Contratti di servizio per la raccolta rifiuti</text:p>
          </table:table-cell>
          <table:table-cell table:style-name="ce12" office:value-type="float" office:value="1304.9" calcext:value-type="float">
            <text:p>1304,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number-columns-repeated="2" table:style-name="ce15" office:value-type="date" office:date-value="2024-01-10" calcext:value-type="date">
            <text:p>10/01/2024</text:p>
          </table:table-cell>
          <table:table-cell table:style-name="ce12" office:value-type="float" office:value="1030215004" calcext:value-type="float">
            <text:p>1030215004</text:p>
          </table:table-cell>
          <table:table-cell table:style-name="ce12" office:value-type="string" calcext:value-type="string">
            <text:p>Contratti di servizio per la raccolta rifiuti</text:p>
          </table:table-cell>
          <table:table-cell table:style-name="ce12" office:value-type="float" office:value="1277.6" calcext:value-type="float">
            <text:p>1277,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number-columns-repeated="2" table:style-name="ce15" office:value-type="date" office:date-value="2024-01-10" calcext:value-type="date">
            <text:p>10/01/2024</text:p>
          </table:table-cell>
          <table:table-cell table:style-name="ce12" office:value-type="float" office:value="1030215004" calcext:value-type="float">
            <text:p>1030215004</text:p>
          </table:table-cell>
          <table:table-cell table:style-name="ce12" office:value-type="string" calcext:value-type="string">
            <text:p>Contratti di servizio per la raccolta rifiuti</text:p>
          </table:table-cell>
          <table:table-cell table:style-name="ce12" office:value-type="float" office:value="1155.46" calcext:value-type="float">
            <text:p>1155,4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number-columns-repeated="2" table:style-name="ce15" office:value-type="date" office:date-value="2024-01-10" calcext:value-type="date">
            <text:p>10/01/2024</text:p>
          </table:table-cell>
          <table:table-cell table:style-name="ce12" office:value-type="float" office:value="1030215004" calcext:value-type="float">
            <text:p>1030215004</text:p>
          </table:table-cell>
          <table:table-cell table:style-name="ce12" office:value-type="string" calcext:value-type="string">
            <text:p>Contratti di servizio per la raccolta rifiuti</text:p>
          </table:table-cell>
          <table:table-cell table:style-name="ce12" office:value-type="float" office:value="908.38" calcext:value-type="float">
            <text:p>908,3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number-columns-repeated="2" table:style-name="ce15" office:value-type="date" office:date-value="2024-01-10" calcext:value-type="date">
            <text:p>10/01/2024</text:p>
          </table:table-cell>
          <table:table-cell table:style-name="ce12" office:value-type="float" office:value="1030215005" calcext:value-type="float">
            <text:p>1030215005</text:p>
          </table:table-cell>
          <table:table-cell table:style-name="ce12" office:value-type="string" calcext:value-type="string">
            <text:p>Contratti di servizio per il conferimento in discarica dei rifiuti</text:p>
          </table:table-cell>
          <table:table-cell table:style-name="ce12" office:value-type="float" office:value="77693.5" calcext:value-type="float">
            <text:p>77693,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number-columns-repeated="2" table:style-name="ce15" office:value-type="date" office:date-value="2024-01-10" calcext:value-type="date">
            <text:p>10/01/2024</text:p>
          </table:table-cell>
          <table:table-cell table:style-name="ce12" office:value-type="float" office:value="1030215005" calcext:value-type="float">
            <text:p>1030215005</text:p>
          </table:table-cell>
          <table:table-cell table:style-name="ce12" office:value-type="string" calcext:value-type="string">
            <text:p>Contratti di servizio per il conferimento in discarica dei rifiuti</text:p>
          </table:table-cell>
          <table:table-cell table:style-name="ce12" office:value-type="float" office:value="88569.73" calcext:value-type="float">
            <text:p>88569,7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number-columns-repeated="2" table:style-name="ce15" office:value-type="date" office:date-value="2024-01-10" calcext:value-type="date">
            <text:p>10/01/2024</text:p>
          </table:table-cell>
          <table:table-cell table:style-name="ce12" office:value-type="float" office:value="1030215005" calcext:value-type="float">
            <text:p>1030215005</text:p>
          </table:table-cell>
          <table:table-cell table:style-name="ce12" office:value-type="string" calcext:value-type="string">
            <text:p>Contratti di servizio per il conferimento in discarica dei rifiuti</text:p>
          </table:table-cell>
          <table:table-cell table:style-name="ce12" office:value-type="float" office:value="292.05" calcext:value-type="float">
            <text:p>292,0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number-columns-repeated="2" table:style-name="ce15" office:value-type="date" office:date-value="2024-01-10" calcext:value-type="date">
            <text:p>10/01/2024</text:p>
          </table:table-cell>
          <table:table-cell table:style-name="ce12" office:value-type="float" office:value="1030215005" calcext:value-type="float">
            <text:p>1030215005</text:p>
          </table:table-cell>
          <table:table-cell table:style-name="ce12" office:value-type="string" calcext:value-type="string">
            <text:p>Contratti di servizio per il conferimento in discarica dei rifiuti</text:p>
          </table:table-cell>
          <table:table-cell table:style-name="ce12" office:value-type="float" office:value="28630.04" calcext:value-type="float">
            <text:p>28630,0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number-columns-repeated="2" table:style-name="ce15" office:value-type="date" office:date-value="2024-01-10" calcext:value-type="date">
            <text:p>10/01/2024</text:p>
          </table:table-cell>
          <table:table-cell table:style-name="ce12" office:value-type="float" office:value="1030215005" calcext:value-type="float">
            <text:p>1030215005</text:p>
          </table:table-cell>
          <table:table-cell table:style-name="ce12" office:value-type="string" calcext:value-type="string">
            <text:p>Contratti di servizio per il conferimento in discarica dei rifiuti</text:p>
          </table:table-cell>
          <table:table-cell table:style-name="ce12" office:value-type="float" office:value="29207.32" calcext:value-type="float">
            <text:p>29207,3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number-columns-repeated="2" table:style-name="ce15" office:value-type="date" office:date-value="2024-01-10" calcext:value-type="date">
            <text:p>10/01/2024</text:p>
          </table:table-cell>
          <table:table-cell table:style-name="ce12" office:value-type="float" office:value="1030215005" calcext:value-type="float">
            <text:p>1030215005</text:p>
          </table:table-cell>
          <table:table-cell table:style-name="ce12" office:value-type="string" calcext:value-type="string">
            <text:p>Contratti di servizio per il conferimento in discarica dei rifiuti</text:p>
          </table:table-cell>
          <table:table-cell table:style-name="ce12" office:value-type="float" office:value="90172.62" calcext:value-type="float">
            <text:p>90172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style-name="ce15" office:value-type="date" office:date-value="2024-02-06" calcext:value-type="date">
            <text:p>06/02/2024</text:p>
          </table:table-cell>
          <table:table-cell table:style-name="ce15" office:value-type="date" office:date-value="2024-02-07" calcext:value-type="date">
            <text:p>07/02/2024</text:p>
          </table:table-cell>
          <table:table-cell table:style-name="ce12" office:value-type="float" office:value="1030215005" calcext:value-type="float">
            <text:p>1030215005</text:p>
          </table:table-cell>
          <table:table-cell table:style-name="ce12" office:value-type="string" calcext:value-type="string">
            <text:p>Contratti di servizio per il conferimento in discarica dei rifiuti</text:p>
          </table:table-cell>
          <table:table-cell table:style-name="ce12" office:value-type="float" office:value="72.73" calcext:value-type="float">
            <text:p>72,7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style-name="ce15" office:value-type="date" office:date-value="2024-02-06" calcext:value-type="date">
            <text:p>06/02/2024</text:p>
          </table:table-cell>
          <table:table-cell table:style-name="ce15" office:value-type="date" office:date-value="2024-02-07" calcext:value-type="date">
            <text:p>07/02/2024</text:p>
          </table:table-cell>
          <table:table-cell table:style-name="ce12" office:value-type="float" office:value="1030215005" calcext:value-type="float">
            <text:p>1030215005</text:p>
          </table:table-cell>
          <table:table-cell table:style-name="ce12" office:value-type="string" calcext:value-type="string">
            <text:p>Contratti di servizio per il conferimento in discarica dei rifiuti</text:p>
          </table:table-cell>
          <table:table-cell table:style-name="ce12" office:value-type="float" office:value="31483.1" calcext:value-type="float">
            <text:p>31483,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style-name="ce15" office:value-type="date" office:date-value="2024-02-06" calcext:value-type="date">
            <text:p>06/02/2024</text:p>
          </table:table-cell>
          <table:table-cell table:style-name="ce15" office:value-type="date" office:date-value="2024-02-07" calcext:value-type="date">
            <text:p>07/02/2024</text:p>
          </table:table-cell>
          <table:table-cell table:style-name="ce12" office:value-type="float" office:value="1030215005" calcext:value-type="float">
            <text:p>1030215005</text:p>
          </table:table-cell>
          <table:table-cell table:style-name="ce12" office:value-type="string" calcext:value-type="string">
            <text:p>Contratti di servizio per il conferimento in discarica dei rifiuti</text:p>
          </table:table-cell>
          <table:table-cell table:style-name="ce12" office:value-type="float" office:value="31719.7" calcext:value-type="float">
            <text:p>31719,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style-name="ce15" office:value-type="date" office:date-value="2024-02-06" calcext:value-type="date">
            <text:p>06/02/2024</text:p>
          </table:table-cell>
          <table:table-cell table:style-name="ce15" office:value-type="date" office:date-value="2024-02-07" calcext:value-type="date">
            <text:p>07/02/2024</text:p>
          </table:table-cell>
          <table:table-cell table:style-name="ce12" office:value-type="float" office:value="1030215005" calcext:value-type="float">
            <text:p>1030215005</text:p>
          </table:table-cell>
          <table:table-cell table:style-name="ce12" office:value-type="string" calcext:value-type="string">
            <text:p>Contratti di servizio per il conferimento in discarica dei rifiuti</text:p>
          </table:table-cell>
          <table:table-cell table:style-name="ce12" office:value-type="float" office:value="31782.85" calcext:value-type="float">
            <text:p>31782,8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style-name="ce15" office:value-type="date" office:date-value="2024-02-06" calcext:value-type="date">
            <text:p>06/02/2024</text:p>
          </table:table-cell>
          <table:table-cell table:style-name="ce15" office:value-type="date" office:date-value="2024-02-07" calcext:value-type="date">
            <text:p>07/02/2024</text:p>
          </table:table-cell>
          <table:table-cell table:style-name="ce12" office:value-type="float" office:value="1030215005" calcext:value-type="float">
            <text:p>1030215005</text:p>
          </table:table-cell>
          <table:table-cell table:style-name="ce12" office:value-type="string" calcext:value-type="string">
            <text:p>Contratti di servizio per il conferimento in discarica dei rifiuti</text:p>
          </table:table-cell>
          <table:table-cell table:style-name="ce12" office:value-type="float" office:value="32787" calcext:value-type="float">
            <text:p>3278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style-name="ce15" office:value-type="date" office:date-value="2024-02-06" calcext:value-type="date">
            <text:p>06/02/2024</text:p>
          </table:table-cell>
          <table:table-cell table:style-name="ce15" office:value-type="date" office:date-value="2024-02-07" calcext:value-type="date">
            <text:p>07/02/2024</text:p>
          </table:table-cell>
          <table:table-cell table:style-name="ce12" office:value-type="float" office:value="1030215005" calcext:value-type="float">
            <text:p>1030215005</text:p>
          </table:table-cell>
          <table:table-cell table:style-name="ce12" office:value-type="string" calcext:value-type="string">
            <text:p>Contratti di servizio per il conferimento in discarica dei rifiuti</text:p>
          </table:table-cell>
          <table:table-cell table:style-name="ce12" office:value-type="float" office:value="87464.64" calcext:value-type="float">
            <text:p>87464,6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number-columns-repeated="2" table:style-name="ce15" office:value-type="date" office:date-value="2024-01-09" calcext:value-type="date">
            <text:p>09/01/2024</text:p>
          </table:table-cell>
          <table:table-cell table:style-name="ce12" office:value-type="float" office:value="1030215004" calcext:value-type="float">
            <text:p>1030215004</text:p>
          </table:table-cell>
          <table:table-cell table:style-name="ce12" office:value-type="string" calcext:value-type="string">
            <text:p>Contratti di servizio per la raccolta rifiuti</text:p>
          </table:table-cell>
          <table:table-cell table:style-name="ce12" office:value-type="float" office:value="509764.45" calcext:value-type="float">
            <text:p>509764,4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number-columns-repeated="2" table:style-name="ce15" office:value-type="date" office:date-value="2024-01-10" calcext:value-type="date">
            <text:p>10/01/2024</text:p>
          </table:table-cell>
          <table:table-cell table:style-name="ce12" office:value-type="float" office:value="1030215004" calcext:value-type="float">
            <text:p>1030215004</text:p>
          </table:table-cell>
          <table:table-cell table:style-name="ce12" office:value-type="string" calcext:value-type="string">
            <text:p>Contratti di servizio per la raccolta rifiuti</text:p>
          </table:table-cell>
          <table:table-cell table:style-name="ce12" office:value-type="float" office:value="509764.45" calcext:value-type="float">
            <text:p>509764,4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style-name="ce15" office:value-type="date" office:date-value="2024-01-09" calcext:value-type="date">
            <text:p>09/01/2024</text:p>
          </table:table-cell>
          <table:table-cell table:style-name="ce15" office:value-type="date" office:date-value="2024-01-26" calcext:value-type="date">
            <text:p>26/01/2024</text:p>
          </table:table-cell>
          <table:table-cell table:style-name="ce12" office:value-type="float" office:value="1030215004" calcext:value-type="float">
            <text:p>1030215004</text:p>
          </table:table-cell>
          <table:table-cell table:style-name="ce12" office:value-type="string" calcext:value-type="string">
            <text:p>Contratti di servizio per la raccolta rifiuti</text:p>
          </table:table-cell>
          <table:table-cell table:style-name="ce12" office:value-type="float" office:value="151.25" calcext:value-type="float">
            <text:p>151,2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style-name="ce15" office:value-type="date" office:date-value="2024-01-09" calcext:value-type="date">
            <text:p>09/01/2024</text:p>
          </table:table-cell>
          <table:table-cell table:style-name="ce15" office:value-type="date" office:date-value="2024-01-26" calcext:value-type="date">
            <text:p>26/01/2024</text:p>
          </table:table-cell>
          <table:table-cell table:style-name="ce12" office:value-type="float" office:value="1030215004" calcext:value-type="float">
            <text:p>1030215004</text:p>
          </table:table-cell>
          <table:table-cell table:style-name="ce12" office:value-type="string" calcext:value-type="string">
            <text:p>Contratti di servizio per la raccolta rifiuti</text:p>
          </table:table-cell>
          <table:table-cell table:style-name="ce12" office:value-type="float" office:value="244.24" calcext:value-type="float">
            <text:p>244,2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style-name="ce15" office:value-type="date" office:date-value="2024-01-09" calcext:value-type="date">
            <text:p>09/01/2024</text:p>
          </table:table-cell>
          <table:table-cell table:style-name="ce15" office:value-type="date" office:date-value="2024-01-26" calcext:value-type="date">
            <text:p>26/01/2024</text:p>
          </table:table-cell>
          <table:table-cell table:style-name="ce12" office:value-type="float" office:value="1030215004" calcext:value-type="float">
            <text:p>1030215004</text:p>
          </table:table-cell>
          <table:table-cell table:style-name="ce12" office:value-type="string" calcext:value-type="string">
            <text:p>Contratti di servizio per la raccolta rifiuti</text:p>
          </table:table-cell>
          <table:table-cell table:style-name="ce12" office:value-type="float" office:value="257.63" calcext:value-type="float">
            <text:p>257,6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style-name="ce15" office:value-type="date" office:date-value="2024-01-09" calcext:value-type="date">
            <text:p>09/01/2024</text:p>
          </table:table-cell>
          <table:table-cell table:style-name="ce15" office:value-type="date" office:date-value="2024-01-26" calcext:value-type="date">
            <text:p>26/01/2024</text:p>
          </table:table-cell>
          <table:table-cell table:style-name="ce12" office:value-type="float" office:value="1030215004" calcext:value-type="float">
            <text:p>1030215004</text:p>
          </table:table-cell>
          <table:table-cell table:style-name="ce12" office:value-type="string" calcext:value-type="string">
            <text:p>Contratti di servizio per la raccolta rifiuti</text:p>
          </table:table-cell>
          <table:table-cell table:style-name="ce12" office:value-type="float" office:value="308.1" calcext:value-type="float">
            <text:p>308,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style-name="ce15" office:value-type="date" office:date-value="2024-01-09" calcext:value-type="date">
            <text:p>09/01/2024</text:p>
          </table:table-cell>
          <table:table-cell table:style-name="ce15" office:value-type="date" office:date-value="2024-01-26" calcext:value-type="date">
            <text:p>26/01/2024</text:p>
          </table:table-cell>
          <table:table-cell table:style-name="ce12" office:value-type="float" office:value="1030215004" calcext:value-type="float">
            <text:p>1030215004</text:p>
          </table:table-cell>
          <table:table-cell table:style-name="ce12" office:value-type="string" calcext:value-type="string">
            <text:p>Contratti di servizio per la raccolta rifiuti</text:p>
          </table:table-cell>
          <table:table-cell table:style-name="ce12" office:value-type="float" office:value="336.79" calcext:value-type="float">
            <text:p>336,7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style-name="ce15" office:value-type="date" office:date-value="2024-01-09" calcext:value-type="date">
            <text:p>09/01/2024</text:p>
          </table:table-cell>
          <table:table-cell table:style-name="ce15" office:value-type="date" office:date-value="2024-01-26" calcext:value-type="date">
            <text:p>26/01/2024</text:p>
          </table:table-cell>
          <table:table-cell table:style-name="ce12" office:value-type="float" office:value="1030215004" calcext:value-type="float">
            <text:p>1030215004</text:p>
          </table:table-cell>
          <table:table-cell table:style-name="ce12" office:value-type="string" calcext:value-type="string">
            <text:p>Contratti di servizio per la raccolta rifiuti</text:p>
          </table:table-cell>
          <table:table-cell table:style-name="ce12" office:value-type="float" office:value="361.37" calcext:value-type="float">
            <text:p>361,3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style-name="ce15" office:value-type="date" office:date-value="2024-01-09" calcext:value-type="date">
            <text:p>09/01/2024</text:p>
          </table:table-cell>
          <table:table-cell table:style-name="ce15" office:value-type="date" office:date-value="2024-01-26" calcext:value-type="date">
            <text:p>26/01/2024</text:p>
          </table:table-cell>
          <table:table-cell table:style-name="ce12" office:value-type="float" office:value="1030215004" calcext:value-type="float">
            <text:p>1030215004</text:p>
          </table:table-cell>
          <table:table-cell table:style-name="ce12" office:value-type="string" calcext:value-type="string">
            <text:p>Contratti di servizio per la raccolta rifiuti</text:p>
          </table:table-cell>
          <table:table-cell table:style-name="ce12" office:value-type="float" office:value="385.95" calcext:value-type="float">
            <text:p>385,9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style-name="ce15" office:value-type="date" office:date-value="2024-01-09" calcext:value-type="date">
            <text:p>09/01/2024</text:p>
          </table:table-cell>
          <table:table-cell table:style-name="ce15" office:value-type="date" office:date-value="2024-01-26" calcext:value-type="date">
            <text:p>26/01/2024</text:p>
          </table:table-cell>
          <table:table-cell table:style-name="ce12" office:value-type="float" office:value="1030215004" calcext:value-type="float">
            <text:p>1030215004</text:p>
          </table:table-cell>
          <table:table-cell table:style-name="ce12" office:value-type="string" calcext:value-type="string">
            <text:p>Contratti di servizio per la raccolta rifiuti</text:p>
          </table:table-cell>
          <table:table-cell table:style-name="ce12" office:value-type="float" office:value="776.05" calcext:value-type="float">
            <text:p>776,0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style-name="ce15" office:value-type="date" office:date-value="2024-01-09" calcext:value-type="date">
            <text:p>09/01/2024</text:p>
          </table:table-cell>
          <table:table-cell table:style-name="ce15" office:value-type="date" office:date-value="2024-01-26" calcext:value-type="date">
            <text:p>26/01/2024</text:p>
          </table:table-cell>
          <table:table-cell table:style-name="ce12" office:value-type="float" office:value="1030215004" calcext:value-type="float">
            <text:p>1030215004</text:p>
          </table:table-cell>
          <table:table-cell table:style-name="ce12" office:value-type="string" calcext:value-type="string">
            <text:p>Contratti di servizio per la raccolta rifiuti</text:p>
          </table:table-cell>
          <table:table-cell table:style-name="ce12" office:value-type="float" office:value="1679.33" calcext:value-type="float">
            <text:p>1679,3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style-name="ce15" office:value-type="date" office:date-value="2024-02-06" calcext:value-type="date">
            <text:p>06/02/2024</text:p>
          </table:table-cell>
          <table:table-cell table:style-name="ce15" office:value-type="date" office:date-value="2024-02-07" calcext:value-type="date">
            <text:p>07/02/2024</text:p>
          </table:table-cell>
          <table:table-cell table:style-name="ce12" office:value-type="float" office:value="1030215004" calcext:value-type="float">
            <text:p>1030215004</text:p>
          </table:table-cell>
          <table:table-cell table:style-name="ce12" office:value-type="string" calcext:value-type="string">
            <text:p>Contratti di servizio per la raccolta rifiuti</text:p>
          </table:table-cell>
          <table:table-cell table:style-name="ce12" office:value-type="float" office:value="509764.45" calcext:value-type="float">
            <text:p>509764,4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style-name="ce15" office:value-type="date" office:date-value="2024-01-09" calcext:value-type="date">
            <text:p>09/01/2024</text:p>
          </table:table-cell>
          <table:table-cell table:style-name="ce15" office:value-type="date" office:date-value="2024-01-26" calcext:value-type="date">
            <text:p>26/01/2024</text:p>
          </table:table-cell>
          <table:table-cell table:style-name="ce12" office:value-type="float" office:value="1030215004" calcext:value-type="float">
            <text:p>1030215004</text:p>
          </table:table-cell>
          <table:table-cell table:style-name="ce12" office:value-type="string" calcext:value-type="string">
            <text:p>Contratti di servizio per la raccolta rifiuti</text:p>
          </table:table-cell>
          <table:table-cell table:style-name="ce12" office:value-type="float" office:value="2336.37" calcext:value-type="float">
            <text:p>2336,3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style-name="ce15" office:value-type="date" office:date-value="2024-01-09" calcext:value-type="date">
            <text:p>09/01/2024</text:p>
          </table:table-cell>
          <table:table-cell table:style-name="ce15" office:value-type="date" office:date-value="2024-01-26" calcext:value-type="date">
            <text:p>26/01/2024</text:p>
          </table:table-cell>
          <table:table-cell table:style-name="ce12" office:value-type="float" office:value="1030215004" calcext:value-type="float">
            <text:p>1030215004</text:p>
          </table:table-cell>
          <table:table-cell table:style-name="ce12" office:value-type="string" calcext:value-type="string">
            <text:p>Contratti di servizio per la raccolta rifiuti</text:p>
          </table:table-cell>
          <table:table-cell table:style-name="ce12" office:value-type="float" office:value="13197.03" calcext:value-type="float">
            <text:p>13197,0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number-columns-repeated="2" table:style-name="ce15" office:value-type="date" office:date-value="2024-01-10" calcext:value-type="date">
            <text:p>10/01/2024</text:p>
          </table:table-cell>
          <table:table-cell table:style-name="ce12" office:value-type="float" office:value="1030215004" calcext:value-type="float">
            <text:p>1030215004</text:p>
          </table:table-cell>
          <table:table-cell table:style-name="ce12" office:value-type="string" calcext:value-type="string">
            <text:p>Contratti di servizio per la raccolta rifiuti</text:p>
          </table:table-cell>
          <table:table-cell table:style-name="ce12" office:value-type="float" office:value="151.25" calcext:value-type="float">
            <text:p>151,2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number-columns-repeated="2" table:style-name="ce15" office:value-type="date" office:date-value="2024-01-10" calcext:value-type="date">
            <text:p>10/01/2024</text:p>
          </table:table-cell>
          <table:table-cell table:style-name="ce12" office:value-type="float" office:value="1030215004" calcext:value-type="float">
            <text:p>1030215004</text:p>
          </table:table-cell>
          <table:table-cell table:style-name="ce12" office:value-type="string" calcext:value-type="string">
            <text:p>Contratti di servizio per la raccolta rifiuti</text:p>
          </table:table-cell>
          <table:table-cell table:style-name="ce12" office:value-type="float" office:value="151.25" calcext:value-type="float">
            <text:p>151,2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number-columns-repeated="2" table:style-name="ce15" office:value-type="date" office:date-value="2024-01-10" calcext:value-type="date">
            <text:p>10/01/2024</text:p>
          </table:table-cell>
          <table:table-cell table:style-name="ce12" office:value-type="float" office:value="1030215004" calcext:value-type="float">
            <text:p>1030215004</text:p>
          </table:table-cell>
          <table:table-cell table:style-name="ce12" office:value-type="string" calcext:value-type="string">
            <text:p>Contratti di servizio per la raccolta rifiuti</text:p>
          </table:table-cell>
          <table:table-cell table:style-name="ce12" office:value-type="float" office:value="166.38" calcext:value-type="float">
            <text:p>166,3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number-columns-repeated="2" table:style-name="ce15" office:value-type="date" office:date-value="2024-01-10" calcext:value-type="date">
            <text:p>10/01/2024</text:p>
          </table:table-cell>
          <table:table-cell table:style-name="ce12" office:value-type="float" office:value="1030215004" calcext:value-type="float">
            <text:p>1030215004</text:p>
          </table:table-cell>
          <table:table-cell table:style-name="ce12" office:value-type="string" calcext:value-type="string">
            <text:p>Contratti di servizio per la raccolta rifiuti</text:p>
          </table:table-cell>
          <table:table-cell table:style-name="ce12" office:value-type="float" office:value="216.35" calcext:value-type="float">
            <text:p>216,3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number-columns-repeated="2" table:style-name="ce15" office:value-type="date" office:date-value="2024-01-10" calcext:value-type="date">
            <text:p>10/01/2024</text:p>
          </table:table-cell>
          <table:table-cell table:style-name="ce12" office:value-type="float" office:value="1030215004" calcext:value-type="float">
            <text:p>1030215004</text:p>
          </table:table-cell>
          <table:table-cell table:style-name="ce12" office:value-type="string" calcext:value-type="string">
            <text:p>Contratti di servizio per la raccolta rifiuti</text:p>
          </table:table-cell>
          <table:table-cell table:style-name="ce12" office:value-type="float" office:value="258.13" calcext:value-type="float">
            <text:p>258,1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number-columns-repeated="2" table:style-name="ce15" office:value-type="date" office:date-value="2024-01-10" calcext:value-type="date">
            <text:p>10/01/2024</text:p>
          </table:table-cell>
          <table:table-cell table:style-name="ce12" office:value-type="float" office:value="1030215004" calcext:value-type="float">
            <text:p>1030215004</text:p>
          </table:table-cell>
          <table:table-cell table:style-name="ce12" office:value-type="string" calcext:value-type="string">
            <text:p>Contratti di servizio per la raccolta rifiuti</text:p>
          </table:table-cell>
          <table:table-cell table:style-name="ce12" office:value-type="float" office:value="299.92" calcext:value-type="float">
            <text:p>299,9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number-columns-repeated="2" table:style-name="ce15" office:value-type="date" office:date-value="2024-01-10" calcext:value-type="date">
            <text:p>10/01/2024</text:p>
          </table:table-cell>
          <table:table-cell table:style-name="ce12" office:value-type="float" office:value="1030215004" calcext:value-type="float">
            <text:p>1030215004</text:p>
          </table:table-cell>
          <table:table-cell table:style-name="ce12" office:value-type="string" calcext:value-type="string">
            <text:p>Contratti di servizio per la raccolta rifiuti</text:p>
          </table:table-cell>
          <table:table-cell table:style-name="ce12" office:value-type="float" office:value="379.41" calcext:value-type="float">
            <text:p>379,4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number-columns-repeated="2" table:style-name="ce15" office:value-type="date" office:date-value="2024-01-10" calcext:value-type="date">
            <text:p>10/01/2024</text:p>
          </table:table-cell>
          <table:table-cell table:style-name="ce12" office:value-type="float" office:value="1030215004" calcext:value-type="float">
            <text:p>1030215004</text:p>
          </table:table-cell>
          <table:table-cell table:style-name="ce12" office:value-type="string" calcext:value-type="string">
            <text:p>Contratti di servizio per la raccolta rifiuti</text:p>
          </table:table-cell>
          <table:table-cell table:style-name="ce12" office:value-type="float" office:value="410.52" calcext:value-type="float">
            <text:p>410,5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number-columns-repeated="2" table:style-name="ce15" office:value-type="date" office:date-value="2024-01-10" calcext:value-type="date">
            <text:p>10/01/2024</text:p>
          </table:table-cell>
          <table:table-cell table:style-name="ce12" office:value-type="float" office:value="1030215004" calcext:value-type="float">
            <text:p>1030215004</text:p>
          </table:table-cell>
          <table:table-cell table:style-name="ce12" office:value-type="string" calcext:value-type="string">
            <text:p>Contratti di servizio per la raccolta rifiuti</text:p>
          </table:table-cell>
          <table:table-cell table:style-name="ce12" office:value-type="float" office:value="500.64" calcext:value-type="float">
            <text:p>500,6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number-columns-repeated="2" table:style-name="ce15" office:value-type="date" office:date-value="2024-01-10" calcext:value-type="date">
            <text:p>10/01/2024</text:p>
          </table:table-cell>
          <table:table-cell table:style-name="ce12" office:value-type="float" office:value="1030215004" calcext:value-type="float">
            <text:p>1030215004</text:p>
          </table:table-cell>
          <table:table-cell table:style-name="ce12" office:value-type="string" calcext:value-type="string">
            <text:p>Contratti di servizio per la raccolta rifiuti</text:p>
          </table:table-cell>
          <table:table-cell table:style-name="ce12" office:value-type="float" office:value="572.95" calcext:value-type="float">
            <text:p>572,9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number-columns-repeated="2" table:style-name="ce15" office:value-type="date" office:date-value="2024-01-10" calcext:value-type="date">
            <text:p>10/01/2024</text:p>
          </table:table-cell>
          <table:table-cell table:style-name="ce12" office:value-type="float" office:value="1030215004" calcext:value-type="float">
            <text:p>1030215004</text:p>
          </table:table-cell>
          <table:table-cell table:style-name="ce12" office:value-type="string" calcext:value-type="string">
            <text:p>Contratti di servizio per la raccolta rifiuti</text:p>
          </table:table-cell>
          <table:table-cell table:style-name="ce12" office:value-type="float" office:value="776.05" calcext:value-type="float">
            <text:p>776,0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number-columns-repeated="2" table:style-name="ce15" office:value-type="date" office:date-value="2024-01-10" calcext:value-type="date">
            <text:p>10/01/2024</text:p>
          </table:table-cell>
          <table:table-cell table:style-name="ce12" office:value-type="float" office:value="1030215004" calcext:value-type="float">
            <text:p>1030215004</text:p>
          </table:table-cell>
          <table:table-cell table:style-name="ce12" office:value-type="string" calcext:value-type="string">
            <text:p>Contratti di servizio per la raccolta rifiuti</text:p>
          </table:table-cell>
          <table:table-cell table:style-name="ce12" office:value-type="float" office:value="903.28" calcext:value-type="float">
            <text:p>903,2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number-columns-repeated="2" table:style-name="ce15" office:value-type="date" office:date-value="2024-01-10" calcext:value-type="date">
            <text:p>10/01/2024</text:p>
          </table:table-cell>
          <table:table-cell table:style-name="ce12" office:value-type="float" office:value="1030215004" calcext:value-type="float">
            <text:p>1030215004</text:p>
          </table:table-cell>
          <table:table-cell table:style-name="ce12" office:value-type="string" calcext:value-type="string">
            <text:p>Contratti di servizio per la raccolta rifiuti</text:p>
          </table:table-cell>
          <table:table-cell table:style-name="ce12" office:value-type="float" office:value="903.28" calcext:value-type="float">
            <text:p>903,2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number-columns-repeated="2" table:style-name="ce15" office:value-type="date" office:date-value="2024-01-10" calcext:value-type="date">
            <text:p>10/01/2024</text:p>
          </table:table-cell>
          <table:table-cell table:style-name="ce12" office:value-type="float" office:value="1030215004" calcext:value-type="float">
            <text:p>1030215004</text:p>
          </table:table-cell>
          <table:table-cell table:style-name="ce12" office:value-type="string" calcext:value-type="string">
            <text:p>Contratti di servizio per la raccolta rifiuti</text:p>
          </table:table-cell>
          <table:table-cell table:style-name="ce12" office:value-type="float" office:value="903.28" calcext:value-type="float">
            <text:p>903,2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number-columns-repeated="2" table:style-name="ce15" office:value-type="date" office:date-value="2024-01-10" calcext:value-type="date">
            <text:p>10/01/2024</text:p>
          </table:table-cell>
          <table:table-cell table:style-name="ce12" office:value-type="float" office:value="1030215004" calcext:value-type="float">
            <text:p>1030215004</text:p>
          </table:table-cell>
          <table:table-cell table:style-name="ce12" office:value-type="string" calcext:value-type="string">
            <text:p>Contratti di servizio per la raccolta rifiuti</text:p>
          </table:table-cell>
          <table:table-cell table:style-name="ce12" office:value-type="float" office:value="903.28" calcext:value-type="float">
            <text:p>903,2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number-columns-repeated="2" table:style-name="ce15" office:value-type="date" office:date-value="2024-01-10" calcext:value-type="date">
            <text:p>10/01/2024</text:p>
          </table:table-cell>
          <table:table-cell table:style-name="ce12" office:value-type="float" office:value="1030215004" calcext:value-type="float">
            <text:p>1030215004</text:p>
          </table:table-cell>
          <table:table-cell table:style-name="ce12" office:value-type="string" calcext:value-type="string">
            <text:p>Contratti di servizio per la raccolta rifiuti</text:p>
          </table:table-cell>
          <table:table-cell table:style-name="ce12" office:value-type="float" office:value="903.28" calcext:value-type="float">
            <text:p>903,2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style-name="ce15" office:value-type="date" office:date-value="2024-02-27" calcext:value-type="date">
            <text:p>27/02/2024</text:p>
          </table:table-cell>
          <table:table-cell table:style-name="ce15" office:value-type="date" office:date-value="2024-03-29" calcext:value-type="date">
            <text:p>29/03/2024</text:p>
          </table:table-cell>
          <table:table-cell table:style-name="ce12" office:value-type="float" office:value="1030215005" calcext:value-type="float">
            <text:p>1030215005</text:p>
          </table:table-cell>
          <table:table-cell table:style-name="ce12" office:value-type="string" calcext:value-type="string">
            <text:p>Contratti di servizio per il conferimento in discarica dei rifiuti</text:p>
          </table:table-cell>
          <table:table-cell table:style-name="ce12" office:value-type="float" office:value="25294.81" calcext:value-type="float">
            <text:p>25294,8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INTERCOMUN.IGIENE URBANA SPA</text:p>
          </table:table-cell>
          <table:table-cell table:style-name="ce15" office:value-type="date" office:date-value="2024-02-27" calcext:value-type="date">
            <text:p>27/02/2024</text:p>
          </table:table-cell>
          <table:table-cell table:style-name="ce15" office:value-type="date" office:date-value="2024-03-29" calcext:value-type="date">
            <text:p>29/03/2024</text:p>
          </table:table-cell>
          <table:table-cell table:style-name="ce12" office:value-type="float" office:value="1030215005" calcext:value-type="float">
            <text:p>1030215005</text:p>
          </table:table-cell>
          <table:table-cell table:style-name="ce12" office:value-type="string" calcext:value-type="string">
            <text:p>Contratti di servizio per il conferimento in discarica dei rifiuti</text:p>
          </table:table-cell>
          <table:table-cell table:style-name="ce12" office:value-type="float" office:value="92797.68" calcext:value-type="float">
            <text:p>92797,6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ENTRO STUDI ENTI LOCALI</text:p>
          </table:table-cell>
          <table:table-cell table:number-columns-repeated="2" table:style-name="ce15" office:value-type="date" office:date-value="2024-01-30" calcext:value-type="date">
            <text:p>30/01/2024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12" office:value-type="float" office:value="1159" calcext:value-type="float">
            <text:p>115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IVICA S.R.L</text:p>
          </table:table-cell>
          <table:table-cell table:style-name="ce15" office:value-type="date" office:date-value="2024-03-28" calcext:value-type="date">
            <text:p>28/03/2024</text:p>
          </table:table-cell>
          <table:table-cell table:style-name="ce15" office:value-type="date" office:date-value="2024-04-11" calcext:value-type="date">
            <text:p>11/04/2024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12" office:value-type="float" office:value="60" calcext:value-type="float">
            <text:p>6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MITATO U.I.S.P. VALLE SUSA</text:p>
          </table:table-cell>
          <table:table-cell table:style-name="ce15" office:value-type="date" office:date-value="2024-01-08" calcext:value-type="date">
            <text:p>08/01/2024</text:p>
          </table:table-cell>
          <table:table-cell table:style-name="ce15" office:value-type="date" office:date-value="2024-01-15" calcext:value-type="date">
            <text:p>15/01/2024</text:p>
          </table:table-cell>
          <table:table-cell table:style-name="ce12" office:value-type="float" office:value="1040399999" calcext:value-type="float">
            <text:p>1040399999</text:p>
          </table:table-cell>
          <table:table-cell table:style-name="ce12" office:value-type="string" calcext:value-type="string">
            <text:p>Trasferimenti correnti a altre imprese</text:p>
          </table:table-cell>
          <table:table-cell table:style-name="ce12" office:value-type="float" office:value="4132.18" calcext:value-type="float">
            <text:p>4132,1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MITATO U.I.S.P. VALLE SUSA</text:p>
          </table:table-cell>
          <table:table-cell table:style-name="ce15" office:value-type="date" office:date-value="2024-02-08" calcext:value-type="date">
            <text:p>08/02/2024</text:p>
          </table:table-cell>
          <table:table-cell table:style-name="ce15" office:value-type="date" office:date-value="2024-02-26" calcext:value-type="date">
            <text:p>26/02/2024</text:p>
          </table:table-cell>
          <table:table-cell table:style-name="ce12" office:value-type="float" office:value="1040399999" calcext:value-type="float">
            <text:p>1040399999</text:p>
          </table:table-cell>
          <table:table-cell table:style-name="ce12" office:value-type="string" calcext:value-type="string">
            <text:p>Trasferimenti correnti a altre imprese</text:p>
          </table:table-cell>
          <table:table-cell table:style-name="ce12" office:value-type="float" office:value="2152.54" calcext:value-type="float">
            <text:p>2152,5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MITATO U.I.S.P. VALLE SUSA</text:p>
          </table:table-cell>
          <table:table-cell table:style-name="ce15" office:value-type="date" office:date-value="2024-02-29" calcext:value-type="date">
            <text:p>29/02/2024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2" office:value-type="float" office:value="1040399999" calcext:value-type="float">
            <text:p>1040399999</text:p>
          </table:table-cell>
          <table:table-cell table:style-name="ce12" office:value-type="string" calcext:value-type="string">
            <text:p>Trasferimenti correnti a altre imprese</text:p>
          </table:table-cell>
          <table:table-cell table:style-name="ce12" office:value-type="float" office:value="1135.34" calcext:value-type="float">
            <text:p>1135,3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FEZIONI PIERROT DI BALLARDINI DAVIDE</text:p>
          </table:table-cell>
          <table:table-cell table:number-columns-repeated="2" table:style-name="ce15" office:value-type="date" office:date-value="2024-01-18" calcext:value-type="date">
            <text:p>18/01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2" office:value-type="float" office:value="3662.93" calcext:value-type="float">
            <text:p>3662,9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number-columns-repeated="2" table:style-name="ce15" office:value-type="date" office:date-value="2024-01-02" calcext:value-type="date">
            <text:p>02/01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27241.24" calcext:value-type="float">
            <text:p>27241,2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number-columns-repeated="2" table:style-name="ce15" office:value-type="date" office:date-value="2024-01-02" calcext:value-type="date">
            <text:p>02/01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9205.01" calcext:value-type="float">
            <text:p>9205,0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number-columns-repeated="2" table:style-name="ce15" office:value-type="date" office:date-value="2024-01-02" calcext:value-type="date">
            <text:p>02/01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4616.92" calcext:value-type="float">
            <text:p>4616,9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number-columns-repeated="2" table:style-name="ce15" office:value-type="date" office:date-value="2024-01-02" calcext:value-type="date">
            <text:p>02/01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5317.61" calcext:value-type="float">
            <text:p>5317,6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number-columns-repeated="2" table:style-name="ce15" office:value-type="date" office:date-value="2024-01-02" calcext:value-type="date">
            <text:p>02/01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62899.99" calcext:value-type="float">
            <text:p>62899,9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number-columns-repeated="2" table:style-name="ce15" office:value-type="date" office:date-value="2024-01-02" calcext:value-type="date">
            <text:p>02/01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3273.72" calcext:value-type="float">
            <text:p>3273,7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number-columns-repeated="2" table:style-name="ce15" office:value-type="date" office:date-value="2024-01-02" calcext:value-type="date">
            <text:p>02/01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723" calcext:value-type="float">
            <text:p>72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number-columns-repeated="2" table:style-name="ce15" office:value-type="date" office:date-value="2024-01-02" calcext:value-type="date">
            <text:p>02/01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5175.09" calcext:value-type="float">
            <text:p>5175,0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number-columns-repeated="2" table:style-name="ce15" office:value-type="date" office:date-value="2024-01-02" calcext:value-type="date">
            <text:p>02/01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15883.4" calcext:value-type="float">
            <text:p>15883,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number-columns-repeated="2" table:style-name="ce15" office:value-type="date" office:date-value="2024-01-02" calcext:value-type="date">
            <text:p>02/01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13722.11" calcext:value-type="float">
            <text:p>13722,1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number-columns-repeated="2" table:style-name="ce15" office:value-type="date" office:date-value="2024-01-02" calcext:value-type="date">
            <text:p>02/01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147503.79" calcext:value-type="float">
            <text:p>147503,7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number-columns-repeated="2" table:style-name="ce15" office:value-type="date" office:date-value="2024-01-02" calcext:value-type="date">
            <text:p>02/01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320870.3" calcext:value-type="float">
            <text:p>320870,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number-columns-repeated="2" table:style-name="ce15" office:value-type="date" office:date-value="2024-01-02" calcext:value-type="date">
            <text:p>02/01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138570.91" calcext:value-type="float">
            <text:p>138570,9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number-columns-repeated="2" table:style-name="ce15" office:value-type="date" office:date-value="2024-01-02" calcext:value-type="date">
            <text:p>02/01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3134" calcext:value-type="float">
            <text:p>313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number-columns-repeated="2" table:style-name="ce15" office:value-type="date" office:date-value="2024-01-02" calcext:value-type="date">
            <text:p>02/01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723" calcext:value-type="float">
            <text:p>72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number-columns-repeated="2" table:style-name="ce15" office:value-type="date" office:date-value="2024-01-02" calcext:value-type="date">
            <text:p>02/01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589.15" calcext:value-type="float">
            <text:p>589,1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number-columns-repeated="2" table:style-name="ce15" office:value-type="date" office:date-value="2024-01-02" calcext:value-type="date">
            <text:p>02/01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448.67" calcext:value-type="float">
            <text:p>448,6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number-columns-repeated="2" table:style-name="ce15" office:value-type="date" office:date-value="2024-01-02" calcext:value-type="date">
            <text:p>02/01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24580.85" calcext:value-type="float">
            <text:p>24580,8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number-columns-repeated="2" table:style-name="ce15" office:value-type="date" office:date-value="2024-01-02" calcext:value-type="date">
            <text:p>02/01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27684.46" calcext:value-type="float">
            <text:p>27684,4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number-columns-repeated="2" table:style-name="ce15" office:value-type="date" office:date-value="2024-01-02" calcext:value-type="date">
            <text:p>02/01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663" calcext:value-type="float">
            <text:p>66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number-columns-repeated="2" table:style-name="ce15" office:value-type="date" office:date-value="2024-01-02" calcext:value-type="date">
            <text:p>02/01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18992.41" calcext:value-type="float">
            <text:p>18992,4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number-columns-repeated="2" table:style-name="ce15" office:value-type="date" office:date-value="2024-01-02" calcext:value-type="date">
            <text:p>02/01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22707.79" calcext:value-type="float">
            <text:p>22707,7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number-columns-repeated="2" table:style-name="ce15" office:value-type="date" office:date-value="2024-01-02" calcext:value-type="date">
            <text:p>02/01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1023" calcext:value-type="float">
            <text:p>102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number-columns-repeated="2" table:style-name="ce15" office:value-type="date" office:date-value="2024-01-02" calcext:value-type="date">
            <text:p>02/01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8031.08" calcext:value-type="float">
            <text:p>8031,0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2-06" calcext:value-type="date">
            <text:p>06/02/2024</text:p>
          </table:table-cell>
          <table:table-cell table:style-name="ce15" office:value-type="date" office:date-value="2024-02-26" calcext:value-type="date">
            <text:p>26/02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11307.43" calcext:value-type="float">
            <text:p>11307,4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2-06" calcext:value-type="date">
            <text:p>06/02/2024</text:p>
          </table:table-cell>
          <table:table-cell table:style-name="ce15" office:value-type="date" office:date-value="2024-02-26" calcext:value-type="date">
            <text:p>26/02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3848.24" calcext:value-type="float">
            <text:p>3848,2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2-06" calcext:value-type="date">
            <text:p>06/02/2024</text:p>
          </table:table-cell>
          <table:table-cell table:style-name="ce15" office:value-type="date" office:date-value="2024-02-26" calcext:value-type="date">
            <text:p>26/02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1950.76" calcext:value-type="float">
            <text:p>1950,7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2-06" calcext:value-type="date">
            <text:p>06/02/2024</text:p>
          </table:table-cell>
          <table:table-cell table:style-name="ce15" office:value-type="date" office:date-value="2024-02-26" calcext:value-type="date">
            <text:p>26/02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38345.59" calcext:value-type="float">
            <text:p>38345,5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2-06" calcext:value-type="date">
            <text:p>06/02/2024</text:p>
          </table:table-cell>
          <table:table-cell table:style-name="ce15" office:value-type="date" office:date-value="2024-02-26" calcext:value-type="date">
            <text:p>26/02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1395.25" calcext:value-type="float">
            <text:p>1395,2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2-06" calcext:value-type="date">
            <text:p>06/02/2024</text:p>
          </table:table-cell>
          <table:table-cell table:style-name="ce15" office:value-type="date" office:date-value="2024-02-26" calcext:value-type="date">
            <text:p>26/02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2595.16" calcext:value-type="float">
            <text:p>2595,1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2-06" calcext:value-type="date">
            <text:p>06/02/2024</text:p>
          </table:table-cell>
          <table:table-cell table:style-name="ce15" office:value-type="date" office:date-value="2024-02-26" calcext:value-type="date">
            <text:p>26/02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7437.33" calcext:value-type="float">
            <text:p>7437,3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2-06" calcext:value-type="date">
            <text:p>06/02/2024</text:p>
          </table:table-cell>
          <table:table-cell table:style-name="ce15" office:value-type="date" office:date-value="2024-02-26" calcext:value-type="date">
            <text:p>26/02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9716.36" calcext:value-type="float">
            <text:p>9716,3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2-06" calcext:value-type="date">
            <text:p>06/02/2024</text:p>
          </table:table-cell>
          <table:table-cell table:style-name="ce15" office:value-type="date" office:date-value="2024-02-26" calcext:value-type="date">
            <text:p>26/02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78007.39" calcext:value-type="float">
            <text:p>78007,3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2-06" calcext:value-type="date">
            <text:p>06/02/2024</text:p>
          </table:table-cell>
          <table:table-cell table:style-name="ce15" office:value-type="date" office:date-value="2024-02-26" calcext:value-type="date">
            <text:p>26/02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93822.44" calcext:value-type="float">
            <text:p>93822,4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2-06" calcext:value-type="date">
            <text:p>06/02/2024</text:p>
          </table:table-cell>
          <table:table-cell table:style-name="ce15" office:value-type="date" office:date-value="2024-02-26" calcext:value-type="date">
            <text:p>26/02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1177.56" calcext:value-type="float">
            <text:p>1177,5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2-06" calcext:value-type="date">
            <text:p>06/02/2024</text:p>
          </table:table-cell>
          <table:table-cell table:style-name="ce15" office:value-type="date" office:date-value="2024-02-26" calcext:value-type="date">
            <text:p>26/02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87073.18" calcext:value-type="float">
            <text:p>87073,1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2-06" calcext:value-type="date">
            <text:p>06/02/2024</text:p>
          </table:table-cell>
          <table:table-cell table:style-name="ce15" office:value-type="date" office:date-value="2024-02-26" calcext:value-type="date">
            <text:p>26/02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285" calcext:value-type="float">
            <text:p>28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2-06" calcext:value-type="date">
            <text:p>06/02/2024</text:p>
          </table:table-cell>
          <table:table-cell table:style-name="ce15" office:value-type="date" office:date-value="2024-02-26" calcext:value-type="date">
            <text:p>26/02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226.91" calcext:value-type="float">
            <text:p>226,9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2-06" calcext:value-type="date">
            <text:p>06/02/2024</text:p>
          </table:table-cell>
          <table:table-cell table:style-name="ce15" office:value-type="date" office:date-value="2024-02-26" calcext:value-type="date">
            <text:p>26/02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22655.52" calcext:value-type="float">
            <text:p>22655,5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2-06" calcext:value-type="date">
            <text:p>06/02/2024</text:p>
          </table:table-cell>
          <table:table-cell table:style-name="ce15" office:value-type="date" office:date-value="2024-02-26" calcext:value-type="date">
            <text:p>26/02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11490.72" calcext:value-type="float">
            <text:p>11490,7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2-06" calcext:value-type="date">
            <text:p>06/02/2024</text:p>
          </table:table-cell>
          <table:table-cell table:style-name="ce15" office:value-type="date" office:date-value="2024-02-26" calcext:value-type="date">
            <text:p>26/02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7895.98" calcext:value-type="float">
            <text:p>7895,9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2-06" calcext:value-type="date">
            <text:p>06/02/2024</text:p>
          </table:table-cell>
          <table:table-cell table:style-name="ce15" office:value-type="date" office:date-value="2024-02-26" calcext:value-type="date">
            <text:p>26/02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4708.95" calcext:value-type="float">
            <text:p>4708,9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NSORZIO STABILE C.M.F.</text:p>
          </table:table-cell>
          <table:table-cell table:style-name="ce15" office:value-type="date" office:date-value="2024-02-06" calcext:value-type="date">
            <text:p>06/02/2024</text:p>
          </table:table-cell>
          <table:table-cell table:style-name="ce15" office:value-type="date" office:date-value="2024-02-26" calcext:value-type="date">
            <text:p>26/02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3362.75" calcext:value-type="float">
            <text:p>3362,7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OP.SOCIALE P. G. FRASSATI SCS ONLUS</text:p>
          </table:table-cell>
          <table:table-cell table:style-name="ce15" office:value-type="date" office:date-value="2024-02-27" calcext:value-type="date">
            <text:p>27/02/2024</text:p>
          </table:table-cell>
          <table:table-cell table:style-name="ce15" office:value-type="date" office:date-value="2024-03-01" calcext:value-type="date">
            <text:p>01/03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894.77" calcext:value-type="float">
            <text:p>894,7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OP.SOCIALE P. G. FRASSATI SCS ONLUS</text:p>
          </table:table-cell>
          <table:table-cell table:style-name="ce15" office:value-type="date" office:date-value="2024-02-27" calcext:value-type="date">
            <text:p>27/02/2024</text:p>
          </table:table-cell>
          <table:table-cell table:style-name="ce15" office:value-type="date" office:date-value="2024-03-01" calcext:value-type="date">
            <text:p>01/03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1160.41" calcext:value-type="float">
            <text:p>1160,4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OP.SOCIALE P. G. FRASSATI SCS ONLUS</text:p>
          </table:table-cell>
          <table:table-cell table:style-name="ce15" office:value-type="date" office:date-value="2024-02-27" calcext:value-type="date">
            <text:p>27/02/2024</text:p>
          </table:table-cell>
          <table:table-cell table:style-name="ce15" office:value-type="date" office:date-value="2024-03-01" calcext:value-type="date">
            <text:p>01/03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1258.27" calcext:value-type="float">
            <text:p>1258,2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OP.SOCIALE P. G. FRASSATI SCS ONLUS</text:p>
          </table:table-cell>
          <table:table-cell table:style-name="ce15" office:value-type="date" office:date-value="2024-02-27" calcext:value-type="date">
            <text:p>27/02/2024</text:p>
          </table:table-cell>
          <table:table-cell table:style-name="ce15" office:value-type="date" office:date-value="2024-03-01" calcext:value-type="date">
            <text:p>01/03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2063.88" calcext:value-type="float">
            <text:p>2063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OPERATIVA SOCIALE ALDIA</text:p>
          </table:table-cell>
          <table:table-cell table:number-columns-repeated="2" table:style-name="ce15" office:value-type="date" office:date-value="2024-01-22" calcext:value-type="date">
            <text:p>22/01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2" office:value-type="float" office:value="51981.46" calcext:value-type="float">
            <text:p>51981,4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OPERATIVA SOCIALE ALDIA</text:p>
          </table:table-cell>
          <table:table-cell table:style-name="ce15" office:value-type="date" office:date-value="2024-01-08" calcext:value-type="date">
            <text:p>08/01/2024</text:p>
          </table:table-cell>
          <table:table-cell table:style-name="ce15" office:value-type="date" office:date-value="2024-01-15" calcext:value-type="date">
            <text:p>15/01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2" office:value-type="float" office:value="77070.72" calcext:value-type="float">
            <text:p>77070,7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OPERATIVA SOCIALE ALDIA</text:p>
          </table:table-cell>
          <table:table-cell table:style-name="ce15" office:value-type="date" office:date-value="2024-01-25" calcext:value-type="date">
            <text:p>25/01/2024</text:p>
          </table:table-cell>
          <table:table-cell table:style-name="ce15" office:value-type="date" office:date-value="2024-02-12" calcext:value-type="date">
            <text:p>12/02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2" office:value-type="float" office:value="88978.05" calcext:value-type="float">
            <text:p>88978,0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OPERATIVA SOCIALE ALDIA</text:p>
          </table:table-cell>
          <table:table-cell table:style-name="ce15" office:value-type="date" office:date-value="2024-01-25" calcext:value-type="date">
            <text:p>25/01/2024</text:p>
          </table:table-cell>
          <table:table-cell table:style-name="ce15" office:value-type="date" office:date-value="2024-02-12" calcext:value-type="date">
            <text:p>12/02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2" office:value-type="float" office:value="13923" calcext:value-type="float">
            <text:p>1392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OPERATIVA SOCIALE ALDIA</text:p>
          </table:table-cell>
          <table:table-cell table:style-name="ce15" office:value-type="date" office:date-value="2024-03-06" calcext:value-type="date">
            <text:p>06/03/2024</text:p>
          </table:table-cell>
          <table:table-cell table:style-name="ce15" office:value-type="date" office:date-value="2024-03-22" calcext:value-type="date">
            <text:p>22/03/2024</text:p>
          </table:table-cell>
          <table:table-cell table:style-name="ce12" office:value-type="float" office:value="1040399999" calcext:value-type="float">
            <text:p>1040399999</text:p>
          </table:table-cell>
          <table:table-cell table:style-name="ce12" office:value-type="string" calcext:value-type="string">
            <text:p>Trasferimenti correnti a altre imprese</text:p>
          </table:table-cell>
          <table:table-cell table:style-name="ce12" office:value-type="float" office:value="31287.69" calcext:value-type="float">
            <text:p>31287,6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RRADO <text:s/>SALVATORE</text:p>
          </table:table-cell>
          <table:table-cell table:style-name="ce15" office:value-type="date" office:date-value="2024-02-27" calcext:value-type="date">
            <text:p>27/02/2024</text:p>
          </table:table-cell>
          <table:table-cell table:style-name="ce15" office:value-type="date" office:date-value="2024-02-28" calcext:value-type="date">
            <text:p>28/02/2024</text:p>
          </table:table-cell>
          <table:table-cell table:style-name="ce12" office:value-type="float" office:value="1030201008" calcext:value-type="float">
            <text:p>1030201008</text:p>
          </table:table-cell>
          <table:table-cell table:style-name="ce12" office:value-type="string" calcext:value-type="string">
            <text:p>Compensi agli organi istituzionali di revisione, di controllo ed altri incarichi istituzionali dell'amministrazione</text:p>
          </table:table-cell>
          <table:table-cell table:style-name="ce12" office:value-type="float" office:value="1210" calcext:value-type="float">
            <text:p>121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RRADO <text:s/>SALVATORE</text:p>
          </table:table-cell>
          <table:table-cell table:style-name="ce15" office:value-type="date" office:date-value="2024-02-27" calcext:value-type="date">
            <text:p>27/02/2024</text:p>
          </table:table-cell>
          <table:table-cell table:style-name="ce15" office:value-type="date" office:date-value="2024-02-28" calcext:value-type="date">
            <text:p>28/02/2024</text:p>
          </table:table-cell>
          <table:table-cell table:style-name="ce12" office:value-type="float" office:value="1030201008" calcext:value-type="float">
            <text:p>1030201008</text:p>
          </table:table-cell>
          <table:table-cell table:style-name="ce12" office:value-type="string" calcext:value-type="string">
            <text:p>Compensi agli organi istituzionali di revisione, di controllo ed altri incarichi istituzionali dell'amministrazione</text:p>
          </table:table-cell>
          <table:table-cell table:style-name="ce12" office:value-type="float" office:value="5790" calcext:value-type="float">
            <text:p>579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STRUZIONI ARMANDO CAMERLO S.R.L</text:p>
          </table:table-cell>
          <table:table-cell table:style-name="ce15" office:value-type="date" office:date-value="2024-03-22" calcext:value-type="date">
            <text:p>22/03/2024</text:p>
          </table:table-cell>
          <table:table-cell table:style-name="ce15" office:value-type="date" office:date-value="2024-03-28" calcext:value-type="date">
            <text:p>28/03/2024</text:p>
          </table:table-cell>
          <table:table-cell table:style-name="ce12" office:value-type="float" office:value="1030207001" calcext:value-type="float">
            <text:p>1030207001</text:p>
          </table:table-cell>
          <table:table-cell table:style-name="ce12" office:value-type="string" calcext:value-type="string">
            <text:p>Locazione di beni immobili</text:p>
          </table:table-cell>
          <table:table-cell table:style-name="ce12" office:value-type="float" office:value="25925" calcext:value-type="float">
            <text:p>2592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STRUZIONI ARMANDO CAMERLO S.R.L</text:p>
          </table:table-cell>
          <table:table-cell table:style-name="ce15" office:value-type="date" office:date-value="2024-03-22" calcext:value-type="date">
            <text:p>22/03/2024</text:p>
          </table:table-cell>
          <table:table-cell table:style-name="ce15" office:value-type="date" office:date-value="2024-03-28" calcext:value-type="date">
            <text:p>28/03/2024</text:p>
          </table:table-cell>
          <table:table-cell table:style-name="ce12" office:value-type="float" office:value="1030207001" calcext:value-type="float">
            <text:p>1030207001</text:p>
          </table:table-cell>
          <table:table-cell table:style-name="ce12" office:value-type="string" calcext:value-type="string">
            <text:p>Locazione di beni immobili</text:p>
          </table:table-cell>
          <table:table-cell table:style-name="ce12" office:value-type="float" office:value="25925" calcext:value-type="float">
            <text:p>2592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OSTRUZIONI ARMANDO CAMERLO S.R.L</text:p>
          </table:table-cell>
          <table:table-cell table:number-columns-repeated="2" table:style-name="ce15" office:value-type="date" office:date-value="2024-03-28" calcext:value-type="date">
            <text:p>28/03/2024</text:p>
          </table:table-cell>
          <table:table-cell table:style-name="ce12" office:value-type="float" office:value="1030207001" calcext:value-type="float">
            <text:p>1030207001</text:p>
          </table:table-cell>
          <table:table-cell table:style-name="ce12" office:value-type="string" calcext:value-type="string">
            <text:p>Locazione di beni immobili</text:p>
          </table:table-cell>
          <table:table-cell table:style-name="ce12" office:value-type="float" office:value="25925" calcext:value-type="float">
            <text:p>2592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REA.MI S.R.L.</text:p>
          </table:table-cell>
          <table:table-cell table:style-name="ce15" office:value-type="date" office:date-value="2024-01-08" calcext:value-type="date">
            <text:p>08/01/2024</text:p>
          </table:table-cell>
          <table:table-cell table:style-name="ce15" office:value-type="date" office:date-value="2024-01-09" calcext:value-type="date">
            <text:p>09/01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3299.98" calcext:value-type="float">
            <text:p>3299,9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REA.MI S.R.L.</text:p>
          </table:table-cell>
          <table:table-cell table:style-name="ce15" office:value-type="date" office:date-value="2024-01-08" calcext:value-type="date">
            <text:p>08/01/2024</text:p>
          </table:table-cell>
          <table:table-cell table:style-name="ce15" office:value-type="date" office:date-value="2024-01-09" calcext:value-type="date">
            <text:p>09/01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6419.5" calcext:value-type="float">
            <text:p>6419,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REA.MI S.R.L.</text:p>
          </table:table-cell>
          <table:table-cell table:style-name="ce15" office:value-type="date" office:date-value="2024-01-08" calcext:value-type="date">
            <text:p>08/01/2024</text:p>
          </table:table-cell>
          <table:table-cell table:style-name="ce15" office:value-type="date" office:date-value="2024-01-09" calcext:value-type="date">
            <text:p>09/01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385" calcext:value-type="float">
            <text:p>38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REA.MI S.R.L.</text:p>
          </table:table-cell>
          <table:table-cell table:style-name="ce15" office:value-type="date" office:date-value="2024-01-08" calcext:value-type="date">
            <text:p>08/01/2024</text:p>
          </table:table-cell>
          <table:table-cell table:style-name="ce15" office:value-type="date" office:date-value="2024-01-09" calcext:value-type="date">
            <text:p>09/01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560" calcext:value-type="float">
            <text:p>56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REA.MI S.R.L.</text:p>
          </table:table-cell>
          <table:table-cell table:style-name="ce15" office:value-type="date" office:date-value="2024-01-08" calcext:value-type="date">
            <text:p>08/01/2024</text:p>
          </table:table-cell>
          <table:table-cell table:style-name="ce15" office:value-type="date" office:date-value="2024-01-09" calcext:value-type="date">
            <text:p>09/01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2956.23" calcext:value-type="float">
            <text:p>2956,2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REA.MI S.R.L.</text:p>
          </table:table-cell>
          <table:table-cell table:style-name="ce15" office:value-type="date" office:date-value="2024-01-08" calcext:value-type="date">
            <text:p>08/01/2024</text:p>
          </table:table-cell>
          <table:table-cell table:style-name="ce15" office:value-type="date" office:date-value="2024-01-09" calcext:value-type="date">
            <text:p>09/01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4300" calcext:value-type="float">
            <text:p>43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REA.MI S.R.L.</text:p>
          </table:table-cell>
          <table:table-cell table:style-name="ce15" office:value-type="date" office:date-value="2024-01-08" calcext:value-type="date">
            <text:p>08/01/2024</text:p>
          </table:table-cell>
          <table:table-cell table:style-name="ce15" office:value-type="date" office:date-value="2024-01-09" calcext:value-type="date">
            <text:p>09/01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206.25" calcext:value-type="float">
            <text:p>206,2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REA.MI S.R.L.</text:p>
          </table:table-cell>
          <table:table-cell table:style-name="ce15" office:value-type="date" office:date-value="2024-01-08" calcext:value-type="date">
            <text:p>08/01/2024</text:p>
          </table:table-cell>
          <table:table-cell table:style-name="ce15" office:value-type="date" office:date-value="2024-01-09" calcext:value-type="date">
            <text:p>09/01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300" calcext:value-type="float">
            <text:p>3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REA.MI S.R.L.</text:p>
          </table:table-cell>
          <table:table-cell table:style-name="ce15" office:value-type="date" office:date-value="2024-01-08" calcext:value-type="date">
            <text:p>08/01/2024</text:p>
          </table:table-cell>
          <table:table-cell table:style-name="ce15" office:value-type="date" office:date-value="2024-01-09" calcext:value-type="date">
            <text:p>09/01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4124.97" calcext:value-type="float">
            <text:p>4124,9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REA.MI S.R.L.</text:p>
          </table:table-cell>
          <table:table-cell table:style-name="ce15" office:value-type="date" office:date-value="2024-01-08" calcext:value-type="date">
            <text:p>08/01/2024</text:p>
          </table:table-cell>
          <table:table-cell table:style-name="ce15" office:value-type="date" office:date-value="2024-01-09" calcext:value-type="date">
            <text:p>09/01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6000" calcext:value-type="float">
            <text:p>60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REA.MI S.R.L.</text:p>
          </table:table-cell>
          <table:table-cell table:style-name="ce15" office:value-type="date" office:date-value="2024-01-08" calcext:value-type="date">
            <text:p>08/01/2024</text:p>
          </table:table-cell>
          <table:table-cell table:style-name="ce15" office:value-type="date" office:date-value="2024-01-09" calcext:value-type="date">
            <text:p>09/01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3784.77" calcext:value-type="float">
            <text:p>3784,7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REA.MI S.R.L.</text:p>
          </table:table-cell>
          <table:table-cell table:style-name="ce15" office:value-type="date" office:date-value="2024-01-08" calcext:value-type="date">
            <text:p>08/01/2024</text:p>
          </table:table-cell>
          <table:table-cell table:style-name="ce15" office:value-type="date" office:date-value="2024-01-09" calcext:value-type="date">
            <text:p>09/01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5505.17" calcext:value-type="float">
            <text:p>5505,1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REA.MI S.R.L.</text:p>
          </table:table-cell>
          <table:table-cell table:style-name="ce15" office:value-type="date" office:date-value="2024-01-08" calcext:value-type="date">
            <text:p>08/01/2024</text:p>
          </table:table-cell>
          <table:table-cell table:style-name="ce15" office:value-type="date" office:date-value="2024-01-09" calcext:value-type="date">
            <text:p>09/01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2749.98" calcext:value-type="float">
            <text:p>2749,9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REA.MI S.R.L.</text:p>
          </table:table-cell>
          <table:table-cell table:style-name="ce15" office:value-type="date" office:date-value="2024-01-08" calcext:value-type="date">
            <text:p>08/01/2024</text:p>
          </table:table-cell>
          <table:table-cell table:style-name="ce15" office:value-type="date" office:date-value="2024-01-09" calcext:value-type="date">
            <text:p>09/01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4000" calcext:value-type="float">
            <text:p>40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REA.MI S.R.L.</text:p>
          </table:table-cell>
          <table:table-cell table:style-name="ce15" office:value-type="date" office:date-value="2024-01-08" calcext:value-type="date">
            <text:p>08/01/2024</text:p>
          </table:table-cell>
          <table:table-cell table:style-name="ce15" office:value-type="date" office:date-value="2024-01-09" calcext:value-type="date">
            <text:p>09/01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137.49" calcext:value-type="float">
            <text:p>137,4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REA.MI S.R.L.</text:p>
          </table:table-cell>
          <table:table-cell table:style-name="ce15" office:value-type="date" office:date-value="2024-01-08" calcext:value-type="date">
            <text:p>08/01/2024</text:p>
          </table:table-cell>
          <table:table-cell table:style-name="ce15" office:value-type="date" office:date-value="2024-01-09" calcext:value-type="date">
            <text:p>09/01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199.99" calcext:value-type="float">
            <text:p>199,9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REA.MI S.R.L.</text:p>
          </table:table-cell>
          <table:table-cell table:style-name="ce15" office:value-type="date" office:date-value="2024-01-08" calcext:value-type="date">
            <text:p>08/01/2024</text:p>
          </table:table-cell>
          <table:table-cell table:style-name="ce15" office:value-type="date" office:date-value="2024-01-09" calcext:value-type="date">
            <text:p>09/01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1099.99" calcext:value-type="float">
            <text:p>1099,9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REA.MI S.R.L.</text:p>
          </table:table-cell>
          <table:table-cell table:style-name="ce15" office:value-type="date" office:date-value="2024-01-08" calcext:value-type="date">
            <text:p>08/01/2024</text:p>
          </table:table-cell>
          <table:table-cell table:style-name="ce15" office:value-type="date" office:date-value="2024-01-09" calcext:value-type="date">
            <text:p>09/01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275" calcext:value-type="float">
            <text:p>27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REA.MI S.R.L.</text:p>
          </table:table-cell>
          <table:table-cell table:style-name="ce15" office:value-type="date" office:date-value="2024-01-08" calcext:value-type="date">
            <text:p>08/01/2024</text:p>
          </table:table-cell>
          <table:table-cell table:style-name="ce15" office:value-type="date" office:date-value="2024-01-09" calcext:value-type="date">
            <text:p>09/01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400" calcext:value-type="float">
            <text:p>4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REA.MI S.R.L.</text:p>
          </table:table-cell>
          <table:table-cell table:style-name="ce15" office:value-type="date" office:date-value="2024-01-08" calcext:value-type="date">
            <text:p>08/01/2024</text:p>
          </table:table-cell>
          <table:table-cell table:style-name="ce15" office:value-type="date" office:date-value="2024-01-09" calcext:value-type="date">
            <text:p>09/01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116.87" calcext:value-type="float">
            <text:p>116,8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REA.MI S.R.L.</text:p>
          </table:table-cell>
          <table:table-cell table:style-name="ce15" office:value-type="date" office:date-value="2024-01-08" calcext:value-type="date">
            <text:p>08/01/2024</text:p>
          </table:table-cell>
          <table:table-cell table:style-name="ce15" office:value-type="date" office:date-value="2024-01-09" calcext:value-type="date">
            <text:p>09/01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169.99" calcext:value-type="float">
            <text:p>169,9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REA.MI S.R.L.</text:p>
          </table:table-cell>
          <table:table-cell table:style-name="ce15" office:value-type="date" office:date-value="2024-01-08" calcext:value-type="date">
            <text:p>08/01/2024</text:p>
          </table:table-cell>
          <table:table-cell table:style-name="ce15" office:value-type="date" office:date-value="2024-01-09" calcext:value-type="date">
            <text:p>09/01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842.19" calcext:value-type="float">
            <text:p>842,1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REA.MI S.R.L.</text:p>
          </table:table-cell>
          <table:table-cell table:style-name="ce15" office:value-type="date" office:date-value="2024-01-08" calcext:value-type="date">
            <text:p>08/01/2024</text:p>
          </table:table-cell>
          <table:table-cell table:style-name="ce15" office:value-type="date" office:date-value="2024-01-09" calcext:value-type="date">
            <text:p>09/01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1225" calcext:value-type="float">
            <text:p>122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REA.MI S.R.L.</text:p>
          </table:table-cell>
          <table:table-cell table:style-name="ce15" office:value-type="date" office:date-value="2024-01-08" calcext:value-type="date">
            <text:p>08/01/2024</text:p>
          </table:table-cell>
          <table:table-cell table:style-name="ce15" office:value-type="date" office:date-value="2024-01-09" calcext:value-type="date">
            <text:p>09/01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257.81" calcext:value-type="float">
            <text:p>257,8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REA.MI S.R.L.</text:p>
          </table:table-cell>
          <table:table-cell table:style-name="ce15" office:value-type="date" office:date-value="2024-01-08" calcext:value-type="date">
            <text:p>08/01/2024</text:p>
          </table:table-cell>
          <table:table-cell table:style-name="ce15" office:value-type="date" office:date-value="2024-01-09" calcext:value-type="date">
            <text:p>09/01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375" calcext:value-type="float">
            <text:p>37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REA.MI S.R.L.</text:p>
          </table:table-cell>
          <table:table-cell table:style-name="ce15" office:value-type="date" office:date-value="2024-01-17" calcext:value-type="date">
            <text:p>17/01/2024</text:p>
          </table:table-cell>
          <table:table-cell table:style-name="ce15" office:value-type="date" office:date-value="2024-01-25" calcext:value-type="date">
            <text:p>25/01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4679.77" calcext:value-type="float">
            <text:p>4679,7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REA.MI S.R.L.</text:p>
          </table:table-cell>
          <table:table-cell table:style-name="ce15" office:value-type="date" office:date-value="2024-01-08" calcext:value-type="date">
            <text:p>08/01/2024</text:p>
          </table:table-cell>
          <table:table-cell table:style-name="ce15" office:value-type="date" office:date-value="2024-01-09" calcext:value-type="date">
            <text:p>09/01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13.41" calcext:value-type="float">
            <text:p>13,4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REA.MI S.R.L.</text:p>
          </table:table-cell>
          <table:table-cell table:style-name="ce15" office:value-type="date" office:date-value="2024-01-08" calcext:value-type="date">
            <text:p>08/01/2024</text:p>
          </table:table-cell>
          <table:table-cell table:style-name="ce15" office:value-type="date" office:date-value="2024-01-09" calcext:value-type="date">
            <text:p>09/01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343.74" calcext:value-type="float">
            <text:p>343,7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REA.MI S.R.L.</text:p>
          </table:table-cell>
          <table:table-cell table:style-name="ce15" office:value-type="date" office:date-value="2024-01-08" calcext:value-type="date">
            <text:p>08/01/2024</text:p>
          </table:table-cell>
          <table:table-cell table:style-name="ce15" office:value-type="date" office:date-value="2024-01-09" calcext:value-type="date">
            <text:p>09/01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364.78" calcext:value-type="float">
            <text:p>364,7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REA.MI S.R.L.</text:p>
          </table:table-cell>
          <table:table-cell table:style-name="ce15" office:value-type="date" office:date-value="2024-01-08" calcext:value-type="date">
            <text:p>08/01/2024</text:p>
          </table:table-cell>
          <table:table-cell table:style-name="ce15" office:value-type="date" office:date-value="2024-01-09" calcext:value-type="date">
            <text:p>09/01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151.24" calcext:value-type="float">
            <text:p>151,2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REA.MI S.R.L.</text:p>
          </table:table-cell>
          <table:table-cell table:style-name="ce15" office:value-type="date" office:date-value="2024-01-08" calcext:value-type="date">
            <text:p>08/01/2024</text:p>
          </table:table-cell>
          <table:table-cell table:style-name="ce15" office:value-type="date" office:date-value="2024-01-09" calcext:value-type="date">
            <text:p>09/01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315.65" calcext:value-type="float">
            <text:p>315,6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REA.MI S.R.L.</text:p>
          </table:table-cell>
          <table:table-cell table:style-name="ce15" office:value-type="date" office:date-value="2024-02-28" calcext:value-type="date">
            <text:p>28/02/2024</text:p>
          </table:table-cell>
          <table:table-cell table:style-name="ce15" office:value-type="date" office:date-value="2024-03-14" calcext:value-type="date">
            <text:p>14/03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4800" calcext:value-type="float">
            <text:p>48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REA.MI S.R.L.</text:p>
          </table:table-cell>
          <table:table-cell table:style-name="ce15" office:value-type="date" office:date-value="2024-02-28" calcext:value-type="date">
            <text:p>28/02/2024</text:p>
          </table:table-cell>
          <table:table-cell table:style-name="ce15" office:value-type="date" office:date-value="2024-03-14" calcext:value-type="date">
            <text:p>14/03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560" calcext:value-type="float">
            <text:p>56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REA.MI S.R.L.</text:p>
          </table:table-cell>
          <table:table-cell table:style-name="ce15" office:value-type="date" office:date-value="2024-02-28" calcext:value-type="date">
            <text:p>28/02/2024</text:p>
          </table:table-cell>
          <table:table-cell table:style-name="ce15" office:value-type="date" office:date-value="2024-03-14" calcext:value-type="date">
            <text:p>14/03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4300" calcext:value-type="float">
            <text:p>43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REA.MI S.R.L.</text:p>
          </table:table-cell>
          <table:table-cell table:style-name="ce15" office:value-type="date" office:date-value="2024-02-28" calcext:value-type="date">
            <text:p>28/02/2024</text:p>
          </table:table-cell>
          <table:table-cell table:style-name="ce15" office:value-type="date" office:date-value="2024-03-14" calcext:value-type="date">
            <text:p>14/03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300" calcext:value-type="float">
            <text:p>3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REA.MI S.R.L.</text:p>
          </table:table-cell>
          <table:table-cell table:style-name="ce15" office:value-type="date" office:date-value="2024-02-28" calcext:value-type="date">
            <text:p>28/02/2024</text:p>
          </table:table-cell>
          <table:table-cell table:style-name="ce15" office:value-type="date" office:date-value="2024-03-14" calcext:value-type="date">
            <text:p>14/03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6000" calcext:value-type="float">
            <text:p>60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REA.MI S.R.L.</text:p>
          </table:table-cell>
          <table:table-cell table:style-name="ce15" office:value-type="date" office:date-value="2024-02-28" calcext:value-type="date">
            <text:p>28/02/2024</text:p>
          </table:table-cell>
          <table:table-cell table:style-name="ce15" office:value-type="date" office:date-value="2024-03-14" calcext:value-type="date">
            <text:p>14/03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5505.18" calcext:value-type="float">
            <text:p>5505,1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REA.MI S.R.L.</text:p>
          </table:table-cell>
          <table:table-cell table:style-name="ce15" office:value-type="date" office:date-value="2024-02-28" calcext:value-type="date">
            <text:p>28/02/2024</text:p>
          </table:table-cell>
          <table:table-cell table:style-name="ce15" office:value-type="date" office:date-value="2024-03-14" calcext:value-type="date">
            <text:p>14/03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4000" calcext:value-type="float">
            <text:p>40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REA.MI S.R.L.</text:p>
          </table:table-cell>
          <table:table-cell table:style-name="ce15" office:value-type="date" office:date-value="2024-02-28" calcext:value-type="date">
            <text:p>28/02/2024</text:p>
          </table:table-cell>
          <table:table-cell table:style-name="ce15" office:value-type="date" office:date-value="2024-03-14" calcext:value-type="date">
            <text:p>14/03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199.99" calcext:value-type="float">
            <text:p>199,9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REA.MI S.R.L.</text:p>
          </table:table-cell>
          <table:table-cell table:style-name="ce15" office:value-type="date" office:date-value="2024-02-28" calcext:value-type="date">
            <text:p>28/02/2024</text:p>
          </table:table-cell>
          <table:table-cell table:style-name="ce15" office:value-type="date" office:date-value="2024-03-14" calcext:value-type="date">
            <text:p>14/03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1600" calcext:value-type="float">
            <text:p>16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REA.MI S.R.L.</text:p>
          </table:table-cell>
          <table:table-cell table:style-name="ce15" office:value-type="date" office:date-value="2024-02-28" calcext:value-type="date">
            <text:p>28/02/2024</text:p>
          </table:table-cell>
          <table:table-cell table:style-name="ce15" office:value-type="date" office:date-value="2024-03-14" calcext:value-type="date">
            <text:p>14/03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400" calcext:value-type="float">
            <text:p>4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REA.MI S.R.L.</text:p>
          </table:table-cell>
          <table:table-cell table:style-name="ce15" office:value-type="date" office:date-value="2024-02-28" calcext:value-type="date">
            <text:p>28/02/2024</text:p>
          </table:table-cell>
          <table:table-cell table:style-name="ce15" office:value-type="date" office:date-value="2024-03-14" calcext:value-type="date">
            <text:p>14/03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169.99" calcext:value-type="float">
            <text:p>169,9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REA.MI S.R.L.</text:p>
          </table:table-cell>
          <table:table-cell table:style-name="ce15" office:value-type="date" office:date-value="2024-02-28" calcext:value-type="date">
            <text:p>28/02/2024</text:p>
          </table:table-cell>
          <table:table-cell table:style-name="ce15" office:value-type="date" office:date-value="2024-03-14" calcext:value-type="date">
            <text:p>14/03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375" calcext:value-type="float">
            <text:p>37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REA.MI S.R.L.</text:p>
          </table:table-cell>
          <table:table-cell table:style-name="ce15" office:value-type="date" office:date-value="2024-02-28" calcext:value-type="date">
            <text:p>28/02/2024</text:p>
          </table:table-cell>
          <table:table-cell table:style-name="ce15" office:value-type="date" office:date-value="2024-03-14" calcext:value-type="date">
            <text:p>14/03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1225" calcext:value-type="float">
            <text:p>122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REA.MI S.R.L.</text:p>
          </table:table-cell>
          <table:table-cell table:style-name="ce15" office:value-type="date" office:date-value="2024-02-28" calcext:value-type="date">
            <text:p>28/02/2024</text:p>
          </table:table-cell>
          <table:table-cell table:style-name="ce15" office:value-type="date" office:date-value="2024-03-14" calcext:value-type="date">
            <text:p>14/03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19.5" calcext:value-type="float">
            <text:p>19,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REA.MI S.R.L.</text:p>
          </table:table-cell>
          <table:table-cell table:style-name="ce15" office:value-type="date" office:date-value="2024-02-28" calcext:value-type="date">
            <text:p>28/02/2024</text:p>
          </table:table-cell>
          <table:table-cell table:style-name="ce15" office:value-type="date" office:date-value="2024-03-14" calcext:value-type="date">
            <text:p>14/03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500" calcext:value-type="float">
            <text:p>5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REA.MI S.R.L.</text:p>
          </table:table-cell>
          <table:table-cell table:style-name="ce15" office:value-type="date" office:date-value="2024-02-28" calcext:value-type="date">
            <text:p>28/02/2024</text:p>
          </table:table-cell>
          <table:table-cell table:style-name="ce15" office:value-type="date" office:date-value="2024-03-14" calcext:value-type="date">
            <text:p>14/03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218.91" calcext:value-type="float">
            <text:p>218,9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SA TEAM S.R.L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7" calcext:value-type="date">
            <text:p>07/02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2" office:value-type="float" office:value="1704.67" calcext:value-type="float">
            <text:p>1704,6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SA TEAM S.R.L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7" calcext:value-type="date">
            <text:p>07/02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2" office:value-type="float" office:value="4687.01" calcext:value-type="float">
            <text:p>4687,0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SA TEAM S.R.L</text:p>
          </table:table-cell>
          <table:table-cell table:style-name="ce15" office:value-type="date" office:date-value="2024-01-24" calcext:value-type="date">
            <text:p>24/01/2024</text:p>
          </table:table-cell>
          <table:table-cell table:style-name="ce15" office:value-type="date" office:date-value="2024-02-05" calcext:value-type="date">
            <text:p>05/02/2024</text:p>
          </table:table-cell>
          <table:table-cell table:style-name="ce12" office:value-type="float" office:value="1030204004" calcext:value-type="float">
            <text:p>1030204004</text:p>
          </table:table-cell>
          <table:table-cell table:style-name="ce12" office:value-type="string" calcext:value-type="string">
            <text:p>Acquisto di servizi per formazione obbligatoria</text:p>
          </table:table-cell>
          <table:table-cell table:style-name="ce12" office:value-type="float" office:value="788.26" calcext:value-type="float">
            <text:p>788,2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SA TEAM S.R.L</text:p>
          </table:table-cell>
          <table:table-cell table:style-name="ce15" office:value-type="date" office:date-value="2024-01-24" calcext:value-type="date">
            <text:p>24/01/2024</text:p>
          </table:table-cell>
          <table:table-cell table:style-name="ce15" office:value-type="date" office:date-value="2024-02-12" calcext:value-type="date">
            <text:p>12/02/2024</text:p>
          </table:table-cell>
          <table:table-cell table:style-name="ce12" office:value-type="float" office:value="1030204004" calcext:value-type="float">
            <text:p>1030204004</text:p>
          </table:table-cell>
          <table:table-cell table:style-name="ce12" office:value-type="string" calcext:value-type="string">
            <text:p>Acquisto di servizi per formazione obbligatoria</text:p>
          </table:table-cell>
          <table:table-cell table:style-name="ce12" office:value-type="float" office:value="81.91" calcext:value-type="float">
            <text:p>81,9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SA TEAM S.R.L</text:p>
          </table:table-cell>
          <table:table-cell table:style-name="ce15" office:value-type="date" office:date-value="2024-01-25" calcext:value-type="date">
            <text:p>25/01/2024</text:p>
          </table:table-cell>
          <table:table-cell table:style-name="ce15" office:value-type="date" office:date-value="2024-02-16" calcext:value-type="date">
            <text:p>16/02/2024</text:p>
          </table:table-cell>
          <table:table-cell table:style-name="ce12" office:value-type="float" office:value="1030218001" calcext:value-type="float">
            <text:p>1030218001</text:p>
          </table:table-cell>
          <table:table-cell table:style-name="ce12" office:value-type="string" calcext:value-type="string">
            <text:p>Spese per accertamenti sanitari resi necessari dall'attivita' lavorativa</text:p>
          </table:table-cell>
          <table:table-cell table:style-name="ce12" office:value-type="float" office:value="670.95" calcext:value-type="float">
            <text:p>670,9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SA TEAM S.R.L</text:p>
          </table:table-cell>
          <table:table-cell table:style-name="ce15" office:value-type="date" office:date-value="2024-01-25" calcext:value-type="date">
            <text:p>25/01/2024</text:p>
          </table:table-cell>
          <table:table-cell table:style-name="ce15" office:value-type="date" office:date-value="2024-02-16" calcext:value-type="date">
            <text:p>16/02/2024</text:p>
          </table:table-cell>
          <table:table-cell table:style-name="ce12" office:value-type="float" office:value="1030218001" calcext:value-type="float">
            <text:p>1030218001</text:p>
          </table:table-cell>
          <table:table-cell table:style-name="ce12" office:value-type="string" calcext:value-type="string">
            <text:p>Spese per accertamenti sanitari resi necessari dall'attivita' lavorativa</text:p>
          </table:table-cell>
          <table:table-cell table:style-name="ce12" office:value-type="float" office:value="1530.65" calcext:value-type="float">
            <text:p>1530,6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SA TEAM S.R.L</text:p>
          </table:table-cell>
          <table:table-cell table:style-name="ce15" office:value-type="date" office:date-value="2024-01-24" calcext:value-type="date">
            <text:p>24/01/2024</text:p>
          </table:table-cell>
          <table:table-cell table:style-name="ce15" office:value-type="date" office:date-value="2024-02-05" calcext:value-type="date">
            <text:p>05/02/2024</text:p>
          </table:table-cell>
          <table:table-cell table:style-name="ce12" office:value-type="float" office:value="1030218001" calcext:value-type="float">
            <text:p>1030218001</text:p>
          </table:table-cell>
          <table:table-cell table:style-name="ce12" office:value-type="string" calcext:value-type="string">
            <text:p>Spese per accertamenti sanitari resi necessari dall'attivita' lavorativa</text:p>
          </table:table-cell>
          <table:table-cell table:style-name="ce12" office:value-type="float" office:value="2395.68" calcext:value-type="float">
            <text:p>2395,6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SA TEAM S.R.L</text:p>
          </table:table-cell>
          <table:table-cell table:style-name="ce15" office:value-type="date" office:date-value="2024-01-24" calcext:value-type="date">
            <text:p>24/01/2024</text:p>
          </table:table-cell>
          <table:table-cell table:style-name="ce15" office:value-type="date" office:date-value="2024-02-05" calcext:value-type="date">
            <text:p>05/02/2024</text:p>
          </table:table-cell>
          <table:table-cell table:style-name="ce12" office:value-type="float" office:value="1030218001" calcext:value-type="float">
            <text:p>1030218001</text:p>
          </table:table-cell>
          <table:table-cell table:style-name="ce12" office:value-type="string" calcext:value-type="string">
            <text:p>Spese per accertamenti sanitari resi necessari dall'attivita' lavorativa</text:p>
          </table:table-cell>
          <table:table-cell table:style-name="ce12" office:value-type="float" office:value="1077.3" calcext:value-type="float">
            <text:p>1077,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SI PIEMONTE <text:s text:c="22"/></text:p>
          </table:table-cell>
          <table:table-cell table:style-name="ce15" office:value-type="date" office:date-value="2024-01-02" calcext:value-type="date">
            <text:p>02/01/2024</text:p>
          </table:table-cell>
          <table:table-cell table:style-name="ce15" office:value-type="date" office:date-value="2024-01-08" calcext:value-type="date">
            <text:p>08/01/2024</text:p>
          </table:table-cell>
          <table:table-cell table:style-name="ce12" office:value-type="float" office:value="1030219001" calcext:value-type="float">
            <text:p>1030219001</text:p>
          </table:table-cell>
          <table:table-cell table:style-name="ce12" office:value-type="string" calcext:value-type="string">
            <text:p>Gestione e manutenzione applicazioni</text:p>
          </table:table-cell>
          <table:table-cell table:style-name="ce12" office:value-type="float" office:value="2074" calcext:value-type="float">
            <text:p>207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SI PIEMONTE <text:s text:c="22"/></text:p>
          </table:table-cell>
          <table:table-cell table:style-name="ce15" office:value-type="date" office:date-value="2024-01-15" calcext:value-type="date">
            <text:p>15/01/2024</text:p>
          </table:table-cell>
          <table:table-cell table:style-name="ce15" office:value-type="date" office:date-value="2024-01-24" calcext:value-type="date">
            <text:p>24/01/2024</text:p>
          </table:table-cell>
          <table:table-cell table:style-name="ce12" office:value-type="float" office:value="1030219004" calcext:value-type="float">
            <text:p>1030219004</text:p>
          </table:table-cell>
          <table:table-cell table:style-name="ce12" office:value-type="string" calcext:value-type="string">
            <text:p>Servizi di rete per trasmissione dati e VoIP e relativa manutenzione</text:p>
          </table:table-cell>
          <table:table-cell table:style-name="ce12" office:value-type="float" office:value="21307.17" calcext:value-type="float">
            <text:p>21307,1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SI PIEMONTE <text:s text:c="22"/></text:p>
          </table:table-cell>
          <table:table-cell table:style-name="ce15" office:value-type="date" office:date-value="2024-02-26" calcext:value-type="date">
            <text:p>26/02/2024</text:p>
          </table:table-cell>
          <table:table-cell table:style-name="ce15" office:value-type="date" office:date-value="2024-03-11" calcext:value-type="date">
            <text:p>11/03/2024</text:p>
          </table:table-cell>
          <table:table-cell table:style-name="ce12" office:value-type="float" office:value="1030219004" calcext:value-type="float">
            <text:p>1030219004</text:p>
          </table:table-cell>
          <table:table-cell table:style-name="ce12" office:value-type="string" calcext:value-type="string">
            <text:p>Servizi di rete per trasmissione dati e VoIP e relativa manutenzione</text:p>
          </table:table-cell>
          <table:table-cell table:style-name="ce12" office:value-type="float" office:value="10549.27" calcext:value-type="float">
            <text:p>10549,2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SI PIEMONTE <text:s text:c="22"/></text:p>
          </table:table-cell>
          <table:table-cell table:style-name="ce15" office:value-type="date" office:date-value="2024-03-11" calcext:value-type="date">
            <text:p>11/03/2024</text:p>
          </table:table-cell>
          <table:table-cell table:style-name="ce15" office:value-type="date" office:date-value="2024-03-27" calcext:value-type="date">
            <text:p>27/03/2024</text:p>
          </table:table-cell>
          <table:table-cell table:style-name="ce12" office:value-type="float" office:value="1030219005" calcext:value-type="float">
            <text:p>1030219005</text:p>
          </table:table-cell>
          <table:table-cell table:style-name="ce12" office:value-type="string" calcext:value-type="string">
            <text:p>Servizi per i sistemi e relativa manutenzione</text:p>
          </table:table-cell>
          <table:table-cell table:style-name="ce12" office:value-type="float" office:value="4782.81" calcext:value-type="float">
            <text:p>4782,8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CUSTODI <text:s/>DANIELE</text:p>
          </table:table-cell>
          <table:table-cell table:number-columns-repeated="2" table:style-name="ce15" office:value-type="date" office:date-value="2024-01-23" calcext:value-type="date">
            <text:p>23/01/2024</text:p>
          </table:table-cell>
          <table:table-cell table:style-name="ce12" office:value-type="float" office:value="1030201008" calcext:value-type="float">
            <text:p>1030201008</text:p>
          </table:table-cell>
          <table:table-cell table:style-name="ce12" office:value-type="string" calcext:value-type="string">
            <text:p>Compensi agli organi istituzionali di revisione, di controllo ed altri incarichi istituzionali dell'amministrazione</text:p>
          </table:table-cell>
          <table:table-cell table:style-name="ce12" office:value-type="float" office:value="10010.56" calcext:value-type="float">
            <text:p>10010,5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.N.G. GRUPPO COMMERCIALE S.R.L.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2-12" calcext:value-type="date">
            <text:p>12/02/2024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12" office:value-type="float" office:value="48.8" calcext:value-type="float">
            <text:p>48,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.N.G. GRUPPO COMMERCIALE S.R.L.</text:p>
          </table:table-cell>
          <table:table-cell table:number-columns-repeated="2" table:style-name="ce15" office:value-type="date" office:date-value="2024-01-29" calcext:value-type="date">
            <text:p>29/01/2024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12" office:value-type="float" office:value="302.35" calcext:value-type="float">
            <text:p>302,3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.N.G. GRUPPO COMMERCIALE S.R.L.</text:p>
          </table:table-cell>
          <table:table-cell table:style-name="ce15" office:value-type="date" office:date-value="2024-02-27" calcext:value-type="date">
            <text:p>27/02/2024</text:p>
          </table:table-cell>
          <table:table-cell table:style-name="ce15" office:value-type="date" office:date-value="2024-03-01" calcext:value-type="date">
            <text:p>01/03/2024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12" office:value-type="float" office:value="48.8" calcext:value-type="float">
            <text:p>48,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AY <text:s/>RISTOSERVICE SPA</text:p>
          </table:table-cell>
          <table:table-cell table:style-name="ce15" office:value-type="date" office:date-value="2024-03-07" calcext:value-type="date">
            <text:p>07/03/2024</text:p>
          </table:table-cell>
          <table:table-cell table:style-name="ce15" office:value-type="date" office:date-value="2024-04-02" calcext:value-type="date">
            <text:p>02/04/2024</text:p>
          </table:table-cell>
          <table:table-cell table:style-name="ce12" office:value-type="float" office:value="1010102002" calcext:value-type="float">
            <text:p>1010102002</text:p>
          </table:table-cell>
          <table:table-cell table:style-name="ce12" office:value-type="string" calcext:value-type="string">
            <text:p>Buoni pasto</text:p>
          </table:table-cell>
          <table:table-cell table:style-name="ce12" office:value-type="float" office:value="37280.1" calcext:value-type="float">
            <text:p>37280,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AY <text:s/>RISTOSERVICE SPA</text:p>
          </table:table-cell>
          <table:table-cell table:style-name="ce15" office:value-type="date" office:date-value="2024-02-14" calcext:value-type="date">
            <text:p>14/02/2024</text:p>
          </table:table-cell>
          <table:table-cell table:style-name="ce15" office:value-type="date" office:date-value="2024-02-28" calcext:value-type="date">
            <text:p>28/02/2024</text:p>
          </table:table-cell>
          <table:table-cell table:style-name="ce12" office:value-type="float" office:value="1010102002" calcext:value-type="float">
            <text:p>1010102002</text:p>
          </table:table-cell>
          <table:table-cell table:style-name="ce12" office:value-type="string" calcext:value-type="string">
            <text:p>Buoni pasto</text:p>
          </table:table-cell>
          <table:table-cell table:style-name="ce12" office:value-type="float" office:value="22676.37" calcext:value-type="float">
            <text:p>22676,3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AY <text:s/>RISTOSERVICE SPA</text:p>
          </table:table-cell>
          <table:table-cell table:style-name="ce15" office:value-type="date" office:date-value="2024-03-26" calcext:value-type="date">
            <text:p>26/03/2024</text:p>
          </table:table-cell>
          <table:table-cell table:style-name="ce15" office:value-type="date" office:date-value="2024-04-15" calcext:value-type="date">
            <text:p>15/04/2024</text:p>
          </table:table-cell>
          <table:table-cell table:style-name="ce12" office:value-type="float" office:value="1010102002" calcext:value-type="float">
            <text:p>1010102002</text:p>
          </table:table-cell>
          <table:table-cell table:style-name="ce12" office:value-type="string" calcext:value-type="string">
            <text:p>Buoni pasto</text:p>
          </table:table-cell>
          <table:table-cell table:style-name="ce12" office:value-type="float" office:value="20902.02" calcext:value-type="float">
            <text:p>20902,0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EMETRA SOCIETA' COOPERATIVA SOCIALE ON</text:p>
          </table:table-cell>
          <table:table-cell table:number-columns-repeated="2" table:style-name="ce15" office:value-type="date" office:date-value="2024-01-03" calcext:value-type="date">
            <text:p>03/01/2024</text:p>
          </table:table-cell>
          <table:table-cell table:style-name="ce12" office:value-type="float" office:value="1030209012" calcext:value-type="float">
            <text:p>1030209012</text:p>
          </table:table-cell>
          <table:table-cell table:style-name="ce12" office:value-type="string" calcext:value-type="string">
            <text:p>Manutenzione ordinaria e riparazioni di terreni e beni materiali non prodotti</text:p>
          </table:table-cell>
          <table:table-cell table:style-name="ce12" office:value-type="float" office:value="7208.65" calcext:value-type="float">
            <text:p>7208,6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EMETRA SOCIETA' COOPERATIVA SOCIALE ON</text:p>
          </table:table-cell>
          <table:table-cell table:style-name="ce15" office:value-type="date" office:date-value="2024-02-27" calcext:value-type="date">
            <text:p>27/02/2024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2" office:value-type="float" office:value="1030209012" calcext:value-type="float">
            <text:p>1030209012</text:p>
          </table:table-cell>
          <table:table-cell table:style-name="ce12" office:value-type="string" calcext:value-type="string">
            <text:p>Manutenzione ordinaria e riparazioni di terreni e beni materiali non prodotti</text:p>
          </table:table-cell>
          <table:table-cell table:style-name="ce12" office:value-type="float" office:value="1327.92" calcext:value-type="float">
            <text:p>1327,9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EMETRA SOCIETA' COOPERATIVA SOCIALE ON</text:p>
          </table:table-cell>
          <table:table-cell table:style-name="ce15" office:value-type="date" office:date-value="2024-02-27" calcext:value-type="date">
            <text:p>27/02/2024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2" office:value-type="float" office:value="1030209012" calcext:value-type="float">
            <text:p>1030209012</text:p>
          </table:table-cell>
          <table:table-cell table:style-name="ce12" office:value-type="string" calcext:value-type="string">
            <text:p>Manutenzione ordinaria e riparazioni di terreni e beni materiali non prodotti</text:p>
          </table:table-cell>
          <table:table-cell table:style-name="ce12" office:value-type="float" office:value="7320" calcext:value-type="float">
            <text:p>732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EMETRA SOCIETA' COOPERATIVA SOCIALE ON</text:p>
          </table:table-cell>
          <table:table-cell table:style-name="ce15" office:value-type="date" office:date-value="2024-02-27" calcext:value-type="date">
            <text:p>27/02/2024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2" office:value-type="float" office:value="1030209012" calcext:value-type="float">
            <text:p>1030209012</text:p>
          </table:table-cell>
          <table:table-cell table:style-name="ce12" office:value-type="string" calcext:value-type="string">
            <text:p>Manutenzione ordinaria e riparazioni di terreni e beni materiali non prodotti</text:p>
          </table:table-cell>
          <table:table-cell table:style-name="ce12" office:value-type="float" office:value="1490.43" calcext:value-type="float">
            <text:p>1490,4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IVITECH S.P.A.</text:p>
          </table:table-cell>
          <table:table-cell table:style-name="ce15" office:value-type="date" office:date-value="2024-03-06" calcext:value-type="date">
            <text:p>06/03/2024</text:p>
          </table:table-cell>
          <table:table-cell table:style-name="ce15" office:value-type="date" office:date-value="2024-03-22" calcext:value-type="date">
            <text:p>22/03/2024</text:p>
          </table:table-cell>
          <table:table-cell table:style-name="ce12" office:value-type="float" office:value="1030205003" calcext:value-type="float">
            <text:p>1030205003</text:p>
          </table:table-cell>
          <table:table-cell table:style-name="ce12" office:value-type="string" calcext:value-type="string">
            <text:p>Accesso a banche dati e a pubblicazioni on line</text:p>
          </table:table-cell>
          <table:table-cell table:style-name="ce12" office:value-type="float" office:value="302.56" calcext:value-type="float">
            <text:p>302,5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UCATI DI VIESTO S.R.L.</text:p>
          </table:table-cell>
          <table:table-cell table:style-name="ce15" office:value-type="date" office:date-value="2024-01-17" calcext:value-type="date">
            <text:p>17/01/2024</text:p>
          </table:table-cell>
          <table:table-cell table:style-name="ce15" office:value-type="date" office:date-value="2024-01-25" calcext:value-type="date">
            <text:p>25/01/2024</text:p>
          </table:table-cell>
          <table:table-cell table:style-name="ce12" office:value-type="float" office:value="1030209001" calcext:value-type="float">
            <text:p>1030209001</text:p>
          </table:table-cell>
          <table:table-cell table:style-name="ce12" office:value-type="string" calcext:value-type="string">
            <text:p>Manutenzione ordinaria e riparazioni di mezzi di trasporto ad uso civile, di sicurezza e ordine pubblico</text:p>
          </table:table-cell>
          <table:table-cell table:style-name="ce12" office:value-type="float" office:value="394.07" calcext:value-type="float">
            <text:p>394,0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UCATI DI VIESTO S.R.L.</text:p>
          </table:table-cell>
          <table:table-cell table:style-name="ce15" office:value-type="date" office:date-value="2024-01-17" calcext:value-type="date">
            <text:p>17/01/2024</text:p>
          </table:table-cell>
          <table:table-cell table:style-name="ce15" office:value-type="date" office:date-value="2024-01-25" calcext:value-type="date">
            <text:p>25/01/2024</text:p>
          </table:table-cell>
          <table:table-cell table:style-name="ce12" office:value-type="float" office:value="1030209001" calcext:value-type="float">
            <text:p>1030209001</text:p>
          </table:table-cell>
          <table:table-cell table:style-name="ce12" office:value-type="string" calcext:value-type="string">
            <text:p>Manutenzione ordinaria e riparazioni di mezzi di trasporto ad uso civile, di sicurezza e ordine pubblico</text:p>
          </table:table-cell>
          <table:table-cell table:style-name="ce12" office:value-type="float" office:value="394" calcext:value-type="float">
            <text:p>39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UCCO <text:s/>PIERO</text:p>
          </table:table-cell>
          <table:table-cell table:number-columns-repeated="2" table:style-name="ce15" office:value-type="date" office:date-value="2024-03-19" calcext:value-type="date">
            <text:p>19/03/2024</text:p>
          </table:table-cell>
          <table:table-cell table:style-name="ce12" office:value-type="float" office:value="1030209012" calcext:value-type="float">
            <text:p>1030209012</text:p>
          </table:table-cell>
          <table:table-cell table:style-name="ce12" office:value-type="string" calcext:value-type="string">
            <text:p>Manutenzione ordinaria e riparazioni di terreni e beni materiali non prodotti</text:p>
          </table:table-cell>
          <table:table-cell table:style-name="ce12" office:value-type="float" office:value="9150" calcext:value-type="float">
            <text:p>91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UCCO CENTER S.N.C. DI DUCCO PIERO &amp; C</text:p>
          </table:table-cell>
          <table:table-cell table:number-columns-repeated="2" table:style-name="ce15" office:value-type="date" office:date-value="2024-01-03" calcext:value-type="date">
            <text:p>03/01/2024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12" office:value-type="float" office:value="108.8" calcext:value-type="float">
            <text:p>108,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DUCCO CENTER S.N.C. DI DUCCO PIERO &amp; C</text:p>
          </table:table-cell>
          <table:table-cell table:number-columns-repeated="2" table:style-name="ce15" office:value-type="date" office:date-value="2024-01-30" calcext:value-type="date">
            <text:p>30/01/2024</text:p>
          </table:table-cell>
          <table:table-cell table:style-name="ce12" office:value-type="float" office:value="1030209005" calcext:value-type="float">
            <text:p>1030209005</text:p>
          </table:table-cell>
          <table:table-cell table:style-name="ce12" office:value-type="string" calcext:value-type="string">
            <text:p>Manutenzione ordinaria e riparazioni di attrezzature</text:p>
          </table:table-cell>
          <table:table-cell table:style-name="ce12" office:value-type="float" office:value="157.38" calcext:value-type="float">
            <text:p>157,3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DISON NEXT GOVERNMENT S.R.L</text:p>
          </table:table-cell>
          <table:table-cell table:number-columns-repeated="2" table:style-name="ce15" office:value-type="date" office:date-value="2024-02-13" calcext:value-type="date">
            <text:p>13/02/2024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12" office:value-type="float" office:value="2516.13" calcext:value-type="float">
            <text:p>2516,1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DISON NEXT GOVERNMENT S.R.L</text:p>
          </table:table-cell>
          <table:table-cell table:style-name="ce15" office:value-type="date" office:date-value="2024-01-16" calcext:value-type="date">
            <text:p>16/01/2024</text:p>
          </table:table-cell>
          <table:table-cell table:style-name="ce15" office:value-type="date" office:date-value="2024-01-17" calcext:value-type="date">
            <text:p>17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63830.64" calcext:value-type="float">
            <text:p>63830,6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DISON NEXT GOVERNMENT S.R.L</text:p>
          </table:table-cell>
          <table:table-cell table:style-name="ce15" office:value-type="date" office:date-value="2024-01-16" calcext:value-type="date">
            <text:p>16/01/2024</text:p>
          </table:table-cell>
          <table:table-cell table:style-name="ce15" office:value-type="date" office:date-value="2024-01-17" calcext:value-type="date">
            <text:p>17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93814.94" calcext:value-type="float">
            <text:p>93814,9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DISON NEXT GOVERNMENT S.R.L</text:p>
          </table:table-cell>
          <table:table-cell table:style-name="ce15" office:value-type="date" office:date-value="2024-01-22" calcext:value-type="date">
            <text:p>22/01/2024</text:p>
          </table:table-cell>
          <table:table-cell table:style-name="ce15" office:value-type="date" office:date-value="2024-02-06" calcext:value-type="date">
            <text:p>06/02/2024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12" office:value-type="float" office:value="5607.88" calcext:value-type="float">
            <text:p>5607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DISON NEXT GOVERNMENT S.R.L</text:p>
          </table:table-cell>
          <table:table-cell table:style-name="ce15" office:value-type="date" office:date-value="2024-01-22" calcext:value-type="date">
            <text:p>22/01/2024</text:p>
          </table:table-cell>
          <table:table-cell table:style-name="ce15" office:value-type="date" office:date-value="2024-02-06" calcext:value-type="date">
            <text:p>06/02/2024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12" office:value-type="float" office:value="67139.38" calcext:value-type="float">
            <text:p>67139,3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DISON NEXT GOVERNMENT S.R.L</text:p>
          </table:table-cell>
          <table:table-cell table:style-name="ce15" office:value-type="date" office:date-value="2024-01-16" calcext:value-type="date">
            <text:p>16/01/2024</text:p>
          </table:table-cell>
          <table:table-cell table:style-name="ce15" office:value-type="date" office:date-value="2024-01-17" calcext:value-type="date">
            <text:p>17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2098" calcext:value-type="float">
            <text:p>1209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-DISTRIBUZIONE S.P.A</text:p>
          </table:table-cell>
          <table:table-cell table:number-columns-repeated="2" table:style-name="ce15" office:value-type="date" office:date-value="2024-01-17" calcext:value-type="date">
            <text:p>17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395.19" calcext:value-type="float">
            <text:p>395,1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-DISTRIBUZIONE S.P.A</text:p>
          </table:table-cell>
          <table:table-cell table:number-columns-repeated="2" table:style-name="ce15" office:value-type="date" office:date-value="2024-01-17" calcext:value-type="date">
            <text:p>17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3.36" calcext:value-type="float">
            <text:p>23,3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-DISTRIBUZIONE S.P.A</text:p>
          </table:table-cell>
          <table:table-cell table:number-columns-repeated="2" table:style-name="ce15" office:value-type="date" office:date-value="2024-01-17" calcext:value-type="date">
            <text:p>17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3.36" calcext:value-type="float">
            <text:p>23,3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-DISTRIBUZIONE S.P.A</text:p>
          </table:table-cell>
          <table:table-cell table:number-columns-repeated="2" table:style-name="ce15" office:value-type="date" office:date-value="2024-01-17" calcext:value-type="date">
            <text:p>17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3.36" calcext:value-type="float">
            <text:p>23,3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-DISTRIBUZIONE S.P.A</text:p>
          </table:table-cell>
          <table:table-cell table:number-columns-repeated="2" table:style-name="ce15" office:value-type="date" office:date-value="2024-01-17" calcext:value-type="date">
            <text:p>17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3.36" calcext:value-type="float">
            <text:p>23,3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-DISTRIBUZIONE S.P.A</text:p>
          </table:table-cell>
          <table:table-cell table:number-columns-repeated="2" table:style-name="ce15" office:value-type="date" office:date-value="2024-01-17" calcext:value-type="date">
            <text:p>17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3.36" calcext:value-type="float">
            <text:p>23,3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DITRICE LUNA NUOVA S.C.A.R.L. <text:s text:c="4"/></text:p>
          </table:table-cell>
          <table:table-cell table:number-columns-repeated="2" table:style-name="ce15" office:value-type="date" office:date-value="2024-02-28" calcext:value-type="date">
            <text:p>28/02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92.72" calcext:value-type="float">
            <text:p>92,7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DUCAZIONE PROGETTO SCRL <text:s text:c="10"/></text:p>
          </table:table-cell>
          <table:table-cell table:style-name="ce15" office:value-type="date" office:date-value="2024-01-17" calcext:value-type="date">
            <text:p>17/01/2024</text:p>
          </table:table-cell>
          <table:table-cell table:style-name="ce15" office:value-type="date" office:date-value="2024-01-18" calcext:value-type="date">
            <text:p>18/01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1948.5" calcext:value-type="float">
            <text:p>1948,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DUCAZIONE PROGETTO SCRL <text:s text:c="10"/></text:p>
          </table:table-cell>
          <table:table-cell table:number-columns-repeated="2" table:style-name="ce15" office:value-type="date" office:date-value="2024-01-16" calcext:value-type="date">
            <text:p>16/01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2498.08" calcext:value-type="float">
            <text:p>2498,0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DUCAZIONE PROGETTO SCRL <text:s text:c="10"/></text:p>
          </table:table-cell>
          <table:table-cell table:style-name="ce15" office:value-type="date" office:date-value="2024-01-17" calcext:value-type="date">
            <text:p>17/01/2024</text:p>
          </table:table-cell>
          <table:table-cell table:style-name="ce15" office:value-type="date" office:date-value="2024-01-18" calcext:value-type="date">
            <text:p>18/01/2024</text:p>
          </table:table-cell>
          <table:table-cell table:style-name="ce12" office:value-type="float" office:value="1030202999" calcext:value-type="float">
            <text:p>1030202999</text:p>
          </table:table-cell>
          <table:table-cell table:style-name="ce12" office:value-type="string" calcext:value-type="string">
            <text:p>Altre spese per relazioni pubbliche, convegni e mostre, pubblicita' n.a.c</text:p>
          </table:table-cell>
          <table:table-cell table:style-name="ce12" office:value-type="float" office:value="880" calcext:value-type="float">
            <text:p>88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DUCAZIONE PROGETTO SCRL <text:s text:c="10"/></text:p>
          </table:table-cell>
          <table:table-cell table:style-name="ce15" office:value-type="date" office:date-value="2024-02-13" calcext:value-type="date">
            <text:p>13/02/2024</text:p>
          </table:table-cell>
          <table:table-cell table:style-name="ce15" office:value-type="date" office:date-value="2024-03-01" calcext:value-type="date">
            <text:p>01/03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2483.59" calcext:value-type="float">
            <text:p>2483,5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DUCAZIONE PROGETTO SCRL <text:s text:c="10"/></text:p>
          </table:table-cell>
          <table:table-cell table:style-name="ce15" office:value-type="date" office:date-value="2024-03-22" calcext:value-type="date">
            <text:p>22/03/2024</text:p>
          </table:table-cell>
          <table:table-cell table:style-name="ce15" office:value-type="date" office:date-value="2024-04-02" calcext:value-type="date">
            <text:p>02/04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2483.59" calcext:value-type="float">
            <text:p>2483,5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GAF EDIZIONI SRL <text:s text:c="17"/></text:p>
          </table:table-cell>
          <table:table-cell table:style-name="ce15" office:value-type="date" office:date-value="2024-01-18" calcext:value-type="date">
            <text:p>18/01/2024</text:p>
          </table:table-cell>
          <table:table-cell table:style-name="ce15" office:value-type="date" office:date-value="2024-02-05" calcext:value-type="date">
            <text:p>05/02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1893.5" calcext:value-type="float">
            <text:p>1893,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LECTRONIC - SYSTEM S.R.L.</text:p>
          </table:table-cell>
          <table:table-cell table:style-name="ce15" office:value-type="date" office:date-value="2024-03-14" calcext:value-type="date">
            <text:p>14/03/2024</text:p>
          </table:table-cell>
          <table:table-cell table:style-name="ce15" office:value-type="date" office:date-value="2024-03-28" calcext:value-type="date">
            <text:p>28/03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934.03" calcext:value-type="float">
            <text:p>934,0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LECTRONIC - SYSTEM S.R.L.</text:p>
          </table:table-cell>
          <table:table-cell table:style-name="ce15" office:value-type="date" office:date-value="2024-03-14" calcext:value-type="date">
            <text:p>14/03/2024</text:p>
          </table:table-cell>
          <table:table-cell table:style-name="ce15" office:value-type="date" office:date-value="2024-03-28" calcext:value-type="date">
            <text:p>28/03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2419.31" calcext:value-type="float">
            <text:p>2419,3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LECTRONIC - SYSTEM S.R.L.</text:p>
          </table:table-cell>
          <table:table-cell table:style-name="ce15" office:value-type="date" office:date-value="2024-03-14" calcext:value-type="date">
            <text:p>14/03/2024</text:p>
          </table:table-cell>
          <table:table-cell table:style-name="ce15" office:value-type="date" office:date-value="2024-03-28" calcext:value-type="date">
            <text:p>28/03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2624.66" calcext:value-type="float">
            <text:p>2624,6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LETTRO SERVICE DI AMBROSONE MICHELE</text:p>
          </table:table-cell>
          <table:table-cell table:style-name="ce15" office:value-type="date" office:date-value="2024-03-06" calcext:value-type="date">
            <text:p>06/03/2024</text:p>
          </table:table-cell>
          <table:table-cell table:style-name="ce15" office:value-type="date" office:date-value="2024-03-22" calcext:value-type="date">
            <text:p>22/03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2219.42" calcext:value-type="float">
            <text:p>2219,4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LETTRO SERVICE DI AMBROSONE MICHELE</text:p>
          </table:table-cell>
          <table:table-cell table:style-name="ce15" office:value-type="date" office:date-value="2024-03-06" calcext:value-type="date">
            <text:p>06/03/2024</text:p>
          </table:table-cell>
          <table:table-cell table:style-name="ce15" office:value-type="date" office:date-value="2024-03-22" calcext:value-type="date">
            <text:p>22/03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2226.09" calcext:value-type="float">
            <text:p>2226,0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LETTRO SERVICE DI AMBROSONE MICHELE</text:p>
          </table:table-cell>
          <table:table-cell table:style-name="ce15" office:value-type="date" office:date-value="2024-03-06" calcext:value-type="date">
            <text:p>06/03/2024</text:p>
          </table:table-cell>
          <table:table-cell table:style-name="ce15" office:value-type="date" office:date-value="2024-03-22" calcext:value-type="date">
            <text:p>22/03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25.28" calcext:value-type="float">
            <text:p>25,2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LETTRO SERVICE DI AMBROSONE MICHELE</text:p>
          </table:table-cell>
          <table:table-cell table:style-name="ce15" office:value-type="date" office:date-value="2024-03-06" calcext:value-type="date">
            <text:p>06/03/2024</text:p>
          </table:table-cell>
          <table:table-cell table:style-name="ce15" office:value-type="date" office:date-value="2024-03-22" calcext:value-type="date">
            <text:p>22/03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1028.59" calcext:value-type="float">
            <text:p>1028,5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LETTRO SERVICE DI AMBROSONE MICHELE</text:p>
          </table:table-cell>
          <table:table-cell table:style-name="ce15" office:value-type="date" office:date-value="2024-03-06" calcext:value-type="date">
            <text:p>06/03/2024</text:p>
          </table:table-cell>
          <table:table-cell table:style-name="ce15" office:value-type="date" office:date-value="2024-03-22" calcext:value-type="date">
            <text:p>22/03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588.42" calcext:value-type="float">
            <text:p>588,4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LIOGRAFICA 2L S.N.C. <text:s text:c="13"/></text:p>
          </table:table-cell>
          <table:table-cell table:style-name="ce15" office:value-type="date" office:date-value="2024-03-06" calcext:value-type="date">
            <text:p>06/03/2024</text:p>
          </table:table-cell>
          <table:table-cell table:style-name="ce15" office:value-type="date" office:date-value="2024-03-25" calcext:value-type="date">
            <text:p>25/03/2024</text:p>
          </table:table-cell>
          <table:table-cell table:style-name="ce12" office:value-type="float" office:value="1030102014" calcext:value-type="float">
            <text:p>1030102014</text:p>
          </table:table-cell>
          <table:table-cell table:style-name="ce12" office:value-type="string" calcext:value-type="string">
            <text:p>Stampati specialistici</text:p>
          </table:table-cell>
          <table:table-cell table:style-name="ce12" office:value-type="float" office:value="126.27" calcext:value-type="float">
            <text:p>126,2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LTRAFF S.R.L. <text:s text:c="20"/></text:p>
          </table:table-cell>
          <table:table-cell table:number-columns-repeated="2" table:style-name="ce15" office:value-type="date" office:date-value="2024-01-30" calcext:value-type="date">
            <text:p>30/01/2024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12" office:value-type="float" office:value="719.8" calcext:value-type="float">
            <text:p>719,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MMEBI SRL</text:p>
          </table:table-cell>
          <table:table-cell table:style-name="ce15" office:value-type="date" office:date-value="2024-01-17" calcext:value-type="date">
            <text:p>17/01/2024</text:p>
          </table:table-cell>
          <table:table-cell table:style-name="ce15" office:value-type="date" office:date-value="2024-02-05" calcext:value-type="date">
            <text:p>05/02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5881.46" calcext:value-type="float">
            <text:p>5881,4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NEL SOLE S.R.L.</text:p>
          </table:table-cell>
          <table:table-cell table:number-columns-repeated="2" table:style-name="ce15" office:value-type="date" office:date-value="2024-02-12" calcext:value-type="date">
            <text:p>12/0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7452.68" calcext:value-type="float">
            <text:p>7452,6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NEL SOLE S.R.L.</text:p>
          </table:table-cell>
          <table:table-cell table:style-name="ce15" office:value-type="date" office:date-value="2024-02-27" calcext:value-type="date">
            <text:p>27/02/2024</text:p>
          </table:table-cell>
          <table:table-cell table:style-name="ce15" office:value-type="date" office:date-value="2024-02-28" calcext:value-type="date">
            <text:p>28/0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7452.68" calcext:value-type="float">
            <text:p>7452,6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NEL SOLE S.R.L.</text:p>
          </table:table-cell>
          <table:table-cell table:number-columns-repeated="2" table:style-name="ce15" office:value-type="date" office:date-value="2024-03-20" calcext:value-type="date">
            <text:p>20/03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7452.68" calcext:value-type="float">
            <text:p>7452,6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NG TECHNO DI GUIDOTTI <text:s/>ENRICO</text:p>
          </table:table-cell>
          <table:table-cell table:style-name="ce15" office:value-type="date" office:date-value="2024-01-11" calcext:value-type="date">
            <text:p>11/01/2024</text:p>
          </table:table-cell>
          <table:table-cell table:style-name="ce15" office:value-type="date" office:date-value="2024-01-12" calcext:value-type="date">
            <text:p>12/01/2024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12" office:value-type="float" office:value="8540" calcext:value-type="float">
            <text:p>854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NTERPRISE SRL</text:p>
          </table:table-cell>
          <table:table-cell table:style-name="ce15" office:value-type="date" office:date-value="2024-01-17" calcext:value-type="date">
            <text:p>17/01/2024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2" office:value-type="float" office:value="119.56" calcext:value-type="float">
            <text:p>119,5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RREBIAN S.P.A. <text:s text:c="19"/></text:p>
          </table:table-cell>
          <table:table-cell table:style-name="ce15" office:value-type="date" office:date-value="2024-01-02" calcext:value-type="date">
            <text:p>02/01/2024</text:p>
          </table:table-cell>
          <table:table-cell table:style-name="ce15" office:value-type="date" office:date-value="2024-01-16" calcext:value-type="date">
            <text:p>16/01/2024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12" office:value-type="float" office:value="74.08" calcext:value-type="float">
            <text:p>74,0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RREBIAN S.P.A. <text:s text:c="19"/></text:p>
          </table:table-cell>
          <table:table-cell table:style-name="ce15" office:value-type="date" office:date-value="2024-01-02" calcext:value-type="date">
            <text:p>02/01/2024</text:p>
          </table:table-cell>
          <table:table-cell table:style-name="ce15" office:value-type="date" office:date-value="2024-01-16" calcext:value-type="date">
            <text:p>16/01/2024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12" office:value-type="float" office:value="220.82" calcext:value-type="float">
            <text:p>220,8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RREBIAN S.P.A. <text:s text:c="19"/></text:p>
          </table:table-cell>
          <table:table-cell table:style-name="ce15" office:value-type="date" office:date-value="2024-01-02" calcext:value-type="date">
            <text:p>02/01/2024</text:p>
          </table:table-cell>
          <table:table-cell table:style-name="ce15" office:value-type="date" office:date-value="2024-01-16" calcext:value-type="date">
            <text:p>16/01/2024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12" office:value-type="float" office:value="121.57" calcext:value-type="float">
            <text:p>121,5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RREBIAN S.P.A. <text:s text:c="19"/></text:p>
          </table:table-cell>
          <table:table-cell table:style-name="ce15" office:value-type="date" office:date-value="2024-01-02" calcext:value-type="date">
            <text:p>02/01/2024</text:p>
          </table:table-cell>
          <table:table-cell table:style-name="ce15" office:value-type="date" office:date-value="2024-01-16" calcext:value-type="date">
            <text:p>16/01/2024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12" office:value-type="float" office:value="46.3" calcext:value-type="float">
            <text:p>46,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RREBIAN S.P.A. <text:s text:c="19"/></text:p>
          </table:table-cell>
          <table:table-cell table:style-name="ce15" office:value-type="date" office:date-value="2024-01-02" calcext:value-type="date">
            <text:p>02/01/2024</text:p>
          </table:table-cell>
          <table:table-cell table:style-name="ce15" office:value-type="date" office:date-value="2024-01-16" calcext:value-type="date">
            <text:p>16/01/2024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12" office:value-type="float" office:value="188.53" calcext:value-type="float">
            <text:p>188,5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RREBIAN S.P.A. <text:s text:c="19"/></text:p>
          </table:table-cell>
          <table:table-cell table:style-name="ce15" office:value-type="date" office:date-value="2024-02-06" calcext:value-type="date">
            <text:p>06/02/2024</text:p>
          </table:table-cell>
          <table:table-cell table:style-name="ce15" office:value-type="date" office:date-value="2024-02-15" calcext:value-type="date">
            <text:p>15/02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2" office:value-type="float" office:value="34.16" calcext:value-type="float">
            <text:p>34,1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SPOSITO <text:s/>MAURO</text:p>
          </table:table-cell>
          <table:table-cell table:style-name="ce15" office:value-type="date" office:date-value="2024-02-13" calcext:value-type="date">
            <text:p>13/02/2024</text:p>
          </table:table-cell>
          <table:table-cell table:style-name="ce15" office:value-type="date" office:date-value="2024-02-21" calcext:value-type="date">
            <text:p>21/02/2024</text:p>
          </table:table-cell>
          <table:table-cell table:style-name="ce12" office:value-type="float" office:value="1030299005" calcext:value-type="float">
            <text:p>1030299005</text:p>
          </table:table-cell>
          <table:table-cell table:style-name="ce12" office:value-type="string" calcext:value-type="string">
            <text:p>Spese per commissioni e comitati dell'Ente</text:p>
          </table:table-cell>
          <table:table-cell table:style-name="ce12" office:value-type="float" office:value="85.08" calcext:value-type="float">
            <text:p>85,0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URORISTORAZIONE SRL </text:p>
          </table:table-cell>
          <table:table-cell table:style-name="ce15" office:value-type="date" office:date-value="2024-01-08" calcext:value-type="date">
            <text:p>08/01/2024</text:p>
          </table:table-cell>
          <table:table-cell table:style-name="ce15" office:value-type="date" office:date-value="2024-01-09" calcext:value-type="date">
            <text:p>09/01/2024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12" office:value-type="float" office:value="922.52" calcext:value-type="float">
            <text:p>922,5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URORISTORAZIONE SRL </text:p>
          </table:table-cell>
          <table:table-cell table:style-name="ce15" office:value-type="date" office:date-value="2024-01-08" calcext:value-type="date">
            <text:p>08/01/2024</text:p>
          </table:table-cell>
          <table:table-cell table:style-name="ce15" office:value-type="date" office:date-value="2024-01-09" calcext:value-type="date">
            <text:p>09/01/2024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12" office:value-type="float" office:value="78054.91" calcext:value-type="float">
            <text:p>78054,9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URORISTORAZIONE SRL </text:p>
          </table:table-cell>
          <table:table-cell table:style-name="ce15" office:value-type="date" office:date-value="2024-01-08" calcext:value-type="date">
            <text:p>08/01/2024</text:p>
          </table:table-cell>
          <table:table-cell table:style-name="ce15" office:value-type="date" office:date-value="2024-01-09" calcext:value-type="date">
            <text:p>09/01/2024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12" office:value-type="float" office:value="179789.88" calcext:value-type="float">
            <text:p>179789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URORISTORAZIONE SRL </text:p>
          </table:table-cell>
          <table:table-cell table:number-columns-repeated="2" table:style-name="ce15" office:value-type="date" office:date-value="2024-01-22" calcext:value-type="date">
            <text:p>22/01/2024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12" office:value-type="float" office:value="4570.83" calcext:value-type="float">
            <text:p>4570,8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URORISTORAZIONE SRL </text:p>
          </table:table-cell>
          <table:table-cell table:number-columns-repeated="2" table:style-name="ce15" office:value-type="date" office:date-value="2024-01-18" calcext:value-type="date">
            <text:p>18/01/2024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12" office:value-type="float" office:value="676.92" calcext:value-type="float">
            <text:p>676,9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URORISTORAZIONE SRL </text:p>
          </table:table-cell>
          <table:table-cell table:number-columns-repeated="2" table:style-name="ce15" office:value-type="date" office:date-value="2024-01-18" calcext:value-type="date">
            <text:p>18/01/2024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12" office:value-type="float" office:value="53733.89" calcext:value-type="float">
            <text:p>53733,8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URORISTORAZIONE SRL </text:p>
          </table:table-cell>
          <table:table-cell table:number-columns-repeated="2" table:style-name="ce15" office:value-type="date" office:date-value="2024-01-18" calcext:value-type="date">
            <text:p>18/01/2024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12" office:value-type="float" office:value="125552.79" calcext:value-type="float">
            <text:p>125552,7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URORISTORAZIONE SRL </text:p>
          </table:table-cell>
          <table:table-cell table:number-columns-repeated="2" table:style-name="ce15" office:value-type="date" office:date-value="2024-01-18" calcext:value-type="date">
            <text:p>18/01/2024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12" office:value-type="float" office:value="7834.83" calcext:value-type="float">
            <text:p>7834,8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URORISTORAZIONE SRL 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12" office:value-type="float" office:value="121966.45" calcext:value-type="float">
            <text:p>121966,4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URORISTORAZIONE SRL 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4-05" calcext:value-type="date">
            <text:p>05/04/2024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12" office:value-type="float" office:value="766.77" calcext:value-type="float">
            <text:p>766,7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URORISTORAZIONE SRL 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4-05" calcext:value-type="date">
            <text:p>05/04/2024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12" office:value-type="float" office:value="944.49" calcext:value-type="float">
            <text:p>944,4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URORISTORAZIONE SRL 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4-05" calcext:value-type="date">
            <text:p>05/04/2024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12" office:value-type="float" office:value="74017.38" calcext:value-type="float">
            <text:p>74017,3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URORISTORAZIONE SRL 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4-05" calcext:value-type="date">
            <text:p>05/04/2024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12" office:value-type="float" office:value="164724.02" calcext:value-type="float">
            <text:p>164724,0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URORISTORAZIONE SRL </text:p>
          </table:table-cell>
          <table:table-cell table:style-name="ce15" office:value-type="date" office:date-value="2024-01-25" calcext:value-type="date">
            <text:p>25/01/2024</text:p>
          </table:table-cell>
          <table:table-cell table:style-name="ce15" office:value-type="date" office:date-value="2024-02-12" calcext:value-type="date">
            <text:p>12/02/2024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12" office:value-type="float" office:value="35000" calcext:value-type="float">
            <text:p>350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URORISTORAZIONE SRL 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12" office:value-type="float" office:value="802.71" calcext:value-type="float">
            <text:p>802,7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URORISTORAZIONE SRL 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12" office:value-type="float" office:value="881.43" calcext:value-type="float">
            <text:p>881,4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URORISTORAZIONE SRL 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12" office:value-type="float" office:value="69800.14" calcext:value-type="float">
            <text:p>69800,1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URORISTORAZIONE SRL 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12" office:value-type="float" office:value="3508.52" calcext:value-type="float">
            <text:p>3508,5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URORISTORAZIONE SRL 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4-05" calcext:value-type="date">
            <text:p>05/04/2024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12" office:value-type="float" office:value="10292.54" calcext:value-type="float">
            <text:p>10292,5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URORISTORAZIONE SRL </text:p>
          </table:table-cell>
          <table:table-cell table:style-name="ce15" office:value-type="date" office:date-value="2024-01-25" calcext:value-type="date">
            <text:p>25/01/2024</text:p>
          </table:table-cell>
          <table:table-cell table:style-name="ce15" office:value-type="date" office:date-value="2024-02-12" calcext:value-type="date">
            <text:p>12/02/2024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12" office:value-type="float" office:value="5200" calcext:value-type="float">
            <text:p>52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EXEL SRL <text:s text:c="26"/></text:p>
          </table:table-cell>
          <table:table-cell table:style-name="ce15" office:value-type="date" office:date-value="2024-01-10" calcext:value-type="date">
            <text:p>10/01/2024</text:p>
          </table:table-cell>
          <table:table-cell table:style-name="ce15" office:value-type="date" office:date-value="2024-01-18" calcext:value-type="date">
            <text:p>18/01/2024</text:p>
          </table:table-cell>
          <table:table-cell table:style-name="ce12" office:value-type="float" office:value="1030219002" calcext:value-type="float">
            <text:p>1030219002</text:p>
          </table:table-cell>
          <table:table-cell table:style-name="ce12" office:value-type="string" calcext:value-type="string">
            <text:p>Assistenza all'utente e formazione</text:p>
          </table:table-cell>
          <table:table-cell table:style-name="ce12" office:value-type="float" office:value="369.05" calcext:value-type="float">
            <text:p>369,0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F.G.S. S.R.L.</text:p>
          </table:table-cell>
          <table:table-cell table:style-name="ce15" office:value-type="date" office:date-value="2024-02-29" calcext:value-type="date">
            <text:p>29/02/2024</text:p>
          </table:table-cell>
          <table:table-cell table:style-name="ce15" office:value-type="date" office:date-value="2024-03-11" calcext:value-type="date">
            <text:p>11/03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2730.18" calcext:value-type="float">
            <text:p>2730,1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F.G.S. S.R.L.</text:p>
          </table:table-cell>
          <table:table-cell table:style-name="ce15" office:value-type="date" office:date-value="2024-02-29" calcext:value-type="date">
            <text:p>29/02/2024</text:p>
          </table:table-cell>
          <table:table-cell table:style-name="ce15" office:value-type="date" office:date-value="2024-03-11" calcext:value-type="date">
            <text:p>11/03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3308.82" calcext:value-type="float">
            <text:p>3308,8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FAVARO <text:s/>ROBERTO</text:p>
          </table:table-cell>
          <table:table-cell table:style-name="ce15" office:value-type="date" office:date-value="2024-01-08" calcext:value-type="date">
            <text:p>08/01/2024</text:p>
          </table:table-cell>
          <table:table-cell table:style-name="ce15" office:value-type="date" office:date-value="2024-01-12" calcext:value-type="date">
            <text:p>12/01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30499.23" calcext:value-type="float">
            <text:p>30499,2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FAVARO <text:s/>ROBERTO</text:p>
          </table:table-cell>
          <table:table-cell table:style-name="ce15" office:value-type="date" office:date-value="2024-03-06" calcext:value-type="date">
            <text:p>06/03/2024</text:p>
          </table:table-cell>
          <table:table-cell table:style-name="ce15" office:value-type="date" office:date-value="2024-03-08" calcext:value-type="date">
            <text:p>08/03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125" calcext:value-type="float">
            <text:p>12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FAVARO <text:s/>ROBERTO</text:p>
          </table:table-cell>
          <table:table-cell table:style-name="ce15" office:value-type="date" office:date-value="2024-03-06" calcext:value-type="date">
            <text:p>06/03/2024</text:p>
          </table:table-cell>
          <table:table-cell table:style-name="ce15" office:value-type="date" office:date-value="2024-03-08" calcext:value-type="date">
            <text:p>08/03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331.1" calcext:value-type="float">
            <text:p>331,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FERRAFILM S.R.L.</text:p>
          </table:table-cell>
          <table:table-cell table:number-columns-repeated="2" table:style-name="ce15" office:value-type="date" office:date-value="2024-03-19" calcext:value-type="date">
            <text:p>19/03/2024</text:p>
          </table:table-cell>
          <table:table-cell table:style-name="ce12" office:value-type="float" office:value="1030209012" calcext:value-type="float">
            <text:p>1030209012</text:p>
          </table:table-cell>
          <table:table-cell table:style-name="ce12" office:value-type="string" calcext:value-type="string">
            <text:p>Manutenzione ordinaria e riparazioni di terreni e beni materiali non prodotti</text:p>
          </table:table-cell>
          <table:table-cell table:style-name="ce12" office:value-type="float" office:value="34770" calcext:value-type="float">
            <text:p>3477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FONDAZIONE DELL'ORDINE DEGLI ARCHITETTI</text:p>
          </table:table-cell>
          <table:table-cell table:style-name="ce15" office:value-type="date" office:date-value="2024-01-03" calcext:value-type="date">
            <text:p>03/01/2024</text:p>
          </table:table-cell>
          <table:table-cell table:style-name="ce15" office:value-type="date" office:date-value="2024-01-10" calcext:value-type="date">
            <text:p>10/01/2024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12" office:value-type="float" office:value="40" calcext:value-type="float">
            <text:p>4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FORMEL S.R.L. <text:s text:c="21"/></text:p>
          </table:table-cell>
          <table:table-cell table:style-name="ce15" office:value-type="date" office:date-value="2024-01-24" calcext:value-type="date">
            <text:p>24/01/2024</text:p>
          </table:table-cell>
          <table:table-cell table:style-name="ce15" office:value-type="date" office:date-value="2024-02-06" calcext:value-type="date">
            <text:p>06/02/2024</text:p>
          </table:table-cell>
          <table:table-cell table:style-name="ce12" office:value-type="float" office:value="1030101001" calcext:value-type="float">
            <text:p>1030101001</text:p>
          </table:table-cell>
          <table:table-cell table:style-name="ce12" office:value-type="string" calcext:value-type="string">
            <text:p>Giornali e riviste</text:p>
          </table:table-cell>
          <table:table-cell table:style-name="ce12" office:value-type="float" office:value="260" calcext:value-type="float">
            <text:p>26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2 FORNITURE S.A.S. <text:s text:c="15"/></text:p>
          </table:table-cell>
          <table:table-cell table:style-name="ce15" office:value-type="date" office:date-value="2024-02-29" calcext:value-type="date">
            <text:p>29/02/2024</text:p>
          </table:table-cell>
          <table:table-cell table:style-name="ce15" office:value-type="date" office:date-value="2024-03-01" calcext:value-type="date">
            <text:p>01/03/2024</text:p>
          </table:table-cell>
          <table:table-cell table:style-name="ce12" office:value-type="float" office:value="1030102005" calcext:value-type="float">
            <text:p>1030102005</text:p>
          </table:table-cell>
          <table:table-cell table:style-name="ce12" office:value-type="string" calcext:value-type="string">
            <text:p>Accessori per uffici e alloggi</text:p>
          </table:table-cell>
          <table:table-cell table:style-name="ce12" office:value-type="float" office:value="63.73" calcext:value-type="float">
            <text:p>63,7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2 FORNITURE S.A.S. <text:s text:c="15"/></text:p>
          </table:table-cell>
          <table:table-cell table:style-name="ce15" office:value-type="date" office:date-value="2024-03-14" calcext:value-type="date">
            <text:p>14/03/2024</text:p>
          </table:table-cell>
          <table:table-cell table:style-name="ce15" office:value-type="date" office:date-value="2024-03-25" calcext:value-type="date">
            <text:p>25/03/2024</text:p>
          </table:table-cell>
          <table:table-cell table:style-name="ce12" office:value-type="float" office:value="1030102005" calcext:value-type="float">
            <text:p>1030102005</text:p>
          </table:table-cell>
          <table:table-cell table:style-name="ce12" office:value-type="string" calcext:value-type="string">
            <text:p>Accessori per uffici e alloggi</text:p>
          </table:table-cell>
          <table:table-cell table:style-name="ce12" office:value-type="float" office:value="93.7" calcext:value-type="float">
            <text:p>93,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ABRIELIS SRL</text:p>
          </table:table-cell>
          <table:table-cell table:number-columns-repeated="2" table:style-name="ce15" office:value-type="date" office:date-value="2024-03-19" calcext:value-type="date">
            <text:p>19/03/2024</text:p>
          </table:table-cell>
          <table:table-cell table:style-name="ce12" office:value-type="float" office:value="1030209012" calcext:value-type="float">
            <text:p>1030209012</text:p>
          </table:table-cell>
          <table:table-cell table:style-name="ce12" office:value-type="string" calcext:value-type="string">
            <text:p>Manutenzione ordinaria e riparazioni di terreni e beni materiali non prodotti</text:p>
          </table:table-cell>
          <table:table-cell table:style-name="ce12" office:value-type="float" office:value="21350" calcext:value-type="float">
            <text:p>213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ESTIONI.DOC <text:s/>S.R.L.</text:p>
          </table:table-cell>
          <table:table-cell table:number-columns-repeated="2" table:style-name="ce15" office:value-type="date" office:date-value="2024-01-02" calcext:value-type="date">
            <text:p>02/01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2" office:value-type="float" office:value="30.5" calcext:value-type="float">
            <text:p>30,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ESTIONI.DOC <text:s/>S.R.L.</text:p>
          </table:table-cell>
          <table:table-cell table:number-columns-repeated="2" table:style-name="ce15" office:value-type="date" office:date-value="2024-01-02" calcext:value-type="date">
            <text:p>02/01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65.88" calcext:value-type="float">
            <text:p>65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HO PAOLO</text:p>
          </table:table-cell>
          <table:table-cell table:style-name="ce15" office:value-type="date" office:date-value="2024-03-26" calcext:value-type="date">
            <text:p>26/03/2024</text:p>
          </table:table-cell>
          <table:table-cell table:style-name="ce15" office:value-type="date" office:date-value="2024-04-08" calcext:value-type="date">
            <text:p>08/04/2024</text:p>
          </table:table-cell>
          <table:table-cell table:style-name="ce12" office:value-type="float" office:value="1030202999" calcext:value-type="float">
            <text:p>1030202999</text:p>
          </table:table-cell>
          <table:table-cell table:style-name="ce12" office:value-type="string" calcext:value-type="string">
            <text:p>Altre spese per relazioni pubbliche, convegni e mostre, pubblicita' n.a.c</text:p>
          </table:table-cell>
          <table:table-cell table:style-name="ce12" office:value-type="float" office:value="4000" calcext:value-type="float">
            <text:p>40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IANFORT SRL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19" calcext:value-type="date">
            <text:p>19/02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2" office:value-type="float" office:value="2135" calcext:value-type="float">
            <text:p>213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IANFORT SRL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19" calcext:value-type="date">
            <text:p>19/02/2024</text:p>
          </table:table-cell>
          <table:table-cell table:style-name="ce12" office:value-type="float" office:value="1030104999" calcext:value-type="float">
            <text:p>1030104999</text:p>
          </table:table-cell>
          <table:table-cell table:style-name="ce12" office:value-type="string" calcext:value-type="string">
            <text:p>Altro materiale per usi militari, ordine pubblico, sicurezza n.a.c.</text:p>
          </table:table-cell>
          <table:table-cell table:style-name="ce12" office:value-type="float" office:value="423.34" calcext:value-type="float">
            <text:p>423,3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IELLE PUBBLICITA'-GALLO LUCA STEFA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5" office:value-type="date" office:date-value="2024-03-21" calcext:value-type="date">
            <text:p>21/03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274.5" calcext:value-type="float">
            <text:p>274,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IELLE PUBBLICITA'-GALLO LUCA STEFA</text:p>
          </table:table-cell>
          <table:table-cell table:style-name="ce15" office:value-type="date" office:date-value="2024-03-28" calcext:value-type="date">
            <text:p>28/03/2024</text:p>
          </table:table-cell>
          <table:table-cell table:style-name="ce15" office:value-type="date" office:date-value="2024-04-08" calcext:value-type="date">
            <text:p>08/04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2" office:value-type="float" office:value="109.8" calcext:value-type="float">
            <text:p>109,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IULIANO <text:s/>MARIALINDA</text:p>
          </table:table-cell>
          <table:table-cell table:style-name="ce15" office:value-type="date" office:date-value="2024-01-24" calcext:value-type="date">
            <text:p>24/01/2024</text:p>
          </table:table-cell>
          <table:table-cell table:style-name="ce15" office:value-type="date" office:date-value="2024-01-26" calcext:value-type="date">
            <text:p>26/01/2024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12" office:value-type="float" office:value="360" calcext:value-type="float">
            <text:p>36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IULIANO <text:s/>MARIALINDA</text:p>
          </table:table-cell>
          <table:table-cell table:style-name="ce15" office:value-type="date" office:date-value="2024-03-07" calcext:value-type="date">
            <text:p>07/03/2024</text:p>
          </table:table-cell>
          <table:table-cell table:style-name="ce15" office:value-type="date" office:date-value="2024-03-25" calcext:value-type="date">
            <text:p>25/03/2024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12" office:value-type="float" office:value="120" calcext:value-type="float">
            <text:p>12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LOBAL POWER SPA</text:p>
          </table:table-cell>
          <table:table-cell table:number-columns-repeated="2" table:style-name="ce15" office:value-type="date" office:date-value="2024-02-07" calcext:value-type="date">
            <text:p>07/0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42.22" calcext:value-type="float">
            <text:p>42,2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LOBAL POWER SPA</text:p>
          </table:table-cell>
          <table:table-cell table:number-columns-repeated="2" table:style-name="ce15" office:value-type="date" office:date-value="2024-02-07" calcext:value-type="date">
            <text:p>07/0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45.93" calcext:value-type="float">
            <text:p>45,9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LOBAL POWER SPA</text:p>
          </table:table-cell>
          <table:table-cell table:number-columns-repeated="2" table:style-name="ce15" office:value-type="date" office:date-value="2024-02-07" calcext:value-type="date">
            <text:p>07/0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216.72" calcext:value-type="float">
            <text:p>216,7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LOBAL POWER SPA</text:p>
          </table:table-cell>
          <table:table-cell table:number-columns-repeated="2" table:style-name="ce15" office:value-type="date" office:date-value="2024-03-20" calcext:value-type="date">
            <text:p>20/03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14.42" calcext:value-type="float">
            <text:p>14,4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RAFICA STAMPA RIVOLI S.N.C.</text:p>
          </table:table-cell>
          <table:table-cell table:style-name="ce15" office:value-type="date" office:date-value="2024-01-03" calcext:value-type="date">
            <text:p>03/01/2024</text:p>
          </table:table-cell>
          <table:table-cell table:style-name="ce15" office:value-type="date" office:date-value="2024-01-17" calcext:value-type="date">
            <text:p>17/01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98.82" calcext:value-type="float">
            <text:p>98,8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RAFICHE E. <text:s/>GASPARI S.R.L.</text:p>
          </table:table-cell>
          <table:table-cell table:number-columns-repeated="2" table:style-name="ce15" office:value-type="date" office:date-value="2024-01-02" calcext:value-type="date">
            <text:p>02/01/2024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12" office:value-type="float" office:value="1238.35" calcext:value-type="float">
            <text:p>1238,3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TER SRL INNOVAZIONE IN GEOMATICA</text:p>
          </table:table-cell>
          <table:table-cell table:number-columns-repeated="2" table:style-name="ce15" office:value-type="date" office:date-value="2024-01-02" calcext:value-type="date">
            <text:p>02/01/2024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12" office:value-type="float" office:value="270" calcext:value-type="float">
            <text:p>27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TER SRL INNOVAZIONE IN GEOMATICA</text:p>
          </table:table-cell>
          <table:table-cell table:style-name="ce15" office:value-type="date" office:date-value="2024-01-24" calcext:value-type="date">
            <text:p>24/01/2024</text:p>
          </table:table-cell>
          <table:table-cell table:style-name="ce15" office:value-type="date" office:date-value="2024-02-12" calcext:value-type="date">
            <text:p>12/02/2024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12" office:value-type="float" office:value="235" calcext:value-type="float">
            <text:p>23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GUIDI SRLS</text:p>
          </table:table-cell>
          <table:table-cell table:number-columns-repeated="2" table:style-name="ce15" office:value-type="date" office:date-value="2024-01-03" calcext:value-type="date">
            <text:p>03/01/2024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12" office:value-type="float" office:value="125" calcext:value-type="float">
            <text:p>12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ACKMIND SRLS</text:p>
          </table:table-cell>
          <table:table-cell table:style-name="ce15" office:value-type="date" office:date-value="2024-01-23" calcext:value-type="date">
            <text:p>23/01/2024</text:p>
          </table:table-cell>
          <table:table-cell table:style-name="ce15" office:value-type="date" office:date-value="2024-02-02" calcext:value-type="date">
            <text:p>02/02/2024</text:p>
          </table:table-cell>
          <table:table-cell table:style-name="ce12" office:value-type="float" office:value="1030102006" calcext:value-type="float">
            <text:p>1030102006</text:p>
          </table:table-cell>
          <table:table-cell table:style-name="ce12" office:value-type="string" calcext:value-type="string">
            <text:p>Materiale informatico</text:p>
          </table:table-cell>
          <table:table-cell table:style-name="ce12" office:value-type="float" office:value="18605" calcext:value-type="float">
            <text:p>1860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ACKMIND SRLS</text:p>
          </table:table-cell>
          <table:table-cell table:number-columns-repeated="2" table:style-name="ce15" office:value-type="date" office:date-value="2024-02-06" calcext:value-type="date">
            <text:p>06/02/2024</text:p>
          </table:table-cell>
          <table:table-cell table:style-name="ce12" office:value-type="float" office:value="1030219004" calcext:value-type="float">
            <text:p>1030219004</text:p>
          </table:table-cell>
          <table:table-cell table:style-name="ce12" office:value-type="string" calcext:value-type="string">
            <text:p>Servizi di rete per trasmissione dati e VoIP e relativa manutenzione</text:p>
          </table:table-cell>
          <table:table-cell table:style-name="ce12" office:value-type="float" office:value="878.4" calcext:value-type="float">
            <text:p>878,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2-12" calcext:value-type="date">
            <text:p>12/02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2571.03" calcext:value-type="float">
            <text:p>2571,0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2-12" calcext:value-type="date">
            <text:p>12/02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47.32" calcext:value-type="float">
            <text:p>47,3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2-12" calcext:value-type="date">
            <text:p>12/02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124.72" calcext:value-type="float">
            <text:p>124,7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2-12" calcext:value-type="date">
            <text:p>12/02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11.12" calcext:value-type="float">
            <text:p>11,1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2-12" calcext:value-type="date">
            <text:p>12/02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183.77" calcext:value-type="float">
            <text:p>183,7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2-12" calcext:value-type="date">
            <text:p>12/02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11.12" calcext:value-type="float">
            <text:p>11,1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2-12" calcext:value-type="date">
            <text:p>12/02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1012.17" calcext:value-type="float">
            <text:p>1012,1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2-12" calcext:value-type="date">
            <text:p>12/02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48.37" calcext:value-type="float">
            <text:p>48,3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2-12" calcext:value-type="date">
            <text:p>12/02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436.04" calcext:value-type="float">
            <text:p>436,0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2-12" calcext:value-type="date">
            <text:p>12/02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47.32" calcext:value-type="float">
            <text:p>47,3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2-12" calcext:value-type="date">
            <text:p>12/02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453.69" calcext:value-type="float">
            <text:p>453,6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2-12" calcext:value-type="date">
            <text:p>12/02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56.78" calcext:value-type="float">
            <text:p>56,7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2-12" calcext:value-type="date">
            <text:p>12/02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227.23" calcext:value-type="float">
            <text:p>227,2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2-12" calcext:value-type="date">
            <text:p>12/02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742.55" calcext:value-type="float">
            <text:p>742,5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2-12" calcext:value-type="date">
            <text:p>12/02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1330.34" calcext:value-type="float">
            <text:p>1330,3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2-12" calcext:value-type="date">
            <text:p>12/02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498.99" calcext:value-type="float">
            <text:p>498,9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2-12" calcext:value-type="date">
            <text:p>12/02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187.5" calcext:value-type="float">
            <text:p>187,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2-12" calcext:value-type="date">
            <text:p>12/02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254.77" calcext:value-type="float">
            <text:p>254,7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2-12" calcext:value-type="date">
            <text:p>12/02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413.48" calcext:value-type="float">
            <text:p>413,4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2-12" calcext:value-type="date">
            <text:p>12/02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11.12" calcext:value-type="float">
            <text:p>11,1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2-12" calcext:value-type="date">
            <text:p>12/02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2094.6" calcext:value-type="float">
            <text:p>2094,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2-12" calcext:value-type="date">
            <text:p>12/02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225.34" calcext:value-type="float">
            <text:p>225,3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3-25" calcext:value-type="date">
            <text:p>25/03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61.04" calcext:value-type="float">
            <text:p>61,0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2-12" calcext:value-type="date">
            <text:p>12/02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47.32" calcext:value-type="float">
            <text:p>47,3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3-25" calcext:value-type="date">
            <text:p>25/03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843.47" calcext:value-type="float">
            <text:p>843,4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3-25" calcext:value-type="date">
            <text:p>25/03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66.06" calcext:value-type="float">
            <text:p>66,0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3-25" calcext:value-type="date">
            <text:p>25/03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3156.96" calcext:value-type="float">
            <text:p>3156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3-25" calcext:value-type="date">
            <text:p>25/03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2645.07" calcext:value-type="float">
            <text:p>2645,0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3-25" calcext:value-type="date">
            <text:p>25/03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311.14" calcext:value-type="float">
            <text:p>311,1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3-25" calcext:value-type="date">
            <text:p>25/03/2024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12" office:value-type="float" office:value="13.73" calcext:value-type="float">
            <text:p>13,7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2-12" calcext:value-type="date">
            <text:p>12/02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11.12" calcext:value-type="float">
            <text:p>11,1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3-25" calcext:value-type="date">
            <text:p>25/03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14.27" calcext:value-type="float">
            <text:p>14,2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2-12" calcext:value-type="date">
            <text:p>12/02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11.12" calcext:value-type="float">
            <text:p>11,1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2-12" calcext:value-type="date">
            <text:p>12/02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190.73" calcext:value-type="float">
            <text:p>190,7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3-25" calcext:value-type="date">
            <text:p>25/03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13.73" calcext:value-type="float">
            <text:p>13,7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3-25" calcext:value-type="date">
            <text:p>25/03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275.54" calcext:value-type="float">
            <text:p>275,5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3-25" calcext:value-type="date">
            <text:p>25/03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243.42" calcext:value-type="float">
            <text:p>243,4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3-25" calcext:value-type="date">
            <text:p>25/03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14.27" calcext:value-type="float">
            <text:p>14,2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2-12" calcext:value-type="date">
            <text:p>12/02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11.12" calcext:value-type="float">
            <text:p>11,1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2-12" calcext:value-type="date">
            <text:p>12/02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1329.35" calcext:value-type="float">
            <text:p>1329,3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3-25" calcext:value-type="date">
            <text:p>25/03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1413.98" calcext:value-type="float">
            <text:p>1413,9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3-25" calcext:value-type="date">
            <text:p>25/03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14.27" calcext:value-type="float">
            <text:p>14,2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3-25" calcext:value-type="date">
            <text:p>25/03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9.3" calcext:value-type="float">
            <text:p>19,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3-25" calcext:value-type="date">
            <text:p>25/03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625.54" calcext:value-type="float">
            <text:p>1625,5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2-12" calcext:value-type="date">
            <text:p>12/02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47.32" calcext:value-type="float">
            <text:p>47,3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3-25" calcext:value-type="date">
            <text:p>25/03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66.06" calcext:value-type="float">
            <text:p>66,0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3-25" calcext:value-type="date">
            <text:p>25/03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61.04" calcext:value-type="float">
            <text:p>61,0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3-25" calcext:value-type="date">
            <text:p>25/03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15.07" calcext:value-type="float">
            <text:p>15,0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2-12" calcext:value-type="date">
            <text:p>12/02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675.86" calcext:value-type="float">
            <text:p>675,8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3-25" calcext:value-type="date">
            <text:p>25/03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753.19" calcext:value-type="float">
            <text:p>753,1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3-25" calcext:value-type="date">
            <text:p>25/03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630.24" calcext:value-type="float">
            <text:p>630,2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3-25" calcext:value-type="date">
            <text:p>25/03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786" calcext:value-type="float">
            <text:p>78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2-12" calcext:value-type="date">
            <text:p>12/02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456.54" calcext:value-type="float">
            <text:p>456,5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2-12" calcext:value-type="date">
            <text:p>12/02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851.43" calcext:value-type="float">
            <text:p>851,4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2-12" calcext:value-type="date">
            <text:p>12/02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641.48" calcext:value-type="float">
            <text:p>641,4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2-12" calcext:value-type="date">
            <text:p>12/02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981.13" calcext:value-type="float">
            <text:p>981,1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2-12" calcext:value-type="date">
            <text:p>12/02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56.93" calcext:value-type="float">
            <text:p>56,9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2-12" calcext:value-type="date">
            <text:p>12/02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646.68" calcext:value-type="float">
            <text:p>646,6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2-12" calcext:value-type="date">
            <text:p>12/02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547.92" calcext:value-type="float">
            <text:p>547,9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3-25" calcext:value-type="date">
            <text:p>25/03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711.87" calcext:value-type="float">
            <text:p>711,8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2-12" calcext:value-type="date">
            <text:p>12/02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1513.59" calcext:value-type="float">
            <text:p>1513,5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2-12" calcext:value-type="date">
            <text:p>12/02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326.45" calcext:value-type="float">
            <text:p>326,4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2-12" calcext:value-type="date">
            <text:p>12/02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744.3" calcext:value-type="float">
            <text:p>744,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3-25" calcext:value-type="date">
            <text:p>25/03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373.75" calcext:value-type="float">
            <text:p>373,7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3-25" calcext:value-type="date">
            <text:p>25/03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960.74" calcext:value-type="float">
            <text:p>960,7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3-25" calcext:value-type="date">
            <text:p>25/03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2099.22" calcext:value-type="float">
            <text:p>2099,2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3-25" calcext:value-type="date">
            <text:p>25/03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837.96" calcext:value-type="float">
            <text:p>837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3-25" calcext:value-type="date">
            <text:p>25/03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345.6" calcext:value-type="float">
            <text:p>345,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3-25" calcext:value-type="date">
            <text:p>25/03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602.42" calcext:value-type="float">
            <text:p>602,4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3-25" calcext:value-type="date">
            <text:p>25/03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856.49" calcext:value-type="float">
            <text:p>856,4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3-25" calcext:value-type="date">
            <text:p>25/03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73.18" calcext:value-type="float">
            <text:p>73,1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3-25" calcext:value-type="date">
            <text:p>25/03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991.48" calcext:value-type="float">
            <text:p>991,4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3-25" calcext:value-type="date">
            <text:p>25/03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3.46" calcext:value-type="float">
            <text:p>3,4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3-25" calcext:value-type="date">
            <text:p>25/03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741" calcext:value-type="float">
            <text:p>74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3-25" calcext:value-type="date">
            <text:p>25/03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1387.86" calcext:value-type="float">
            <text:p>1387,8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3-25" calcext:value-type="date">
            <text:p>25/03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475.03" calcext:value-type="float">
            <text:p>475,0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3-25" calcext:value-type="date">
            <text:p>25/03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806.82" calcext:value-type="float">
            <text:p>806,8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HERA COMM S.P.A</text:p>
          </table:table-cell>
          <table:table-cell table:number-columns-repeated="2" table:style-name="ce15" office:value-type="date" office:date-value="2024-03-25" calcext:value-type="date">
            <text:p>25/03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48.29" calcext:value-type="float">
            <text:p>48,2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.R.L</text:p>
          </table:table-cell>
          <table:table-cell table:number-columns-repeated="2" table:style-name="ce15" office:value-type="date" office:date-value="2024-01-11" calcext:value-type="date">
            <text:p>11/01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664.59" calcext:value-type="float">
            <text:p>664,5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.R.L</text:p>
          </table:table-cell>
          <table:table-cell table:number-columns-repeated="2" table:style-name="ce15" office:value-type="date" office:date-value="2024-01-11" calcext:value-type="date">
            <text:p>11/01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969.35" calcext:value-type="float">
            <text:p>969,3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.R.L</text:p>
          </table:table-cell>
          <table:table-cell table:number-columns-repeated="2" table:style-name="ce15" office:value-type="date" office:date-value="2024-01-11" calcext:value-type="date">
            <text:p>11/01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1115.89" calcext:value-type="float">
            <text:p>1115,8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.R.L</text:p>
          </table:table-cell>
          <table:table-cell table:number-columns-repeated="2" table:style-name="ce15" office:value-type="date" office:date-value="2024-01-11" calcext:value-type="date">
            <text:p>11/01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1134.23" calcext:value-type="float">
            <text:p>1134,2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number-columns-repeated="2" table:style-name="ce15" office:value-type="date" office:date-value="2024-01-30" calcext:value-type="date">
            <text:p>30/01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312.14" calcext:value-type="float">
            <text:p>312,1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number-columns-repeated="2" table:style-name="ce15" office:value-type="date" office:date-value="2024-01-30" calcext:value-type="date">
            <text:p>30/01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376.58" calcext:value-type="float">
            <text:p>376,5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number-columns-repeated="2" table:style-name="ce15" office:value-type="date" office:date-value="2024-01-30" calcext:value-type="date">
            <text:p>30/01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698.21" calcext:value-type="float">
            <text:p>698,2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number-columns-repeated="2" table:style-name="ce15" office:value-type="date" office:date-value="2024-01-30" calcext:value-type="date">
            <text:p>30/01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1539.04" calcext:value-type="float">
            <text:p>1539,0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number-columns-repeated="2" table:style-name="ce15" office:value-type="date" office:date-value="2024-01-30" calcext:value-type="date">
            <text:p>30/01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3386.79" calcext:value-type="float">
            <text:p>3386,7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number-columns-repeated="2" table:style-name="ce15" office:value-type="date" office:date-value="2024-01-30" calcext:value-type="date">
            <text:p>30/01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4040.67" calcext:value-type="float">
            <text:p>4040,6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number-columns-repeated="2" table:style-name="ce15" office:value-type="date" office:date-value="2024-01-30" calcext:value-type="date">
            <text:p>30/01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66.97" calcext:value-type="float">
            <text:p>66,9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number-columns-repeated="2" table:style-name="ce15" office:value-type="date" office:date-value="2024-01-30" calcext:value-type="date">
            <text:p>30/01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138.25" calcext:value-type="float">
            <text:p>138,2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number-columns-repeated="2" table:style-name="ce15" office:value-type="date" office:date-value="2024-01-30" calcext:value-type="date">
            <text:p>30/01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374.3" calcext:value-type="float">
            <text:p>374,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number-columns-repeated="2" table:style-name="ce15" office:value-type="date" office:date-value="2024-01-30" calcext:value-type="date">
            <text:p>30/01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519.4" calcext:value-type="float">
            <text:p>519,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number-columns-repeated="2" table:style-name="ce15" office:value-type="date" office:date-value="2024-01-30" calcext:value-type="date">
            <text:p>30/01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941.42" calcext:value-type="float">
            <text:p>941,4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number-columns-repeated="2" table:style-name="ce15" office:value-type="date" office:date-value="2024-01-30" calcext:value-type="date">
            <text:p>30/01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4535.52" calcext:value-type="float">
            <text:p>4535,5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number-columns-repeated="2" table:style-name="ce15" office:value-type="date" office:date-value="2024-01-30" calcext:value-type="date">
            <text:p>30/01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12091.22" calcext:value-type="float">
            <text:p>12091,2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number-columns-repeated="2" table:style-name="ce15" office:value-type="date" office:date-value="2024-01-30" calcext:value-type="date">
            <text:p>30/01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13447.67" calcext:value-type="float">
            <text:p>13447,6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number-columns-repeated="2" table:style-name="ce15" office:value-type="date" office:date-value="2024-02-12" calcext:value-type="date">
            <text:p>12/02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104.91" calcext:value-type="float">
            <text:p>104,9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number-columns-repeated="2" table:style-name="ce15" office:value-type="date" office:date-value="2024-01-11" calcext:value-type="date">
            <text:p>11/01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104.91" calcext:value-type="float">
            <text:p>104,9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number-columns-repeated="2" table:style-name="ce15" office:value-type="date" office:date-value="2024-01-11" calcext:value-type="date">
            <text:p>11/01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659.84" calcext:value-type="float">
            <text:p>659,8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number-columns-repeated="2" table:style-name="ce15" office:value-type="date" office:date-value="2024-01-11" calcext:value-type="date">
            <text:p>11/01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1670.44" calcext:value-type="float">
            <text:p>1670,4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number-columns-repeated="2" table:style-name="ce15" office:value-type="date" office:date-value="2024-03-21" calcext:value-type="date">
            <text:p>21/03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13924.84" calcext:value-type="float">
            <text:p>13924,8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number-columns-repeated="2" table:style-name="ce15" office:value-type="date" office:date-value="2024-01-11" calcext:value-type="date">
            <text:p>11/01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42714.18" calcext:value-type="float">
            <text:p>42714,1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number-columns-repeated="2" table:style-name="ce15" office:value-type="date" office:date-value="2024-01-10" calcext:value-type="date">
            <text:p>10/01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57084.95" calcext:value-type="float">
            <text:p>57084,9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number-columns-repeated="2" table:style-name="ce15" office:value-type="date" office:date-value="2024-01-10" calcext:value-type="date">
            <text:p>10/01/2024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12" office:value-type="float" office:value="8156.34" calcext:value-type="float">
            <text:p>8156,3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number-columns-repeated="2" table:style-name="ce15" office:value-type="date" office:date-value="2024-01-18" calcext:value-type="date">
            <text:p>18/01/2024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12" office:value-type="float" office:value="8844.99" calcext:value-type="float">
            <text:p>8844,9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number-columns-repeated="2" table:style-name="ce15" office:value-type="date" office:date-value="2024-01-11" calcext:value-type="date">
            <text:p>11/01/2024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12" office:value-type="float" office:value="898.48" calcext:value-type="float">
            <text:p>898,4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number-columns-repeated="2" table:style-name="ce15" office:value-type="date" office:date-value="2024-01-11" calcext:value-type="date">
            <text:p>11/01/2024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12" office:value-type="float" office:value="29412.95" calcext:value-type="float">
            <text:p>29412,9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1-18" calcext:value-type="date">
            <text:p>18/01/2024</text:p>
          </table:table-cell>
          <table:table-cell table:style-name="ce15" office:value-type="date" office:date-value="2024-01-19" calcext:value-type="date">
            <text:p>19/01/2024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12" office:value-type="float" office:value="2438.75" calcext:value-type="float">
            <text:p>2438,7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1-18" calcext:value-type="date">
            <text:p>18/01/2024</text:p>
          </table:table-cell>
          <table:table-cell table:style-name="ce15" office:value-type="date" office:date-value="2024-01-19" calcext:value-type="date">
            <text:p>19/01/2024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12" office:value-type="float" office:value="5713.79" calcext:value-type="float">
            <text:p>5713,7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number-columns-repeated="2" table:style-name="ce15" office:value-type="date" office:date-value="2024-01-10" calcext:value-type="date">
            <text:p>10/01/2024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12" office:value-type="float" office:value="51964.6" calcext:value-type="float">
            <text:p>51964,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number-columns-repeated="2" table:style-name="ce15" office:value-type="date" office:date-value="2024-01-11" calcext:value-type="date">
            <text:p>11/01/2024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12" office:value-type="float" office:value="3083.5" calcext:value-type="float">
            <text:p>3083,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number-columns-repeated="2" table:style-name="ce15" office:value-type="date" office:date-value="2024-01-10" calcext:value-type="date">
            <text:p>10/01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4150.56" calcext:value-type="float">
            <text:p>4150,5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number-columns-repeated="2" table:style-name="ce15" office:value-type="date" office:date-value="2024-01-18" calcext:value-type="date">
            <text:p>18/01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3602" calcext:value-type="float">
            <text:p>360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number-columns-repeated="2" table:style-name="ce15" office:value-type="date" office:date-value="2024-01-11" calcext:value-type="date">
            <text:p>11/01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435.55" calcext:value-type="float">
            <text:p>435,5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1-18" calcext:value-type="date">
            <text:p>18/01/2024</text:p>
          </table:table-cell>
          <table:table-cell table:style-name="ce15" office:value-type="date" office:date-value="2024-01-19" calcext:value-type="date">
            <text:p>19/01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1106.49" calcext:value-type="float">
            <text:p>1106,4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1-18" calcext:value-type="date">
            <text:p>18/01/2024</text:p>
          </table:table-cell>
          <table:table-cell table:style-name="ce15" office:value-type="date" office:date-value="2024-01-19" calcext:value-type="date">
            <text:p>19/01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3131.45" calcext:value-type="float">
            <text:p>3131,4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number-columns-repeated="2" table:style-name="ce15" office:value-type="date" office:date-value="2024-01-11" calcext:value-type="date">
            <text:p>11/01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1798.01" calcext:value-type="float">
            <text:p>1798,0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number-columns-repeated="2" table:style-name="ce15" office:value-type="date" office:date-value="2024-02-12" calcext:value-type="date">
            <text:p>12/02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2746.57" calcext:value-type="float">
            <text:p>2746,5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2-29" calcext:value-type="date">
            <text:p>29/02/2024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366.81" calcext:value-type="float">
            <text:p>366,8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2-29" calcext:value-type="date">
            <text:p>29/02/2024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370.69" calcext:value-type="float">
            <text:p>370,6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2-29" calcext:value-type="date">
            <text:p>29/02/2024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8464.23" calcext:value-type="float">
            <text:p>8464,2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3-25" calcext:value-type="date">
            <text:p>25/03/2024</text:p>
          </table:table-cell>
          <table:table-cell table:style-name="ce15" office:value-type="date" office:date-value="2024-04-10" calcext:value-type="date">
            <text:p>10/04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45918.21" calcext:value-type="float">
            <text:p>45918,2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2-05" calcext:value-type="date">
            <text:p>05/02/2024</text:p>
          </table:table-cell>
          <table:table-cell table:style-name="ce15" office:value-type="date" office:date-value="2024-02-06" calcext:value-type="date">
            <text:p>06/02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36969.66" calcext:value-type="float">
            <text:p>36969,6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3-12" calcext:value-type="date">
            <text:p>12/03/2024</text:p>
          </table:table-cell>
          <table:table-cell table:style-name="ce15" office:value-type="date" office:date-value="2024-04-02" calcext:value-type="date">
            <text:p>02/04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45520.08" calcext:value-type="float">
            <text:p>45520,0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3-12" calcext:value-type="date">
            <text:p>12/03/2024</text:p>
          </table:table-cell>
          <table:table-cell table:style-name="ce15" office:value-type="date" office:date-value="2024-03-29" calcext:value-type="date">
            <text:p>29/03/2024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12" office:value-type="float" office:value="60.9" calcext:value-type="float">
            <text:p>60,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3-25" calcext:value-type="date">
            <text:p>25/03/2024</text:p>
          </table:table-cell>
          <table:table-cell table:style-name="ce15" office:value-type="date" office:date-value="2024-04-10" calcext:value-type="date">
            <text:p>10/04/2024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12" office:value-type="float" office:value="32758.42" calcext:value-type="float">
            <text:p>32758,4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2-05" calcext:value-type="date">
            <text:p>05/02/2024</text:p>
          </table:table-cell>
          <table:table-cell table:style-name="ce15" office:value-type="date" office:date-value="2024-02-06" calcext:value-type="date">
            <text:p>06/02/2024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12" office:value-type="float" office:value="22518.29" calcext:value-type="float">
            <text:p>22518,2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2-05" calcext:value-type="date">
            <text:p>05/02/2024</text:p>
          </table:table-cell>
          <table:table-cell table:style-name="ce15" office:value-type="date" office:date-value="2024-02-06" calcext:value-type="date">
            <text:p>06/02/2024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12" office:value-type="float" office:value="11849.13" calcext:value-type="float">
            <text:p>11849,1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2-29" calcext:value-type="date">
            <text:p>29/02/2024</text:p>
          </table:table-cell>
          <table:table-cell table:style-name="ce15" office:value-type="date" office:date-value="2024-03-15" calcext:value-type="date">
            <text:p>15/03/2024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12" office:value-type="float" office:value="8289.77" calcext:value-type="float">
            <text:p>8289,7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2-29" calcext:value-type="date">
            <text:p>29/02/2024</text:p>
          </table:table-cell>
          <table:table-cell table:style-name="ce15" office:value-type="date" office:date-value="2024-03-15" calcext:value-type="date">
            <text:p>15/03/2024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12" office:value-type="float" office:value="21763.3" calcext:value-type="float">
            <text:p>21763,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3-12" calcext:value-type="date">
            <text:p>12/03/2024</text:p>
          </table:table-cell>
          <table:table-cell table:style-name="ce15" office:value-type="date" office:date-value="2024-04-02" calcext:value-type="date">
            <text:p>02/04/2024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12" office:value-type="float" office:value="50109.46" calcext:value-type="float">
            <text:p>50109,4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2-28" calcext:value-type="date">
            <text:p>28/02/2024</text:p>
          </table:table-cell>
          <table:table-cell table:style-name="ce15" office:value-type="date" office:date-value="2024-03-15" calcext:value-type="date">
            <text:p>15/03/2024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12" office:value-type="float" office:value="7190.84" calcext:value-type="float">
            <text:p>7190,8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3-12" calcext:value-type="date">
            <text:p>12/03/2024</text:p>
          </table:table-cell>
          <table:table-cell table:style-name="ce15" office:value-type="date" office:date-value="2024-03-29" calcext:value-type="date">
            <text:p>29/03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27" calcext:value-type="float">
            <text:p>2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2-29" calcext:value-type="date">
            <text:p>29/02/2024</text:p>
          </table:table-cell>
          <table:table-cell table:style-name="ce15" office:value-type="date" office:date-value="2024-03-15" calcext:value-type="date">
            <text:p>15/03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4151.25" calcext:value-type="float">
            <text:p>4151,2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2-29" calcext:value-type="date">
            <text:p>29/02/2024</text:p>
          </table:table-cell>
          <table:table-cell table:style-name="ce15" office:value-type="date" office:date-value="2024-03-15" calcext:value-type="date">
            <text:p>15/03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10085.39" calcext:value-type="float">
            <text:p>10085,3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C.A. - IMPOSTE COMUNALI AFFINI - SPA</text:p>
          </table:table-cell>
          <table:table-cell table:style-name="ce15" office:value-type="date" office:date-value="2024-02-28" calcext:value-type="date">
            <text:p>28/02/2024</text:p>
          </table:table-cell>
          <table:table-cell table:style-name="ce15" office:value-type="date" office:date-value="2024-03-15" calcext:value-type="date">
            <text:p>15/03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3646.59" calcext:value-type="float">
            <text:p>3646,5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.E. IMPIANTI ELETTRICI</text:p>
          </table:table-cell>
          <table:table-cell table:style-name="ce15" office:value-type="date" office:date-value="2024-01-08" calcext:value-type="date">
            <text:p>08/01/2024</text:p>
          </table:table-cell>
          <table:table-cell table:style-name="ce15" office:value-type="date" office:date-value="2024-01-09" calcext:value-type="date">
            <text:p>09/01/2024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12" office:value-type="float" office:value="29768" calcext:value-type="float">
            <text:p>2976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CIM SPA</text:p>
          </table:table-cell>
          <table:table-cell table:style-name="ce15" office:value-type="date" office:date-value="2024-02-19" calcext:value-type="date">
            <text:p>19/02/2024</text:p>
          </table:table-cell>
          <table:table-cell table:style-name="ce15" office:value-type="date" office:date-value="2024-02-20" calcext:value-type="date">
            <text:p>20/02/2024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12" office:value-type="float" office:value="292.8" calcext:value-type="float">
            <text:p>292,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DROTEK S.R.L.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5" office:value-type="date" office:date-value="2024-02-15" calcext:value-type="date">
            <text:p>15/02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6065.97" calcext:value-type="float">
            <text:p>6065,9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MEC DI VIRGA GIOVANNI</text:p>
          </table:table-cell>
          <table:table-cell table:style-name="ce15" office:value-type="date" office:date-value="2024-03-06" calcext:value-type="date">
            <text:p>06/03/2024</text:p>
          </table:table-cell>
          <table:table-cell table:style-name="ce15" office:value-type="date" office:date-value="2024-03-25" calcext:value-type="date">
            <text:p>25/03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1952" calcext:value-type="float">
            <text:p>195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MEC DI VIRGA GIOVANNI</text:p>
          </table:table-cell>
          <table:table-cell table:style-name="ce15" office:value-type="date" office:date-value="2024-03-06" calcext:value-type="date">
            <text:p>06/03/2024</text:p>
          </table:table-cell>
          <table:table-cell table:style-name="ce15" office:value-type="date" office:date-value="2024-03-25" calcext:value-type="date">
            <text:p>25/03/2024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12" office:value-type="float" office:value="29530.78" calcext:value-type="float">
            <text:p>29530,7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M-EL OSASIO S.R.L</text:p>
          </table:table-cell>
          <table:table-cell table:style-name="ce15" office:value-type="date" office:date-value="2024-03-06" calcext:value-type="date">
            <text:p>06/03/2024</text:p>
          </table:table-cell>
          <table:table-cell table:style-name="ce15" office:value-type="date" office:date-value="2024-03-12" calcext:value-type="date">
            <text:p>12/03/2024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12" office:value-type="float" office:value="3023.23" calcext:value-type="float">
            <text:p>3023,2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M-EL OSASIO S.R.L</text:p>
          </table:table-cell>
          <table:table-cell table:style-name="ce15" office:value-type="date" office:date-value="2024-03-06" calcext:value-type="date">
            <text:p>06/03/2024</text:p>
          </table:table-cell>
          <table:table-cell table:style-name="ce15" office:value-type="date" office:date-value="2024-03-12" calcext:value-type="date">
            <text:p>12/03/2024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12" office:value-type="float" office:value="2700" calcext:value-type="float">
            <text:p>27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M-EL OSASIO S.R.L</text:p>
          </table:table-cell>
          <table:table-cell table:style-name="ce15" office:value-type="date" office:date-value="2024-03-06" calcext:value-type="date">
            <text:p>06/03/2024</text:p>
          </table:table-cell>
          <table:table-cell table:style-name="ce15" office:value-type="date" office:date-value="2024-03-12" calcext:value-type="date">
            <text:p>12/03/2024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12" office:value-type="float" office:value="2700" calcext:value-type="float">
            <text:p>27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M-EL OSASIO S.R.L</text:p>
          </table:table-cell>
          <table:table-cell table:style-name="ce15" office:value-type="date" office:date-value="2024-03-06" calcext:value-type="date">
            <text:p>06/03/2024</text:p>
          </table:table-cell>
          <table:table-cell table:style-name="ce15" office:value-type="date" office:date-value="2024-03-12" calcext:value-type="date">
            <text:p>12/03/2024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12" office:value-type="float" office:value="3382" calcext:value-type="float">
            <text:p>338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M-EL OSASIO S.R.L</text:p>
          </table:table-cell>
          <table:table-cell table:style-name="ce15" office:value-type="date" office:date-value="2024-03-06" calcext:value-type="date">
            <text:p>06/03/2024</text:p>
          </table:table-cell>
          <table:table-cell table:style-name="ce15" office:value-type="date" office:date-value="2024-03-12" calcext:value-type="date">
            <text:p>12/03/2024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12" office:value-type="float" office:value="2932" calcext:value-type="float">
            <text:p>293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MPRESA ONORANZE FUNEBRI LA SINDONE DI M</text:p>
          </table:table-cell>
          <table:table-cell table:style-name="ce15" office:value-type="date" office:date-value="2024-02-19" calcext:value-type="date">
            <text:p>19/02/2024</text:p>
          </table:table-cell>
          <table:table-cell table:style-name="ce15" office:value-type="date" office:date-value="2024-02-29" calcext:value-type="date">
            <text:p>29/02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2" office:value-type="float" office:value="1200" calcext:value-type="float">
            <text:p>12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MPRESA ONORANZE FUNEBRI LA SINDONE DI M</text:p>
          </table:table-cell>
          <table:table-cell table:style-name="ce15" office:value-type="date" office:date-value="2024-02-19" calcext:value-type="date">
            <text:p>19/02/2024</text:p>
          </table:table-cell>
          <table:table-cell table:style-name="ce15" office:value-type="date" office:date-value="2024-02-29" calcext:value-type="date">
            <text:p>29/02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2" office:value-type="float" office:value="1200" calcext:value-type="float">
            <text:p>12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MPRESA ONORANZE FUNEBRI LA SINDONE DI M</text:p>
          </table:table-cell>
          <table:table-cell table:style-name="ce15" office:value-type="date" office:date-value="2024-02-15" calcext:value-type="date">
            <text:p>15/02/2024</text:p>
          </table:table-cell>
          <table:table-cell table:style-name="ce15" office:value-type="date" office:date-value="2024-02-26" calcext:value-type="date">
            <text:p>26/02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1200" calcext:value-type="float">
            <text:p>12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MPRESA PIAZZA S.R.L</text:p>
          </table:table-cell>
          <table:table-cell table:style-name="ce15" office:value-type="date" office:date-value="2024-03-13" calcext:value-type="date">
            <text:p>13/03/2024</text:p>
          </table:table-cell>
          <table:table-cell table:style-name="ce15" office:value-type="date" office:date-value="2024-03-21" calcext:value-type="date">
            <text:p>21/03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25403.8" calcext:value-type="float">
            <text:p>25403,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NFO CAMERE S.P.A. <text:s text:c="16"/></text:p>
          </table:table-cell>
          <table:table-cell table:style-name="ce15" office:value-type="date" office:date-value="2024-01-18" calcext:value-type="date">
            <text:p>18/01/2024</text:p>
          </table:table-cell>
          <table:table-cell table:style-name="ce15" office:value-type="date" office:date-value="2024-01-26" calcext:value-type="date">
            <text:p>26/01/2024</text:p>
          </table:table-cell>
          <table:table-cell table:style-name="ce12" office:value-type="float" office:value="1030205003" calcext:value-type="float">
            <text:p>1030205003</text:p>
          </table:table-cell>
          <table:table-cell table:style-name="ce12" office:value-type="string" calcext:value-type="string">
            <text:p>Accesso a banche dati e a pubblicazioni on line</text:p>
          </table:table-cell>
          <table:table-cell table:style-name="ce12" office:value-type="float" office:value="1698.61" calcext:value-type="float">
            <text:p>1698,6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NFO CAMERE S.P.A. <text:s text:c="16"/></text:p>
          </table:table-cell>
          <table:table-cell table:style-name="ce15" office:value-type="date" office:date-value="2024-02-20" calcext:value-type="date">
            <text:p>20/02/2024</text:p>
          </table:table-cell>
          <table:table-cell table:style-name="ce15" office:value-type="date" office:date-value="2024-03-08" calcext:value-type="date">
            <text:p>08/03/2024</text:p>
          </table:table-cell>
          <table:table-cell table:style-name="ce12" office:value-type="float" office:value="1030205003" calcext:value-type="float">
            <text:p>1030205003</text:p>
          </table:table-cell>
          <table:table-cell table:style-name="ce12" office:value-type="string" calcext:value-type="string">
            <text:p>Accesso a banche dati e a pubblicazioni on line</text:p>
          </table:table-cell>
          <table:table-cell table:style-name="ce12" office:value-type="float" office:value="1354.2" calcext:value-type="float">
            <text:p>1354,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NFOSISTEMI S.R.L.</text:p>
          </table:table-cell>
          <table:table-cell table:style-name="ce15" office:value-type="date" office:date-value="2024-02-06" calcext:value-type="date">
            <text:p>06/02/2024</text:p>
          </table:table-cell>
          <table:table-cell table:style-name="ce15" office:value-type="date" office:date-value="2024-02-20" calcext:value-type="date">
            <text:p>20/02/2024</text:p>
          </table:table-cell>
          <table:table-cell table:style-name="ce12" office:value-type="float" office:value="1030219002" calcext:value-type="float">
            <text:p>1030219002</text:p>
          </table:table-cell>
          <table:table-cell table:style-name="ce12" office:value-type="string" calcext:value-type="string">
            <text:p>Assistenza all'utente e formazione</text:p>
          </table:table-cell>
          <table:table-cell table:style-name="ce12" office:value-type="float" office:value="1046.76" calcext:value-type="float">
            <text:p>1046,7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RISCO S.R.L</text:p>
          </table:table-cell>
          <table:table-cell table:style-name="ce15" office:value-type="date" office:date-value="2024-02-12" calcext:value-type="date">
            <text:p>12/02/2024</text:p>
          </table:table-cell>
          <table:table-cell table:style-name="ce15" office:value-type="date" office:date-value="2024-02-20" calcext:value-type="date">
            <text:p>20/02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494.08" calcext:value-type="float">
            <text:p>494,0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STIT.POLIGR.E ZECCA DELLO STATO <text:s text:c="2"/></text:p>
          </table:table-cell>
          <table:table-cell table:style-name="ce15" office:value-type="date" office:date-value="2024-03-19" calcext:value-type="date">
            <text:p>19/03/2024</text:p>
          </table:table-cell>
          <table:table-cell table:style-name="ce15" office:value-type="date" office:date-value="2024-04-08" calcext:value-type="date">
            <text:p>08/04/2024</text:p>
          </table:table-cell>
          <table:table-cell table:style-name="ce12" office:value-type="float" office:value="1030216001" calcext:value-type="float">
            <text:p>1030216001</text:p>
          </table:table-cell>
          <table:table-cell table:style-name="ce12" office:value-type="string" calcext:value-type="string">
            <text:p>Pubblicazione bandi di gara</text:p>
          </table:table-cell>
          <table:table-cell table:style-name="ce12" office:value-type="float" office:value="553.23" calcext:value-type="float">
            <text:p>553,2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STIT.POLIGR.E ZECCA DELLO STATO <text:s text:c="2"/></text:p>
          </table:table-cell>
          <table:table-cell table:style-name="ce15" office:value-type="date" office:date-value="2024-03-19" calcext:value-type="date">
            <text:p>19/03/2024</text:p>
          </table:table-cell>
          <table:table-cell table:style-name="ce15" office:value-type="date" office:date-value="2024-04-08" calcext:value-type="date">
            <text:p>08/04/2024</text:p>
          </table:table-cell>
          <table:table-cell table:style-name="ce12" office:value-type="float" office:value="1030216001" calcext:value-type="float">
            <text:p>1030216001</text:p>
          </table:table-cell>
          <table:table-cell table:style-name="ce12" office:value-type="string" calcext:value-type="string">
            <text:p>Pubblicazione bandi di gara</text:p>
          </table:table-cell>
          <table:table-cell table:style-name="ce12" office:value-type="float" office:value="118.19" calcext:value-type="float">
            <text:p>118,1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STITUTO DEI SORDOMUTI DI TORINO <text:s text:c="2"/></text:p>
          </table:table-cell>
          <table:table-cell table:style-name="ce15" office:value-type="date" office:date-value="2024-01-04" calcext:value-type="date">
            <text:p>04/01/2024</text:p>
          </table:table-cell>
          <table:table-cell table:style-name="ce15" office:value-type="date" office:date-value="2024-01-16" calcext:value-type="date">
            <text:p>16/01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1600" calcext:value-type="float">
            <text:p>16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TALIANA PETROLI S.P.A.</text:p>
          </table:table-cell>
          <table:table-cell table:style-name="ce15" office:value-type="date" office:date-value="2024-01-12" calcext:value-type="date">
            <text:p>12/01/2024</text:p>
          </table:table-cell>
          <table:table-cell table:style-name="ce15" office:value-type="date" office:date-value="2024-01-25" calcext:value-type="date">
            <text:p>25/01/2024</text:p>
          </table:table-cell>
          <table:table-cell table:style-name="ce12" office:value-type="float" office:value="1030102002" calcext:value-type="float">
            <text:p>1030102002</text:p>
          </table:table-cell>
          <table:table-cell table:style-name="ce12" office:value-type="string" calcext:value-type="string">
            <text:p>Carburanti, combustibili e lubrificanti </text:p>
          </table:table-cell>
          <table:table-cell table:style-name="ce12" office:value-type="float" office:value="611.11" calcext:value-type="float">
            <text:p>611,1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TALIANA PETROLI S.P.A.</text:p>
          </table:table-cell>
          <table:table-cell table:style-name="ce15" office:value-type="date" office:date-value="2024-01-12" calcext:value-type="date">
            <text:p>12/01/2024</text:p>
          </table:table-cell>
          <table:table-cell table:style-name="ce15" office:value-type="date" office:date-value="2024-01-25" calcext:value-type="date">
            <text:p>25/01/2024</text:p>
          </table:table-cell>
          <table:table-cell table:style-name="ce12" office:value-type="float" office:value="1030102002" calcext:value-type="float">
            <text:p>1030102002</text:p>
          </table:table-cell>
          <table:table-cell table:style-name="ce12" office:value-type="string" calcext:value-type="string">
            <text:p>Carburanti, combustibili e lubrificanti </text:p>
          </table:table-cell>
          <table:table-cell table:style-name="ce12" office:value-type="float" office:value="77.67" calcext:value-type="float">
            <text:p>77,6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TALIANA PETROLI S.P.A.</text:p>
          </table:table-cell>
          <table:table-cell table:style-name="ce15" office:value-type="date" office:date-value="2024-01-12" calcext:value-type="date">
            <text:p>12/01/2024</text:p>
          </table:table-cell>
          <table:table-cell table:style-name="ce15" office:value-type="date" office:date-value="2024-01-25" calcext:value-type="date">
            <text:p>25/01/2024</text:p>
          </table:table-cell>
          <table:table-cell table:style-name="ce12" office:value-type="float" office:value="1030102002" calcext:value-type="float">
            <text:p>1030102002</text:p>
          </table:table-cell>
          <table:table-cell table:style-name="ce12" office:value-type="string" calcext:value-type="string">
            <text:p>Carburanti, combustibili e lubrificanti </text:p>
          </table:table-cell>
          <table:table-cell table:style-name="ce12" office:value-type="float" office:value="21.48" calcext:value-type="float">
            <text:p>21,4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TALIANA PETROLI S.P.A.</text:p>
          </table:table-cell>
          <table:table-cell table:style-name="ce15" office:value-type="date" office:date-value="2024-01-15" calcext:value-type="date">
            <text:p>15/01/2024</text:p>
          </table:table-cell>
          <table:table-cell table:style-name="ce15" office:value-type="date" office:date-value="2024-01-25" calcext:value-type="date">
            <text:p>25/01/2024</text:p>
          </table:table-cell>
          <table:table-cell table:style-name="ce12" office:value-type="float" office:value="1030102002" calcext:value-type="float">
            <text:p>1030102002</text:p>
          </table:table-cell>
          <table:table-cell table:style-name="ce12" office:value-type="string" calcext:value-type="string">
            <text:p>Carburanti, combustibili e lubrificanti </text:p>
          </table:table-cell>
          <table:table-cell table:style-name="ce12" office:value-type="float" office:value="1221.7" calcext:value-type="float">
            <text:p>1221,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TALIANA PETROLI S.P.A.</text:p>
          </table:table-cell>
          <table:table-cell table:style-name="ce15" office:value-type="date" office:date-value="2024-02-08" calcext:value-type="date">
            <text:p>08/02/2024</text:p>
          </table:table-cell>
          <table:table-cell table:style-name="ce15" office:value-type="date" office:date-value="2024-02-26" calcext:value-type="date">
            <text:p>26/02/2024</text:p>
          </table:table-cell>
          <table:table-cell table:style-name="ce12" office:value-type="float" office:value="1030102002" calcext:value-type="float">
            <text:p>1030102002</text:p>
          </table:table-cell>
          <table:table-cell table:style-name="ce12" office:value-type="string" calcext:value-type="string">
            <text:p>Carburanti, combustibili e lubrificanti </text:p>
          </table:table-cell>
          <table:table-cell table:style-name="ce12" office:value-type="float" office:value="785.33" calcext:value-type="float">
            <text:p>785,3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TALIANA PETROLI S.P.A.</text:p>
          </table:table-cell>
          <table:table-cell table:style-name="ce15" office:value-type="date" office:date-value="2024-03-11" calcext:value-type="date">
            <text:p>11/03/2024</text:p>
          </table:table-cell>
          <table:table-cell table:style-name="ce15" office:value-type="date" office:date-value="2024-03-29" calcext:value-type="date">
            <text:p>29/03/2024</text:p>
          </table:table-cell>
          <table:table-cell table:style-name="ce12" office:value-type="float" office:value="1030102002" calcext:value-type="float">
            <text:p>1030102002</text:p>
          </table:table-cell>
          <table:table-cell table:style-name="ce12" office:value-type="string" calcext:value-type="string">
            <text:p>Carburanti, combustibili e lubrificanti </text:p>
          </table:table-cell>
          <table:table-cell table:style-name="ce12" office:value-type="float" office:value="689.4" calcext:value-type="float">
            <text:p>689,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TALIANA PETROLI S.P.A.</text:p>
          </table:table-cell>
          <table:table-cell table:number-columns-repeated="2" table:style-name="ce15" office:value-type="date" office:date-value="2024-02-09" calcext:value-type="date">
            <text:p>09/02/2024</text:p>
          </table:table-cell>
          <table:table-cell table:style-name="ce12" office:value-type="float" office:value="1030102002" calcext:value-type="float">
            <text:p>1030102002</text:p>
          </table:table-cell>
          <table:table-cell table:style-name="ce12" office:value-type="string" calcext:value-type="string">
            <text:p>Carburanti, combustibili e lubrificanti </text:p>
          </table:table-cell>
          <table:table-cell table:style-name="ce12" office:value-type="float" office:value="21.29" calcext:value-type="float">
            <text:p>21,2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TALIANA PETROLI S.P.A.</text:p>
          </table:table-cell>
          <table:table-cell table:style-name="ce15" office:value-type="date" office:date-value="2024-03-11" calcext:value-type="date">
            <text:p>11/03/2024</text:p>
          </table:table-cell>
          <table:table-cell table:style-name="ce15" office:value-type="date" office:date-value="2024-03-29" calcext:value-type="date">
            <text:p>29/03/2024</text:p>
          </table:table-cell>
          <table:table-cell table:style-name="ce12" office:value-type="float" office:value="1030102002" calcext:value-type="float">
            <text:p>1030102002</text:p>
          </table:table-cell>
          <table:table-cell table:style-name="ce12" office:value-type="string" calcext:value-type="string">
            <text:p>Carburanti, combustibili e lubrificanti </text:p>
          </table:table-cell>
          <table:table-cell table:style-name="ce12" office:value-type="float" office:value="61.76" calcext:value-type="float">
            <text:p>61,7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TALIANA PETROLI S.P.A.</text:p>
          </table:table-cell>
          <table:table-cell table:style-name="ce15" office:value-type="date" office:date-value="2024-03-12" calcext:value-type="date">
            <text:p>12/03/2024</text:p>
          </table:table-cell>
          <table:table-cell table:style-name="ce15" office:value-type="date" office:date-value="2024-03-29" calcext:value-type="date">
            <text:p>29/03/2024</text:p>
          </table:table-cell>
          <table:table-cell table:style-name="ce12" office:value-type="float" office:value="1030102002" calcext:value-type="float">
            <text:p>1030102002</text:p>
          </table:table-cell>
          <table:table-cell table:style-name="ce12" office:value-type="string" calcext:value-type="string">
            <text:p>Carburanti, combustibili e lubrificanti </text:p>
          </table:table-cell>
          <table:table-cell table:style-name="ce12" office:value-type="float" office:value="1253.6" calcext:value-type="float">
            <text:p>1253,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TALIANA PETROLI S.P.A.</text:p>
          </table:table-cell>
          <table:table-cell table:style-name="ce15" office:value-type="date" office:date-value="2024-02-08" calcext:value-type="date">
            <text:p>08/02/2024</text:p>
          </table:table-cell>
          <table:table-cell table:style-name="ce15" office:value-type="date" office:date-value="2024-02-26" calcext:value-type="date">
            <text:p>26/02/2024</text:p>
          </table:table-cell>
          <table:table-cell table:style-name="ce12" office:value-type="float" office:value="1030102002" calcext:value-type="float">
            <text:p>1030102002</text:p>
          </table:table-cell>
          <table:table-cell table:style-name="ce12" office:value-type="string" calcext:value-type="string">
            <text:p>Carburanti, combustibili e lubrificanti </text:p>
          </table:table-cell>
          <table:table-cell table:style-name="ce12" office:value-type="float" office:value="1198.77" calcext:value-type="float">
            <text:p>1198,7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TAL-LIFT S.R.L. </text:p>
          </table:table-cell>
          <table:table-cell table:style-name="ce15" office:value-type="date" office:date-value="2024-02-27" calcext:value-type="date">
            <text:p>27/02/2024</text:p>
          </table:table-cell>
          <table:table-cell table:style-name="ce15" office:value-type="date" office:date-value="2024-03-05" calcext:value-type="date">
            <text:p>05/03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4211.58" calcext:value-type="float">
            <text:p>4211,5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TAL-LIFT S.R.L. </text:p>
          </table:table-cell>
          <table:table-cell table:style-name="ce15" office:value-type="date" office:date-value="2024-02-27" calcext:value-type="date">
            <text:p>27/02/2024</text:p>
          </table:table-cell>
          <table:table-cell table:style-name="ce15" office:value-type="date" office:date-value="2024-03-05" calcext:value-type="date">
            <text:p>05/03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960.72" calcext:value-type="float">
            <text:p>960,7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TAL-LIFT S.R.L. </text:p>
          </table:table-cell>
          <table:table-cell table:style-name="ce15" office:value-type="date" office:date-value="2024-02-27" calcext:value-type="date">
            <text:p>27/02/2024</text:p>
          </table:table-cell>
          <table:table-cell table:style-name="ce15" office:value-type="date" office:date-value="2024-03-05" calcext:value-type="date">
            <text:p>05/03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3535.37" calcext:value-type="float">
            <text:p>3535,3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ITAL-LIFT S.R.L. </text:p>
          </table:table-cell>
          <table:table-cell table:style-name="ce15" office:value-type="date" office:date-value="2024-02-27" calcext:value-type="date">
            <text:p>27/02/2024</text:p>
          </table:table-cell>
          <table:table-cell table:style-name="ce15" office:value-type="date" office:date-value="2024-03-05" calcext:value-type="date">
            <text:p>05/03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313.41" calcext:value-type="float">
            <text:p>313,4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KYOCERA DOCUMENT SOLUTIONS ITALIA S.P.A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3-22" calcext:value-type="date">
            <text:p>22/03/2024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12" office:value-type="float" office:value="182.39" calcext:value-type="float">
            <text:p>182,3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KYOCERA DOCUMENT SOLUTIONS ITALIA S.P.A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3-22" calcext:value-type="date">
            <text:p>22/03/2024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12" office:value-type="float" office:value="182.39" calcext:value-type="float">
            <text:p>182,3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KYOCERA DOCUMENT SOLUTIONS ITALIA S.P.A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3-22" calcext:value-type="date">
            <text:p>22/03/2024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12" office:value-type="float" office:value="364.78" calcext:value-type="float">
            <text:p>364,7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KYOCERA DOCUMENT SOLUTIONS ITALIA S.P.A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3-22" calcext:value-type="date">
            <text:p>22/03/2024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12" office:value-type="float" office:value="364.78" calcext:value-type="float">
            <text:p>364,7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KYOCERA DOCUMENT SOLUTIONS ITALIA S.P.A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3-22" calcext:value-type="date">
            <text:p>22/03/2024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12" office:value-type="float" office:value="182.39" calcext:value-type="float">
            <text:p>182,3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KYOCERA DOCUMENT SOLUTIONS ITALIA S.P.A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3-22" calcext:value-type="date">
            <text:p>22/03/2024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12" office:value-type="float" office:value="182.39" calcext:value-type="float">
            <text:p>182,3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KYOCERA DOCUMENT SOLUTIONS ITALIA S.P.A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3-22" calcext:value-type="date">
            <text:p>22/03/2024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12" office:value-type="float" office:value="182.39" calcext:value-type="float">
            <text:p>182,3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KYOCERA DOCUMENT SOLUTIONS ITALIA S.P.A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3-22" calcext:value-type="date">
            <text:p>22/03/2024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12" office:value-type="float" office:value="182.39" calcext:value-type="float">
            <text:p>182,3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KYOCERA DOCUMENT SOLUTIONS ITALIA S.P.A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3-22" calcext:value-type="date">
            <text:p>22/03/2024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12" office:value-type="float" office:value="182.39" calcext:value-type="float">
            <text:p>182,3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KYOCERA DOCUMENT SOLUTIONS ITALIA S.P.A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3-22" calcext:value-type="date">
            <text:p>22/03/2024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12" office:value-type="float" office:value="182.39" calcext:value-type="float">
            <text:p>182,3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L.A.I.P.A. S.N.C. DI RIBATTO F. &amp; RIBATT</text:p>
          </table:table-cell>
          <table:table-cell table:style-name="ce15" office:value-type="date" office:date-value="2024-01-03" calcext:value-type="date">
            <text:p>03/01/2024</text:p>
          </table:table-cell>
          <table:table-cell table:style-name="ce15" office:value-type="date" office:date-value="2024-01-22" calcext:value-type="date">
            <text:p>22/01/2024</text:p>
          </table:table-cell>
          <table:table-cell table:style-name="ce12" office:value-type="float" office:value="1030102007" calcext:value-type="float">
            <text:p>1030102007</text:p>
          </table:table-cell>
          <table:table-cell table:style-name="ce12" office:value-type="string" calcext:value-type="string">
            <text:p>Altri materiali tecnico-specialistici non sanitari</text:p>
          </table:table-cell>
          <table:table-cell table:style-name="ce12" office:value-type="float" office:value="614.88" calcext:value-type="float">
            <text:p>614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L.B. AUTORIPARAZIONI DI BERTAIA LUCA</text:p>
          </table:table-cell>
          <table:table-cell table:style-name="ce15" office:value-type="date" office:date-value="2024-01-03" calcext:value-type="date">
            <text:p>03/01/2024</text:p>
          </table:table-cell>
          <table:table-cell table:style-name="ce15" office:value-type="date" office:date-value="2024-01-17" calcext:value-type="date">
            <text:p>17/01/2024</text:p>
          </table:table-cell>
          <table:table-cell table:style-name="ce12" office:value-type="float" office:value="1030209001" calcext:value-type="float">
            <text:p>1030209001</text:p>
          </table:table-cell>
          <table:table-cell table:style-name="ce12" office:value-type="string" calcext:value-type="string">
            <text:p>Manutenzione ordinaria e riparazioni di mezzi di trasporto ad uso civile, di sicurezza e ordine pubblico</text:p>
          </table:table-cell>
          <table:table-cell table:style-name="ce12" office:value-type="float" office:value="24.69" calcext:value-type="float">
            <text:p>24,6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L.B. AUTORIPARAZIONI DI BERTAIA LUCA</text:p>
          </table:table-cell>
          <table:table-cell table:style-name="ce15" office:value-type="date" office:date-value="2024-01-03" calcext:value-type="date">
            <text:p>03/01/2024</text:p>
          </table:table-cell>
          <table:table-cell table:style-name="ce15" office:value-type="date" office:date-value="2024-01-17" calcext:value-type="date">
            <text:p>17/01/2024</text:p>
          </table:table-cell>
          <table:table-cell table:style-name="ce12" office:value-type="float" office:value="1030209001" calcext:value-type="float">
            <text:p>1030209001</text:p>
          </table:table-cell>
          <table:table-cell table:style-name="ce12" office:value-type="string" calcext:value-type="string">
            <text:p>Manutenzione ordinaria e riparazioni di mezzi di trasporto ad uso civile, di sicurezza e ordine pubblico</text:p>
          </table:table-cell>
          <table:table-cell table:style-name="ce12" office:value-type="float" office:value="250" calcext:value-type="float">
            <text:p>2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L.B. OFFICE S.R.L</text:p>
          </table:table-cell>
          <table:table-cell table:number-columns-repeated="2" table:style-name="ce15" office:value-type="date" office:date-value="2024-01-03" calcext:value-type="date">
            <text:p>03/01/2024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12" office:value-type="float" office:value="56.72" calcext:value-type="float">
            <text:p>56,7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L.B. OFFICE S.R.L</text:p>
          </table:table-cell>
          <table:table-cell table:style-name="ce15" office:value-type="date" office:date-value="2024-01-03" calcext:value-type="date">
            <text:p>03/01/2024</text:p>
          </table:table-cell>
          <table:table-cell table:style-name="ce15" office:value-type="date" office:date-value="2024-01-17" calcext:value-type="date">
            <text:p>17/01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2" office:value-type="float" office:value="272.68" calcext:value-type="float">
            <text:p>272,6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LA MATTINA ANGELO</text:p>
          </table:table-cell>
          <table:table-cell table:style-name="ce15" office:value-type="date" office:date-value="2024-01-02" calcext:value-type="date">
            <text:p>02/01/2024</text:p>
          </table:table-cell>
          <table:table-cell table:style-name="ce15" office:value-type="date" office:date-value="2024-01-15" calcext:value-type="date">
            <text:p>15/01/2024</text:p>
          </table:table-cell>
          <table:table-cell table:style-name="ce12" office:value-type="float" office:value="1030209001" calcext:value-type="float">
            <text:p>1030209001</text:p>
          </table:table-cell>
          <table:table-cell table:style-name="ce12" office:value-type="string" calcext:value-type="string">
            <text:p>Manutenzione ordinaria e riparazioni di mezzi di trasporto ad uso civile, di sicurezza e ordine pubblico</text:p>
          </table:table-cell>
          <table:table-cell table:style-name="ce12" office:value-type="float" office:value="168" calcext:value-type="float">
            <text:p>16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LABORATORIO CHIMICO CAMERA COMM.TORINO</text:p>
          </table:table-cell>
          <table:table-cell table:style-name="ce15" office:value-type="date" office:date-value="2024-02-23" calcext:value-type="date">
            <text:p>23/02/2024</text:p>
          </table:table-cell>
          <table:table-cell table:style-name="ce15" office:value-type="date" office:date-value="2024-02-26" calcext:value-type="date">
            <text:p>26/02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2" office:value-type="float" office:value="0.25" calcext:value-type="float">
            <text:p>0,2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LABORATORIO CHIMICO CAMERA COMM.TORINO</text:p>
          </table:table-cell>
          <table:table-cell table:number-columns-repeated="2" table:style-name="ce15" office:value-type="date" office:date-value="2024-01-11" calcext:value-type="date">
            <text:p>11/01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2" office:value-type="float" office:value="27.75" calcext:value-type="float">
            <text:p>27,7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LABORATORIO CHIMICO CAMERA COMM.TORINO</text:p>
          </table:table-cell>
          <table:table-cell table:number-columns-repeated="2" table:style-name="ce15" office:value-type="date" office:date-value="2024-01-10" calcext:value-type="date">
            <text:p>10/01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2" office:value-type="float" office:value="156.64" calcext:value-type="float">
            <text:p>156,6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LABORATORIO CHIMICO CAMERA COMM.TORINO</text:p>
          </table:table-cell>
          <table:table-cell table:number-columns-repeated="2" table:style-name="ce15" office:value-type="date" office:date-value="2024-01-10" calcext:value-type="date">
            <text:p>10/01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2" office:value-type="float" office:value="756.5" calcext:value-type="float">
            <text:p>756,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LABORATORIO CHIMICO CAMERA COMM.TORINO</text:p>
          </table:table-cell>
          <table:table-cell table:style-name="ce15" office:value-type="date" office:date-value="2024-03-19" calcext:value-type="date">
            <text:p>19/03/2024</text:p>
          </table:table-cell>
          <table:table-cell table:style-name="ce15" office:value-type="date" office:date-value="2024-03-28" calcext:value-type="date">
            <text:p>28/03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2" office:value-type="float" office:value="319.92" calcext:value-type="float">
            <text:p>319,9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LABORATORIO CHIMICO CAMERA COMM.TORINO</text:p>
          </table:table-cell>
          <table:table-cell table:style-name="ce15" office:value-type="date" office:date-value="2024-02-23" calcext:value-type="date">
            <text:p>23/02/2024</text:p>
          </table:table-cell>
          <table:table-cell table:style-name="ce15" office:value-type="date" office:date-value="2024-02-26" calcext:value-type="date">
            <text:p>26/02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2" office:value-type="float" office:value="679.76" calcext:value-type="float">
            <text:p>679,7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L'ELICA COOP. SOC.</text:p>
          </table:table-cell>
          <table:table-cell table:style-name="ce15" office:value-type="date" office:date-value="2024-01-17" calcext:value-type="date">
            <text:p>17/01/2024</text:p>
          </table:table-cell>
          <table:table-cell table:style-name="ce15" office:value-type="date" office:date-value="2024-01-18" calcext:value-type="date">
            <text:p>18/01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500" calcext:value-type="float">
            <text:p>5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L'ELICA COOP. SOC.</text:p>
          </table:table-cell>
          <table:table-cell table:style-name="ce15" office:value-type="date" office:date-value="2024-01-17" calcext:value-type="date">
            <text:p>17/01/2024</text:p>
          </table:table-cell>
          <table:table-cell table:style-name="ce15" office:value-type="date" office:date-value="2024-01-18" calcext:value-type="date">
            <text:p>18/01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500" calcext:value-type="float">
            <text:p>5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L'ELICA COOP. SOC.</text:p>
          </table:table-cell>
          <table:table-cell table:style-name="ce15" office:value-type="date" office:date-value="2024-01-17" calcext:value-type="date">
            <text:p>17/01/2024</text:p>
          </table:table-cell>
          <table:table-cell table:style-name="ce15" office:value-type="date" office:date-value="2024-01-18" calcext:value-type="date">
            <text:p>18/01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2000" calcext:value-type="float">
            <text:p>20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L'ELICA COOP. SOC.</text:p>
          </table:table-cell>
          <table:table-cell table:style-name="ce15" office:value-type="date" office:date-value="2024-01-17" calcext:value-type="date">
            <text:p>17/01/2024</text:p>
          </table:table-cell>
          <table:table-cell table:style-name="ce15" office:value-type="date" office:date-value="2024-02-05" calcext:value-type="date">
            <text:p>05/02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2000" calcext:value-type="float">
            <text:p>20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AGGIOLI S.P.A <text:s text:c="20"/></text:p>
          </table:table-cell>
          <table:table-cell table:style-name="ce15" office:value-type="date" office:date-value="2024-01-02" calcext:value-type="date">
            <text:p>02/01/2024</text:p>
          </table:table-cell>
          <table:table-cell table:style-name="ce15" office:value-type="date" office:date-value="2024-01-12" calcext:value-type="date">
            <text:p>12/01/2024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12" office:value-type="float" office:value="420" calcext:value-type="float">
            <text:p>42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AGGIOLI S.P.A <text:s text:c="20"/></text:p>
          </table:table-cell>
          <table:table-cell table:style-name="ce15" office:value-type="date" office:date-value="2024-02-27" calcext:value-type="date">
            <text:p>27/02/2024</text:p>
          </table:table-cell>
          <table:table-cell table:style-name="ce15" office:value-type="date" office:date-value="2024-02-28" calcext:value-type="date">
            <text:p>28/02/2024</text:p>
          </table:table-cell>
          <table:table-cell table:style-name="ce12" office:value-type="float" office:value="1010101004" calcext:value-type="float">
            <text:p>1010101004</text:p>
          </table:table-cell>
          <table:table-cell table:style-name="ce12" office:value-type="string" calcext:value-type="string">
            <text:p>Indennita' ed altri compensi, esclusi i rimborsi spesa per missione, corrisposti al personale a tempo indeterminato</text:p>
          </table:table-cell>
          <table:table-cell table:style-name="ce12" office:value-type="float" office:value="1076.31" calcext:value-type="float">
            <text:p>1076,3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AGGIOLI S.P.A <text:s text:c="20"/></text:p>
          </table:table-cell>
          <table:table-cell table:style-name="ce15" office:value-type="date" office:date-value="2024-02-27" calcext:value-type="date">
            <text:p>27/02/2024</text:p>
          </table:table-cell>
          <table:table-cell table:style-name="ce15" office:value-type="date" office:date-value="2024-02-28" calcext:value-type="date">
            <text:p>28/02/2024</text:p>
          </table:table-cell>
          <table:table-cell table:style-name="ce12" office:value-type="float" office:value="1010101004" calcext:value-type="float">
            <text:p>1010101004</text:p>
          </table:table-cell>
          <table:table-cell table:style-name="ce12" office:value-type="string" calcext:value-type="string">
            <text:p>Indennita' ed altri compensi, esclusi i rimborsi spesa per missione, corrisposti al personale a tempo indeterminato</text:p>
          </table:table-cell>
          <table:table-cell table:style-name="ce12" office:value-type="float" office:value="3803.69" calcext:value-type="float">
            <text:p>3803,6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AGGIOLI S.P.A <text:s text:c="20"/>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12" office:value-type="float" office:value="6231.76" calcext:value-type="float">
            <text:p>6231,7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AGGIOLI S.P.A <text:s text:c="20"/></text:p>
          </table:table-cell>
          <table:table-cell table:style-name="ce15" office:value-type="date" office:date-value="2024-02-20" calcext:value-type="date">
            <text:p>20/02/2024</text:p>
          </table:table-cell>
          <table:table-cell table:style-name="ce15" office:value-type="date" office:date-value="2024-03-08" calcext:value-type="date">
            <text:p>08/03/2024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12" office:value-type="float" office:value="162.08" calcext:value-type="float">
            <text:p>162,0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AGGIOLI S.P.A <text:s text:c="20"/></text:p>
          </table:table-cell>
          <table:table-cell table:style-name="ce15" office:value-type="date" office:date-value="2024-02-20" calcext:value-type="date">
            <text:p>20/02/2024</text:p>
          </table:table-cell>
          <table:table-cell table:style-name="ce15" office:value-type="date" office:date-value="2024-03-08" calcext:value-type="date">
            <text:p>08/03/2024</text:p>
          </table:table-cell>
          <table:table-cell table:style-name="ce12" office:value-type="float" office:value="1030101001" calcext:value-type="float">
            <text:p>1030101001</text:p>
          </table:table-cell>
          <table:table-cell table:style-name="ce12" office:value-type="string" calcext:value-type="string">
            <text:p>Giornali e riviste</text:p>
          </table:table-cell>
          <table:table-cell table:style-name="ce12" office:value-type="float" office:value="616.1" calcext:value-type="float">
            <text:p>616,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AGGIOLI S.P.A <text:s text:c="20"/></text:p>
          </table:table-cell>
          <table:table-cell table:style-name="ce15" office:value-type="date" office:date-value="2024-02-20" calcext:value-type="date">
            <text:p>20/02/2024</text:p>
          </table:table-cell>
          <table:table-cell table:style-name="ce15" office:value-type="date" office:date-value="2024-03-08" calcext:value-type="date">
            <text:p>08/03/2024</text:p>
          </table:table-cell>
          <table:table-cell table:style-name="ce12" office:value-type="float" office:value="1030101001" calcext:value-type="float">
            <text:p>1030101001</text:p>
          </table:table-cell>
          <table:table-cell table:style-name="ce12" office:value-type="string" calcext:value-type="string">
            <text:p>Giornali e riviste</text:p>
          </table:table-cell>
          <table:table-cell table:style-name="ce12" office:value-type="float" office:value="616.1" calcext:value-type="float">
            <text:p>616,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AGGIOLI S.P.A <text:s text:c="20"/></text:p>
          </table:table-cell>
          <table:table-cell table:style-name="ce15" office:value-type="date" office:date-value="2024-02-20" calcext:value-type="date">
            <text:p>20/02/2024</text:p>
          </table:table-cell>
          <table:table-cell table:style-name="ce15" office:value-type="date" office:date-value="2024-03-08" calcext:value-type="date">
            <text:p>08/03/2024</text:p>
          </table:table-cell>
          <table:table-cell table:style-name="ce12" office:value-type="float" office:value="1030101001" calcext:value-type="float">
            <text:p>1030101001</text:p>
          </table:table-cell>
          <table:table-cell table:style-name="ce12" office:value-type="string" calcext:value-type="string">
            <text:p>Giornali e riviste</text:p>
          </table:table-cell>
          <table:table-cell table:style-name="ce12" office:value-type="float" office:value="810.43" calcext:value-type="float">
            <text:p>810,4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AGGIOLI S.P.A <text:s text:c="20"/></text:p>
          </table:table-cell>
          <table:table-cell table:style-name="ce15" office:value-type="date" office:date-value="2024-02-20" calcext:value-type="date">
            <text:p>20/02/2024</text:p>
          </table:table-cell>
          <table:table-cell table:style-name="ce15" office:value-type="date" office:date-value="2024-03-08" calcext:value-type="date">
            <text:p>08/03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162.09" calcext:value-type="float">
            <text:p>162,0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AKI APS</text:p>
          </table:table-cell>
          <table:table-cell table:style-name="ce15" office:value-type="date" office:date-value="2024-01-02" calcext:value-type="date">
            <text:p>02/01/2024</text:p>
          </table:table-cell>
          <table:table-cell table:style-name="ce15" office:value-type="date" office:date-value="2024-01-09" calcext:value-type="date">
            <text:p>09/01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244" calcext:value-type="float">
            <text:p>24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APLEX S.R.L.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5" office:value-type="date" office:date-value="2024-03-05" calcext:value-type="date">
            <text:p>05/03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28928.41" calcext:value-type="float">
            <text:p>28928,4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ODIT GROUP S.R.L</text:p>
          </table:table-cell>
          <table:table-cell table:style-name="ce15" office:value-type="date" office:date-value="2024-02-19" calcext:value-type="date">
            <text:p>19/02/2024</text:p>
          </table:table-cell>
          <table:table-cell table:style-name="ce15" office:value-type="date" office:date-value="2024-02-26" calcext:value-type="date">
            <text:p>26/02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2" office:value-type="float" office:value="1731.06" calcext:value-type="float">
            <text:p>1731,0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ONDOOFFICE S.R.L</text:p>
          </table:table-cell>
          <table:table-cell table:number-columns-repeated="2" table:style-name="ce15" office:value-type="date" office:date-value="2024-01-02" calcext:value-type="date">
            <text:p>02/01/2024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12" office:value-type="float" office:value="83.22" calcext:value-type="float">
            <text:p>83,2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ORAGLIO <text:s/>ELISABETTA</text:p>
          </table:table-cell>
          <table:table-cell table:number-columns-repeated="2" table:style-name="ce15" office:value-type="date" office:date-value="2024-01-23" calcext:value-type="date">
            <text:p>23/01/2024</text:p>
          </table:table-cell>
          <table:table-cell table:style-name="ce12" office:value-type="float" office:value="1030201008" calcext:value-type="float">
            <text:p>1030201008</text:p>
          </table:table-cell>
          <table:table-cell table:style-name="ce12" office:value-type="string" calcext:value-type="string">
            <text:p>Compensi agli organi istituzionali di revisione, di controllo ed altri incarichi istituzionali dell'amministrazione</text:p>
          </table:table-cell>
          <table:table-cell table:style-name="ce12" office:value-type="float" office:value="9699" calcext:value-type="float">
            <text:p>969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ORRA <text:s/>DANIELE</text:p>
          </table:table-cell>
          <table:table-cell table:style-name="ce15" office:value-type="date" office:date-value="2024-01-17" calcext:value-type="date">
            <text:p>17/01/2024</text:p>
          </table:table-cell>
          <table:table-cell table:style-name="ce15" office:value-type="date" office:date-value="2024-01-25" calcext:value-type="date">
            <text:p>25/01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2" office:value-type="float" office:value="142.7" calcext:value-type="float">
            <text:p>142,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MOTOSTYLE SRL</text:p>
          </table:table-cell>
          <table:table-cell table:number-columns-repeated="2" table:style-name="ce15" office:value-type="date" office:date-value="2024-03-19" calcext:value-type="date">
            <text:p>19/03/2024</text:p>
          </table:table-cell>
          <table:table-cell table:style-name="ce12" office:value-type="float" office:value="1030209012" calcext:value-type="float">
            <text:p>1030209012</text:p>
          </table:table-cell>
          <table:table-cell table:style-name="ce12" office:value-type="string" calcext:value-type="string">
            <text:p>Manutenzione ordinaria e riparazioni di terreni e beni materiali non prodotti</text:p>
          </table:table-cell>
          <table:table-cell table:style-name="ce12" office:value-type="float" office:value="15860" calcext:value-type="float">
            <text:p>1586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NEGRI <text:s/>ANDREA</text:p>
          </table:table-cell>
          <table:table-cell table:style-name="ce15" office:value-type="date" office:date-value="2024-02-07" calcext:value-type="date">
            <text:p>07/02/2024</text:p>
          </table:table-cell>
          <table:table-cell table:style-name="ce15" office:value-type="date" office:date-value="2024-02-26" calcext:value-type="date">
            <text:p>26/02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2" office:value-type="float" office:value="4430.47" calcext:value-type="float">
            <text:p>4430,4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NUOVA R.A.M. S.N.C. DI MARTINO A. E OJAR</text:p>
          </table:table-cell>
          <table:table-cell table:style-name="ce15" office:value-type="date" office:date-value="2024-03-28" calcext:value-type="date">
            <text:p>28/03/2024</text:p>
          </table:table-cell>
          <table:table-cell table:style-name="ce15" office:value-type="date" office:date-value="2024-04-18" calcext:value-type="date">
            <text:p>18/04/2024</text:p>
          </table:table-cell>
          <table:table-cell table:style-name="ce12" office:value-type="float" office:value="1030209001" calcext:value-type="float">
            <text:p>1030209001</text:p>
          </table:table-cell>
          <table:table-cell table:style-name="ce12" office:value-type="string" calcext:value-type="string">
            <text:p>Manutenzione ordinaria e riparazioni di mezzi di trasporto ad uso civile, di sicurezza e ordine pubblico</text:p>
          </table:table-cell>
          <table:table-cell table:style-name="ce12" office:value-type="float" office:value="280.6" calcext:value-type="float">
            <text:p>280,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NUOVA R.A.M. S.N.C. DI MARTINO A. E OJAR</text:p>
          </table:table-cell>
          <table:table-cell table:style-name="ce15" office:value-type="date" office:date-value="2024-03-14" calcext:value-type="date">
            <text:p>14/03/2024</text:p>
          </table:table-cell>
          <table:table-cell table:style-name="ce15" office:value-type="date" office:date-value="2024-04-02" calcext:value-type="date">
            <text:p>02/04/2024</text:p>
          </table:table-cell>
          <table:table-cell table:style-name="ce12" office:value-type="float" office:value="1030102007" calcext:value-type="float">
            <text:p>1030102007</text:p>
          </table:table-cell>
          <table:table-cell table:style-name="ce12" office:value-type="string" calcext:value-type="string">
            <text:p>Altri materiali tecnico-specialistici non sanitari</text:p>
          </table:table-cell>
          <table:table-cell table:style-name="ce12" office:value-type="float" office:value="183" calcext:value-type="float">
            <text:p>18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NUOVA R.A.M. S.N.C. DI MARTINO A. E OJAR</text:p>
          </table:table-cell>
          <table:table-cell table:style-name="ce15" office:value-type="date" office:date-value="2024-03-14" calcext:value-type="date">
            <text:p>14/03/2024</text:p>
          </table:table-cell>
          <table:table-cell table:style-name="ce15" office:value-type="date" office:date-value="2024-04-02" calcext:value-type="date">
            <text:p>02/04/2024</text:p>
          </table:table-cell>
          <table:table-cell table:style-name="ce12" office:value-type="float" office:value="1030102007" calcext:value-type="float">
            <text:p>1030102007</text:p>
          </table:table-cell>
          <table:table-cell table:style-name="ce12" office:value-type="string" calcext:value-type="string">
            <text:p>Altri materiali tecnico-specialistici non sanitari</text:p>
          </table:table-cell>
          <table:table-cell table:style-name="ce12" office:value-type="float" office:value="120" calcext:value-type="float">
            <text:p>12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O.C.R. SYSTEM S.N.C. DI VALTER PRUNAI E 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5" office:value-type="date" office:date-value="2024-02-14" calcext:value-type="date">
            <text:p>14/02/2024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12" office:value-type="float" office:value="97.6" calcext:value-type="float">
            <text:p>97,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OFFICE DEPOT ITALIA S.R.L.</text:p>
          </table:table-cell>
          <table:table-cell table:style-name="ce15" office:value-type="date" office:date-value="2024-02-06" calcext:value-type="date">
            <text:p>06/02/2024</text:p>
          </table:table-cell>
          <table:table-cell table:style-name="ce15" office:value-type="date" office:date-value="2024-02-15" calcext:value-type="date">
            <text:p>15/02/2024</text:p>
          </table:table-cell>
          <table:table-cell table:style-name="ce12" office:value-type="float" office:value="1030102007" calcext:value-type="float">
            <text:p>1030102007</text:p>
          </table:table-cell>
          <table:table-cell table:style-name="ce12" office:value-type="string" calcext:value-type="string">
            <text:p>Altri materiali tecnico-specialistici non sanitari</text:p>
          </table:table-cell>
          <table:table-cell table:style-name="ce12" office:value-type="float" office:value="86.57" calcext:value-type="float">
            <text:p>86,5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OPERA S.R.L.</text:p>
          </table:table-cell>
          <table:table-cell table:number-columns-repeated="2" table:style-name="ce15" office:value-type="date" office:date-value="2024-03-06" calcext:value-type="date">
            <text:p>06/03/2024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12" office:value-type="float" office:value="312" calcext:value-type="float">
            <text:p>31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OPERA S.R.L.</text:p>
          </table:table-cell>
          <table:table-cell table:style-name="ce15" office:value-type="date" office:date-value="2024-03-28" calcext:value-type="date">
            <text:p>28/03/2024</text:p>
          </table:table-cell>
          <table:table-cell table:style-name="ce15" office:value-type="date" office:date-value="2024-04-08" calcext:value-type="date">
            <text:p>08/04/2024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12" office:value-type="float" office:value="382" calcext:value-type="float">
            <text:p>38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ORA SYSTEM S.R.L</text:p>
          </table:table-cell>
          <table:table-cell table:number-columns-repeated="2" table:style-name="ce15" office:value-type="date" office:date-value="2024-01-02" calcext:value-type="date">
            <text:p>02/01/2024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12" office:value-type="float" office:value="50" calcext:value-type="float">
            <text:p>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ORA SYSTEM S.R.L</text:p>
          </table:table-cell>
          <table:table-cell table:number-columns-repeated="2" table:style-name="ce15" office:value-type="date" office:date-value="2024-01-02" calcext:value-type="date">
            <text:p>02/01/2024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12" office:value-type="float" office:value="76.5" calcext:value-type="float">
            <text:p>76,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ORA SYSTEM S.R.L</text:p>
          </table:table-cell>
          <table:table-cell table:number-columns-repeated="2" table:style-name="ce15" office:value-type="date" office:date-value="2024-01-02" calcext:value-type="date">
            <text:p>02/01/2024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12" office:value-type="float" office:value="218.5" calcext:value-type="float">
            <text:p>218,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ORA SYSTEM S.R.L</text:p>
          </table:table-cell>
          <table:table-cell table:number-columns-repeated="2" table:style-name="ce15" office:value-type="date" office:date-value="2024-01-02" calcext:value-type="date">
            <text:p>02/01/2024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12" office:value-type="float" office:value="49" calcext:value-type="float">
            <text:p>4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ORA SYSTEM S.R.L</text:p>
          </table:table-cell>
          <table:table-cell table:number-columns-repeated="2" table:style-name="ce15" office:value-type="date" office:date-value="2024-01-02" calcext:value-type="date">
            <text:p>02/01/2024</text:p>
          </table:table-cell>
          <table:table-cell table:style-name="ce12" office:value-type="float" office:value="1030209005" calcext:value-type="float">
            <text:p>1030209005</text:p>
          </table:table-cell>
          <table:table-cell table:style-name="ce12" office:value-type="string" calcext:value-type="string">
            <text:p>Manutenzione ordinaria e riparazioni di attrezzature</text:p>
          </table:table-cell>
          <table:table-cell table:style-name="ce12" office:value-type="float" office:value="36.5" calcext:value-type="float">
            <text:p>36,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ORA SYSTEM S.R.L</text:p>
          </table:table-cell>
          <table:table-cell table:number-columns-repeated="2" table:style-name="ce15" office:value-type="date" office:date-value="2024-01-02" calcext:value-type="date">
            <text:p>02/01/2024</text:p>
          </table:table-cell>
          <table:table-cell table:style-name="ce12" office:value-type="float" office:value="1030209005" calcext:value-type="float">
            <text:p>1030209005</text:p>
          </table:table-cell>
          <table:table-cell table:style-name="ce12" office:value-type="string" calcext:value-type="string">
            <text:p>Manutenzione ordinaria e riparazioni di attrezzature</text:p>
          </table:table-cell>
          <table:table-cell table:style-name="ce12" office:value-type="float" office:value="88" calcext:value-type="float">
            <text:p>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HOTOFILE DI ACERBI STEFANO</text:p>
          </table:table-cell>
          <table:table-cell table:number-columns-repeated="2" table:style-name="ce15" office:value-type="date" office:date-value="2024-02-23" calcext:value-type="date">
            <text:p>23/02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2" office:value-type="float" office:value="184.44" calcext:value-type="float">
            <text:p>184,4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OSTE ITALIANE SPA</text:p>
          </table:table-cell>
          <table:table-cell table:number-columns-repeated="2" table:style-name="ce15" office:value-type="date" office:date-value="2024-01-15" calcext:value-type="date">
            <text:p>15/01/2024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12" office:value-type="float" office:value="4876.53" calcext:value-type="float">
            <text:p>4876,5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OSTE ITALIANE SPA</text:p>
          </table:table-cell>
          <table:table-cell table:style-name="ce15" office:value-type="date" office:date-value="2024-01-11" calcext:value-type="date">
            <text:p>11/01/2024</text:p>
          </table:table-cell>
          <table:table-cell table:style-name="ce15" office:value-type="date" office:date-value="2024-01-15" calcext:value-type="date">
            <text:p>15/01/2024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12" office:value-type="float" office:value="1157.02" calcext:value-type="float">
            <text:p>1157,0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OSTE ITALIANE SPA</text:p>
          </table:table-cell>
          <table:table-cell table:style-name="ce15" office:value-type="date" office:date-value="2024-02-21" calcext:value-type="date">
            <text:p>21/02/2024</text:p>
          </table:table-cell>
          <table:table-cell table:style-name="ce15" office:value-type="date" office:date-value="2024-03-08" calcext:value-type="date">
            <text:p>08/03/2024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12" office:value-type="float" office:value="65.88" calcext:value-type="float">
            <text:p>65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OSTE ITALIANE SPA</text:p>
          </table:table-cell>
          <table:table-cell table:style-name="ce15" office:value-type="date" office:date-value="2024-02-06" calcext:value-type="date">
            <text:p>06/02/2024</text:p>
          </table:table-cell>
          <table:table-cell table:style-name="ce15" office:value-type="date" office:date-value="2024-02-07" calcext:value-type="date">
            <text:p>07/02/2024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12" office:value-type="float" office:value="40.1" calcext:value-type="float">
            <text:p>40,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OSTE ITALIANE SPA</text:p>
          </table:table-cell>
          <table:table-cell table:style-name="ce15" office:value-type="date" office:date-value="2024-02-06" calcext:value-type="date">
            <text:p>06/02/2024</text:p>
          </table:table-cell>
          <table:table-cell table:style-name="ce15" office:value-type="date" office:date-value="2024-02-07" calcext:value-type="date">
            <text:p>07/02/2024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12" office:value-type="float" office:value="4219.17" calcext:value-type="float">
            <text:p>4219,1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OSTE ITALIANE SPA</text:p>
          </table:table-cell>
          <table:table-cell table:style-name="ce15" office:value-type="date" office:date-value="2024-02-06" calcext:value-type="date">
            <text:p>06/02/2024</text:p>
          </table:table-cell>
          <table:table-cell table:style-name="ce15" office:value-type="date" office:date-value="2024-02-23" calcext:value-type="date">
            <text:p>23/02/2024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12" office:value-type="float" office:value="48.31" calcext:value-type="float">
            <text:p>48,3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OSTE ITALIANE SPA</text:p>
          </table:table-cell>
          <table:table-cell table:style-name="ce15" office:value-type="date" office:date-value="2024-03-11" calcext:value-type="date">
            <text:p>11/03/2024</text:p>
          </table:table-cell>
          <table:table-cell table:style-name="ce15" office:value-type="date" office:date-value="2024-03-22" calcext:value-type="date">
            <text:p>22/03/2024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12" office:value-type="float" office:value="46.12" calcext:value-type="float">
            <text:p>46,1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OSTE ITALIANE SPA</text:p>
          </table:table-cell>
          <table:table-cell table:style-name="ce15" office:value-type="date" office:date-value="2024-03-11" calcext:value-type="date">
            <text:p>11/03/2024</text:p>
          </table:table-cell>
          <table:table-cell table:style-name="ce15" office:value-type="date" office:date-value="2024-03-22" calcext:value-type="date">
            <text:p>22/03/2024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12" office:value-type="float" office:value="4532.11" calcext:value-type="float">
            <text:p>4532,1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OSTE ITALIANE SPA</text:p>
          </table:table-cell>
          <table:table-cell table:style-name="ce15" office:value-type="date" office:date-value="2024-01-22" calcext:value-type="date">
            <text:p>22/01/2024</text:p>
          </table:table-cell>
          <table:table-cell table:style-name="ce15" office:value-type="date" office:date-value="2024-02-09" calcext:value-type="date">
            <text:p>09/02/2024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12" office:value-type="float" office:value="35.38" calcext:value-type="float">
            <text:p>35,3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OSTEPAY S.P.A.</text:p>
          </table:table-cell>
          <table:table-cell table:number-columns-repeated="2" table:style-name="ce15" office:value-type="date" office:date-value="2024-02-09" calcext:value-type="date">
            <text:p>09/02/2024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12" office:value-type="float" office:value="241.56" calcext:value-type="float">
            <text:p>241,5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RETE <text:s/>GIOVANNI</text:p>
          </table:table-cell>
          <table:table-cell table:style-name="ce15" office:value-type="date" office:date-value="2024-01-08" calcext:value-type="date">
            <text:p>08/01/2024</text:p>
          </table:table-cell>
          <table:table-cell table:style-name="ce15" office:value-type="date" office:date-value="2024-01-12" calcext:value-type="date">
            <text:p>12/01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2" office:value-type="float" office:value="6121.96" calcext:value-type="float">
            <text:p>6121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ROJECT AUTOMATION S.P.A.</text:p>
          </table:table-cell>
          <table:table-cell table:style-name="ce15" office:value-type="date" office:date-value="2024-01-16" calcext:value-type="date">
            <text:p>16/01/2024</text:p>
          </table:table-cell>
          <table:table-cell table:style-name="ce15" office:value-type="date" office:date-value="2024-01-24" calcext:value-type="date">
            <text:p>24/01/2024</text:p>
          </table:table-cell>
          <table:table-cell table:style-name="ce12" office:value-type="float" office:value="1030205999" calcext:value-type="float">
            <text:p>1030205999</text:p>
          </table:table-cell>
          <table:table-cell table:style-name="ce12" office:value-type="string" calcext:value-type="string">
            <text:p>Utenze e canoni per altri servizi n.a.c.</text:p>
          </table:table-cell>
          <table:table-cell table:style-name="ce12" office:value-type="float" office:value="3287.22" calcext:value-type="float">
            <text:p>3287,2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ROJECT AUTOMATION S.P.A.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5" office:value-type="date" office:date-value="2024-03-11" calcext:value-type="date">
            <text:p>11/03/2024</text:p>
          </table:table-cell>
          <table:table-cell table:style-name="ce12" office:value-type="float" office:value="1030205999" calcext:value-type="float">
            <text:p>1030205999</text:p>
          </table:table-cell>
          <table:table-cell table:style-name="ce12" office:value-type="string" calcext:value-type="string">
            <text:p>Utenze e canoni per altri servizi n.a.c.</text:p>
          </table:table-cell>
          <table:table-cell table:style-name="ce12" office:value-type="float" office:value="3558.33" calcext:value-type="float">
            <text:p>3558,3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ROJECT AUTOMATION S.P.A.</text:p>
          </table:table-cell>
          <table:table-cell table:style-name="ce15" office:value-type="date" office:date-value="2024-03-12" calcext:value-type="date">
            <text:p>12/03/2024</text:p>
          </table:table-cell>
          <table:table-cell table:style-name="ce15" office:value-type="date" office:date-value="2024-03-29" calcext:value-type="date">
            <text:p>29/03/2024</text:p>
          </table:table-cell>
          <table:table-cell table:style-name="ce12" office:value-type="float" office:value="1030205999" calcext:value-type="float">
            <text:p>1030205999</text:p>
          </table:table-cell>
          <table:table-cell table:style-name="ce12" office:value-type="string" calcext:value-type="string">
            <text:p>Utenze e canoni per altri servizi n.a.c.</text:p>
          </table:table-cell>
          <table:table-cell table:style-name="ce12" office:value-type="float" office:value="3287.22" calcext:value-type="float">
            <text:p>3287,2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ROJECT AUTOMATION S.P.A.</text:p>
          </table:table-cell>
          <table:table-cell table:style-name="ce15" office:value-type="date" office:date-value="2024-02-19" calcext:value-type="date">
            <text:p>19/02/2024</text:p>
          </table:table-cell>
          <table:table-cell table:style-name="ce15" office:value-type="date" office:date-value="2024-02-26" calcext:value-type="date">
            <text:p>26/02/2024</text:p>
          </table:table-cell>
          <table:table-cell table:style-name="ce12" office:value-type="float" office:value="1030205999" calcext:value-type="float">
            <text:p>1030205999</text:p>
          </table:table-cell>
          <table:table-cell table:style-name="ce12" office:value-type="string" calcext:value-type="string">
            <text:p>Utenze e canoni per altri servizi n.a.c.</text:p>
          </table:table-cell>
          <table:table-cell table:style-name="ce12" office:value-type="float" office:value="3287.22" calcext:value-type="float">
            <text:p>3287,2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ROJECT AUTOMATION S.P.A.</text:p>
          </table:table-cell>
          <table:table-cell table:style-name="ce15" office:value-type="date" office:date-value="2024-03-12" calcext:value-type="date">
            <text:p>12/03/2024</text:p>
          </table:table-cell>
          <table:table-cell table:style-name="ce15" office:value-type="date" office:date-value="2024-03-29" calcext:value-type="date">
            <text:p>29/03/2024</text:p>
          </table:table-cell>
          <table:table-cell table:style-name="ce12" office:value-type="float" office:value="1030205999" calcext:value-type="float">
            <text:p>1030205999</text:p>
          </table:table-cell>
          <table:table-cell table:style-name="ce12" office:value-type="string" calcext:value-type="string">
            <text:p>Utenze e canoni per altri servizi n.a.c.</text:p>
          </table:table-cell>
          <table:table-cell table:style-name="ce12" office:value-type="float" office:value="3579.68" calcext:value-type="float">
            <text:p>3579,6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ROJECT AUTOMATION S.P.A.</text:p>
          </table:table-cell>
          <table:table-cell table:style-name="ce15" office:value-type="date" office:date-value="2024-03-12" calcext:value-type="date">
            <text:p>12/03/2024</text:p>
          </table:table-cell>
          <table:table-cell table:style-name="ce15" office:value-type="date" office:date-value="2024-03-29" calcext:value-type="date">
            <text:p>29/03/2024</text:p>
          </table:table-cell>
          <table:table-cell table:style-name="ce12" office:value-type="float" office:value="1030205999" calcext:value-type="float">
            <text:p>1030205999</text:p>
          </table:table-cell>
          <table:table-cell table:style-name="ce12" office:value-type="string" calcext:value-type="string">
            <text:p>Utenze e canoni per altri servizi n.a.c.</text:p>
          </table:table-cell>
          <table:table-cell table:style-name="ce12" office:value-type="float" office:value="3579.68" calcext:value-type="float">
            <text:p>3579,6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PUBLIKA S.R.L</text:p>
          </table:table-cell>
          <table:table-cell table:style-name="ce15" office:value-type="date" office:date-value="2024-02-14" calcext:value-type="date">
            <text:p>14/02/2024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2" office:value-type="float" office:value="1030101001" calcext:value-type="float">
            <text:p>1030101001</text:p>
          </table:table-cell>
          <table:table-cell table:style-name="ce12" office:value-type="string" calcext:value-type="string">
            <text:p>Giornali e riviste</text:p>
          </table:table-cell>
          <table:table-cell table:style-name="ce12" office:value-type="float" office:value="340" calcext:value-type="float">
            <text:p>34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Q-EASY DI CONGIU <text:s/>ROBERTO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12" office:value-type="float" office:value="320.25" calcext:value-type="float">
            <text:p>320,2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Q-EASY DI CONGIU <text:s/>ROBERTO</text:p>
          </table:table-cell>
          <table:table-cell table:style-name="ce15" office:value-type="date" office:date-value="2024-01-11" calcext:value-type="date">
            <text:p>11/01/2024</text:p>
          </table:table-cell>
          <table:table-cell table:style-name="ce15" office:value-type="date" office:date-value="2024-01-16" calcext:value-type="date">
            <text:p>16/01/2024</text:p>
          </table:table-cell>
          <table:table-cell table:style-name="ce12" office:value-type="float" office:value="1030209006" calcext:value-type="float">
            <text:p>1030209006</text:p>
          </table:table-cell>
          <table:table-cell table:style-name="ce12" office:value-type="string" calcext:value-type="string">
            <text:p>Manutenzione ordinaria e riparazioni di macchine per ufficio </text:p>
          </table:table-cell>
          <table:table-cell table:style-name="ce12" office:value-type="float" office:value="469.7" calcext:value-type="float">
            <text:p>469,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Q-EASY DI CONGIU <text:s/>ROBERTO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2" office:value-type="float" office:value="1030219002" calcext:value-type="float">
            <text:p>1030219002</text:p>
          </table:table-cell>
          <table:table-cell table:style-name="ce12" office:value-type="string" calcext:value-type="string">
            <text:p>Assistenza all'utente e formazione</text:p>
          </table:table-cell>
          <table:table-cell table:style-name="ce12" office:value-type="float" office:value="320.25" calcext:value-type="float">
            <text:p>320,2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Q-EASY DI CONGIU <text:s/>ROBERTO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5" office:value-type="date" office:date-value="2024-02-21" calcext:value-type="date">
            <text:p>21/02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2" office:value-type="float" office:value="183" calcext:value-type="float">
            <text:p>18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RAINERI SERVICE SAS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3-28" calcext:value-type="date">
            <text:p>28/03/2024</text:p>
          </table:table-cell>
          <table:table-cell table:style-name="ce12" office:value-type="float" office:value="1030209005" calcext:value-type="float">
            <text:p>1030209005</text:p>
          </table:table-cell>
          <table:table-cell table:style-name="ce12" office:value-type="string" calcext:value-type="string">
            <text:p>Manutenzione ordinaria e riparazioni di attrezzature</text:p>
          </table:table-cell>
          <table:table-cell table:style-name="ce12" office:value-type="float" office:value="427" calcext:value-type="float">
            <text:p>42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RAINERI SERVICE SAS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3-22" calcext:value-type="date">
            <text:p>22/03/2024</text:p>
          </table:table-cell>
          <table:table-cell table:style-name="ce12" office:value-type="float" office:value="1030209005" calcext:value-type="float">
            <text:p>1030209005</text:p>
          </table:table-cell>
          <table:table-cell table:style-name="ce12" office:value-type="string" calcext:value-type="string">
            <text:p>Manutenzione ordinaria e riparazioni di attrezzature</text:p>
          </table:table-cell>
          <table:table-cell table:style-name="ce12" office:value-type="float" office:value="548.76" calcext:value-type="float">
            <text:p>548,7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REGIONE EMILIA ROMAGNA</text:p>
          </table:table-cell>
          <table:table-cell table:style-name="ce15" office:value-type="date" office:date-value="2024-02-07" calcext:value-type="date">
            <text:p>07/02/2024</text:p>
          </table:table-cell>
          <table:table-cell table:style-name="ce15" office:value-type="date" office:date-value="2024-02-22" calcext:value-type="date">
            <text:p>22/02/2024</text:p>
          </table:table-cell>
          <table:table-cell table:style-name="ce12" office:value-type="float" office:value="1030219004" calcext:value-type="float">
            <text:p>1030219004</text:p>
          </table:table-cell>
          <table:table-cell table:style-name="ce12" office:value-type="string" calcext:value-type="string">
            <text:p>Servizi di rete per trasmissione dati e VoIP e relativa manutenzione</text:p>
          </table:table-cell>
          <table:table-cell table:style-name="ce12" office:value-type="float" office:value="455" calcext:value-type="float">
            <text:p>45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REGOLA S.R.L.</text:p>
          </table:table-cell>
          <table:table-cell table:number-columns-repeated="2" table:style-name="ce15" office:value-type="date" office:date-value="2024-02-08" calcext:value-type="date">
            <text:p>08/02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6246.4" calcext:value-type="float">
            <text:p>6246,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ROLETTI <text:s/>STEFANO ANGELO</text:p>
          </table:table-cell>
          <table:table-cell table:style-name="ce15" office:value-type="date" office:date-value="2024-02-19" calcext:value-type="date">
            <text:p>19/02/2024</text:p>
          </table:table-cell>
          <table:table-cell table:style-name="ce15" office:value-type="date" office:date-value="2024-02-26" calcext:value-type="date">
            <text:p>26/02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2" office:value-type="float" office:value="1501.14" calcext:value-type="float">
            <text:p>1501,1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.A.M.E.T. S.R.L.</text:p>
          </table:table-cell>
          <table:table-cell table:number-columns-repeated="2" table:style-name="ce15" office:value-type="date" office:date-value="2024-01-10" calcext:value-type="date">
            <text:p>10/01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2436.14" calcext:value-type="float">
            <text:p>2436,1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.A.M.E.T. S.R.L.</text:p>
          </table:table-cell>
          <table:table-cell table:number-columns-repeated="2" table:style-name="ce15" office:value-type="date" office:date-value="2024-01-10" calcext:value-type="date">
            <text:p>10/01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4782.88" calcext:value-type="float">
            <text:p>4782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.A.M.E.T. S.R.L.</text:p>
          </table:table-cell>
          <table:table-cell table:number-columns-repeated="2" table:style-name="ce15" office:value-type="date" office:date-value="2024-01-10" calcext:value-type="date">
            <text:p>10/01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11.19" calcext:value-type="float">
            <text:p>11,1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.A.M.E.T. S.R.L.</text:p>
          </table:table-cell>
          <table:table-cell table:number-columns-repeated="2" table:style-name="ce15" office:value-type="date" office:date-value="2024-01-10" calcext:value-type="date">
            <text:p>10/01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927.52" calcext:value-type="float">
            <text:p>927,5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.A.M.E.T. S.R.L.</text:p>
          </table:table-cell>
          <table:table-cell table:number-columns-repeated="2" table:style-name="ce15" office:value-type="date" office:date-value="2024-01-10" calcext:value-type="date">
            <text:p>10/01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3240.74" calcext:value-type="float">
            <text:p>3240,7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.A.M.E.T. S.R.L.</text:p>
          </table:table-cell>
          <table:table-cell table:number-columns-repeated="2" table:style-name="ce15" office:value-type="date" office:date-value="2024-01-10" calcext:value-type="date">
            <text:p>10/01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8045.97" calcext:value-type="float">
            <text:p>8045,9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.A.M.E.T. S.R.L.</text:p>
          </table:table-cell>
          <table:table-cell table:number-columns-repeated="2" table:style-name="ce15" office:value-type="date" office:date-value="2024-01-10" calcext:value-type="date">
            <text:p>10/01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2905.49" calcext:value-type="float">
            <text:p>2905,4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.A.M.E.T. S.R.L.</text:p>
          </table:table-cell>
          <table:table-cell table:number-columns-repeated="2" table:style-name="ce15" office:value-type="date" office:date-value="2024-01-10" calcext:value-type="date">
            <text:p>10/01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424.65" calcext:value-type="float">
            <text:p>424,6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.A.M.E.T. S.R.L.</text:p>
          </table:table-cell>
          <table:table-cell table:number-columns-repeated="2" table:style-name="ce15" office:value-type="date" office:date-value="2024-01-10" calcext:value-type="date">
            <text:p>10/01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286.19" calcext:value-type="float">
            <text:p>286,1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.A.M.E.T. S.R.L.</text:p>
          </table:table-cell>
          <table:table-cell table:number-columns-repeated="2" table:style-name="ce15" office:value-type="date" office:date-value="2024-01-10" calcext:value-type="date">
            <text:p>10/01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1244.78" calcext:value-type="float">
            <text:p>1244,7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.A.M.E.T. S.R.L.</text:p>
          </table:table-cell>
          <table:table-cell table:number-columns-repeated="2" table:style-name="ce15" office:value-type="date" office:date-value="2024-01-10" calcext:value-type="date">
            <text:p>10/01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147.01" calcext:value-type="float">
            <text:p>147,0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.A.M.E.T. S.R.L.</text:p>
          </table:table-cell>
          <table:table-cell table:number-columns-repeated="2" table:style-name="ce15" office:value-type="date" office:date-value="2024-01-10" calcext:value-type="date">
            <text:p>10/01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1676.24" calcext:value-type="float">
            <text:p>1676,2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.A.M.E.T. S.R.L.</text:p>
          </table:table-cell>
          <table:table-cell table:number-columns-repeated="2" table:style-name="ce15" office:value-type="date" office:date-value="2024-01-10" calcext:value-type="date">
            <text:p>10/01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22.35" calcext:value-type="float">
            <text:p>22,3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.A.M.E.T. S.R.L.</text:p>
          </table:table-cell>
          <table:table-cell table:number-columns-repeated="2" table:style-name="ce15" office:value-type="date" office:date-value="2024-01-10" calcext:value-type="date">
            <text:p>10/01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1452.74" calcext:value-type="float">
            <text:p>1452,7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.A.M.E.T. S.R.L.</text:p>
          </table:table-cell>
          <table:table-cell table:number-columns-repeated="2" table:style-name="ce15" office:value-type="date" office:date-value="2024-01-10" calcext:value-type="date">
            <text:p>10/01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100.85" calcext:value-type="float">
            <text:p>100,8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.A.M.E.T. S.R.L.</text:p>
          </table:table-cell>
          <table:table-cell table:style-name="ce15" office:value-type="date" office:date-value="2024-02-27" calcext:value-type="date">
            <text:p>27/02/2024</text:p>
          </table:table-cell>
          <table:table-cell table:style-name="ce15" office:value-type="date" office:date-value="2024-03-07" calcext:value-type="date">
            <text:p>07/03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1981.81" calcext:value-type="float">
            <text:p>1981,8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.A.M.E.T. S.R.L.</text:p>
          </table:table-cell>
          <table:table-cell table:style-name="ce15" office:value-type="date" office:date-value="2024-02-27" calcext:value-type="date">
            <text:p>27/02/2024</text:p>
          </table:table-cell>
          <table:table-cell table:style-name="ce15" office:value-type="date" office:date-value="2024-03-07" calcext:value-type="date">
            <text:p>07/03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2636.36" calcext:value-type="float">
            <text:p>2636,3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.A.M.E.T. S.R.L.</text:p>
          </table:table-cell>
          <table:table-cell table:style-name="ce15" office:value-type="date" office:date-value="2024-02-27" calcext:value-type="date">
            <text:p>27/02/2024</text:p>
          </table:table-cell>
          <table:table-cell table:style-name="ce15" office:value-type="date" office:date-value="2024-03-07" calcext:value-type="date">
            <text:p>07/03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6077.06" calcext:value-type="float">
            <text:p>6077,0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.A.M.E.T. S.R.L.</text:p>
          </table:table-cell>
          <table:table-cell table:style-name="ce15" office:value-type="date" office:date-value="2024-02-27" calcext:value-type="date">
            <text:p>27/02/2024</text:p>
          </table:table-cell>
          <table:table-cell table:style-name="ce15" office:value-type="date" office:date-value="2024-03-07" calcext:value-type="date">
            <text:p>07/03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2363.64" calcext:value-type="float">
            <text:p>2363,6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.A.M.E.T. S.R.L.</text:p>
          </table:table-cell>
          <table:table-cell table:style-name="ce15" office:value-type="date" office:date-value="2024-02-27" calcext:value-type="date">
            <text:p>27/02/2024</text:p>
          </table:table-cell>
          <table:table-cell table:style-name="ce15" office:value-type="date" office:date-value="2024-03-07" calcext:value-type="date">
            <text:p>07/03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1109.09" calcext:value-type="float">
            <text:p>1109,0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.I.A.T. S.N.C. <text:s text:c="19"/></text:p>
          </table:table-cell>
          <table:table-cell table:style-name="ce15" office:value-type="date" office:date-value="2024-02-29" calcext:value-type="date">
            <text:p>29/02/2024</text:p>
          </table:table-cell>
          <table:table-cell table:style-name="ce15" office:value-type="date" office:date-value="2024-03-13" calcext:value-type="date">
            <text:p>13/03/2024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12" office:value-type="float" office:value="604.12" calcext:value-type="float">
            <text:p>604,1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.I.M.I. SAS DI DAVIDE CIONI E C.</text:p>
          </table:table-cell>
          <table:table-cell table:number-columns-repeated="2" table:style-name="ce15" office:value-type="date" office:date-value="2024-01-02" calcext:value-type="date">
            <text:p>02/01/2024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12" office:value-type="float" office:value="131.76" calcext:value-type="float">
            <text:p>131,7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.I.M.I. SAS DI DAVIDE CIONI E C.</text:p>
          </table:table-cell>
          <table:table-cell table:style-name="ce15" office:value-type="date" office:date-value="2024-02-12" calcext:value-type="date">
            <text:p>12/02/2024</text:p>
          </table:table-cell>
          <table:table-cell table:style-name="ce15" office:value-type="date" office:date-value="2024-03-01" calcext:value-type="date">
            <text:p>01/03/2024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12" office:value-type="float" office:value="690.52" calcext:value-type="float">
            <text:p>690,5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A SICUREZZA SRL</text:p>
          </table:table-cell>
          <table:table-cell table:number-columns-repeated="2" table:style-name="ce15" office:value-type="date" office:date-value="2024-01-02" calcext:value-type="date">
            <text:p>02/01/2024</text:p>
          </table:table-cell>
          <table:table-cell table:style-name="ce12" office:value-type="float" office:value="1030204004" calcext:value-type="float">
            <text:p>1030204004</text:p>
          </table:table-cell>
          <table:table-cell table:style-name="ce12" office:value-type="string" calcext:value-type="string">
            <text:p>Acquisto di servizi per formazione obbligatoria</text:p>
          </table:table-cell>
          <table:table-cell table:style-name="ce12" office:value-type="float" office:value="46.55" calcext:value-type="float">
            <text:p>46,5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BACH S.P.A.</text:p>
          </table:table-cell>
          <table:table-cell table:number-columns-repeated="2" table:style-name="ce15" office:value-type="date" office:date-value="2024-01-24" calcext:value-type="date">
            <text:p>24/01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663.68" calcext:value-type="float">
            <text:p>663,6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BACH S.P.A.</text:p>
          </table:table-cell>
          <table:table-cell table:number-columns-repeated="2" table:style-name="ce15" office:value-type="date" office:date-value="2024-01-02" calcext:value-type="date">
            <text:p>02/01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663.68" calcext:value-type="float">
            <text:p>663,6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R-TAP DI VENDITTI GIOVANNI</text:p>
          </table:table-cell>
          <table:table-cell table:style-name="ce15" office:value-type="date" office:date-value="2024-01-02" calcext:value-type="date">
            <text:p>02/01/2024</text:p>
          </table:table-cell>
          <table:table-cell table:style-name="ce15" office:value-type="date" office:date-value="2024-01-11" calcext:value-type="date">
            <text:p>11/01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2" office:value-type="float" office:value="24.4" calcext:value-type="float">
            <text:p>24,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R-TAP DI VENDITTI GIOVANNI</text:p>
          </table:table-cell>
          <table:table-cell table:style-name="ce15" office:value-type="date" office:date-value="2024-01-02" calcext:value-type="date">
            <text:p>02/01/2024</text:p>
          </table:table-cell>
          <table:table-cell table:style-name="ce15" office:value-type="date" office:date-value="2024-01-11" calcext:value-type="date">
            <text:p>11/01/2024</text:p>
          </table:table-cell>
          <table:table-cell table:style-name="ce12" office:value-type="float" office:value="1030102005" calcext:value-type="float">
            <text:p>1030102005</text:p>
          </table:table-cell>
          <table:table-cell table:style-name="ce12" office:value-type="string" calcext:value-type="string">
            <text:p>Accessori per uffici e alloggi</text:p>
          </table:table-cell>
          <table:table-cell table:style-name="ce12" office:value-type="float" office:value="32.88" calcext:value-type="float">
            <text:p>32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R-TAP DI VENDITTI GIOVANNI</text:p>
          </table:table-cell>
          <table:table-cell table:style-name="ce15" office:value-type="date" office:date-value="2024-01-02" calcext:value-type="date">
            <text:p>02/01/2024</text:p>
          </table:table-cell>
          <table:table-cell table:style-name="ce15" office:value-type="date" office:date-value="2024-01-11" calcext:value-type="date">
            <text:p>11/01/2024</text:p>
          </table:table-cell>
          <table:table-cell table:style-name="ce12" office:value-type="float" office:value="1030102005" calcext:value-type="float">
            <text:p>1030102005</text:p>
          </table:table-cell>
          <table:table-cell table:style-name="ce12" office:value-type="string" calcext:value-type="string">
            <text:p>Accessori per uffici e alloggi</text:p>
          </table:table-cell>
          <table:table-cell table:style-name="ce12" office:value-type="float" office:value="150" calcext:value-type="float">
            <text:p>1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R-TAP DI VENDITTI GIOVANNI</text:p>
          </table:table-cell>
          <table:table-cell table:style-name="ce15" office:value-type="date" office:date-value="2024-01-02" calcext:value-type="date">
            <text:p>02/01/2024</text:p>
          </table:table-cell>
          <table:table-cell table:style-name="ce15" office:value-type="date" office:date-value="2024-01-11" calcext:value-type="date">
            <text:p>11/01/2024</text:p>
          </table:table-cell>
          <table:table-cell table:style-name="ce12" office:value-type="float" office:value="1030102005" calcext:value-type="float">
            <text:p>1030102005</text:p>
          </table:table-cell>
          <table:table-cell table:style-name="ce12" office:value-type="string" calcext:value-type="string">
            <text:p>Accessori per uffici e alloggi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R-TAP DI VENDITTI GIOVANNI</text:p>
          </table:table-cell>
          <table:table-cell table:style-name="ce15" office:value-type="date" office:date-value="2024-01-17" calcext:value-type="date">
            <text:p>17/01/2024</text:p>
          </table:table-cell>
          <table:table-cell table:style-name="ce15" office:value-type="date" office:date-value="2024-01-25" calcext:value-type="date">
            <text:p>25/01/2024</text:p>
          </table:table-cell>
          <table:table-cell table:style-name="ce12" office:value-type="float" office:value="1030102005" calcext:value-type="float">
            <text:p>1030102005</text:p>
          </table:table-cell>
          <table:table-cell table:style-name="ce12" office:value-type="string" calcext:value-type="string">
            <text:p>Accessori per uffici e alloggi</text:p>
          </table:table-cell>
          <table:table-cell table:style-name="ce12" office:value-type="float" office:value="505.32" calcext:value-type="float">
            <text:p>505,3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R-TAP DI VENDITTI GIOVANNI</text:p>
          </table:table-cell>
          <table:table-cell table:style-name="ce15" office:value-type="date" office:date-value="2024-01-02" calcext:value-type="date">
            <text:p>02/01/2024</text:p>
          </table:table-cell>
          <table:table-cell table:style-name="ce15" office:value-type="date" office:date-value="2024-01-11" calcext:value-type="date">
            <text:p>11/01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2" office:value-type="float" office:value="175.31" calcext:value-type="float">
            <text:p>175,3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R-TAP DI VENDITTI GIOVANNI</text:p>
          </table:table-cell>
          <table:table-cell table:number-columns-repeated="2" table:style-name="ce15" office:value-type="date" office:date-value="2024-01-02" calcext:value-type="date">
            <text:p>02/01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2" office:value-type="float" office:value="304.76" calcext:value-type="float">
            <text:p>304,7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R-TAP DI VENDITTI GIOVANNI</text:p>
          </table:table-cell>
          <table:table-cell table:style-name="ce15" office:value-type="date" office:date-value="2024-01-02" calcext:value-type="date">
            <text:p>02/01/2024</text:p>
          </table:table-cell>
          <table:table-cell table:style-name="ce15" office:value-type="date" office:date-value="2024-01-11" calcext:value-type="date">
            <text:p>11/01/2024</text:p>
          </table:table-cell>
          <table:table-cell table:style-name="ce12" office:value-type="float" office:value="1030102005" calcext:value-type="float">
            <text:p>1030102005</text:p>
          </table:table-cell>
          <table:table-cell table:style-name="ce12" office:value-type="string" calcext:value-type="string">
            <text:p>Accessori per uffici e alloggi</text:p>
          </table:table-cell>
          <table:table-cell table:style-name="ce12" office:value-type="float" office:value="213.5" calcext:value-type="float">
            <text:p>213,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R-TAP DI VENDITTI GIOVANNI</text:p>
          </table:table-cell>
          <table:table-cell table:style-name="ce15" office:value-type="date" office:date-value="2024-01-02" calcext:value-type="date">
            <text:p>02/01/2024</text:p>
          </table:table-cell>
          <table:table-cell table:style-name="ce15" office:value-type="date" office:date-value="2024-01-11" calcext:value-type="date">
            <text:p>11/01/2024</text:p>
          </table:table-cell>
          <table:table-cell table:style-name="ce12" office:value-type="float" office:value="1030102005" calcext:value-type="float">
            <text:p>1030102005</text:p>
          </table:table-cell>
          <table:table-cell table:style-name="ce12" office:value-type="string" calcext:value-type="string">
            <text:p>Accessori per uffici e alloggi</text:p>
          </table:table-cell>
          <table:table-cell table:style-name="ce12" office:value-type="float" office:value="279.14" calcext:value-type="float">
            <text:p>279,1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R-TAP DI VENDITTI GIOVANNI</text:p>
          </table:table-cell>
          <table:table-cell table:style-name="ce15" office:value-type="date" office:date-value="2024-01-02" calcext:value-type="date">
            <text:p>02/01/2024</text:p>
          </table:table-cell>
          <table:table-cell table:style-name="ce15" office:value-type="date" office:date-value="2024-01-11" calcext:value-type="date">
            <text:p>11/01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2" office:value-type="float" office:value="348.8" calcext:value-type="float">
            <text:p>348,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R-TAP DI VENDITTI GIOVANNI</text:p>
          </table:table-cell>
          <table:table-cell table:style-name="ce15" office:value-type="date" office:date-value="2024-03-06" calcext:value-type="date">
            <text:p>06/03/2024</text:p>
          </table:table-cell>
          <table:table-cell table:style-name="ce15" office:value-type="date" office:date-value="2024-03-25" calcext:value-type="date">
            <text:p>25/03/2024</text:p>
          </table:table-cell>
          <table:table-cell table:style-name="ce12" office:value-type="float" office:value="1030102005" calcext:value-type="float">
            <text:p>1030102005</text:p>
          </table:table-cell>
          <table:table-cell table:style-name="ce12" office:value-type="string" calcext:value-type="string">
            <text:p>Accessori per uffici e alloggi</text:p>
          </table:table-cell>
          <table:table-cell table:style-name="ce12" office:value-type="float" office:value="76.13" calcext:value-type="float">
            <text:p>76,1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RVIZI EDITORIALI DI CANTAMESSA CARLO</text:p>
          </table:table-cell>
          <table:table-cell table:number-columns-repeated="2" table:style-name="ce15" office:value-type="date" office:date-value="2024-01-16" calcext:value-type="date">
            <text:p>16/01/2024</text:p>
          </table:table-cell>
          <table:table-cell table:style-name="ce12" office:value-type="float" office:value="1030202999" calcext:value-type="float">
            <text:p>1030202999</text:p>
          </table:table-cell>
          <table:table-cell table:style-name="ce12" office:value-type="string" calcext:value-type="string">
            <text:p>Altre spese per relazioni pubbliche, convegni e mostre, pubblicita' n.a.c</text:p>
          </table:table-cell>
          <table:table-cell table:style-name="ce12" office:value-type="float" office:value="4941" calcext:value-type="float">
            <text:p>494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RVIZI INTEGRATI S.R.L.</text:p>
          </table:table-cell>
          <table:table-cell table:number-columns-repeated="2" table:style-name="ce15" office:value-type="date" office:date-value="2024-01-25" calcext:value-type="date">
            <text:p>25/01/2024</text:p>
          </table:table-cell>
          <table:table-cell table:style-name="ce12" office:value-type="float" office:value="1030213002" calcext:value-type="float">
            <text:p>1030213002</text:p>
          </table:table-cell>
          <table:table-cell table:style-name="ce12" office:value-type="string" calcext:value-type="string">
            <text:p>Servizi di pulizia e lavanderia</text:p>
          </table:table-cell>
          <table:table-cell table:style-name="ce12" office:value-type="float" office:value="1857.58" calcext:value-type="float">
            <text:p>1857,5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RVIZI INTEGRATI S.R.L.</text:p>
          </table:table-cell>
          <table:table-cell table:style-name="ce15" office:value-type="date" office:date-value="2024-01-23" calcext:value-type="date">
            <text:p>23/01/2024</text:p>
          </table:table-cell>
          <table:table-cell table:style-name="ce15" office:value-type="date" office:date-value="2024-01-24" calcext:value-type="date">
            <text:p>24/01/2024</text:p>
          </table:table-cell>
          <table:table-cell table:style-name="ce12" office:value-type="float" office:value="1030213002" calcext:value-type="float">
            <text:p>1030213002</text:p>
          </table:table-cell>
          <table:table-cell table:style-name="ce12" office:value-type="string" calcext:value-type="string">
            <text:p>Servizi di pulizia e lavanderia</text:p>
          </table:table-cell>
          <table:table-cell table:style-name="ce12" office:value-type="float" office:value="34186.69" calcext:value-type="float">
            <text:p>34186,6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RVIZI INTEGRATI S.R.L.</text:p>
          </table:table-cell>
          <table:table-cell table:style-name="ce15" office:value-type="date" office:date-value="2024-01-23" calcext:value-type="date">
            <text:p>23/01/2024</text:p>
          </table:table-cell>
          <table:table-cell table:style-name="ce15" office:value-type="date" office:date-value="2024-01-24" calcext:value-type="date">
            <text:p>24/01/2024</text:p>
          </table:table-cell>
          <table:table-cell table:style-name="ce12" office:value-type="float" office:value="1030213002" calcext:value-type="float">
            <text:p>1030213002</text:p>
          </table:table-cell>
          <table:table-cell table:style-name="ce12" office:value-type="string" calcext:value-type="string">
            <text:p>Servizi di pulizia e lavanderia</text:p>
          </table:table-cell>
          <table:table-cell table:style-name="ce12" office:value-type="float" office:value="2027.98" calcext:value-type="float">
            <text:p>2027,9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RVIZI INTEGRATI S.R.L.</text:p>
          </table:table-cell>
          <table:table-cell table:style-name="ce15" office:value-type="date" office:date-value="2024-03-20" calcext:value-type="date">
            <text:p>20/03/2024</text:p>
          </table:table-cell>
          <table:table-cell table:style-name="ce15" office:value-type="date" office:date-value="2024-03-29" calcext:value-type="date">
            <text:p>29/03/2024</text:p>
          </table:table-cell>
          <table:table-cell table:style-name="ce12" office:value-type="float" office:value="1030213002" calcext:value-type="float">
            <text:p>1030213002</text:p>
          </table:table-cell>
          <table:table-cell table:style-name="ce12" office:value-type="string" calcext:value-type="string">
            <text:p>Servizi di pulizia e lavanderia</text:p>
          </table:table-cell>
          <table:table-cell table:style-name="ce12" office:value-type="float" office:value="2027.98" calcext:value-type="float">
            <text:p>2027,9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RVIZI INTEGRATI S.R.L.</text:p>
          </table:table-cell>
          <table:table-cell table:style-name="ce15" office:value-type="date" office:date-value="2024-03-20" calcext:value-type="date">
            <text:p>20/03/2024</text:p>
          </table:table-cell>
          <table:table-cell table:style-name="ce15" office:value-type="date" office:date-value="2024-03-29" calcext:value-type="date">
            <text:p>29/03/2024</text:p>
          </table:table-cell>
          <table:table-cell table:style-name="ce12" office:value-type="float" office:value="1030213002" calcext:value-type="float">
            <text:p>1030213002</text:p>
          </table:table-cell>
          <table:table-cell table:style-name="ce12" office:value-type="string" calcext:value-type="string">
            <text:p>Servizi di pulizia e lavanderia</text:p>
          </table:table-cell>
          <table:table-cell table:style-name="ce12" office:value-type="float" office:value="1857.58" calcext:value-type="float">
            <text:p>1857,5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RVIZI INTEGRATI S.R.L.</text:p>
          </table:table-cell>
          <table:table-cell table:style-name="ce15" office:value-type="date" office:date-value="2024-03-20" calcext:value-type="date">
            <text:p>20/03/2024</text:p>
          </table:table-cell>
          <table:table-cell table:style-name="ce15" office:value-type="date" office:date-value="2024-03-29" calcext:value-type="date">
            <text:p>29/03/2024</text:p>
          </table:table-cell>
          <table:table-cell table:style-name="ce12" office:value-type="float" office:value="1030213002" calcext:value-type="float">
            <text:p>1030213002</text:p>
          </table:table-cell>
          <table:table-cell table:style-name="ce12" office:value-type="string" calcext:value-type="string">
            <text:p>Servizi di pulizia e lavanderia</text:p>
          </table:table-cell>
          <table:table-cell table:style-name="ce12" office:value-type="float" office:value="34186.69" calcext:value-type="float">
            <text:p>34186,6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RVIZIO ELETTRICO NAZIONALE - SERVIZIO </text:p>
          </table:table-cell>
          <table:table-cell table:number-columns-repeated="2" table:style-name="ce15" office:value-type="date" office:date-value="2024-03-20" calcext:value-type="date">
            <text:p>20/03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41.98" calcext:value-type="float">
            <text:p>41,9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RVIZIO ELETTRICO NAZIONALE - SERVIZIO </text:p>
          </table:table-cell>
          <table:table-cell table:style-name="ce15" office:value-type="date" office:date-value="2024-02-27" calcext:value-type="date">
            <text:p>27/02/2024</text:p>
          </table:table-cell>
          <table:table-cell table:style-name="ce15" office:value-type="date" office:date-value="2024-02-28" calcext:value-type="date">
            <text:p>28/0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42.63" calcext:value-type="float">
            <text:p>42,6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RVIZIO ELETTRICO NAZIONALE - SERVIZIO </text:p>
          </table:table-cell>
          <table:table-cell table:style-name="ce15" office:value-type="date" office:date-value="2024-02-27" calcext:value-type="date">
            <text:p>27/02/2024</text:p>
          </table:table-cell>
          <table:table-cell table:style-name="ce15" office:value-type="date" office:date-value="2024-02-28" calcext:value-type="date">
            <text:p>28/0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78.38" calcext:value-type="float">
            <text:p>78,3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RVIZIO ELETTRICO NAZIONALE - SERVIZIO </text:p>
          </table:table-cell>
          <table:table-cell table:style-name="ce15" office:value-type="date" office:date-value="2024-02-27" calcext:value-type="date">
            <text:p>27/02/2024</text:p>
          </table:table-cell>
          <table:table-cell table:style-name="ce15" office:value-type="date" office:date-value="2024-02-28" calcext:value-type="date">
            <text:p>28/0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78.37" calcext:value-type="float">
            <text:p>78,3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RVIZIO ELETTRICO NAZIONALE - SERVIZIO </text:p>
          </table:table-cell>
          <table:table-cell table:style-name="ce15" office:value-type="date" office:date-value="2024-02-27" calcext:value-type="date">
            <text:p>27/02/2024</text:p>
          </table:table-cell>
          <table:table-cell table:style-name="ce15" office:value-type="date" office:date-value="2024-02-28" calcext:value-type="date">
            <text:p>28/0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35.82" calcext:value-type="float">
            <text:p>35,8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RVIZIO ELETTRICO NAZIONALE - SERVIZIO </text:p>
          </table:table-cell>
          <table:table-cell table:style-name="ce15" office:value-type="date" office:date-value="2024-02-27" calcext:value-type="date">
            <text:p>27/02/2024</text:p>
          </table:table-cell>
          <table:table-cell table:style-name="ce15" office:value-type="date" office:date-value="2024-02-28" calcext:value-type="date">
            <text:p>28/0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35.82" calcext:value-type="float">
            <text:p>35,8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RVIZIO ELETTRICO NAZIONALE - SERVIZIO </text:p>
          </table:table-cell>
          <table:table-cell table:number-columns-repeated="2" table:style-name="ce15" office:value-type="date" office:date-value="2024-03-20" calcext:value-type="date">
            <text:p>20/03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41.98" calcext:value-type="float">
            <text:p>41,9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ERVIZIO ELETTRICO NAZIONALE - SERVIZIO </text:p>
          </table:table-cell>
          <table:table-cell table:style-name="ce15" office:value-type="date" office:date-value="2024-02-27" calcext:value-type="date">
            <text:p>27/02/2024</text:p>
          </table:table-cell>
          <table:table-cell table:style-name="ce15" office:value-type="date" office:date-value="2024-02-28" calcext:value-type="date">
            <text:p>28/02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41.9" calcext:value-type="float">
            <text:p>41,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IANI <text:s/>MICHELE</text:p>
          </table:table-cell>
          <table:table-cell table:style-name="ce15" office:value-type="date" office:date-value="2024-02-19" calcext:value-type="date">
            <text:p>19/02/2024</text:p>
          </table:table-cell>
          <table:table-cell table:style-name="ce15" office:value-type="date" office:date-value="2024-02-26" calcext:value-type="date">
            <text:p>26/02/2024</text:p>
          </table:table-cell>
          <table:table-cell table:style-name="ce12" office:value-type="float" office:value="1030299005" calcext:value-type="float">
            <text:p>1030299005</text:p>
          </table:table-cell>
          <table:table-cell table:style-name="ce12" office:value-type="string" calcext:value-type="string">
            <text:p>Spese per commissioni e comitati dell'Ente</text:p>
          </table:table-cell>
          <table:table-cell table:style-name="ce12" office:value-type="float" office:value="56.72" calcext:value-type="float">
            <text:p>56,7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ICILVILLE S.R.L</text:p>
          </table:table-cell>
          <table:table-cell table:style-name="ce15" office:value-type="date" office:date-value="2024-02-05" calcext:value-type="date">
            <text:p>05/02/2024</text:p>
          </table:table-cell>
          <table:table-cell table:style-name="ce15" office:value-type="date" office:date-value="2024-02-19" calcext:value-type="date">
            <text:p>19/02/2024</text:p>
          </table:table-cell>
          <table:table-cell table:style-name="ce12" office:value-type="float" office:value="1030209012" calcext:value-type="float">
            <text:p>1030209012</text:p>
          </table:table-cell>
          <table:table-cell table:style-name="ce12" office:value-type="string" calcext:value-type="string">
            <text:p>Manutenzione ordinaria e riparazioni di terreni e beni materiali non prodotti</text:p>
          </table:table-cell>
          <table:table-cell table:style-name="ce12" office:value-type="float" office:value="13505.57" calcext:value-type="float">
            <text:p>13505,5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ICILVILLE S.R.L</text:p>
          </table:table-cell>
          <table:table-cell table:number-columns-repeated="2" table:style-name="ce15" office:value-type="date" office:date-value="2024-03-28" calcext:value-type="date">
            <text:p>28/03/2024</text:p>
          </table:table-cell>
          <table:table-cell table:style-name="ce12" office:value-type="float" office:value="1030209012" calcext:value-type="float">
            <text:p>1030209012</text:p>
          </table:table-cell>
          <table:table-cell table:style-name="ce12" office:value-type="string" calcext:value-type="string">
            <text:p>Manutenzione ordinaria e riparazioni di terreni e beni materiali non prodotti</text:p>
          </table:table-cell>
          <table:table-cell table:style-name="ce12" office:value-type="float" office:value="10485.84" calcext:value-type="float">
            <text:p>10485,8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ICILVILLE S.R.L</text:p>
          </table:table-cell>
          <table:table-cell table:style-name="ce15" office:value-type="date" office:date-value="2024-02-05" calcext:value-type="date">
            <text:p>05/02/2024</text:p>
          </table:table-cell>
          <table:table-cell table:style-name="ce15" office:value-type="date" office:date-value="2024-02-19" calcext:value-type="date">
            <text:p>19/02/2024</text:p>
          </table:table-cell>
          <table:table-cell table:style-name="ce12" office:value-type="float" office:value="1030209012" calcext:value-type="float">
            <text:p>1030209012</text:p>
          </table:table-cell>
          <table:table-cell table:style-name="ce12" office:value-type="string" calcext:value-type="string">
            <text:p>Manutenzione ordinaria e riparazioni di terreni e beni materiali non prodotti</text:p>
          </table:table-cell>
          <table:table-cell table:style-name="ce12" office:value-type="float" office:value="31864.67" calcext:value-type="float">
            <text:p>31864,6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ICILVILLE S.R.L</text:p>
          </table:table-cell>
          <table:table-cell table:style-name="ce15" office:value-type="date" office:date-value="2024-03-20" calcext:value-type="date">
            <text:p>20/03/2024</text:p>
          </table:table-cell>
          <table:table-cell table:style-name="ce15" office:value-type="date" office:date-value="2024-03-26" calcext:value-type="date">
            <text:p>26/03/2024</text:p>
          </table:table-cell>
          <table:table-cell table:style-name="ce12" office:value-type="float" office:value="1030209012" calcext:value-type="float">
            <text:p>1030209012</text:p>
          </table:table-cell>
          <table:table-cell table:style-name="ce12" office:value-type="string" calcext:value-type="string">
            <text:p>Manutenzione ordinaria e riparazioni di terreni e beni materiali non prodotti</text:p>
          </table:table-cell>
          <table:table-cell table:style-name="ce12" office:value-type="float" office:value="80605.78" calcext:value-type="float">
            <text:p>80605,7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ICILVILLE S.R.L</text:p>
          </table:table-cell>
          <table:table-cell table:style-name="ce15" office:value-type="date" office:date-value="2024-02-05" calcext:value-type="date">
            <text:p>05/02/2024</text:p>
          </table:table-cell>
          <table:table-cell table:style-name="ce15" office:value-type="date" office:date-value="2024-02-13" calcext:value-type="date">
            <text:p>13/02/2024</text:p>
          </table:table-cell>
          <table:table-cell table:style-name="ce12" office:value-type="float" office:value="1030209012" calcext:value-type="float">
            <text:p>1030209012</text:p>
          </table:table-cell>
          <table:table-cell table:style-name="ce12" office:value-type="string" calcext:value-type="string">
            <text:p>Manutenzione ordinaria e riparazioni di terreni e beni materiali non prodotti</text:p>
          </table:table-cell>
          <table:table-cell table:style-name="ce12" office:value-type="float" office:value="96839.7" calcext:value-type="float">
            <text:p>96839,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ICILVILLE S.R.L</text:p>
          </table:table-cell>
          <table:table-cell table:style-name="ce15" office:value-type="date" office:date-value="2024-03-20" calcext:value-type="date">
            <text:p>20/03/2024</text:p>
          </table:table-cell>
          <table:table-cell table:style-name="ce15" office:value-type="date" office:date-value="2024-03-26" calcext:value-type="date">
            <text:p>26/03/2024</text:p>
          </table:table-cell>
          <table:table-cell table:style-name="ce12" office:value-type="float" office:value="1030209012" calcext:value-type="float">
            <text:p>1030209012</text:p>
          </table:table-cell>
          <table:table-cell table:style-name="ce12" office:value-type="string" calcext:value-type="string">
            <text:p>Manutenzione ordinaria e riparazioni di terreni e beni materiali non prodotti</text:p>
          </table:table-cell>
          <table:table-cell table:style-name="ce12" office:value-type="float" office:value="41426.45" calcext:value-type="float">
            <text:p>41426,4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IDATEX SAS DI BENETTI ANTONIO &amp; C.</text:p>
          </table:table-cell>
          <table:table-cell table:number-columns-repeated="2" table:style-name="ce15" office:value-type="date" office:date-value="2024-01-30" calcext:value-type="date">
            <text:p>30/01/2024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12" office:value-type="float" office:value="183" calcext:value-type="float">
            <text:p>18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INTESI S.P.A.</text:p>
          </table:table-cell>
          <table:table-cell table:style-name="ce15" office:value-type="date" office:date-value="2024-01-17" calcext:value-type="date">
            <text:p>17/01/2024</text:p>
          </table:table-cell>
          <table:table-cell table:style-name="ce15" office:value-type="date" office:date-value="2024-01-18" calcext:value-type="date">
            <text:p>18/01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2" office:value-type="float" office:value="1317.6" calcext:value-type="float">
            <text:p>1317,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INTESI S.P.A.</text:p>
          </table:table-cell>
          <table:table-cell table:style-name="ce15" office:value-type="date" office:date-value="2024-02-23" calcext:value-type="date">
            <text:p>23/02/2024</text:p>
          </table:table-cell>
          <table:table-cell table:style-name="ce15" office:value-type="date" office:date-value="2024-03-08" calcext:value-type="date">
            <text:p>08/03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2" office:value-type="float" office:value="1146.6" calcext:value-type="float">
            <text:p>1146,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INTESI S.P.A.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12" calcext:value-type="date">
            <text:p>12/02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2" office:value-type="float" office:value="561.6" calcext:value-type="float">
            <text:p>561,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IRIO LIBRI S.R.L. A SOCIO UNICO</text:p>
          </table:table-cell>
          <table:table-cell table:style-name="ce15" office:value-type="date" office:date-value="2024-02-13" calcext:value-type="date">
            <text:p>13/02/2024</text:p>
          </table:table-cell>
          <table:table-cell table:style-name="ce15" office:value-type="date" office:date-value="2024-02-26" calcext:value-type="date">
            <text:p>26/02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52.68" calcext:value-type="float">
            <text:p>52,6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ISCOM SPA</text:p>
          </table:table-cell>
          <table:table-cell table:style-name="ce15" office:value-type="date" office:date-value="2024-02-06" calcext:value-type="date">
            <text:p>06/02/2024</text:p>
          </table:table-cell>
          <table:table-cell table:style-name="ce15" office:value-type="date" office:date-value="2024-02-13" calcext:value-type="date">
            <text:p>13/02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2" office:value-type="float" office:value="6100" calcext:value-type="float">
            <text:p>61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AGRICOLA COOP.FRA AGRICOLTORI</text:p>
          </table:table-cell>
          <table:table-cell table:style-name="ce15" office:value-type="date" office:date-value="2024-03-27" calcext:value-type="date">
            <text:p>27/03/2024</text:p>
          </table:table-cell>
          <table:table-cell table:style-name="ce15" office:value-type="date" office:date-value="2024-03-28" calcext:value-type="date">
            <text:p>28/03/2024</text:p>
          </table:table-cell>
          <table:table-cell table:style-name="ce12" office:value-type="float" office:value="1030209012" calcext:value-type="float">
            <text:p>1030209012</text:p>
          </table:table-cell>
          <table:table-cell table:style-name="ce12" office:value-type="string" calcext:value-type="string">
            <text:p>Manutenzione ordinaria e riparazioni di terreni e beni materiali non prodotti</text:p>
          </table:table-cell>
          <table:table-cell table:style-name="ce12" office:value-type="float" office:value="43549.86" calcext:value-type="float">
            <text:p>43549,8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117.09" calcext:value-type="float">
            <text:p>117,0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457.12" calcext:value-type="float">
            <text:p>457,1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5.24" calcext:value-type="float">
            <text:p>5,2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72.43" calcext:value-type="float">
            <text:p>72,4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5.24" calcext:value-type="float">
            <text:p>5,2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109.75" calcext:value-type="float">
            <text:p>109,7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5.23" calcext:value-type="float">
            <text:p>5,2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11.47" calcext:value-type="float">
            <text:p>11,4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16.51" calcext:value-type="float">
            <text:p>16,5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33.22" calcext:value-type="float">
            <text:p>33,2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856.92" calcext:value-type="float">
            <text:p>856,9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80.42" calcext:value-type="float">
            <text:p>80,4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5.25" calcext:value-type="float">
            <text:p>5,2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7.27" calcext:value-type="float">
            <text:p>7,2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8.5" calcext:value-type="float">
            <text:p>8,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495.26" calcext:value-type="float">
            <text:p>495,2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74.12" calcext:value-type="float">
            <text:p>74,1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74.12" calcext:value-type="float">
            <text:p>74,1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1021.91" calcext:value-type="float">
            <text:p>1021,9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395.11" calcext:value-type="float">
            <text:p>395,1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173.31" calcext:value-type="float">
            <text:p>173,3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333.18" calcext:value-type="float">
            <text:p>333,1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101.37" calcext:value-type="float">
            <text:p>101,3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8.23" calcext:value-type="float">
            <text:p>8,2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191.26" calcext:value-type="float">
            <text:p>191,2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364.27" calcext:value-type="float">
            <text:p>364,2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178.29" calcext:value-type="float">
            <text:p>178,2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266.35" calcext:value-type="float">
            <text:p>266,3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7.17" calcext:value-type="float">
            <text:p>7,1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332.13" calcext:value-type="float">
            <text:p>332,1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694.83" calcext:value-type="float">
            <text:p>694,8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158.26" calcext:value-type="float">
            <text:p>158,2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90.34" calcext:value-type="float">
            <text:p>90,3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2" office:value-type="float" office:value="21.2" calcext:value-type="float">
            <text:p>21,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117.35" calcext:value-type="float">
            <text:p>117,3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41.36" calcext:value-type="float">
            <text:p>41,3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604.62" calcext:value-type="float">
            <text:p>604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182.28" calcext:value-type="float">
            <text:p>182,2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1597.09" calcext:value-type="float">
            <text:p>1597,0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51.7" calcext:value-type="float">
            <text:p>51,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508.07" calcext:value-type="float">
            <text:p>508,0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89.39" calcext:value-type="float">
            <text:p>89,3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691.71" calcext:value-type="float">
            <text:p>691,7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188" calcext:value-type="float">
            <text:p>1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133.38" calcext:value-type="float">
            <text:p>133,3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248.28" calcext:value-type="float">
            <text:p>248,2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300.27" calcext:value-type="float">
            <text:p>300,2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424.04" calcext:value-type="float">
            <text:p>424,0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329.29" calcext:value-type="float">
            <text:p>329,2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31.46" calcext:value-type="float">
            <text:p>31,4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74.12" calcext:value-type="float">
            <text:p>74,1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219.16" calcext:value-type="float">
            <text:p>219,1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101.15" calcext:value-type="float">
            <text:p>101,1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5.21" calcext:value-type="float">
            <text:p>5,2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230.24" calcext:value-type="float">
            <text:p>230,2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101.15" calcext:value-type="float">
            <text:p>101,1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93.52" calcext:value-type="float">
            <text:p>93,5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2744.97" calcext:value-type="float">
            <text:p>2744,9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229.97" calcext:value-type="float">
            <text:p>229,9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513.11" calcext:value-type="float">
            <text:p>513,1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138.36" calcext:value-type="float">
            <text:p>138,3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1578.93" calcext:value-type="float">
            <text:p>1578,9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181.29" calcext:value-type="float">
            <text:p>181,2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2.72" calcext:value-type="float">
            <text:p>2,7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143.31" calcext:value-type="float">
            <text:p>143,3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5.24" calcext:value-type="float">
            <text:p>5,2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5.24" calcext:value-type="float">
            <text:p>5,2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115.34" calcext:value-type="float">
            <text:p>115,3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3.49" calcext:value-type="float">
            <text:p>3,4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14.12" calcext:value-type="float">
            <text:p>14,1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5.23" calcext:value-type="float">
            <text:p>5,2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5.24" calcext:value-type="float">
            <text:p>5,2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79.52" calcext:value-type="float">
            <text:p>79,5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74.12" calcext:value-type="float">
            <text:p>74,1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5.25" calcext:value-type="float">
            <text:p>5,2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610.39" calcext:value-type="float">
            <text:p>610,3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166.33" calcext:value-type="float">
            <text:p>166,3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928.21" calcext:value-type="float">
            <text:p>928,2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5.24" calcext:value-type="float">
            <text:p>5,2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26.19" calcext:value-type="float">
            <text:p>26,1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25.18" calcext:value-type="float">
            <text:p>25,1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5.24" calcext:value-type="float">
            <text:p>5,2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379.23" calcext:value-type="float">
            <text:p>379,2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117.35" calcext:value-type="float">
            <text:p>117,3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1353.1" calcext:value-type="float">
            <text:p>1353,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579.9" calcext:value-type="float">
            <text:p>579,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2040.23" calcext:value-type="float">
            <text:p>2040,2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5.25" calcext:value-type="float">
            <text:p>5,2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56.6" calcext:value-type="float">
            <text:p>56,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5.26" calcext:value-type="float">
            <text:p>5,2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203.57" calcext:value-type="float">
            <text:p>203,5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207.31" calcext:value-type="float">
            <text:p>207,3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583.5" calcext:value-type="float">
            <text:p>583,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4.69" calcext:value-type="float">
            <text:p>4,6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1509.44" calcext:value-type="float">
            <text:p>1509,4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979.5" calcext:value-type="float">
            <text:p>979,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255.83" calcext:value-type="float">
            <text:p>255,8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830.5" calcext:value-type="float">
            <text:p>830,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120.4" calcext:value-type="float">
            <text:p>120,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9.24" calcext:value-type="float">
            <text:p>9,2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45.57" calcext:value-type="float">
            <text:p>45,5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5.21" calcext:value-type="float">
            <text:p>5,2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5.24" calcext:value-type="float">
            <text:p>5,2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220.26" calcext:value-type="float">
            <text:p>220,2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79.52" calcext:value-type="float">
            <text:p>79,5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169.73" calcext:value-type="float">
            <text:p>169,7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293.28" calcext:value-type="float">
            <text:p>293,2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541.22" calcext:value-type="float">
            <text:p>541,2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1307.42" calcext:value-type="float">
            <text:p>1307,4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11.25" calcext:value-type="float">
            <text:p>11,2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69.18" calcext:value-type="float">
            <text:p>69,1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4-01-31" calcext:value-type="date">
            <text:p>31/01/2024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86.42" calcext:value-type="float">
            <text:p>86,4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03-20" calcext:value-type="date">
            <text:p>20/03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589.49" calcext:value-type="float">
            <text:p>589,4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03-20" calcext:value-type="date">
            <text:p>20/03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451.08" calcext:value-type="float">
            <text:p>451,0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03-20" calcext:value-type="date">
            <text:p>20/03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202.42" calcext:value-type="float">
            <text:p>202,4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03-20" calcext:value-type="date">
            <text:p>20/03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370.22" calcext:value-type="float">
            <text:p>370,2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03-20" calcext:value-type="date">
            <text:p>20/03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2078.11" calcext:value-type="float">
            <text:p>2078,1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03-20" calcext:value-type="date">
            <text:p>20/03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368.43" calcext:value-type="float">
            <text:p>368,4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03-20" calcext:value-type="date">
            <text:p>20/03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722.14" calcext:value-type="float">
            <text:p>722,1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03-20" calcext:value-type="date">
            <text:p>20/03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1293.11" calcext:value-type="float">
            <text:p>1293,1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5" office:value-type="date" office:date-value="2024-03-20" calcext:value-type="date">
            <text:p>20/03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303.34" calcext:value-type="float">
            <text:p>303,3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IETA' COOPERATIVA CULTURE</text:p>
          </table:table-cell>
          <table:table-cell table:number-columns-repeated="2" table:style-name="ce15" office:value-type="date" office:date-value="2024-01-11" calcext:value-type="date">
            <text:p>11/01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20335.16" calcext:value-type="float">
            <text:p>20335,1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IETA' COOPERATIVA CULTURE</text:p>
          </table:table-cell>
          <table:table-cell table:number-columns-repeated="2" table:style-name="ce15" office:value-type="date" office:date-value="2024-01-11" calcext:value-type="date">
            <text:p>11/01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25616.2" calcext:value-type="float">
            <text:p>25616,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IETA' COOPERATIVA CULTURE</text:p>
          </table:table-cell>
          <table:table-cell table:style-name="ce15" office:value-type="date" office:date-value="2024-01-29" calcext:value-type="date">
            <text:p>29/01/2024</text:p>
          </table:table-cell>
          <table:table-cell table:style-name="ce15" office:value-type="date" office:date-value="2024-02-06" calcext:value-type="date">
            <text:p>06/02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2600" calcext:value-type="float">
            <text:p>26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IETA' COOPERATIVA CULTURE</text:p>
          </table:table-cell>
          <table:table-cell table:style-name="ce15" office:value-type="date" office:date-value="2024-01-25" calcext:value-type="date">
            <text:p>25/01/2024</text:p>
          </table:table-cell>
          <table:table-cell table:style-name="ce15" office:value-type="date" office:date-value="2024-02-07" calcext:value-type="date">
            <text:p>07/02/2024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12" office:value-type="float" office:value="6816.96" calcext:value-type="float">
            <text:p>6816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IETA' COOPERATIVA CULTURE</text:p>
          </table:table-cell>
          <table:table-cell table:style-name="ce15" office:value-type="date" office:date-value="2024-01-25" calcext:value-type="date">
            <text:p>25/01/2024</text:p>
          </table:table-cell>
          <table:table-cell table:style-name="ce15" office:value-type="date" office:date-value="2024-02-16" calcext:value-type="date">
            <text:p>16/02/2024</text:p>
          </table:table-cell>
          <table:table-cell table:style-name="ce12" office:value-type="float" office:value="1030101001" calcext:value-type="float">
            <text:p>1030101001</text:p>
          </table:table-cell>
          <table:table-cell table:style-name="ce12" office:value-type="string" calcext:value-type="string">
            <text:p>Giornali e riviste</text:p>
          </table:table-cell>
          <table:table-cell table:style-name="ce12" office:value-type="float" office:value="2791" calcext:value-type="float">
            <text:p>279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IETA' COOPERATIVA DODO SERVICE</text:p>
          </table:table-cell>
          <table:table-cell table:number-columns-repeated="2" table:style-name="ce15" office:value-type="date" office:date-value="2024-01-24" calcext:value-type="date">
            <text:p>24/01/2024</text:p>
          </table:table-cell>
          <table:table-cell table:style-name="ce12" office:value-type="float" office:value="1030213002" calcext:value-type="float">
            <text:p>1030213002</text:p>
          </table:table-cell>
          <table:table-cell table:style-name="ce12" office:value-type="string" calcext:value-type="string">
            <text:p>Servizi di pulizia e lavanderia</text:p>
          </table:table-cell>
          <table:table-cell table:style-name="ce12" office:value-type="float" office:value="7494.17" calcext:value-type="float">
            <text:p>7494,1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IETA' COOPERATIVA DODO SERVICE</text:p>
          </table:table-cell>
          <table:table-cell table:style-name="ce15" office:value-type="date" office:date-value="2024-03-18" calcext:value-type="date">
            <text:p>18/03/2024</text:p>
          </table:table-cell>
          <table:table-cell table:style-name="ce15" office:value-type="date" office:date-value="2024-03-25" calcext:value-type="date">
            <text:p>25/03/2024</text:p>
          </table:table-cell>
          <table:table-cell table:style-name="ce12" office:value-type="float" office:value="1030213002" calcext:value-type="float">
            <text:p>1030213002</text:p>
          </table:table-cell>
          <table:table-cell table:style-name="ce12" office:value-type="string" calcext:value-type="string">
            <text:p>Servizi di pulizia e lavanderia</text:p>
          </table:table-cell>
          <table:table-cell table:style-name="ce12" office:value-type="float" office:value="7494.22" calcext:value-type="float">
            <text:p>7494,2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IETA' SOCIOCULTURALE COOPERATIVA SOCI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13001" calcext:value-type="float">
            <text:p>1030213001</text:p>
          </table:table-cell>
          <table:table-cell table:style-name="ce12" office:value-type="string" calcext:value-type="string">
            <text:p>Servizi di sorveglianza, e custodia e accoglienza</text:p>
          </table:table-cell>
          <table:table-cell table:style-name="ce12" office:value-type="float" office:value="2526.62" calcext:value-type="float">
            <text:p>2526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IETA' SOCIOCULTURALE COOPERATIVA SOCI</text:p>
          </table:table-cell>
          <table:table-cell table:style-name="ce15" office:value-type="date" office:date-value="2024-01-25" calcext:value-type="date">
            <text:p>25/01/2024</text:p>
          </table:table-cell>
          <table:table-cell table:style-name="ce15" office:value-type="date" office:date-value="2024-02-12" calcext:value-type="date">
            <text:p>12/02/2024</text:p>
          </table:table-cell>
          <table:table-cell table:style-name="ce12" office:value-type="float" office:value="1030213001" calcext:value-type="float">
            <text:p>1030213001</text:p>
          </table:table-cell>
          <table:table-cell table:style-name="ce12" office:value-type="string" calcext:value-type="string">
            <text:p>Servizi di sorveglianza, e custodia e accoglienza</text:p>
          </table:table-cell>
          <table:table-cell table:style-name="ce12" office:value-type="float" office:value="2213.69" calcext:value-type="float">
            <text:p>2213,6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CIETA' SOCIOCULTURALE COOPERATIVA SOCI</text:p>
          </table:table-cell>
          <table:table-cell table:style-name="ce15" office:value-type="date" office:date-value="2024-03-27" calcext:value-type="date">
            <text:p>27/03/2024</text:p>
          </table:table-cell>
          <table:table-cell table:style-name="ce15" office:value-type="date" office:date-value="2024-04-05" calcext:value-type="date">
            <text:p>05/04/2024</text:p>
          </table:table-cell>
          <table:table-cell table:style-name="ce12" office:value-type="float" office:value="1030213001" calcext:value-type="float">
            <text:p>1030213001</text:p>
          </table:table-cell>
          <table:table-cell table:style-name="ce12" office:value-type="string" calcext:value-type="string">
            <text:p>Servizi di sorveglianza, e custodia e accoglienza</text:p>
          </table:table-cell>
          <table:table-cell table:style-name="ce12" office:value-type="float" office:value="2885.91" calcext:value-type="float">
            <text:p>2885,9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DEXO ITALIA S.P.A.</text:p>
          </table:table-cell>
          <table:table-cell table:style-name="ce15" office:value-type="date" office:date-value="2024-01-16" calcext:value-type="date">
            <text:p>16/01/2024</text:p>
          </table:table-cell>
          <table:table-cell table:style-name="ce15" office:value-type="date" office:date-value="2024-01-25" calcext:value-type="date">
            <text:p>25/01/2024</text:p>
          </table:table-cell>
          <table:table-cell table:style-name="ce12" office:value-type="float" office:value="1030213002" calcext:value-type="float">
            <text:p>1030213002</text:p>
          </table:table-cell>
          <table:table-cell table:style-name="ce12" office:value-type="string" calcext:value-type="string">
            <text:p>Servizi di pulizia e lavanderia</text:p>
          </table:table-cell>
          <table:table-cell table:style-name="ce12" office:value-type="float" office:value="12803.6" calcext:value-type="float">
            <text:p>12803,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DEXO ITALIA S.P.A.</text:p>
          </table:table-cell>
          <table:table-cell table:style-name="ce15" office:value-type="date" office:date-value="2024-01-16" calcext:value-type="date">
            <text:p>16/01/2024</text:p>
          </table:table-cell>
          <table:table-cell table:style-name="ce15" office:value-type="date" office:date-value="2024-01-25" calcext:value-type="date">
            <text:p>25/01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1097.45" calcext:value-type="float">
            <text:p>1097,4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DEXO ITALIA S.P.A.</text:p>
          </table:table-cell>
          <table:table-cell table:style-name="ce15" office:value-type="date" office:date-value="2024-02-13" calcext:value-type="date">
            <text:p>13/02/2024</text:p>
          </table:table-cell>
          <table:table-cell table:style-name="ce15" office:value-type="date" office:date-value="2024-02-26" calcext:value-type="date">
            <text:p>26/02/2024</text:p>
          </table:table-cell>
          <table:table-cell table:style-name="ce12" office:value-type="float" office:value="1030213002" calcext:value-type="float">
            <text:p>1030213002</text:p>
          </table:table-cell>
          <table:table-cell table:style-name="ce12" office:value-type="string" calcext:value-type="string">
            <text:p>Servizi di pulizia e lavanderia</text:p>
          </table:table-cell>
          <table:table-cell table:style-name="ce12" office:value-type="float" office:value="16547.13" calcext:value-type="float">
            <text:p>16547,1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DEXO ITALIA S.P.A.</text:p>
          </table:table-cell>
          <table:table-cell table:style-name="ce15" office:value-type="date" office:date-value="2024-03-21" calcext:value-type="date">
            <text:p>21/03/2024</text:p>
          </table:table-cell>
          <table:table-cell table:style-name="ce15" office:value-type="date" office:date-value="2024-04-02" calcext:value-type="date">
            <text:p>02/04/2024</text:p>
          </table:table-cell>
          <table:table-cell table:style-name="ce12" office:value-type="float" office:value="1030213002" calcext:value-type="float">
            <text:p>1030213002</text:p>
          </table:table-cell>
          <table:table-cell table:style-name="ce12" office:value-type="string" calcext:value-type="string">
            <text:p>Servizi di pulizia e lavanderia</text:p>
          </table:table-cell>
          <table:table-cell table:style-name="ce12" office:value-type="float" office:value="17925.03" calcext:value-type="float">
            <text:p>17925,0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DEXO ITALIA S.P.A.</text:p>
          </table:table-cell>
          <table:table-cell table:style-name="ce15" office:value-type="date" office:date-value="2024-02-14" calcext:value-type="date">
            <text:p>14/02/2024</text:p>
          </table:table-cell>
          <table:table-cell table:style-name="ce15" office:value-type="date" office:date-value="2024-02-26" calcext:value-type="date">
            <text:p>26/02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1316.94" calcext:value-type="float">
            <text:p>1316,9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DEXO ITALIA S.P.A.</text:p>
          </table:table-cell>
          <table:table-cell table:style-name="ce15" office:value-type="date" office:date-value="2024-03-21" calcext:value-type="date">
            <text:p>21/03/2024</text:p>
          </table:table-cell>
          <table:table-cell table:style-name="ce15" office:value-type="date" office:date-value="2024-04-02" calcext:value-type="date">
            <text:p>02/04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1731.53" calcext:value-type="float">
            <text:p>1731,5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FEIN S.P.A</text:p>
          </table:table-cell>
          <table:table-cell table:style-name="ce15" office:value-type="date" office:date-value="2024-01-16" calcext:value-type="date">
            <text:p>16/01/2024</text:p>
          </table:table-cell>
          <table:table-cell table:style-name="ce15" office:value-type="date" office:date-value="2024-01-17" calcext:value-type="date">
            <text:p>17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8297.13" calcext:value-type="float">
            <text:p>8297,1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FEIN S.P.A</text:p>
          </table:table-cell>
          <table:table-cell table:style-name="ce15" office:value-type="date" office:date-value="2024-01-22" calcext:value-type="date">
            <text:p>22/01/2024</text:p>
          </table:table-cell>
          <table:table-cell table:style-name="ce15" office:value-type="date" office:date-value="2024-02-06" calcext:value-type="date">
            <text:p>06/02/2024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12" office:value-type="float" office:value="295.16" calcext:value-type="float">
            <text:p>295,1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FEIN S.P.A</text:p>
          </table:table-cell>
          <table:table-cell table:style-name="ce15" office:value-type="date" office:date-value="2024-01-22" calcext:value-type="date">
            <text:p>22/01/2024</text:p>
          </table:table-cell>
          <table:table-cell table:style-name="ce15" office:value-type="date" office:date-value="2024-02-06" calcext:value-type="date">
            <text:p>06/02/2024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12" office:value-type="float" office:value="3533.65" calcext:value-type="float">
            <text:p>3533,6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FEIN S.P.A</text:p>
          </table:table-cell>
          <table:table-cell table:style-name="ce15" office:value-type="date" office:date-value="2024-01-16" calcext:value-type="date">
            <text:p>16/01/2024</text:p>
          </table:table-cell>
          <table:table-cell table:style-name="ce15" office:value-type="date" office:date-value="2024-01-17" calcext:value-type="date">
            <text:p>17/01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636.75" calcext:value-type="float">
            <text:p>636,7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ORBO <text:s/>MARIA ROSARIA</text:p>
          </table:table-cell>
          <table:table-cell table:style-name="ce15" office:value-type="date" office:date-value="2024-02-28" calcext:value-type="date">
            <text:p>28/02/2024</text:p>
          </table:table-cell>
          <table:table-cell table:style-name="ce15" office:value-type="date" office:date-value="2024-03-15" calcext:value-type="date">
            <text:p>15/03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4654.56" calcext:value-type="float">
            <text:p>4654,5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TARCH S.R.L.</text:p>
          </table:table-cell>
          <table:table-cell table:style-name="ce15" office:value-type="date" office:date-value="2024-03-11" calcext:value-type="date">
            <text:p>11/03/2024</text:p>
          </table:table-cell>
          <table:table-cell table:style-name="ce15" office:value-type="date" office:date-value="2024-03-22" calcext:value-type="date">
            <text:p>22/03/2024</text:p>
          </table:table-cell>
          <table:table-cell table:style-name="ce12" office:value-type="float" office:value="1030219999" calcext:value-type="float">
            <text:p>1030219999</text:p>
          </table:table-cell>
          <table:table-cell table:style-name="ce12" office:value-type="string" calcext:value-type="string">
            <text:p>Altri servizi informatici e di telecomunicazioni n.a.c.</text:p>
          </table:table-cell>
          <table:table-cell table:style-name="ce12" office:value-type="float" office:value="1610.4" calcext:value-type="float">
            <text:p>1610,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TARCH S.R.L.</text:p>
          </table:table-cell>
          <table:table-cell table:style-name="ce15" office:value-type="date" office:date-value="2024-03-26" calcext:value-type="date">
            <text:p>26/03/2024</text:p>
          </table:table-cell>
          <table:table-cell table:style-name="ce15" office:value-type="date" office:date-value="2024-04-16" calcext:value-type="date">
            <text:p>16/04/2024</text:p>
          </table:table-cell>
          <table:table-cell table:style-name="ce12" office:value-type="float" office:value="1030219004" calcext:value-type="float">
            <text:p>1030219004</text:p>
          </table:table-cell>
          <table:table-cell table:style-name="ce12" office:value-type="string" calcext:value-type="string">
            <text:p>Servizi di rete per trasmissione dati e VoIP e relativa manutenzione</text:p>
          </table:table-cell>
          <table:table-cell table:style-name="ce12" office:value-type="float" office:value="14132.18" calcext:value-type="float">
            <text:p>14132,1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TRANAIDEA S.C.S. IMPRESA SOCIALE</text:p>
          </table:table-cell>
          <table:table-cell table:number-columns-repeated="2" table:style-name="ce15" office:value-type="date" office:date-value="2024-01-24" calcext:value-type="date">
            <text:p>24/01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14837.25" calcext:value-type="float">
            <text:p>14837,2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TRANAIDEA S.C.S. IMPRESA SOCIALE</text:p>
          </table:table-cell>
          <table:table-cell table:number-columns-repeated="2" table:style-name="ce15" office:value-type="date" office:date-value="2024-01-24" calcext:value-type="date">
            <text:p>24/01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19534.36" calcext:value-type="float">
            <text:p>19534,3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TRANAIDEA S.C.S. IMPRESA SOCIALE</text:p>
          </table:table-cell>
          <table:table-cell table:style-name="ce15" office:value-type="date" office:date-value="2024-03-11" calcext:value-type="date">
            <text:p>11/03/2024</text:p>
          </table:table-cell>
          <table:table-cell table:style-name="ce15" office:value-type="date" office:date-value="2024-03-22" calcext:value-type="date">
            <text:p>22/03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33024.78" calcext:value-type="float">
            <text:p>33024,7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TUDIO ASSOCIATO ARCHITETTI PAGLIA</text:p>
          </table:table-cell>
          <table:table-cell table:style-name="ce15" office:value-type="date" office:date-value="2024-02-27" calcext:value-type="date">
            <text:p>27/02/2024</text:p>
          </table:table-cell>
          <table:table-cell table:style-name="ce15" office:value-type="date" office:date-value="2024-03-11" calcext:value-type="date">
            <text:p>11/03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7612.8" calcext:value-type="float">
            <text:p>7612,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TUDIO GEO SINTESI</text:p>
          </table:table-cell>
          <table:table-cell table:number-columns-repeated="2" table:style-name="ce15" office:value-type="date" office:date-value="2024-02-07" calcext:value-type="date">
            <text:p>07/02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6961.04" calcext:value-type="float">
            <text:p>6961,0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TUDIO PROGETTAZIONE &amp; DESIGN AZZARELLO </text:p>
          </table:table-cell>
          <table:table-cell table:style-name="ce15" office:value-type="date" office:date-value="2024-02-06" calcext:value-type="date">
            <text:p>06/02/2024</text:p>
          </table:table-cell>
          <table:table-cell table:style-name="ce15" office:value-type="date" office:date-value="2024-02-20" calcext:value-type="date">
            <text:p>20/02/2024</text:p>
          </table:table-cell>
          <table:table-cell table:style-name="ce12" office:value-type="float" office:value="1030299005" calcext:value-type="float">
            <text:p>1030299005</text:p>
          </table:table-cell>
          <table:table-cell table:style-name="ce12" office:value-type="string" calcext:value-type="string">
            <text:p>Spese per commissioni e comitati dell'Ente</text:p>
          </table:table-cell>
          <table:table-cell table:style-name="ce12" office:value-type="float" office:value="85.08" calcext:value-type="float">
            <text:p>85,0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TUDIO STORTI SRL</text:p>
          </table:table-cell>
          <table:table-cell table:style-name="ce15" office:value-type="date" office:date-value="2024-01-17" calcext:value-type="date">
            <text:p>17/01/2024</text:p>
          </table:table-cell>
          <table:table-cell table:style-name="ce15" office:value-type="date" office:date-value="2024-01-18" calcext:value-type="date">
            <text:p>18/01/2024</text:p>
          </table:table-cell>
          <table:table-cell table:style-name="ce12" office:value-type="float" office:value="1030219004" calcext:value-type="float">
            <text:p>1030219004</text:p>
          </table:table-cell>
          <table:table-cell table:style-name="ce12" office:value-type="string" calcext:value-type="string">
            <text:p>Servizi di rete per trasmissione dati e VoIP e relativa manutenzione</text:p>
          </table:table-cell>
          <table:table-cell table:style-name="ce12" office:value-type="float" office:value="1754.36" calcext:value-type="float">
            <text:p>1754,3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STUDIO TECNICO VEBO2</text:p>
          </table:table-cell>
          <table:table-cell table:style-name="ce15" office:value-type="date" office:date-value="2024-02-19" calcext:value-type="date">
            <text:p>19/02/2024</text:p>
          </table:table-cell>
          <table:table-cell table:style-name="ce15" office:value-type="date" office:date-value="2024-03-08" calcext:value-type="date">
            <text:p>08/03/2024</text:p>
          </table:table-cell>
          <table:table-cell table:style-name="ce12" office:value-type="float" office:value="1030299005" calcext:value-type="float">
            <text:p>1030299005</text:p>
          </table:table-cell>
          <table:table-cell table:style-name="ce12" office:value-type="string" calcext:value-type="string">
            <text:p>Spese per commissioni e comitati dell'Ente</text:p>
          </table:table-cell>
          <table:table-cell table:style-name="ce12" office:value-type="float" office:value="56.72" calcext:value-type="float">
            <text:p>56,7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ARTARA <text:s/>SILVIA</text:p>
          </table:table-cell>
          <table:table-cell table:style-name="ce15" office:value-type="date" office:date-value="2024-02-06" calcext:value-type="date">
            <text:p>06/02/2024</text:p>
          </table:table-cell>
          <table:table-cell table:style-name="ce15" office:value-type="date" office:date-value="2024-02-20" calcext:value-type="date">
            <text:p>20/02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2" office:value-type="float" office:value="756.03" calcext:value-type="float">
            <text:p>756,0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ARTARA <text:s/>SILVIA</text:p>
          </table:table-cell>
          <table:table-cell table:style-name="ce15" office:value-type="date" office:date-value="2024-02-06" calcext:value-type="date">
            <text:p>06/02/2024</text:p>
          </table:table-cell>
          <table:table-cell table:style-name="ce15" office:value-type="date" office:date-value="2024-02-20" calcext:value-type="date">
            <text:p>20/02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2" office:value-type="float" office:value="94.51" calcext:value-type="float">
            <text:p>94,5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CI S.R.L.</text:p>
          </table:table-cell>
          <table:table-cell table:style-name="ce15" office:value-type="date" office:date-value="2024-01-02" calcext:value-type="date">
            <text:p>02/01/2024</text:p>
          </table:table-cell>
          <table:table-cell table:style-name="ce15" office:value-type="date" office:date-value="2024-01-08" calcext:value-type="date">
            <text:p>08/01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2" office:value-type="float" office:value="585.6" calcext:value-type="float">
            <text:p>585,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CI S.R.L.</text:p>
          </table:table-cell>
          <table:table-cell table:style-name="ce15" office:value-type="date" office:date-value="2024-03-22" calcext:value-type="date">
            <text:p>22/03/2024</text:p>
          </table:table-cell>
          <table:table-cell table:style-name="ce15" office:value-type="date" office:date-value="2024-04-16" calcext:value-type="date">
            <text:p>16/04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126.88" calcext:value-type="float">
            <text:p>126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CHNICAL DESIGN SRL</text:p>
          </table:table-cell>
          <table:table-cell table:style-name="ce15" office:value-type="date" office:date-value="2024-03-07" calcext:value-type="date">
            <text:p>07/03/2024</text:p>
          </table:table-cell>
          <table:table-cell table:style-name="ce15" office:value-type="date" office:date-value="2024-03-22" calcext:value-type="date">
            <text:p>22/03/2024</text:p>
          </table:table-cell>
          <table:table-cell table:style-name="ce12" office:value-type="float" office:value="1030210002" calcext:value-type="float">
            <text:p>1030210002</text:p>
          </table:table-cell>
          <table:table-cell table:style-name="ce12" office:value-type="string" calcext:value-type="string">
            <text:p>Esperti per commissioni, comitati e consigli</text:p>
          </table:table-cell>
          <table:table-cell table:style-name="ce12" office:value-type="float" office:value="2989" calcext:value-type="float">
            <text:p>298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CMARKET SERVIZI SPA</text:p>
          </table:table-cell>
          <table:table-cell table:style-name="ce15" office:value-type="date" office:date-value="2024-02-15" calcext:value-type="date">
            <text:p>15/02/2024</text:p>
          </table:table-cell>
          <table:table-cell table:style-name="ce15" office:value-type="date" office:date-value="2024-02-21" calcext:value-type="date">
            <text:p>21/02/2024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12" office:value-type="float" office:value="78.62" calcext:value-type="float">
            <text:p>78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CMARKET SERVIZI SPA</text:p>
          </table:table-cell>
          <table:table-cell table:style-name="ce15" office:value-type="date" office:date-value="2024-02-15" calcext:value-type="date">
            <text:p>15/02/2024</text:p>
          </table:table-cell>
          <table:table-cell table:style-name="ce15" office:value-type="date" office:date-value="2024-02-21" calcext:value-type="date">
            <text:p>21/02/2024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12" office:value-type="float" office:value="17.3" calcext:value-type="float">
            <text:p>17,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CMARKET SERVIZI SPA</text:p>
          </table:table-cell>
          <table:table-cell table:number-columns-repeated="2" table:style-name="ce15" office:value-type="date" office:date-value="2024-02-15" calcext:value-type="date">
            <text:p>15/02/2024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12" office:value-type="float" office:value="30" calcext:value-type="float">
            <text:p>3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CMARKET SERVIZI SPA</text:p>
          </table:table-cell>
          <table:table-cell table:number-columns-repeated="2" table:style-name="ce15" office:value-type="date" office:date-value="2024-02-15" calcext:value-type="date">
            <text:p>15/02/2024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12" office:value-type="float" office:value="6.6" calcext:value-type="float">
            <text:p>6,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CMARKET SERVIZI SPA</text:p>
          </table:table-cell>
          <table:table-cell table:number-columns-repeated="2" table:style-name="ce15" office:value-type="date" office:date-value="2024-02-15" calcext:value-type="date">
            <text:p>15/02/2024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12" office:value-type="float" office:value="125.82" calcext:value-type="float">
            <text:p>125,8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CMARKET SERVIZI SPA</text:p>
          </table:table-cell>
          <table:table-cell table:number-columns-repeated="2" table:style-name="ce15" office:value-type="date" office:date-value="2024-02-15" calcext:value-type="date">
            <text:p>15/02/2024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12" office:value-type="float" office:value="27.68" calcext:value-type="float">
            <text:p>27,6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LECONTROL VIGILANZA S.R.L.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5" office:value-type="date" office:date-value="2024-03-11" calcext:value-type="date">
            <text:p>11/03/2024</text:p>
          </table:table-cell>
          <table:table-cell table:style-name="ce12" office:value-type="float" office:value="1030209011" calcext:value-type="float">
            <text:p>1030209011</text:p>
          </table:table-cell>
          <table:table-cell table:style-name="ce12" office:value-type="string" calcext:value-type="string">
            <text:p>Manutenzione ordinaria e riparazioni di altri beni materiali</text:p>
          </table:table-cell>
          <table:table-cell table:style-name="ce12" office:value-type="float" office:value="9146.37" calcext:value-type="float">
            <text:p>9146,3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LECONTROL VIGILANZA S.R.L.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5" office:value-type="date" office:date-value="2024-03-11" calcext:value-type="date">
            <text:p>11/03/2024</text:p>
          </table:table-cell>
          <table:table-cell table:style-name="ce12" office:value-type="float" office:value="1030213001" calcext:value-type="float">
            <text:p>1030213001</text:p>
          </table:table-cell>
          <table:table-cell table:style-name="ce12" office:value-type="string" calcext:value-type="string">
            <text:p>Servizi di sorveglianza, e custodia e accoglienza</text:p>
          </table:table-cell>
          <table:table-cell table:style-name="ce12" office:value-type="float" office:value="13905.83" calcext:value-type="float">
            <text:p>13905,8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LECONTROL VIGILANZA S.R.L.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5" office:value-type="date" office:date-value="2024-03-11" calcext:value-type="date">
            <text:p>11/03/2024</text:p>
          </table:table-cell>
          <table:table-cell table:style-name="ce12" office:value-type="float" office:value="1030213001" calcext:value-type="float">
            <text:p>1030213001</text:p>
          </table:table-cell>
          <table:table-cell table:style-name="ce12" office:value-type="string" calcext:value-type="string">
            <text:p>Servizi di sorveglianza, e custodia e accoglienza</text:p>
          </table:table-cell>
          <table:table-cell table:style-name="ce12" office:value-type="float" office:value="463.19" calcext:value-type="float">
            <text:p>463,1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LECONTROL VIGILANZA S.R.L.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5" office:value-type="date" office:date-value="2024-03-11" calcext:value-type="date">
            <text:p>11/03/2024</text:p>
          </table:table-cell>
          <table:table-cell table:style-name="ce12" office:value-type="float" office:value="1030213001" calcext:value-type="float">
            <text:p>1030213001</text:p>
          </table:table-cell>
          <table:table-cell table:style-name="ce12" office:value-type="string" calcext:value-type="string">
            <text:p>Servizi di sorveglianza, e custodia e accoglienza</text:p>
          </table:table-cell>
          <table:table-cell table:style-name="ce12" office:value-type="float" office:value="2410.83" calcext:value-type="float">
            <text:p>2410,8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LECONTROL VIGILANZA S.R.L.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5" office:value-type="date" office:date-value="2024-03-11" calcext:value-type="date">
            <text:p>11/03/2024</text:p>
          </table:table-cell>
          <table:table-cell table:style-name="ce12" office:value-type="float" office:value="1030213001" calcext:value-type="float">
            <text:p>1030213001</text:p>
          </table:table-cell>
          <table:table-cell table:style-name="ce12" office:value-type="string" calcext:value-type="string">
            <text:p>Servizi di sorveglianza, e custodia e accoglienza</text:p>
          </table:table-cell>
          <table:table-cell table:style-name="ce12" office:value-type="float" office:value="994.58" calcext:value-type="float">
            <text:p>994,5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LECONTROL VIGILANZA S.R.L.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5" office:value-type="date" office:date-value="2024-03-11" calcext:value-type="date">
            <text:p>11/03/2024</text:p>
          </table:table-cell>
          <table:table-cell table:style-name="ce12" office:value-type="float" office:value="1030213001" calcext:value-type="float">
            <text:p>1030213001</text:p>
          </table:table-cell>
          <table:table-cell table:style-name="ce12" office:value-type="string" calcext:value-type="string">
            <text:p>Servizi di sorveglianza, e custodia e accoglienza</text:p>
          </table:table-cell>
          <table:table-cell table:style-name="ce12" office:value-type="float" office:value="4826.25" calcext:value-type="float">
            <text:p>4826,2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LECONTROL VIGILANZA S.R.L.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5" office:value-type="date" office:date-value="2024-03-11" calcext:value-type="date">
            <text:p>11/03/2024</text:p>
          </table:table-cell>
          <table:table-cell table:style-name="ce12" office:value-type="float" office:value="1030213001" calcext:value-type="float">
            <text:p>1030213001</text:p>
          </table:table-cell>
          <table:table-cell table:style-name="ce12" office:value-type="string" calcext:value-type="string">
            <text:p>Servizi di sorveglianza, e custodia e accoglienza</text:p>
          </table:table-cell>
          <table:table-cell table:style-name="ce12" office:value-type="float" office:value="6742.08" calcext:value-type="float">
            <text:p>6742,0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LECONTROL VIGILANZA S.R.L.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5" office:value-type="date" office:date-value="2024-03-11" calcext:value-type="date">
            <text:p>11/03/2024</text:p>
          </table:table-cell>
          <table:table-cell table:style-name="ce12" office:value-type="float" office:value="1030213001" calcext:value-type="float">
            <text:p>1030213001</text:p>
          </table:table-cell>
          <table:table-cell table:style-name="ce12" office:value-type="string" calcext:value-type="string">
            <text:p>Servizi di sorveglianza, e custodia e accoglienza</text:p>
          </table:table-cell>
          <table:table-cell table:style-name="ce12" office:value-type="float" office:value="3656.58" calcext:value-type="float">
            <text:p>3656,5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LECONTROL VIGILANZA S.R.L.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5" office:value-type="date" office:date-value="2024-03-11" calcext:value-type="date">
            <text:p>11/03/2024</text:p>
          </table:table-cell>
          <table:table-cell table:style-name="ce12" office:value-type="float" office:value="1030213001" calcext:value-type="float">
            <text:p>1030213001</text:p>
          </table:table-cell>
          <table:table-cell table:style-name="ce12" office:value-type="string" calcext:value-type="string">
            <text:p>Servizi di sorveglianza, e custodia e accoglienza</text:p>
          </table:table-cell>
          <table:table-cell table:style-name="ce12" office:value-type="float" office:value="600.42" calcext:value-type="float">
            <text:p>600,4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LECONTROL VIGILANZA S.R.L.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5" office:value-type="date" office:date-value="2024-03-11" calcext:value-type="date">
            <text:p>11/03/2024</text:p>
          </table:table-cell>
          <table:table-cell table:style-name="ce12" office:value-type="float" office:value="1030213001" calcext:value-type="float">
            <text:p>1030213001</text:p>
          </table:table-cell>
          <table:table-cell table:style-name="ce12" office:value-type="string" calcext:value-type="string">
            <text:p>Servizi di sorveglianza, e custodia e accoglienza</text:p>
          </table:table-cell>
          <table:table-cell table:style-name="ce12" office:value-type="float" office:value="660" calcext:value-type="float">
            <text:p>66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LECONTROL VIGILANZA S.R.L.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5" office:value-type="date" office:date-value="2024-03-11" calcext:value-type="date">
            <text:p>11/03/2024</text:p>
          </table:table-cell>
          <table:table-cell table:style-name="ce12" office:value-type="float" office:value="1030213001" calcext:value-type="float">
            <text:p>1030213001</text:p>
          </table:table-cell>
          <table:table-cell table:style-name="ce12" office:value-type="string" calcext:value-type="string">
            <text:p>Servizi di sorveglianza, e custodia e accoglienza</text:p>
          </table:table-cell>
          <table:table-cell table:style-name="ce12" office:value-type="float" office:value="725.08" calcext:value-type="float">
            <text:p>725,0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LECONTROL VIGILANZA S.R.L.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5" office:value-type="date" office:date-value="2024-03-11" calcext:value-type="date">
            <text:p>11/03/2024</text:p>
          </table:table-cell>
          <table:table-cell table:style-name="ce12" office:value-type="float" office:value="1030213001" calcext:value-type="float">
            <text:p>1030213001</text:p>
          </table:table-cell>
          <table:table-cell table:style-name="ce12" office:value-type="string" calcext:value-type="string">
            <text:p>Servizi di sorveglianza, e custodia e accoglienza</text:p>
          </table:table-cell>
          <table:table-cell table:style-name="ce12" office:value-type="float" office:value="1668.33" calcext:value-type="float">
            <text:p>1668,3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LECONTROL VIGILANZA S.R.L.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5" office:value-type="date" office:date-value="2024-03-11" calcext:value-type="date">
            <text:p>11/03/2024</text:p>
          </table:table-cell>
          <table:table-cell table:style-name="ce12" office:value-type="float" office:value="1030213001" calcext:value-type="float">
            <text:p>1030213001</text:p>
          </table:table-cell>
          <table:table-cell table:style-name="ce12" office:value-type="string" calcext:value-type="string">
            <text:p>Servizi di sorveglianza, e custodia e accoglienza</text:p>
          </table:table-cell>
          <table:table-cell table:style-name="ce12" office:value-type="float" office:value="3993" calcext:value-type="float">
            <text:p>399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LECONTROL VIGILANZA S.R.L.</text:p>
          </table:table-cell>
          <table:table-cell table:number-columns-repeated="2" table:style-name="ce15" office:value-type="date" office:date-value="2024-02-28" calcext:value-type="date">
            <text:p>28/02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14727.84" calcext:value-type="float">
            <text:p>14727,8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LECONTROL VIGILANZA S.R.L.</text:p>
          </table:table-cell>
          <table:table-cell table:number-columns-repeated="2" table:style-name="ce15" office:value-type="date" office:date-value="2024-02-28" calcext:value-type="date">
            <text:p>28/02/2024</text:p>
          </table:table-cell>
          <table:table-cell table:style-name="ce12" office:value-type="float" office:value="1030209012" calcext:value-type="float">
            <text:p>1030209012</text:p>
          </table:table-cell>
          <table:table-cell table:style-name="ce12" office:value-type="string" calcext:value-type="string">
            <text:p>Manutenzione ordinaria e riparazioni di terreni e beni materiali non prodotti</text:p>
          </table:table-cell>
          <table:table-cell table:style-name="ce12" office:value-type="float" office:value="658.8" calcext:value-type="float">
            <text:p>658,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LECONTROL VIGILANZA S.R.L.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5" office:value-type="date" office:date-value="2024-03-11" calcext:value-type="date">
            <text:p>11/03/2024</text:p>
          </table:table-cell>
          <table:table-cell table:style-name="ce12" office:value-type="float" office:value="1030213001" calcext:value-type="float">
            <text:p>1030213001</text:p>
          </table:table-cell>
          <table:table-cell table:style-name="ce12" office:value-type="string" calcext:value-type="string">
            <text:p>Servizi di sorveglianza, e custodia e accoglienza</text:p>
          </table:table-cell>
          <table:table-cell table:style-name="ce12" office:value-type="float" office:value="1142.17" calcext:value-type="float">
            <text:p>1142,1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LEPASS S.P.A</text:p>
          </table:table-cell>
          <table:table-cell table:style-name="ce15" office:value-type="date" office:date-value="2024-01-17" calcext:value-type="date">
            <text:p>17/01/2024</text:p>
          </table:table-cell>
          <table:table-cell table:style-name="ce15" office:value-type="date" office:date-value="2024-01-18" calcext:value-type="date">
            <text:p>18/01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9.5" calcext:value-type="float">
            <text:p>9,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LEPASS S.P.A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5" office:value-type="date" office:date-value="2024-02-20" calcext:value-type="date">
            <text:p>20/02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9.5" calcext:value-type="float">
            <text:p>9,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LEPASS S.P.A</text:p>
          </table:table-cell>
          <table:table-cell table:style-name="ce15" office:value-type="date" office:date-value="2024-03-22" calcext:value-type="date">
            <text:p>22/03/2024</text:p>
          </table:table-cell>
          <table:table-cell table:style-name="ce15" office:value-type="date" office:date-value="2024-04-12" calcext:value-type="date">
            <text:p>12/04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37.39" calcext:value-type="float">
            <text:p>37,3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RMINAL DISTRIBUZIONE S.R.L</text:p>
          </table:table-cell>
          <table:table-cell table:style-name="ce15" office:value-type="date" office:date-value="2024-03-20" calcext:value-type="date">
            <text:p>20/03/2024</text:p>
          </table:table-cell>
          <table:table-cell table:style-name="ce15" office:value-type="date" office:date-value="2024-03-29" calcext:value-type="date">
            <text:p>29/03/2024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12" office:value-type="float" office:value="107.38" calcext:value-type="float">
            <text:p>107,3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RMINAL DISTRIBUZIONE S.R.L</text:p>
          </table:table-cell>
          <table:table-cell table:style-name="ce15" office:value-type="date" office:date-value="2024-03-20" calcext:value-type="date">
            <text:p>20/03/2024</text:p>
          </table:table-cell>
          <table:table-cell table:style-name="ce15" office:value-type="date" office:date-value="2024-03-29" calcext:value-type="date">
            <text:p>29/03/2024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12" office:value-type="float" office:value="176.41" calcext:value-type="float">
            <text:p>176,4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RMINAL DISTRIBUZIONE S.R.L</text:p>
          </table:table-cell>
          <table:table-cell table:style-name="ce15" office:value-type="date" office:date-value="2024-03-20" calcext:value-type="date">
            <text:p>20/03/2024</text:p>
          </table:table-cell>
          <table:table-cell table:style-name="ce15" office:value-type="date" office:date-value="2024-03-29" calcext:value-type="date">
            <text:p>29/03/2024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12" office:value-type="float" office:value="289.74" calcext:value-type="float">
            <text:p>289,7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RMINAL DISTRIBUZIONE S.R.L</text:p>
          </table:table-cell>
          <table:table-cell table:style-name="ce15" office:value-type="date" office:date-value="2024-03-20" calcext:value-type="date">
            <text:p>20/03/2024</text:p>
          </table:table-cell>
          <table:table-cell table:style-name="ce15" office:value-type="date" office:date-value="2024-03-29" calcext:value-type="date">
            <text:p>29/03/2024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12" office:value-type="float" office:value="480.18" calcext:value-type="float">
            <text:p>480,1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RMINAL DISTRIBUZIONE S.R.L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12" office:value-type="float" office:value="72.55" calcext:value-type="float">
            <text:p>72,5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RMINAL DISTRIBUZIONE S.R.L</text:p>
          </table:table-cell>
          <table:table-cell table:style-name="ce15" office:value-type="date" office:date-value="2024-02-29" calcext:value-type="date">
            <text:p>29/02/2024</text:p>
          </table:table-cell>
          <table:table-cell table:style-name="ce15" office:value-type="date" office:date-value="2024-03-01" calcext:value-type="date">
            <text:p>01/03/2024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12" office:value-type="float" office:value="152.25" calcext:value-type="float">
            <text:p>152,2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RMINAL DISTRIBUZIONE S.R.L</text:p>
          </table:table-cell>
          <table:table-cell table:style-name="ce15" office:value-type="date" office:date-value="2024-02-29" calcext:value-type="date">
            <text:p>29/02/2024</text:p>
          </table:table-cell>
          <table:table-cell table:style-name="ce15" office:value-type="date" office:date-value="2024-03-01" calcext:value-type="date">
            <text:p>01/03/2024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12" office:value-type="float" office:value="381.79" calcext:value-type="float">
            <text:p>381,7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ERMINAL DISTRIBUZIONE S.R.L</text:p>
          </table:table-cell>
          <table:table-cell table:style-name="ce15" office:value-type="date" office:date-value="2024-02-29" calcext:value-type="date">
            <text:p>29/02/2024</text:p>
          </table:table-cell>
          <table:table-cell table:style-name="ce15" office:value-type="date" office:date-value="2024-03-01" calcext:value-type="date">
            <text:p>01/03/2024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12" office:value-type="float" office:value="1044.68" calcext:value-type="float">
            <text:p>1044,6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3-01" calcext:value-type="date">
            <text:p>01/03/2024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12" office:value-type="float" office:value="73.88" calcext:value-type="float">
            <text:p>73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7.87" calcext:value-type="float">
            <text:p>77,8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3-01" calcext:value-type="date">
            <text:p>01/03/2024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61.2" calcext:value-type="float">
            <text:p>61,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1-02" calcext:value-type="date">
            <text:p>02/01/2024</text:p>
          </table:table-cell>
          <table:table-cell table:style-name="ce15" office:value-type="date" office:date-value="2024-01-08" calcext:value-type="date">
            <text:p>08/01/2024</text:p>
          </table:table-cell>
          <table:table-cell table:style-name="ce12" office:value-type="float" office:value="1030219001" calcext:value-type="float">
            <text:p>1030219001</text:p>
          </table:table-cell>
          <table:table-cell table:style-name="ce12" office:value-type="string" calcext:value-type="string">
            <text:p>Gestione e manutenzione applicazioni</text:p>
          </table:table-cell>
          <table:table-cell table:style-name="ce12" office:value-type="float" office:value="951.6" calcext:value-type="float">
            <text:p>951,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24.4" calcext:value-type="float">
            <text:p>24,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26.88" calcext:value-type="float">
            <text:p>126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4.86" calcext:value-type="float">
            <text:p>4,8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40.65" calcext:value-type="float">
            <text:p>40,6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26.88" calcext:value-type="float">
            <text:p>126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26.88" calcext:value-type="float">
            <text:p>126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5" office:value-type="date" office:date-value="2024-02-02" calcext:value-type="date">
            <text:p>02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58.98" calcext:value-type="float">
            <text:p>858,9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5" office:value-type="date" office:date-value="2024-02-02" calcext:value-type="date">
            <text:p>02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58.98" calcext:value-type="float">
            <text:p>858,9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2-01" calcext:value-type="date">
            <text:p>01/02/2024</text:p>
          </table:table-cell>
          <table:table-cell table:style-name="ce15" office:value-type="date" office:date-value="2024-02-02" calcext:value-type="date">
            <text:p>02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58.98" calcext:value-type="float">
            <text:p>858,9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3-01" calcext:value-type="date">
            <text:p>01/03/2024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3-01" calcext:value-type="date">
            <text:p>01/03/2024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7536.12" calcext:value-type="float">
            <text:p>17536,1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2-23" calcext:value-type="date">
            <text:p>23/02/2024</text:p>
          </table:table-cell>
          <table:table-cell table:style-name="ce15" office:value-type="date" office:date-value="2024-02-27" calcext:value-type="date">
            <text:p>27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2502.22" calcext:value-type="float">
            <text:p>2502,2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2-23" calcext:value-type="date">
            <text:p>23/02/2024</text:p>
          </table:table-cell>
          <table:table-cell table:style-name="ce15" office:value-type="date" office:date-value="2024-02-27" calcext:value-type="date">
            <text:p>27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300.93" calcext:value-type="float">
            <text:p>300,9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2-23" calcext:value-type="date">
            <text:p>23/02/2024</text:p>
          </table:table-cell>
          <table:table-cell table:style-name="ce15" office:value-type="date" office:date-value="2024-02-27" calcext:value-type="date">
            <text:p>27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62.3" calcext:value-type="float">
            <text:p>762,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2-23" calcext:value-type="date">
            <text:p>23/02/2024</text:p>
          </table:table-cell>
          <table:table-cell table:style-name="ce15" office:value-type="date" office:date-value="2024-02-27" calcext:value-type="date">
            <text:p>27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251.32" calcext:value-type="float">
            <text:p>251,3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2-23" calcext:value-type="date">
            <text:p>23/02/2024</text:p>
          </table:table-cell>
          <table:table-cell table:style-name="ce15" office:value-type="date" office:date-value="2024-02-27" calcext:value-type="date">
            <text:p>27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313.93" calcext:value-type="float">
            <text:p>313,9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2-23" calcext:value-type="date">
            <text:p>23/02/2024</text:p>
          </table:table-cell>
          <table:table-cell table:style-name="ce15" office:value-type="date" office:date-value="2024-02-27" calcext:value-type="date">
            <text:p>27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74.33" calcext:value-type="float">
            <text:p>874,3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2-23" calcext:value-type="date">
            <text:p>23/02/2024</text:p>
          </table:table-cell>
          <table:table-cell table:style-name="ce15" office:value-type="date" office:date-value="2024-02-27" calcext:value-type="date">
            <text:p>27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278.16" calcext:value-type="float">
            <text:p>278,1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2-23" calcext:value-type="date">
            <text:p>23/02/2024</text:p>
          </table:table-cell>
          <table:table-cell table:style-name="ce15" office:value-type="date" office:date-value="2024-02-27" calcext:value-type="date">
            <text:p>27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384.59" calcext:value-type="float">
            <text:p>384,5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2-23" calcext:value-type="date">
            <text:p>23/02/2024</text:p>
          </table:table-cell>
          <table:table-cell table:style-name="ce15" office:value-type="date" office:date-value="2024-02-27" calcext:value-type="date">
            <text:p>27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257.81" calcext:value-type="float">
            <text:p>257,8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2-23" calcext:value-type="date">
            <text:p>23/02/2024</text:p>
          </table:table-cell>
          <table:table-cell table:style-name="ce15" office:value-type="date" office:date-value="2024-02-27" calcext:value-type="date">
            <text:p>27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930" calcext:value-type="float">
            <text:p>793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2-23" calcext:value-type="date">
            <text:p>23/02/2024</text:p>
          </table:table-cell>
          <table:table-cell table:style-name="ce15" office:value-type="date" office:date-value="2024-02-27" calcext:value-type="date">
            <text:p>27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539.24" calcext:value-type="float">
            <text:p>539,2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2-23" calcext:value-type="date">
            <text:p>23/02/2024</text:p>
          </table:table-cell>
          <table:table-cell table:style-name="ce15" office:value-type="date" office:date-value="2024-02-27" calcext:value-type="date">
            <text:p>27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02.33" calcext:value-type="float">
            <text:p>702,3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2-23" calcext:value-type="date">
            <text:p>23/02/2024</text:p>
          </table:table-cell>
          <table:table-cell table:style-name="ce15" office:value-type="date" office:date-value="2024-02-27" calcext:value-type="date">
            <text:p>27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208.52" calcext:value-type="float">
            <text:p>208,5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2-23" calcext:value-type="date">
            <text:p>23/02/2024</text:p>
          </table:table-cell>
          <table:table-cell table:style-name="ce15" office:value-type="date" office:date-value="2024-02-27" calcext:value-type="date">
            <text:p>27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907.57" calcext:value-type="float">
            <text:p>1907,5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2-23" calcext:value-type="date">
            <text:p>23/02/2024</text:p>
          </table:table-cell>
          <table:table-cell table:style-name="ce15" office:value-type="date" office:date-value="2024-02-27" calcext:value-type="date">
            <text:p>27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434.32" calcext:value-type="float">
            <text:p>434,3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2-23" calcext:value-type="date">
            <text:p>23/02/2024</text:p>
          </table:table-cell>
          <table:table-cell table:style-name="ce15" office:value-type="date" office:date-value="2024-02-27" calcext:value-type="date">
            <text:p>27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210.45" calcext:value-type="float">
            <text:p>210,4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2-23" calcext:value-type="date">
            <text:p>23/02/2024</text:p>
          </table:table-cell>
          <table:table-cell table:style-name="ce15" office:value-type="date" office:date-value="2024-02-27" calcext:value-type="date">
            <text:p>27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512.4" calcext:value-type="float">
            <text:p>512,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2-23" calcext:value-type="date">
            <text:p>23/02/2024</text:p>
          </table:table-cell>
          <table:table-cell table:style-name="ce15" office:value-type="date" office:date-value="2024-02-27" calcext:value-type="date">
            <text:p>27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336.89" calcext:value-type="float">
            <text:p>336,8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2-23" calcext:value-type="date">
            <text:p>23/02/2024</text:p>
          </table:table-cell>
          <table:table-cell table:style-name="ce15" office:value-type="date" office:date-value="2024-02-27" calcext:value-type="date">
            <text:p>27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82.02" calcext:value-type="float">
            <text:p>782,0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74.46" calcext:value-type="float">
            <text:p>174,4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26.88" calcext:value-type="float">
            <text:p>126,8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22" calcext:value-type="float">
            <text:p>12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3-01" calcext:value-type="date">
            <text:p>01/03/2024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3-01" calcext:value-type="date">
            <text:p>01/03/2024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97.6" calcext:value-type="float">
            <text:p>97,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3-01" calcext:value-type="date">
            <text:p>01/03/2024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388.85" calcext:value-type="float">
            <text:p>1388,8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3-01" calcext:value-type="date">
            <text:p>01/03/2024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481.7" calcext:value-type="float">
            <text:p>481,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5.04" calcext:value-type="float">
            <text:p>75,0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" calcext:value-type="float">
            <text:p>89,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8.58" calcext:value-type="float">
            <text:p>78,5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7.63" calcext:value-type="float">
            <text:p>77,6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3.72" calcext:value-type="float">
            <text:p>73,7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" calcext:value-type="float">
            <text:p>89,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0.02" calcext:value-type="float">
            <text:p>80,0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4.54" calcext:value-type="float">
            <text:p>74,5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3-01" calcext:value-type="date">
            <text:p>01/03/2024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0.21" calcext:value-type="float">
            <text:p>70,2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3-01" calcext:value-type="date">
            <text:p>01/03/2024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3-01" calcext:value-type="date">
            <text:p>01/03/2024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3-01" calcext:value-type="date">
            <text:p>01/03/2024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85" calcext:value-type="float">
            <text:p>89,8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3-01" calcext:value-type="date">
            <text:p>01/03/2024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4.02" calcext:value-type="float">
            <text:p>74,0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3-01" calcext:value-type="date">
            <text:p>01/03/2024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3-01" calcext:value-type="date">
            <text:p>01/03/2024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68.72" calcext:value-type="float">
            <text:p>68,7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3-01" calcext:value-type="date">
            <text:p>01/03/2024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5.31" calcext:value-type="float">
            <text:p>85,3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3-01" calcext:value-type="date">
            <text:p>01/03/2024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56.44" calcext:value-type="float">
            <text:p>56,4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3-01" calcext:value-type="date">
            <text:p>01/03/2024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69.52" calcext:value-type="float">
            <text:p>69,5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3-01" calcext:value-type="date">
            <text:p>01/03/2024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05.64" calcext:value-type="float">
            <text:p>105,6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3-01" calcext:value-type="date">
            <text:p>01/03/2024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64.32" calcext:value-type="float">
            <text:p>64,3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201.4" calcext:value-type="float">
            <text:p>201,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4.96" calcext:value-type="float">
            <text:p>74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4.96" calcext:value-type="float">
            <text:p>74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07.31" calcext:value-type="float">
            <text:p>107,3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97.6" calcext:value-type="float">
            <text:p>97,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" calcext:value-type="float">
            <text:p>89,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11.51" calcext:value-type="float">
            <text:p>111,5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35.32" calcext:value-type="float">
            <text:p>35,3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3-01" calcext:value-type="date">
            <text:p>01/03/2024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61.82" calcext:value-type="float">
            <text:p>61,8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3-01" calcext:value-type="date">
            <text:p>01/03/2024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25.61" calcext:value-type="float">
            <text:p>125,6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3-01" calcext:value-type="date">
            <text:p>01/03/2024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69.99" calcext:value-type="float">
            <text:p>69,9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3-01" calcext:value-type="date">
            <text:p>01/03/2024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57.08" calcext:value-type="float">
            <text:p>157,0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2-23" calcext:value-type="date">
            <text:p>23/02/2024</text:p>
          </table:table-cell>
          <table:table-cell table:style-name="ce15" office:value-type="date" office:date-value="2024-02-27" calcext:value-type="date">
            <text:p>27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261.26" calcext:value-type="float">
            <text:p>261,2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2-23" calcext:value-type="date">
            <text:p>23/02/2024</text:p>
          </table:table-cell>
          <table:table-cell table:style-name="ce15" office:value-type="date" office:date-value="2024-02-27" calcext:value-type="date">
            <text:p>27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2.96" calcext:value-type="float">
            <text:p>82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" calcext:value-type="float">
            <text:p>89,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4.96" calcext:value-type="float">
            <text:p>74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00.74" calcext:value-type="float">
            <text:p>100,7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34.1" calcext:value-type="float">
            <text:p>34,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3-01" calcext:value-type="date">
            <text:p>01/03/2024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210.86" calcext:value-type="float">
            <text:p>210,8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3-01" calcext:value-type="date">
            <text:p>01/03/2024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3-01" calcext:value-type="date">
            <text:p>01/03/2024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92.93" calcext:value-type="float">
            <text:p>192,9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3-01" calcext:value-type="date">
            <text:p>01/03/2024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2.36" calcext:value-type="float">
            <text:p>82,3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3-01" calcext:value-type="date">
            <text:p>01/03/2024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68.93" calcext:value-type="float">
            <text:p>68,9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3-01" calcext:value-type="date">
            <text:p>01/03/2024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1.91" calcext:value-type="float">
            <text:p>81,9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3-01" calcext:value-type="date">
            <text:p>01/03/2024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97.6" calcext:value-type="float">
            <text:p>97,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3-01" calcext:value-type="date">
            <text:p>01/03/2024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21.74" calcext:value-type="float">
            <text:p>121,7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3-01" calcext:value-type="date">
            <text:p>01/03/2024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397.31" calcext:value-type="float">
            <text:p>397,3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3-01" calcext:value-type="date">
            <text:p>01/03/2024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97.6" calcext:value-type="float">
            <text:p>97,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3-01" calcext:value-type="date">
            <text:p>01/03/2024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3-01" calcext:value-type="date">
            <text:p>01/03/2024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7.82" calcext:value-type="float">
            <text:p>77,8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3-01" calcext:value-type="date">
            <text:p>01/03/2024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3-01" calcext:value-type="date">
            <text:p>01/03/2024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3-01" calcext:value-type="date">
            <text:p>01/03/2024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7.97" calcext:value-type="float">
            <text:p>87,9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3-01" calcext:value-type="date">
            <text:p>01/03/2024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68.93" calcext:value-type="float">
            <text:p>68,9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3-01" calcext:value-type="date">
            <text:p>01/03/2024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2.53" calcext:value-type="float">
            <text:p>82,5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97.6" calcext:value-type="float">
            <text:p>97,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4.96" calcext:value-type="float">
            <text:p>74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4.7" calcext:value-type="float">
            <text:p>74,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" calcext:value-type="float">
            <text:p>89,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43.66" calcext:value-type="float">
            <text:p>43,6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24.15" calcext:value-type="float">
            <text:p>24,1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3-01" calcext:value-type="date">
            <text:p>01/03/2024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547.25" calcext:value-type="float">
            <text:p>547,2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5.38" calcext:value-type="float">
            <text:p>85,3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2-23" calcext:value-type="date">
            <text:p>23/02/2024</text:p>
          </table:table-cell>
          <table:table-cell table:style-name="ce15" office:value-type="date" office:date-value="2024-02-27" calcext:value-type="date">
            <text:p>27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357.02" calcext:value-type="float">
            <text:p>357,0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2-23" calcext:value-type="date">
            <text:p>23/02/2024</text:p>
          </table:table-cell>
          <table:table-cell table:style-name="ce15" office:value-type="date" office:date-value="2024-02-27" calcext:value-type="date">
            <text:p>27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2.96" calcext:value-type="float">
            <text:p>82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3-01" calcext:value-type="date">
            <text:p>01/03/2024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68.93" calcext:value-type="float">
            <text:p>68,9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3-01" calcext:value-type="date">
            <text:p>01/03/2024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02.11" calcext:value-type="float">
            <text:p>102,1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3-01" calcext:value-type="date">
            <text:p>01/03/2024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61.18" calcext:value-type="float">
            <text:p>61,1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3-01" calcext:value-type="date">
            <text:p>01/03/2024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154.18" calcext:value-type="float">
            <text:p>154,1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3-01" calcext:value-type="date">
            <text:p>01/03/2024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12" office:value-type="float" office:value="121.78" calcext:value-type="float">
            <text:p>121,7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0.75" calcext:value-type="float">
            <text:p>80,7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3-01" calcext:value-type="date">
            <text:p>01/03/2024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3-01" calcext:value-type="date">
            <text:p>01/03/2024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124.66" calcext:value-type="float">
            <text:p>124,6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3-01" calcext:value-type="date">
            <text:p>01/03/2024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6.4" calcext:value-type="float">
            <text:p>76,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3-01" calcext:value-type="date">
            <text:p>01/03/2024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3-01" calcext:value-type="date">
            <text:p>01/03/2024</text:p>
          </table:table-cell>
          <table:table-cell table:style-name="ce15" office:value-type="date" office:date-value="2024-03-04" calcext:value-type="date">
            <text:p>04/03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77.8" calcext:value-type="float">
            <text:p>77,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58.98" calcext:value-type="float">
            <text:p>858,9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3-22" calcext:value-type="date">
            <text:p>22/03/2024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12" office:value-type="float" office:value="415.48" calcext:value-type="float">
            <text:p>415,4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2-21" calcext:value-type="date">
            <text:p>21/02/2024</text:p>
          </table:table-cell>
          <table:table-cell table:style-name="ce15" office:value-type="date" office:date-value="2024-03-05" calcext:value-type="date">
            <text:p>05/03/2024</text:p>
          </table:table-cell>
          <table:table-cell table:style-name="ce12" office:value-type="float" office:value="1030219001" calcext:value-type="float">
            <text:p>1030219001</text:p>
          </table:table-cell>
          <table:table-cell table:style-name="ce12" office:value-type="string" calcext:value-type="string">
            <text:p>Gestione e manutenzione applicazioni</text:p>
          </table:table-cell>
          <table:table-cell table:style-name="ce12" office:value-type="float" office:value="475.8" calcext:value-type="float">
            <text:p>475,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style-name="ce15" office:value-type="date" office:date-value="2024-02-21" calcext:value-type="date">
            <text:p>21/02/2024</text:p>
          </table:table-cell>
          <table:table-cell table:style-name="ce15" office:value-type="date" office:date-value="2024-03-05" calcext:value-type="date">
            <text:p>05/03/2024</text:p>
          </table:table-cell>
          <table:table-cell table:style-name="ce12" office:value-type="float" office:value="1030219001" calcext:value-type="float">
            <text:p>1030219001</text:p>
          </table:table-cell>
          <table:table-cell table:style-name="ce12" office:value-type="string" calcext:value-type="string">
            <text:p>Gestione e manutenzione applicazioni</text:p>
          </table:table-cell>
          <table:table-cell table:style-name="ce12" office:value-type="float" office:value="475.8" calcext:value-type="float">
            <text:p>475,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2-09" calcext:value-type="date">
            <text:p>09/02/2024</text:p>
          </table:table-cell>
          <table:table-cell table:style-name="ce12" office:value-type="float" office:value="1030219004" calcext:value-type="float">
            <text:p>1030219004</text:p>
          </table:table-cell>
          <table:table-cell table:style-name="ce12" office:value-type="string" calcext:value-type="string">
            <text:p>Servizi di rete per trasmissione dati e VoIP e relativa manutenzione</text:p>
          </table:table-cell>
          <table:table-cell table:style-name="ce12" office:value-type="float" office:value="16958" calcext:value-type="float">
            <text:p>1695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61.1" calcext:value-type="float">
            <text:p>861,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2-26" calcext:value-type="date">
            <text:p>26/02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858.98" calcext:value-type="float">
            <text:p>858,9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M S.P.A.</text:p>
          </table:table-cell>
          <table:table-cell table:number-columns-repeated="2" table:style-name="ce15" office:value-type="date" office:date-value="2024-03-06" calcext:value-type="date">
            <text:p>06/03/2024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12" office:value-type="float" office:value="2623" calcext:value-type="float">
            <text:p>262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POGRAFIA FB DEI F.LLI MASSIMO E PAOLO</text:p>
          </table:table-cell>
          <table:table-cell table:number-columns-repeated="2" table:style-name="ce15" office:value-type="date" office:date-value="2024-01-02" calcext:value-type="date">
            <text:p>02/01/2024</text:p>
          </table:table-cell>
          <table:table-cell table:style-name="ce12" office:value-type="float" office:value="1030102014" calcext:value-type="float">
            <text:p>1030102014</text:p>
          </table:table-cell>
          <table:table-cell table:style-name="ce12" office:value-type="string" calcext:value-type="string">
            <text:p>Stampati specialistici</text:p>
          </table:table-cell>
          <table:table-cell table:style-name="ce12" office:value-type="float" office:value="146.4" calcext:value-type="float">
            <text:p>146,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POGRAFIA FB DEI F.LLI MASSIMO E PAOLO</text:p>
          </table:table-cell>
          <table:table-cell table:style-name="ce15" office:value-type="date" office:date-value="2024-01-03" calcext:value-type="date">
            <text:p>03/01/2024</text:p>
          </table:table-cell>
          <table:table-cell table:style-name="ce15" office:value-type="date" office:date-value="2024-01-22" calcext:value-type="date">
            <text:p>22/01/2024</text:p>
          </table:table-cell>
          <table:table-cell table:style-name="ce12" office:value-type="float" office:value="1030102014" calcext:value-type="float">
            <text:p>1030102014</text:p>
          </table:table-cell>
          <table:table-cell table:style-name="ce12" office:value-type="string" calcext:value-type="string">
            <text:p>Stampati specialistici</text:p>
          </table:table-cell>
          <table:table-cell table:style-name="ce12" office:value-type="float" office:value="146.4" calcext:value-type="float">
            <text:p>146,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POGRAFIA FB DEI F.LLI MASSIMO E PAOLO</text:p>
          </table:table-cell>
          <table:table-cell table:style-name="ce15" office:value-type="date" office:date-value="2024-01-03" calcext:value-type="date">
            <text:p>03/01/2024</text:p>
          </table:table-cell>
          <table:table-cell table:style-name="ce15" office:value-type="date" office:date-value="2024-01-22" calcext:value-type="date">
            <text:p>22/01/2024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12" office:value-type="float" office:value="195.2" calcext:value-type="float">
            <text:p>195,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POGRAFIA FB DEI F.LLI MASSIMO E PAOLO</text:p>
          </table:table-cell>
          <table:table-cell table:number-columns-repeated="2" table:style-name="ce15" office:value-type="date" office:date-value="2024-01-11" calcext:value-type="date">
            <text:p>11/01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376.98" calcext:value-type="float">
            <text:p>376,9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POGRAFIA FB DEI F.LLI MASSIMO E PAOLO</text:p>
          </table:table-cell>
          <table:table-cell table:style-name="ce15" office:value-type="date" office:date-value="2024-01-17" calcext:value-type="date">
            <text:p>17/01/2024</text:p>
          </table:table-cell>
          <table:table-cell table:style-name="ce15" office:value-type="date" office:date-value="2024-01-26" calcext:value-type="date">
            <text:p>26/01/2024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12" office:value-type="float" office:value="134.2" calcext:value-type="float">
            <text:p>134,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POGRAFIA FB DEI F.LLI MASSIMO E PAOLO</text:p>
          </table:table-cell>
          <table:table-cell table:number-columns-repeated="2" table:style-name="ce15" office:value-type="date" office:date-value="2024-03-06" calcext:value-type="date">
            <text:p>06/03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509.96" calcext:value-type="float">
            <text:p>509,9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RO A SEGNO NAZIONALE SEZ.DI TORINO</text:p>
          </table:table-cell>
          <table:table-cell table:number-columns-repeated="2" table:style-name="ce15" office:value-type="date" office:date-value="2024-01-18" calcext:value-type="date">
            <text:p>18/01/2024</text:p>
          </table:table-cell>
          <table:table-cell table:style-name="ce12" office:value-type="float" office:value="1030204004" calcext:value-type="float">
            <text:p>1030204004</text:p>
          </table:table-cell>
          <table:table-cell table:style-name="ce12" office:value-type="string" calcext:value-type="string">
            <text:p>Acquisto di servizi per formazione obbligatoria</text:p>
          </table:table-cell>
          <table:table-cell table:style-name="ce12" office:value-type="float" office:value="2162" calcext:value-type="float">
            <text:p>216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IRO A SEGNO NAZIONALE SEZ.DI TORINO</text:p>
          </table:table-cell>
          <table:table-cell table:number-columns-repeated="2" table:style-name="ce15" office:value-type="date" office:date-value="2024-01-18" calcext:value-type="date">
            <text:p>18/01/2024</text:p>
          </table:table-cell>
          <table:table-cell table:style-name="ce12" office:value-type="float" office:value="1030204004" calcext:value-type="float">
            <text:p>1030204004</text:p>
          </table:table-cell>
          <table:table-cell table:style-name="ce12" office:value-type="string" calcext:value-type="string">
            <text:p>Acquisto di servizi per formazione obbligatoria</text:p>
          </table:table-cell>
          <table:table-cell table:style-name="ce12" office:value-type="float" office:value="3577.81" calcext:value-type="float">
            <text:p>3577,81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OP FILM S.R.L</text:p>
          </table:table-cell>
          <table:table-cell table:style-name="ce15" office:value-type="date" office:date-value="2024-02-13" calcext:value-type="date">
            <text:p>13/02/2024</text:p>
          </table:table-cell>
          <table:table-cell table:style-name="ce15" office:value-type="date" office:date-value="2024-02-20" calcext:value-type="date">
            <text:p>20/02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3269.72" calcext:value-type="float">
            <text:p>3269,7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RICICLO S.C.S.</text:p>
          </table:table-cell>
          <table:table-cell table:number-columns-repeated="2" table:style-name="ce15" office:value-type="date" office:date-value="2024-01-29" calcext:value-type="date">
            <text:p>29/01/2024</text:p>
          </table:table-cell>
          <table:table-cell table:style-name="ce12" office:value-type="float" office:value="1030215005" calcext:value-type="float">
            <text:p>1030215005</text:p>
          </table:table-cell>
          <table:table-cell table:style-name="ce12" office:value-type="string" calcext:value-type="string">
            <text:p>Contratti di servizio per il conferimento in discarica dei rifiuti</text:p>
          </table:table-cell>
          <table:table-cell table:style-name="ce12" office:value-type="float" office:value="5660" calcext:value-type="float">
            <text:p>566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RICICLO S.C.S.</text:p>
          </table:table-cell>
          <table:table-cell table:style-name="ce15" office:value-type="date" office:date-value="2024-01-08" calcext:value-type="date">
            <text:p>08/01/2024</text:p>
          </table:table-cell>
          <table:table-cell table:style-name="ce15" office:value-type="date" office:date-value="2024-01-09" calcext:value-type="date">
            <text:p>09/01/2024</text:p>
          </table:table-cell>
          <table:table-cell table:style-name="ce12" office:value-type="float" office:value="1030215005" calcext:value-type="float">
            <text:p>1030215005</text:p>
          </table:table-cell>
          <table:table-cell table:style-name="ce12" office:value-type="string" calcext:value-type="string">
            <text:p>Contratti di servizio per il conferimento in discarica dei rifiuti</text:p>
          </table:table-cell>
          <table:table-cell table:style-name="ce12" office:value-type="float" office:value="5660" calcext:value-type="float">
            <text:p>566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URISMOVEST-CONS.PROMOZIONE/SVILUPPO TUR</text:p>
          </table:table-cell>
          <table:table-cell table:number-columns-repeated="2" table:style-name="ce15" office:value-type="date" office:date-value="2024-01-29" calcext:value-type="date">
            <text:p>29/01/2024</text:p>
          </table:table-cell>
          <table:table-cell table:style-name="ce12" office:value-type="float" office:value="1030299011" calcext:value-type="float">
            <text:p>1030299011</text:p>
          </table:table-cell>
          <table:table-cell table:style-name="ce12" office:value-type="string" calcext:value-type="string">
            <text:p>Servizi per attivita' di rappresentanza </text:p>
          </table:table-cell>
          <table:table-cell table:style-name="ce12" office:value-type="float" office:value="400" calcext:value-type="float">
            <text:p>4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URISMOVEST-CONS.PROMOZIONE/SVILUPPO TUR</text:p>
          </table:table-cell>
          <table:table-cell table:number-columns-repeated="2" table:style-name="ce15" office:value-type="date" office:date-value="2024-01-29" calcext:value-type="date">
            <text:p>29/01/2024</text:p>
          </table:table-cell>
          <table:table-cell table:style-name="ce12" office:value-type="float" office:value="1030299011" calcext:value-type="float">
            <text:p>1030299011</text:p>
          </table:table-cell>
          <table:table-cell table:style-name="ce12" office:value-type="string" calcext:value-type="string">
            <text:p>Servizi per attivita' di rappresentanza </text:p>
          </table:table-cell>
          <table:table-cell table:style-name="ce12" office:value-type="float" office:value="540" calcext:value-type="float">
            <text:p>54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TURISMOVEST-CONS.PROMOZIONE/SVILUPPO TUR</text:p>
          </table:table-cell>
          <table:table-cell table:style-name="ce15" office:value-type="date" office:date-value="2024-01-02" calcext:value-type="date">
            <text:p>02/01/2024</text:p>
          </table:table-cell>
          <table:table-cell table:style-name="ce15" office:value-type="date" office:date-value="2024-01-15" calcext:value-type="date">
            <text:p>15/01/2024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12" office:value-type="float" office:value="63" calcext:value-type="float">
            <text:p>63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UNIPRO <text:s/>S.R.L</text:p>
          </table:table-cell>
          <table:table-cell table:style-name="ce15" office:value-type="date" office:date-value="2024-01-03" calcext:value-type="date">
            <text:p>03/01/2024</text:p>
          </table:table-cell>
          <table:table-cell table:style-name="ce15" office:value-type="date" office:date-value="2024-01-17" calcext:value-type="date">
            <text:p>17/01/2024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12" office:value-type="float" office:value="99" calcext:value-type="float">
            <text:p>9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VAL SERVICE PNEUMATICI <text:s text:c="12"/></text:p>
          </table:table-cell>
          <table:table-cell table:number-columns-repeated="2" table:style-name="ce15" office:value-type="date" office:date-value="2024-01-02" calcext:value-type="date">
            <text:p>02/01/2024</text:p>
          </table:table-cell>
          <table:table-cell table:style-name="ce12" office:value-type="float" office:value="1030209001" calcext:value-type="float">
            <text:p>1030209001</text:p>
          </table:table-cell>
          <table:table-cell table:style-name="ce12" office:value-type="string" calcext:value-type="string">
            <text:p>Manutenzione ordinaria e riparazioni di mezzi di trasporto ad uso civile, di sicurezza e ordine pubblico</text:p>
          </table:table-cell>
          <table:table-cell table:style-name="ce12" office:value-type="float" office:value="500" calcext:value-type="float">
            <text:p>5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VAL SERVICE PNEUMATICI <text:s text:c="12"/></text:p>
          </table:table-cell>
          <table:table-cell table:number-columns-repeated="2" table:style-name="ce15" office:value-type="date" office:date-value="2024-01-02" calcext:value-type="date">
            <text:p>02/01/2024</text:p>
          </table:table-cell>
          <table:table-cell table:style-name="ce12" office:value-type="float" office:value="1030209001" calcext:value-type="float">
            <text:p>1030209001</text:p>
          </table:table-cell>
          <table:table-cell table:style-name="ce12" office:value-type="string" calcext:value-type="string">
            <text:p>Manutenzione ordinaria e riparazioni di mezzi di trasporto ad uso civile, di sicurezza e ordine pubblico</text:p>
          </table:table-cell>
          <table:table-cell table:style-name="ce12" office:value-type="float" office:value="315" calcext:value-type="float">
            <text:p>315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VALSECCHI CANCELLERIA S.R.L.</text:p>
          </table:table-cell>
          <table:table-cell table:number-columns-repeated="2" table:style-name="ce15" office:value-type="date" office:date-value="2024-01-17" calcext:value-type="date">
            <text:p>17/01/2024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12" office:value-type="float" office:value="190" calcext:value-type="float">
            <text:p>19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VALSECCHI CANCELLERIA S.R.L.</text:p>
          </table:table-cell>
          <table:table-cell table:number-columns-repeated="2" table:style-name="ce15" office:value-type="date" office:date-value="2024-01-17" calcext:value-type="date">
            <text:p>17/01/2024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12" office:value-type="float" office:value="699.16" calcext:value-type="float">
            <text:p>699,16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VALSECCHI CANCELLERIA S.R.L.</text:p>
          </table:table-cell>
          <table:table-cell table:number-columns-repeated="2" table:style-name="ce15" office:value-type="date" office:date-value="2024-01-17" calcext:value-type="date">
            <text:p>17/01/2024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12" office:value-type="float" office:value="400" calcext:value-type="float">
            <text:p>4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VALSECCHI CANCELLERIA S.R.L.</text:p>
          </table:table-cell>
          <table:table-cell table:style-name="ce15" office:value-type="date" office:date-value="2024-03-06" calcext:value-type="date">
            <text:p>06/03/2024</text:p>
          </table:table-cell>
          <table:table-cell table:style-name="ce15" office:value-type="date" office:date-value="2024-03-25" calcext:value-type="date">
            <text:p>25/03/2024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12" office:value-type="float" office:value="559.37" calcext:value-type="float">
            <text:p>559,37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VALSECCHI CANCELLERIA S.R.L.</text:p>
          </table:table-cell>
          <table:table-cell table:style-name="ce15" office:value-type="date" office:date-value="2024-03-06" calcext:value-type="date">
            <text:p>06/03/2024</text:p>
          </table:table-cell>
          <table:table-cell table:style-name="ce15" office:value-type="date" office:date-value="2024-03-25" calcext:value-type="date">
            <text:p>25/03/2024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12" office:value-type="float" office:value="500" calcext:value-type="float">
            <text:p>5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VALSECCHI CANCELLERIA S.R.L.</text:p>
          </table:table-cell>
          <table:table-cell table:style-name="ce15" office:value-type="date" office:date-value="2024-03-06" calcext:value-type="date">
            <text:p>06/03/2024</text:p>
          </table:table-cell>
          <table:table-cell table:style-name="ce15" office:value-type="date" office:date-value="2024-03-25" calcext:value-type="date">
            <text:p>25/03/2024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12" office:value-type="float" office:value="500" calcext:value-type="float">
            <text:p>5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VALSECCHI CANCELLERIA S.R.L.</text:p>
          </table:table-cell>
          <table:table-cell table:style-name="ce15" office:value-type="date" office:date-value="2024-03-06" calcext:value-type="date">
            <text:p>06/03/2024</text:p>
          </table:table-cell>
          <table:table-cell table:style-name="ce15" office:value-type="date" office:date-value="2024-03-25" calcext:value-type="date">
            <text:p>25/03/2024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12" office:value-type="float" office:value="500" calcext:value-type="float">
            <text:p>50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VELOCAR SRL</text:p>
          </table:table-cell>
          <table:table-cell table:style-name="ce15" office:value-type="date" office:date-value="2024-01-17" calcext:value-type="date">
            <text:p>17/01/2024</text:p>
          </table:table-cell>
          <table:table-cell table:style-name="ce15" office:value-type="date" office:date-value="2024-01-18" calcext:value-type="date">
            <text:p>18/01/2024</text:p>
          </table:table-cell>
          <table:table-cell table:style-name="ce12" office:value-type="float" office:value="1030104999" calcext:value-type="float">
            <text:p>1030104999</text:p>
          </table:table-cell>
          <table:table-cell table:style-name="ce12" office:value-type="string" calcext:value-type="string">
            <text:p>Altro materiale per usi militari, ordine pubblico, sicurezza n.a.c.</text:p>
          </table:table-cell>
          <table:table-cell table:style-name="ce12" office:value-type="float" office:value="1459.12" calcext:value-type="float">
            <text:p>1459,12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VI.MA S.N.C. DI FORNASIER FLAVIO &amp; C</text:p>
          </table:table-cell>
          <table:table-cell table:number-columns-repeated="2" table:style-name="ce15" office:value-type="date" office:date-value="2024-01-02" calcext:value-type="date">
            <text:p>02/01/2024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12" office:value-type="float" office:value="2379" calcext:value-type="float">
            <text:p>2379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VIDEOTAPE S.A.S DI MARTELLO MAURO E C.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5" office:value-type="date" office:date-value="2024-02-08" calcext:value-type="date">
            <text:p>08/02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1708" calcext:value-type="float">
            <text:p>1708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VSP SRL (VETRERIA SAN PAOLO)</text:p>
          </table:table-cell>
          <table:table-cell table:style-name="ce15" office:value-type="date" office:date-value="2024-01-30" calcext:value-type="date">
            <text:p>30/01/2024</text:p>
          </table:table-cell>
          <table:table-cell table:style-name="ce15" office:value-type="date" office:date-value="2024-02-15" calcext:value-type="date">
            <text:p>15/02/2024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12" office:value-type="float" office:value="390.4" calcext:value-type="float">
            <text:p>390,4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ZEROSEIPLANET S.R.L.</text:p>
          </table:table-cell>
          <table:table-cell table:style-name="ce15" office:value-type="date" office:date-value="2024-02-13" calcext:value-type="date">
            <text:p>13/02/2024</text:p>
          </table:table-cell>
          <table:table-cell table:style-name="ce15" office:value-type="date" office:date-value="2024-02-29" calcext:value-type="date">
            <text:p>29/02/2024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12" office:value-type="float" office:value="50" calcext:value-type="float">
            <text:p>50</text:p>
          </table:table-cell>
          <table:table-cell table:number-columns-repeated="1017"/>
        </table:table-row>
        <table:table-row table:style-name="ro1">
          <table:table-cell table:style-name="ce12" office:value-type="string" calcext:value-type="string">
            <text:p>ZONA OVEST DI TORINO S.R.L. <text:s text:c="7"/></text:p>
          </table:table-cell>
          <table:table-cell table:style-name="ce15" office:value-type="date" office:date-value="2024-02-12" calcext:value-type="date">
            <text:p>12/02/2024</text:p>
          </table:table-cell>
          <table:table-cell table:style-name="ce15" office:value-type="date" office:date-value="2024-02-19" calcext:value-type="date">
            <text:p>19/02/2024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12" office:value-type="float" office:value="27561.02" calcext:value-type="float">
            <text:p>27561,02</text:p>
          </table:table-cell>
          <table:table-cell table:number-columns-repeated="1017"/>
        </table:table-row>
        <table:table-row table:style-name="ro1" table:number-rows-repeated="1047252">
          <table:table-cell table:number-columns-repeated="1023"/>
        </table:table-row>
        <table:table-row table:style-name="ro1">
          <table:table-cell table:number-columns-repeated="1023"/>
        </table:table-row>
      </table:table>
      <table:table table:name="Foglio2" table:style-name="ta2">
        <table:table-column table:style-name="co7" table:number-columns-repeated="1024" table:default-cell-style-name="ce3"/>
        <table:table-row table:style-name="ro1" table:number-rows-repeated="1048575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Foglio3" table:style-name="ta2">
        <table:table-column table:style-name="co7" table:number-columns-repeated="1024" table:default-cell-style-name="ce3"/>
        <table:table-row table:style-name="ro1" table:number-rows-repeated="1048575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  <table:database-ranges>
        <table:database-range table:name="__Anonymous_Sheet_DB__0" table:target-range-address="Foglio1.A10:Foglio1.F134" table:display-filter-buttons="true" table:orientation="column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/>
    <style:font-face style:name="Arial Unicode MS" svg:font-family="'Arial Unicode MS'" style:font-family-generic="system" style:font-pitch="variable"/>
    <style:font-face style:name="Arial1" svg:font-family="Arial1"/>
    <style:font-face style:name="Calibri" svg:font-family="Calibri" style:font-family-generic="swiss" style:font-pitch="variable"/>
    <style:font-face style:name="Calibri1" svg:font-family="Calibri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Arial Unicode MS" style:font-size-complex="10pt" style:language-complex="hi" style:country-complex="IN"/>
    </style:default-style>
    <style:default-style style:family="graphic">
      <style:graphic-properties draw:stroke="solid" svg:stroke-width="0.071cm" svg:stroke-color="#385d8a" draw:fill-color="#4f81bd" fo:wrap-option="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loext:color-lum-mod="100%" loext:color-lum-off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14P0" style:volatile="true">
      <number:text> </number:text>
      <number:number number:decimal-places="2" number:min-decimal-places="2" number:min-integer-digits="1" number:grouping="true"/>
      <number:text>   </number:text>
    </number:number-style>
    <number:number-style style:name="N114P1" style:volatile="true">
      <number:text>-</number:text>
      <number:number number:decimal-places="2" number:min-decimal-places="2" number:min-integer-digits="1" number:grouping="true"/>
      <number:text>   </number:text>
    </number:number-style>
    <number:number-style style:name="N114P2" style:volatile="true">
      <number:text>-</number:text>
      <number:number number:decimal-places="0" number:min-decimal-places="0" number:min-integer-digits="2"/>
      <number:text>   </number:text>
    </number:number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number-style style:name="N118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8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18">
      <number:text> </number:text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number-style style:name="N111">
      <number:text> </number:text>
      <number:number number:decimal-places="2" number:min-decimal-places="2" number:min-integer-digits="1" number:grouping="true"/>
      <number:text>   </number:text>
    </number:number-style>
    <number:number-style style:name="N112">
      <number:text>-</number:text>
      <number:number number:decimal-places="2" number:min-decimal-places="2" number:min-integer-digits="1" number:grouping="true"/>
      <number:text>   </number:text>
    </number:number-style>
    <number:number-style style:name="N113">
      <number:text>-</number:text>
      <number:number number:decimal-places="0" number:min-decimal-places="0" number:min-integer-digits="2"/>
      <number:text>   </number:text>
    </number:number-style>
    <number:number-style style:name="N120P0" style:volatile="true">
      <number:number number:decimal-places="0" number:min-decimal-places="0" number:min-integer-digits="1" number:grouping="true"/>
      <number:text> €</number:text>
    </number:number-style>
    <number:number-style style:name="N120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0P0"/>
    </number:number-style>
    <number:number-style style:name="N121P0" style:volatile="true">
      <number:number number:decimal-places="0" number:min-decimal-places="0" number:min-integer-digits="1" number:grouping="true"/>
      <number:text> €</number:text>
    </number:number-style>
    <number:number-style style:name="N121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1P0"/>
    </number:number-style>
    <number:number-style style:name="N123P0" style:volatile="true">
      <number:number number:decimal-places="2" number:min-decimal-places="2" number:min-integer-digits="1" number:grouping="true"/>
      <number:text> €</number:text>
    </number:number-style>
    <number:number-style style:name="N123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3P0"/>
    </number:number-style>
    <number:number-style style:name="N124P0" style:volatile="true">
      <number:number number:decimal-places="2" number:min-decimal-places="2" number:min-integer-digits="1" number:grouping="true"/>
      <number:text> €</number:text>
    </number:number-style>
    <number:number-style style:name="N124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4P0"/>
    </number:number-style>
    <number:number-style style:name="N125P0" style:volatile="true">
      <number:number number:decimal-places="0" number:min-decimal-places="0" number:min-integer-digits="1" number:grouping="true"/>
    </number:number-style>
    <number:number-style style:name="N125">
      <number:text>-</number:text>
      <number:number number:decimal-places="0" number:min-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</number:number-style>
    <number:number-style style:name="N12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</number:number-style>
    <number:number-style style:name="N127">
      <number:text>-</number:text>
      <number:number number:decimal-places="2" number:min-decimal-places="2" number:min-integer-digits="1" number:grouping="true"/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</number:number-style>
    <number:number-style style:name="N12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8P0"/>
    </number:number-style>
    <number:number-style style:name="N132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2" style:volatile="true">
      <number:text> </number:text>
      <number:fill-character> </number:fill-character>
      <number:text>-   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6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6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6P2" style:volatile="true">
      <number:text> </number:text>
      <number:fill-character> </number:fill-character>
      <number:text>- €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40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4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time-style style:name="N141">
      <number:minutes number:style="long"/>
      <number:text>:</number:text>
      <number:seconds number:style="long"/>
    </number:time-style>
    <number:time-style style:name="N14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3">
      <number:minutes number:style="long"/>
      <number:text>:</number:text>
      <number:seconds number:style="long" number:decimal-places="1"/>
    </number:time-style>
    <number:number-style style:name="N144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45">
      <number:number number:decimal-places="1" number:min-decimal-places="1" number:min-integer-digits="1"/>
    </number:number-style>
    <number:currency-style style:name="N147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47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47P0"/>
    </number:currency-style>
    <number:number-style style:name="N148P0" style:volatile="true">
      <number:number number:decimal-places="0" number:min-decimal-places="0" number:min-integer-digits="1" number:grouping="true"/>
      <number:text> €</number:text>
    </number:number-style>
    <number:number-style style:name="N148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48P0"/>
    </number:number-style>
    <number:number-style style:name="N149P0" style:volatile="true">
      <number:number number:decimal-places="0" number:min-decimal-places="0" number:min-integer-digits="1" number:grouping="true"/>
      <number:text> €</number:text>
    </number:number-style>
    <number:number-style style:name="N149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49P0"/>
    </number:number-style>
    <number:number-style style:name="N150P0" style:volatile="true">
      <number:number number:decimal-places="2" number:min-decimal-places="2" number:min-integer-digits="1" number:grouping="true"/>
      <number:text> €</number:text>
    </number:number-style>
    <number:number-style style:name="N150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50P0"/>
    </number:number-style>
    <number:number-style style:name="N151P0" style:volatile="true">
      <number:number number:decimal-places="2" number:min-decimal-places="2" number:min-integer-digits="1" number:grouping="true"/>
      <number:text> €</number:text>
    </number:number-style>
    <number:number-style style:name="N151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51P0"/>
    </number:number-style>
    <number:number-style style:name="N152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2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2P2" style:volatile="true">
      <number:text> </number:text>
      <number:fill-character> </number:fill-character>
      <number:text>-   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number-style style:name="N153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53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53P2" style:volatile="true">
      <number:text> </number:text>
      <number:fill-character> </number:fill-character>
      <number:text>- € </number:text>
    </number:number-style>
    <number:text-style style:name="N153">
      <number:text> </number:text>
      <number:text-content/>
      <number:text> </number:text>
      <style:map style:condition="value()&gt;0" style:apply-style-name="N153P0"/>
      <style:map style:condition="value()&lt;0" style:apply-style-name="N153P1"/>
      <style:map style:condition="value()=0" style:apply-style-name="N153P2"/>
    </number:text-style>
    <number:number-style style:name="N154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54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5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54">
      <number:text> </number:text>
      <number:text-content/>
      <number:text> </number:text>
      <style:map style:condition="value()&gt;0" style:apply-style-name="N154P0"/>
      <style:map style:condition="value()&lt;0" style:apply-style-name="N154P1"/>
      <style:map style:condition="value()=0" style:apply-style-name="N154P2"/>
    </number:text-style>
    <number:number-style style:name="N155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55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5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55">
      <number:text> </number:text>
      <number:text-content/>
      <number:text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:</number:text>
      <number:minutes number:style="long"/>
      <number:text> </number:text>
      <number:am-pm/>
    </number:time-style>
    <number:time-style style:name="N10115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6" number:language="it" number:country="IT">
      <number:hours/>
      <number:text>:</number:text>
      <number:minutes number:style="long"/>
    </number:time-style>
    <number:time-style style:name="N10117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0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3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4P0"/>
    </number:number-style>
    <number:number-style style:name="N10125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5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25P0"/>
    </number:number-style>
    <number:number-style style:name="N10126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6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6P0"/>
    </number:number-style>
    <number:number-style style:name="N10127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7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7P0"/>
    </number:number-style>
    <number:number-style style:name="N10128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8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8P0"/>
    </number:number-style>
    <style:style style:name="Default" style:family="table-cell" style:data-style-name="N0">
      <style:table-cell-properties fo:background-color="transparent" fo:padding="0.071cm" style:rotation-align="none" style:vertical-align="automatic"/>
      <style:text-properties fo:color="#000000" style:font-name="Calibri" fo:font-family="Calibri" style:font-family-generic="swiss" style:font-pitch="variable" fo:font-size="11pt" style:font-name-asian="Calibri1" style:font-family-asian="Calibri" style:font-size-asian="11pt" style:font-name-complex="Calibri" style:font-family-complex="Calibri" style:font-family-generic-complex="swiss" style:font-pitch-complex="variable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20_25__20_-_20_Colore_20_1" style:display-name="Excel_BuiltIn_20% - Colore 1" style:family="table-cell" style:parent-style-name="Default" style:data-style-name="N0">
      <style:table-cell-properties fo:background-color="#ccccff" style:vertical-align="automatic"/>
    </style:style>
    <style:style style:name="Graphics" style:family="table-cell" style:parent-style-name="Default" style:data-style-name="N0">
      <style:table-cell-properties fo:background-color="transparent" style:vertical-align="automatic"/>
    </style:style>
    <style:style style:name="Migliaia" style:family="table-cell" style:parent-style-name="Default" style:data-style-name="N114">
      <style:table-cell-properties fo:background-color="transparent" style:vertical-align="automatic"/>
    </style:style>
    <style:style style:name="Excel_5f_BuiltIn_5f_20_25__20_-_20_Colore_20_2" style:display-name="Excel_BuiltIn_20% - Colore 2" style:family="table-cell" style:parent-style-name="Default">
      <style:table-cell-properties fo:background-color="#ff99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3" style:display-name="Excel_BuiltIn_20% - Colore 3" style:family="table-cell" style:parent-style-name="Default">
      <style:table-cell-properties fo:background-color="#ccff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4" style:display-name="Excel_BuiltIn_20% - Colore 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5" style:display-name="Excel_BuiltIn_20% - Colore 5" style:family="table-cell" style:parent-style-name="Default">
      <style:table-cell-properties fo:background-color="#ccff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6" style:display-name="Excel_BuiltIn_20% - Colore 6" style:family="table-cell" style:parent-style-name="Default">
      <style:table-cell-properties fo:background-color="#ffcc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1" style:display-name="Excel_BuiltIn_40% - Colore 1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2" style:display-name="Excel_BuiltIn_40% - Colore 2" style:family="table-cell" style:parent-style-name="Default">
      <style:table-cell-properties fo:background-color="#ff808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3" style:display-name="Excel_BuiltIn_40% - Colore 3" style:family="table-cell" style:parent-style-name="Default">
      <style:table-cell-properties fo:background-color="#00ff0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4" style:display-name="Excel_BuiltIn_40% - Colore 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5" style:display-name="Excel_BuiltIn_40% - Colore 5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6" style:display-name="Excel_BuiltIn_40% - Colore 6" style:family="table-cell" style:parent-style-name="Default">
      <style:table-cell-properties fo:background-color="#ffcc0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1" style:display-name="Excel_BuiltIn_60% - Colore 1" style:family="table-cell" style:parent-style-name="Default">
      <style:table-cell-properties fo:background-color="#0066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2" style:display-name="Excel_BuiltIn_60% - Colore 2" style:family="table-cell" style:parent-style-name="Default">
      <style:table-cell-properties fo:background-color="#ff8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3" style:display-name="Excel_BuiltIn_60% - Colore 3" style:family="table-cell" style:parent-style-name="Default">
      <style:table-cell-properties fo:background-color="#00ff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4" style:display-name="Excel_BuiltIn_60% - Colore 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5" style:display-name="Excel_BuiltIn_60% - 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6" style:display-name="Excel_BuiltIn_60% - Colore 6" style:family="table-cell" style:parent-style-name="Default">
      <style:table-cell-properties fo:background-color="#ff99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alcolo" style:display-name="Excel_BuiltIn_Calcolo" style:family="table-cell" style:parent-style-name="Default">
      <style:table-cell-properties fo:background-color="#c0c0c0" style:diagonal-bl-tr="none" style:diagonal-tl-br="none" fo:border="0.74pt solid #808080" fo:padding="0.071cm" style:rotation-align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Cella_20_collegata" style:display-name="Excel_BuiltIn_Cella collegata" style:family="table-cell" style:parent-style-name="Default">
      <style:table-cell-properties fo:border-bottom="2.49pt double-thin #ff9900" style:border-line-width-bottom="0.018cm 0.053cm 0.018cm" style:diagonal-bl-tr="none" style:diagonal-tl-br="none" fo:border-left="none" fo:padding="0.071cm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ella_20_da_20_controllare" style:display-name="Excel_BuiltIn_Cella da controllare" style:family="table-cell" style:parent-style-name="Default">
      <style:table-cell-properties fo:background-color="#969696" style:diagonal-bl-tr="none" style:diagonal-tl-br="none" fo:border="2.49pt double-thin #333333" style:border-line-width="0.018cm 0.053cm 0.018cm" fo:padding="0.071cm" style:rotation-align="non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Colore_20_1" style:display-name="Excel_BuiltIn_Colore 1" style:family="table-cell" style:parent-style-name="Default">
      <style:table-cell-properties fo:background-color="#333399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2" style:display-name="Excel_BuiltIn_Colore 2" style:family="table-cell" style:parent-style-name="Default">
      <style:table-cell-properties fo:background-color="#ff00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3" style:display-name="Excel_BuiltIn_Colore 3" style:family="table-cell" style:parent-style-name="Default">
      <style:table-cell-properties fo:background-color="#339966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4" style:display-name="Excel_BuiltIn_Colore 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5" style:display-name="Excel_BuiltIn_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6" style:display-name="Excel_BuiltIn_Colore 6" style:family="table-cell" style:parent-style-name="Default">
      <style:table-cell-properties fo:background-color="#ff66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Input" style:display-name="Excel_BuiltIn_Input" style:family="table-cell" style:parent-style-name="Default">
      <style:table-cell-properties fo:background-color="#ffcc99" style:diagonal-bl-tr="none" style:diagonal-tl-br="none" fo:border="0.74pt solid #808080" fo:padding="0.071cm" style:rotation-align="none"/>
      <style:text-properties fo:color="#3333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Neutrale" style:display-name="Excel_BuiltIn_Neutrale" style:family="table-cell" style:parent-style-name="Default">
      <style:table-cell-properties fo:background-color="#ffff99" fo:padding="0.071cm"/>
      <style:text-properties fo:color="#9933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Nota" style:display-name="Excel_BuiltIn_Nota" style:family="table-cell" style:parent-style-name="Default">
      <style:table-cell-properties fo:background-color="#ffffcc" style:diagonal-bl-tr="none" style:diagonal-tl-br="none" fo:border="0.74pt solid #c0c0c0" fo:padding="0.071cm" style:rotation-align="none"/>
    </style:style>
    <style:style style:name="Excel_5f_BuiltIn_5f_Output" style:display-name="Excel_BuiltIn_Output" style:family="table-cell" style:parent-style-name="Default">
      <style:table-cell-properties fo:background-color="#c0c0c0" style:diagonal-bl-tr="none" style:diagonal-tl-br="none" fo:border="0.74pt solid #333333" fo:padding="0.071cm" style:rotation-align="non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esto_20_avviso" style:display-name="Excel_BuiltIn_Testo avviso" style:family="table-cell" style:parent-style-name="Default">
      <style:table-cell-properties fo:padding="0.071cm"/>
      <style:text-properties fo:color="#ff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Testo_20_descrittivo" style:display-name="Excel_BuiltIn_Testo descrittivo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Calibri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name-complex="Calibri" style:font-family-complex="Calibri" style:font-family-generic-complex="swiss" style:font-pitch-complex="variable" style:font-size-complex="11pt" style:font-style-complex="italic" style:font-weight-complex="normal"/>
    </style:style>
    <style:style style:name="Excel_5f_BuiltIn_5f_Titolo" style:display-name="Excel_BuiltIn_Titolo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Cambria" fo:font-family="Cambria" style:font-family-generic="swiss" style:font-pitch="variable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Excel_5f_BuiltIn_5f_Titolo_20_1" style:display-name="Excel_BuiltIn_Titolo 1" style:family="table-cell" style:parent-style-name="Default">
      <style:table-cell-properties fo:border-bottom="2.49pt solid #333399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5pt" fo:font-style="normal" fo:text-shadow="none" style:text-underline-style="none" fo:font-weight="bold" style:font-size-asian="15pt" style:font-style-asian="normal" style:font-weight-asian="bold" style:font-name-complex="Calibri" style:font-family-complex="Calibri" style:font-family-generic-complex="swiss" style:font-pitch-complex="variable" style:font-size-complex="15pt" style:font-style-complex="normal" style:font-weight-complex="bold"/>
    </style:style>
    <style:style style:name="Excel_5f_BuiltIn_5f_Titolo_20_2" style:display-name="Excel_BuiltIn_Titolo 2" style:family="table-cell" style:parent-style-name="Default">
      <style:table-cell-properties fo:border-bottom="2.49pt solid #c0c0c0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3pt" fo:font-style="normal" fo:text-shadow="none" style:text-underline-style="none" fo:font-weight="bold" style:font-size-asian="13pt" style:font-style-asian="normal" style:font-weight-asian="bold" style:font-name-complex="Calibri" style:font-family-complex="Calibri" style:font-family-generic-complex="swiss" style:font-pitch-complex="variable" style:font-size-complex="13pt" style:font-style-complex="normal" style:font-weight-complex="bold"/>
    </style:style>
    <style:style style:name="Excel_5f_BuiltIn_5f_Titolo_20_3" style:display-name="Excel_BuiltIn_Titolo 3" style:family="table-cell" style:parent-style-name="Default">
      <style:table-cell-properties fo:border-bottom="1.76pt solid #0066cc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itolo_20_4" style:display-name="Excel_BuiltIn_Titolo 4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otale" style:display-name="Excel_BuiltIn_Totale" style:family="table-cell" style:parent-style-name="Default">
      <style:table-cell-properties fo:border-bottom="2.49pt double-thin #333399" style:border-line-width-bottom="0.018cm 0.053cm 0.018cm" style:diagonal-bl-tr="none" style:diagonal-tl-br="none" fo:border-left="none" fo:padding="0.071cm" fo:border-right="none" style:rotation-align="none" fo:border-top="0.74pt solid #333399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Valore_20_non_20_valido" style:display-name="Excel_BuiltIn_Valore non valido" style:family="table-cell" style:parent-style-name="Default">
      <style:table-cell-properties fo:background-color="#ff99cc" fo:padding="0.071cm"/>
      <style:text-properties fo:color="#80008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Valore_20_valido" style:display-name="Excel_BuiltIn_Valore valido" style:family="table-cell" style:parent-style-name="Default">
      <style:table-cell-properties fo:background-color="#ccffcc" fo:padding="0.071cm"/>
      <style:text-properties fo:color="#008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mma" style:display-name="Excel_BuiltIn_Comma" style:family="table-cell" style:parent-style-name="Default" style:data-style-name="N118">
      <style:table-cell-properties fo:padding="0.071cm"/>
    </style:style>
  </office:styles>
  <office:automatic-styles>
    <style:page-layout style:name="Mpm1">
      <style:page-layout-properties style:num-format="1" style:print-orientation="portrait" fo:margin-top="0.801cm" fo:margin-bottom="0.801cm" fo:margin-left="1.799cm" fo:margin-right="1.799cm" style:print-page-order="ttb" style:first-page-number="continue" style:scale-to-X="1" style:print="charts drawings grid objects"/>
      <style:header-style>
        <style:header-footer-properties fo:min-height="1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  <style:page-layout style:name="Mpm2">
      <style:page-layout-properties fo:margin-top="0.762cm" fo:margin-bottom="0.762cm" fo:margin-left="1.778cm" fo:margin-right="1.778cm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</office:automatic-styles>
  <office:master-styles>
    <style:master-page style:name="mp1" style:page-layout-name="Mpm1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mp2" style:page-layout-name="Mpm2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5.2.2$Windows_x86 LibreOffice_project/53bb9681a964705cf672590721dbc85eb4d0c3a2</meta:generator>
    <meta:initial-creator>pcastagno</meta:initial-creator>
    <meta:creation-date>2021-05-20T12:11:08Z</meta:creation-date>
    <dc:date>2024-05-15T12:24:49.199000000</dc:date>
    <meta:print-date>2021-05-20T12:15:31Z</meta:print-date>
    <meta:editing-cycles>12</meta:editing-cycles>
    <meta:editing-duration>PT34M59S</meta:editing-duration>
    <meta:document-statistic meta:table-count="3" meta:cell-count="7886" meta:object-count="1"/>
  </office:meta>
</office:document-meta>
</file>