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0.478cm"/>
    </style:style>
    <style:style style:name="co2" style:family="table-column">
      <style:table-column-properties fo:break-before="auto" style:column-width="3.171cm"/>
    </style:style>
    <style:style style:name="co3" style:family="table-column">
      <style:table-column-properties fo:break-before="auto" style:column-width="7.043cm"/>
    </style:style>
    <style:style style:name="co4" style:family="table-column">
      <style:table-column-properties fo:break-before="auto" style:column-width="2.99cm"/>
    </style:style>
    <style:style style:name="co5" style:family="table-column">
      <style:table-column-properties fo:break-before="auto" style:column-width="9.684cm"/>
    </style:style>
    <style:style style:name="co6" style:family="table-column">
      <style:table-column-properties fo:break-before="auto" style:column-width="3.44cm"/>
    </style:style>
    <style:style style:name="co7" style:family="table-column">
      <style:table-column-properties fo:break-before="auto" style:column-width="2.117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894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3" style:family="table-cell" style:parent-style-name="Default" style:data-style-name="N0"/>
    <style:style style:name="ce5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2" style:family="table-cell" style:parent-style-name="Default">
      <style:table-cell-properties fo:padding="0.071cm"/>
    </style:style>
    <style:style style:name="ce15" style:family="table-cell" style:parent-style-name="Default" style:data-style-name="N36">
      <style:table-cell-properties fo:padding="0.071cm"/>
    </style:style>
    <style:style style:name="ce22" style:family="table-cell" style:parent-style-name="Default" style:data-style-name="N0">
      <style:text-properties style:font-name="Calibri"/>
    </style:style>
    <style:style style:name="ce23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0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" style:family="table-cell" style:parent-style-name="Migliaia" style:data-style-name="N114">
      <style:table-cell-properties style:cell-protect="protected" style:print-content="true" fo:background-color="transparent" style:vertical-align="automatic"/>
    </style:style>
    <style:style style:name="ce14" style:family="table-cell" style:parent-style-name="Migliaia" style:data-style-name="N114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6" style:family="table-cell" style:parent-style-name="Default" style:data-style-name="N4">
      <style:table-cell-properties fo:padding="0.071cm"/>
    </style:style>
    <style:style style:name="ce28" style:family="table-cell" style:parent-style-name="Default" style:data-style-name="N0">
      <style:text-properties style:font-name="Calibri" fo:font-size="11pt" style:font-size-asian="11pt" style:font-size-complex="11pt"/>
    </style:style>
    <style:style style:name="ce29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2"/>
        <table:table-column table:style-name="co7" table:number-columns-repeated="57" table:default-cell-style-name="ce3"/>
        <table:table-column table:style-name="co8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.097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2"/>
        </table:table-row>
        <table:table-row table:style-name="ro1" table:number-rows-repeated="2">
          <table:table-cell table:number-columns-repeated="2"/>
          <table:table-cell table:style-name="ce22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SPESE CORRENTI</text:p>
          </table:table-cell>
          <table:table-cell table:number-columns-repeated="1020"/>
        </table:table-row>
        <table:table-row table:style-name="ro1">
          <table:table-cell table:number-columns-repeated="2"/>
          <table:table-cell table:style-name="ce23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SECONDO TRIMESTRE 2024</text:p>
          </table:table-cell>
          <table:table-cell table:number-columns-repeated="1020"/>
        </table:table-row>
        <table:table-row table:style-name="ro1" table:number-rows-repeated="3">
          <table:table-cell table:number-columns-repeated="1023"/>
        </table:table-row>
        <table:table-row table:style-name="ro2">
          <table:table-cell table:style-name="ce5" office:value-type="string" calcext:value-type="string">
            <text:p>RAGIONE SOCIALE FORNITORE</text:p>
          </table:table-cell>
          <table:table-cell table:style-name="ce5" office:value-type="string" calcext:value-type="string">
            <text:p>DATA MANDATO</text:p>
          </table:table-cell>
          <table:table-cell table:style-name="ce10" office:value-type="string" calcext:value-type="string">
            <text:p>DATA PAGAMENTO</text:p>
          </table:table-cell>
          <table:table-cell table:style-name="ce10" office:value-type="string" calcext:value-type="string">
            <text:p>CODICE V°LVL</text:p>
          </table:table-cell>
          <table:table-cell table:style-name="ce5" office:value-type="string" calcext:value-type="string">
            <text:p>DESCRIZIONE V° LVL</text:p>
          </table:table-cell>
          <table:table-cell table:style-name="ce14" office:value-type="string" office:string-value="IMPORTO" calcext:value-type="string">
            <text:p><text:s/>IMPORTO 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4-02" calcext:value-type="date">
            <text:p>02/04/2024</text:p>
          </table:table-cell>
          <table:table-cell table:style-name="ce15" office:value-type="date" office:date-value="2024-04-03" calcext:value-type="date">
            <text:p>03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092.52" calcext:value-type="float">
            <text:p>8.092,5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4-02" calcext:value-type="date">
            <text:p>02/04/2024</text:p>
          </table:table-cell>
          <table:table-cell table:style-name="ce15" office:value-type="date" office:date-value="2024-04-03" calcext:value-type="date">
            <text:p>03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245.38" calcext:value-type="float">
            <text:p>6.245,3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4-02" calcext:value-type="date">
            <text:p>02/04/2024</text:p>
          </table:table-cell>
          <table:table-cell table:style-name="ce15" office:value-type="date" office:date-value="2024-04-03" calcext:value-type="date">
            <text:p>03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22.57" calcext:value-type="float">
            <text:p>1.422,5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GENZIA ENTRATE DIREZIONE PROVINCIALE 2 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48" calcext:value-type="float">
            <text:p>48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GENZIA ENTRATE DIREZIONE PROVINCIALE 2 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32" calcext:value-type="float">
            <text:p>32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GENZIA DELLE ENTRATE - UFFICIO RIVOLI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96" calcext:value-type="float">
            <text:p>96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24.63" calcext:value-type="float">
            <text:p>24,6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25.99" calcext:value-type="float">
            <text:p>25,9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209.57" calcext:value-type="float">
            <text:p>209,5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1.29" calcext:value-type="float">
            <text:p>61,2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7465.47" calcext:value-type="float">
            <text:p>17.465,4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1" calcext:value-type="float">
            <text:p>61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800.72" calcext:value-type="float">
            <text:p>1.800,7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9.83" calcext:value-type="float">
            <text:p>69,8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1" calcext:value-type="float">
            <text:p>61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97.6" calcext:value-type="float">
            <text:p>97,6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9.63" calcext:value-type="float">
            <text:p>69,6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2" calcext:value-type="float">
            <text:p>122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97.08" calcext:value-type="float">
            <text:p>297,0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447.19" calcext:value-type="float">
            <text:p>447,1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2.27" calcext:value-type="float">
            <text:p>62,2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4.93" calcext:value-type="float">
            <text:p>74,9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422.33" calcext:value-type="float">
            <text:p>422,3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557.11" calcext:value-type="float">
            <text:p>1.557,1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77.23" calcext:value-type="float">
            <text:p>277,2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4.6" calcext:value-type="float">
            <text:p>64,6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05.63" calcext:value-type="float">
            <text:p>105,6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98.44" calcext:value-type="float">
            <text:p>98,4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1" calcext:value-type="float">
            <text:p>61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02.12" calcext:value-type="float">
            <text:p>102,1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1.22" calcext:value-type="float">
            <text:p>61,2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ENEL SOLE S.R.L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452.68" calcext:value-type="float">
            <text:p>7.452,6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2" calcext:value-type="float">
            <text:p>122,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3.88" calcext:value-type="float">
            <text:p>73,8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1" calcext:value-type="float">
            <text:p>61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1" calcext:value-type="float">
            <text:p>61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1.21" calcext:value-type="float">
            <text:p>71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23.46" calcext:value-type="float">
            <text:p>2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25.5" calcext:value-type="float">
            <text:p>25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5" office:value-type="date" office:date-value="2024-04-29" calcext:value-type="date">
            <text:p>29/04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648.45" calcext:value-type="float">
            <text:p>648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530.7" calcext:value-type="float">
            <text:p>530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M.I. SAS DI DAVIDE CIONI E C.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6" office:value-type="float" office:value="1698.85" calcext:value-type="float">
            <text:p>1.698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5" office:value-type="date" office:date-value="2024-04-29" calcext:value-type="date">
            <text:p>29/04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38.22" calcext:value-type="float">
            <text:p>38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51.32" calcext:value-type="float">
            <text:p>251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INT SRL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5" office:value-type="date" office:date-value="2024-04-26" calcext:value-type="date">
            <text:p>26/04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735.66" calcext:value-type="float">
            <text:p>735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57.81" calcext:value-type="float">
            <text:p>257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30" calcext:value-type="float">
            <text:p>7.93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539.24" calcext:value-type="float">
            <text:p>539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00.93" calcext:value-type="float">
            <text:p>300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62.3" calcext:value-type="float">
            <text:p>762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02.33" calcext:value-type="float">
            <text:p>702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08.52" calcext:value-type="float">
            <text:p>208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10.45" calcext:value-type="float">
            <text:p>210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512.4" calcext:value-type="float">
            <text:p>512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434.32" calcext:value-type="float">
            <text:p>434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36.89" calcext:value-type="float">
            <text:p>336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13.93" calcext:value-type="float">
            <text:p>313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82.02" calcext:value-type="float">
            <text:p>782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74.33" calcext:value-type="float">
            <text:p>874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78.16" calcext:value-type="float">
            <text:p>278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502.22" calcext:value-type="float">
            <text:p>2.502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84.59" calcext:value-type="float">
            <text:p>384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44.95" calcext:value-type="float">
            <text:p>44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4617.01" calcext:value-type="float">
            <text:p>4.617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331" calcext:value-type="float">
            <text:p>331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PASS S.P.A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5" office:value-type="date" office:date-value="2024-04-16" calcext:value-type="date">
            <text:p>16/04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9.5" calcext:value-type="float">
            <text:p>9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5" office:value-type="date" office:date-value="2024-04-29" calcext:value-type="date">
            <text:p>29/04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1441.5" calcext:value-type="float">
            <text:p>1.441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22.35" calcext:value-type="float">
            <text:p>122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982.16" calcext:value-type="float">
            <text:p>1.982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57.9" calcext:value-type="float">
            <text:p>257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34959.87" calcext:value-type="float">
            <text:p>34.959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08" calcext:value-type="date">
            <text:p>08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57.02" calcext:value-type="float">
            <text:p>357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ZIENDA AGRICOLA TEKNO GREEN S.R.L.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5" office:value-type="date" office:date-value="2024-04-16" calcext:value-type="date">
            <text:p>16/04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130652.72" calcext:value-type="float">
            <text:p>130.652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ONDAZIONE ISTITUTI RIUNITI SALOTTO E FI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100" calcext:value-type="float">
            <text:p>1.1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number-columns-repeated="2" table:style-name="ce15" office:value-type="date" office:date-value="2024-04-09" calcext:value-type="date">
            <text:p>09/04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156.14" calcext:value-type="float">
            <text:p>156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88.41" calcext:value-type="float">
            <text:p>88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322.83" calcext:value-type="float">
            <text:p>322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820.01" calcext:value-type="float">
            <text:p>820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3910.5" calcext:value-type="float">
            <text:p>3.910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4327.74" calcext:value-type="float">
            <text:p>4.327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3781.19" calcext:value-type="float">
            <text:p>13.781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229.15" calcext:value-type="float">
            <text:p>229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3433.98" calcext:value-type="float">
            <text:p>3.433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6970.15" calcext:value-type="float">
            <text:p>6.970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11161.14" calcext:value-type="float">
            <text:p>11.161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4276.43" calcext:value-type="float">
            <text:p>4.276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6298.47" calcext:value-type="float">
            <text:p>6.298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6.44" calcext:value-type="float">
            <text:p>66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4.1" calcext:value-type="float">
            <text:p>64,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4.77" calcext:value-type="float">
            <text:p>64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" calcext:value-type="float">
            <text:p>8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1" calcext:value-type="float">
            <text:p>61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42.9" calcext:value-type="float">
            <text:p>142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97.6" calcext:value-type="float">
            <text:p>97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4.5" calcext:value-type="float">
            <text:p>64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1" calcext:value-type="float">
            <text:p>61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5.38" calcext:value-type="float">
            <text:p>85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6" office:value-type="float" office:value="148873.73" calcext:value-type="float">
            <text:p>148.873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521116.35" calcext:value-type="float">
            <text:p>521.116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0.97" calcext:value-type="float">
            <text:p>70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74.46" calcext:value-type="float">
            <text:p>174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2" calcext:value-type="float">
            <text:p>12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4.52" calcext:value-type="float">
            <text:p>24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4-09" calcext:value-type="date">
            <text:p>09/04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6.4" calcext:value-type="float">
            <text:p>76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UDIO STORTI SRL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5" office:value-type="date" office:date-value="2024-04-23" calcext:value-type="date">
            <text:p>23/04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6" office:value-type="float" office:value="1754.36" calcext:value-type="float">
            <text:p>1.754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40.84" calcext:value-type="float">
            <text:p>40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1" calcext:value-type="float">
            <text:p>61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4.9" calcext:value-type="float">
            <text:p>4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3579.68" calcext:value-type="float">
            <text:p>3.579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3287.22" calcext:value-type="float">
            <text:p>3.287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.32" calcext:value-type="float">
            <text:p>6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3.3" calcext:value-type="float">
            <text:p>83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3.82" calcext:value-type="float">
            <text:p>73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3.79" calcext:value-type="float">
            <text:p>73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" calcext:value-type="float">
            <text:p>8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" calcext:value-type="float">
            <text:p>8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0.37" calcext:value-type="float">
            <text:p>10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" calcext:value-type="float">
            <text:p>8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" calcext:value-type="float">
            <text:p>8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7.81" calcext:value-type="float">
            <text:p>67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511.95" calcext:value-type="float">
            <text:p>7.511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940.91" calcext:value-type="float">
            <text:p>4.940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55.42" calcext:value-type="float">
            <text:p>655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4387.51" calcext:value-type="float">
            <text:p>164.387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number-columns-repeated="2" table:style-name="ce15" office:value-type="date" office:date-value="2024-04-10" calcext:value-type="date">
            <text:p>10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651.97" calcext:value-type="float">
            <text:p>8.651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P.G. FRASSATIS.C.S.-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5" office:value-type="date" office:date-value="2024-04-23" calcext:value-type="date">
            <text:p>23/04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999.62" calcext:value-type="float">
            <text:p>99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P.G. FRASSATIS.C.S.-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5" office:value-type="date" office:date-value="2024-04-23" calcext:value-type="date">
            <text:p>23/04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195.35" calcext:value-type="float">
            <text:p>1.195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7460.01" calcext:value-type="float">
            <text:p>7.460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1341.91" calcext:value-type="float">
            <text:p>11.341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3859.97" calcext:value-type="float">
            <text:p>3.859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956.71" calcext:value-type="float">
            <text:p>1.956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28432.04" calcext:value-type="float">
            <text:p>28.432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399.51" calcext:value-type="float">
            <text:p>1.399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460.4" calcext:value-type="float">
            <text:p>460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2603.08" calcext:value-type="float">
            <text:p>2.603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4-11" calcext:value-type="date">
            <text:p>11/04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6" office:value-type="float" office:value="6527" calcext:value-type="float">
            <text:p>6.527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number-columns-repeated="2" table:style-name="ce15" office:value-type="date" office:date-value="2024-04-11" calcext:value-type="date">
            <text:p>11/04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6" office:value-type="float" office:value="250" calcext:value-type="float">
            <text:p>25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UDIO STORTI SRL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6" office:value-type="float" office:value="1244.4" calcext:value-type="float">
            <text:p>1.244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URISMOVEST-CONS.PROMOZIONE/SVILUPPO TUR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150" calcext:value-type="float">
            <text:p>1.15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number-columns-repeated="2" table:style-name="ce15" office:value-type="date" office:date-value="2024-04-11" calcext:value-type="date">
            <text:p>11/04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6" office:value-type="float" office:value="46.86" calcext:value-type="float">
            <text:p>46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number-columns-repeated="2" table:style-name="ce15" office:value-type="date" office:date-value="2024-04-11" calcext:value-type="date">
            <text:p>11/04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6" office:value-type="float" office:value="46.86" calcext:value-type="float">
            <text:p>46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number-columns-repeated="2" table:style-name="ce15" office:value-type="date" office:date-value="2024-04-11" calcext:value-type="date">
            <text:p>11/04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6" office:value-type="float" office:value="23.43" calcext:value-type="float">
            <text:p>23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number-columns-repeated="2" table:style-name="ce15" office:value-type="date" office:date-value="2024-04-11" calcext:value-type="date">
            <text:p>11/04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6" office:value-type="float" office:value="23.43" calcext:value-type="float">
            <text:p>23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5733.8" calcext:value-type="float">
            <text:p>5.733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number-columns-repeated="2" table:style-name="ce15" office:value-type="date" office:date-value="2024-04-11" calcext:value-type="date">
            <text:p>11/04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46.86" calcext:value-type="float">
            <text:p>46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61332.86" calcext:value-type="float">
            <text:p>61.332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35300.55" calcext:value-type="float">
            <text:p>135.300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57524.48" calcext:value-type="float">
            <text:p>57.524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2997.8" calcext:value-type="float">
            <text:p>12.997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460.4" calcext:value-type="float">
            <text:p>460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285.87" calcext:value-type="float">
            <text:p>285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227.6" calcext:value-type="float">
            <text:p>227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22724.61" calcext:value-type="float">
            <text:p>22.724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1525.76" calcext:value-type="float">
            <text:p>11.525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460.4" calcext:value-type="float">
            <text:p>460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7920.06" calcext:value-type="float">
            <text:p>7.920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9461.3" calcext:value-type="float">
            <text:p>9.461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460.4" calcext:value-type="float">
            <text:p>460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3373" calcext:value-type="float">
            <text:p>3.373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4-12" calcext:value-type="date">
            <text:p>12/04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2.8" calcext:value-type="float">
            <text:p>12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4-12" calcext:value-type="date">
            <text:p>12/04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99.18" calcext:value-type="float">
            <text:p>199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4-12" calcext:value-type="date">
            <text:p>12/04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3" calcext:value-type="float">
            <text:p>13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4-12" calcext:value-type="date">
            <text:p>12/04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333.23" calcext:value-type="float">
            <text:p>333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4-12" calcext:value-type="date">
            <text:p>12/04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221.18" calcext:value-type="float">
            <text:p>221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4-12" calcext:value-type="date">
            <text:p>12/04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67.6" calcext:value-type="float">
            <text:p>167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4-12" calcext:value-type="date">
            <text:p>12/04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47.35" calcext:value-type="float">
            <text:p>47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4-12" calcext:value-type="date">
            <text:p>12/04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6" office:value-type="float" office:value="55" calcext:value-type="float">
            <text:p>5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4-12" calcext:value-type="date">
            <text:p>12/04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6" office:value-type="float" office:value="250.99" calcext:value-type="float">
            <text:p>250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4-12" calcext:value-type="date">
            <text:p>12/04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421.93" calcext:value-type="float">
            <text:p>421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4-12" calcext:value-type="date">
            <text:p>12/04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68" calcext:value-type="float">
            <text:p>68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4-12" calcext:value-type="date">
            <text:p>12/04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31.33" calcext:value-type="float">
            <text:p>31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4-12" calcext:value-type="date">
            <text:p>12/04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8.7" calcext:value-type="float">
            <text:p>58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4-04-12" calcext:value-type="date">
            <text:p>12/04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54.6" calcext:value-type="float">
            <text:p>154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TERPRISE SRL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298.9" calcext:value-type="float">
            <text:p>298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29" calcext:value-type="date">
            <text:p>29/04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311.66" calcext:value-type="float">
            <text:p>311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30.94" calcext:value-type="float">
            <text:p>330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2.92" calcext:value-type="float">
            <text:p>72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57.83" calcext:value-type="float">
            <text:p>157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27" calcext:value-type="float">
            <text:p>43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99.24" calcext:value-type="float">
            <text:p>499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29" calcext:value-type="date">
            <text:p>29/04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36.23" calcext:value-type="float">
            <text:p>36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29" calcext:value-type="date">
            <text:p>29/04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115.83" calcext:value-type="float">
            <text:p>115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29" calcext:value-type="date">
            <text:p>29/04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6" office:value-type="float" office:value="16.12" calcext:value-type="float">
            <text:p>16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29" calcext:value-type="date">
            <text:p>29/04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6" office:value-type="float" office:value="99.92" calcext:value-type="float">
            <text:p>99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29" calcext:value-type="date">
            <text:p>29/04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6" office:value-type="float" office:value="39.06" calcext:value-type="float">
            <text:p>39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29" calcext:value-type="date">
            <text:p>29/04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55.11" calcext:value-type="float">
            <text:p>55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2L S.N.C. <text:s text:c="13"/>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23" calcext:value-type="date">
            <text:p>23/04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6" office:value-type="float" office:value="126.27" calcext:value-type="float">
            <text:p>126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742.2" calcext:value-type="float">
            <text:p>10.742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29" calcext:value-type="date">
            <text:p>29/04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262.62" calcext:value-type="float">
            <text:p>262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TIONI.DOC <text:s/>S.R.L.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29" calcext:value-type="date">
            <text:p>29/04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30.5" calcext:value-type="float">
            <text:p>30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46.86" calcext:value-type="float">
            <text:p>46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SAVIGLIANO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973.19" calcext:value-type="float">
            <text:p>1.973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16" calcext:value-type="date">
            <text:p>16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3.37" calcext:value-type="float">
            <text:p>73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596.53" calcext:value-type="float">
            <text:p>1.596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01.37" calcext:value-type="float">
            <text:p>1.401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08.48" calcext:value-type="float">
            <text:p>1.408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0.57" calcext:value-type="float">
            <text:p>40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21.61" calcext:value-type="float">
            <text:p>721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95.22" calcext:value-type="float">
            <text:p>795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95.55" calcext:value-type="float">
            <text:p>695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45.95" calcext:value-type="float">
            <text:p>1.645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604.48" calcext:value-type="float">
            <text:p>5.604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14.16" calcext:value-type="float">
            <text:p>1.014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768.51" calcext:value-type="float">
            <text:p>2.768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19.64" calcext:value-type="float">
            <text:p>219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141.37" calcext:value-type="float">
            <text:p>2.141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62.69" calcext:value-type="float">
            <text:p>462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44.16" calcext:value-type="float">
            <text:p>444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93.74" calcext:value-type="float">
            <text:p>693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05.97" calcext:value-type="float">
            <text:p>1.105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388.99" calcext:value-type="float">
            <text:p>3.388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328.96" calcext:value-type="float">
            <text:p>2.328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5.14" calcext:value-type="float">
            <text:p>105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622.22" calcext:value-type="float">
            <text:p>2.622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712.96" calcext:value-type="float">
            <text:p>3.71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37.64" calcext:value-type="float">
            <text:p>2.037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570.36" calcext:value-type="float">
            <text:p>4.570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16" calcext:value-type="date">
            <text:p>16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3.38" calcext:value-type="float">
            <text:p>73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16" calcext:value-type="date">
            <text:p>16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6.76" calcext:value-type="float">
            <text:p>36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4.22" calcext:value-type="float">
            <text:p>94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263.57" calcext:value-type="float">
            <text:p>3.263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01.38" calcext:value-type="float">
            <text:p>1.401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472.51" calcext:value-type="float">
            <text:p>3.472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4.86" calcext:value-type="float">
            <text:p>114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29" calcext:value-type="date">
            <text:p>29/04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6" office:value-type="float" office:value="172.75" calcext:value-type="float">
            <text:p>172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29" calcext:value-type="date">
            <text:p>29/04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147.03" calcext:value-type="float">
            <text:p>147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213.13" calcext:value-type="float">
            <text:p>6.213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70.02" calcext:value-type="float">
            <text:p>1.670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2.35" calcext:value-type="float">
            <text:p>62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493.95" calcext:value-type="float">
            <text:p>6.493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02.06" calcext:value-type="float">
            <text:p>302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3.33" calcext:value-type="float">
            <text:p>33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2.28" calcext:value-type="float">
            <text:p>82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7.89" calcext:value-type="float">
            <text:p>87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.82" calcext:value-type="float">
            <text:p>4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259.7" calcext:value-type="float">
            <text:p>2.259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8.14" calcext:value-type="float">
            <text:p>78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77.7" calcext:value-type="float">
            <text:p>177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3.49" calcext:value-type="float">
            <text:p>133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342.45" calcext:value-type="float">
            <text:p>2.342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.82" calcext:value-type="float">
            <text:p>4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48.11" calcext:value-type="float">
            <text:p>348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6.59" calcext:value-type="float">
            <text:p>126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0.57" calcext:value-type="float">
            <text:p>40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UTORIPARAZIONI NATALE S.R.L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29" calcext:value-type="date">
            <text:p>29/04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6" office:value-type="float" office:value="398.45" calcext:value-type="float">
            <text:p>398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124.01" calcext:value-type="float">
            <text:p>2.124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.43" calcext:value-type="float">
            <text:p>11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2.83" calcext:value-type="float">
            <text:p>102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5.31" calcext:value-type="float">
            <text:p>45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.33" calcext:value-type="float">
            <text:p>13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1.13" calcext:value-type="float">
            <text:p>21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5.35" calcext:value-type="float">
            <text:p>55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11.51" calcext:value-type="float">
            <text:p>1.311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5.51" calcext:value-type="float">
            <text:p>15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16" calcext:value-type="date">
            <text:p>16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6.76" calcext:value-type="float">
            <text:p>36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1425.19" calcext:value-type="float">
            <text:p>21.425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.9" calcext:value-type="float">
            <text:p>20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7.46" calcext:value-type="float">
            <text:p>117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.81" calcext:value-type="float">
            <text:p>4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7.87" calcext:value-type="float">
            <text:p>437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964.27" calcext:value-type="float">
            <text:p>2.964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3.68" calcext:value-type="float">
            <text:p>23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79.69" calcext:value-type="float">
            <text:p>179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2.86" calcext:value-type="float">
            <text:p>102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9.56" calcext:value-type="float">
            <text:p>149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9.97" calcext:value-type="float">
            <text:p>49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1.76" calcext:value-type="float">
            <text:p>131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0.96" calcext:value-type="float">
            <text:p>30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66.46" calcext:value-type="float">
            <text:p>266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0.57" calcext:value-type="float">
            <text:p>40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4.45" calcext:value-type="float">
            <text:p>64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08.69" calcext:value-type="float">
            <text:p>1.408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32.13" calcext:value-type="float">
            <text:p>832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LOBAL POWER SPA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5" office:value-type="date" office:date-value="2024-04-16" calcext:value-type="date">
            <text:p>16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7.01" calcext:value-type="float">
            <text:p>37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288.79" calcext:value-type="float">
            <text:p>2.288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94.87" calcext:value-type="float">
            <text:p>194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7.31" calcext:value-type="float">
            <text:p>97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9.86" calcext:value-type="float">
            <text:p>149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755.78" calcext:value-type="float">
            <text:p>1.755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98.04" calcext:value-type="float">
            <text:p>1.098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4-15" calcext:value-type="date">
            <text:p>15/04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7.22" calcext:value-type="float">
            <text:p>67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4-16" calcext:value-type="date">
            <text:p>16/04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56.9" calcext:value-type="float">
            <text:p>856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4-16" calcext:value-type="date">
            <text:p>16/04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74.62" calcext:value-type="float">
            <text:p>474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4-16" calcext:value-type="date">
            <text:p>16/04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96.59" calcext:value-type="float">
            <text:p>296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4-16" calcext:value-type="date">
            <text:p>16/04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38.82" calcext:value-type="float">
            <text:p>438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4-16" calcext:value-type="date">
            <text:p>16/04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526.61" calcext:value-type="float">
            <text:p>1.526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4-16" calcext:value-type="date">
            <text:p>16/04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00.84" calcext:value-type="float">
            <text:p>300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4-16" calcext:value-type="date">
            <text:p>16/04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105.4" calcext:value-type="float">
            <text:p>1.105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4-16" calcext:value-type="date">
            <text:p>16/04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60.52" calcext:value-type="float">
            <text:p>260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4-16" calcext:value-type="date">
            <text:p>16/04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81.26" calcext:value-type="float">
            <text:p>581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4-16" calcext:value-type="date">
            <text:p>16/04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05.44" calcext:value-type="float">
            <text:p>405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4-16" calcext:value-type="date">
            <text:p>16/04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03.34" calcext:value-type="float">
            <text:p>503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4-16" calcext:value-type="date">
            <text:p>16/04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78.41" calcext:value-type="float">
            <text:p>378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4-16" calcext:value-type="date">
            <text:p>16/04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73.41" calcext:value-type="float">
            <text:p>173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EDITORIALI DI CANTAMESSA CARLO</text:p>
          </table:table-cell>
          <table:table-cell table:number-columns-repeated="2" table:style-name="ce15" office:value-type="date" office:date-value="2024-04-17" calcext:value-type="date">
            <text:p>17/04/2024</text:p>
          </table:table-cell>
          <table:table-cell table:style-name="ce12" office:value-type="float" office:value="1030202999" calcext:value-type="float">
            <text:p>1030202999</text:p>
          </table:table-cell>
          <table:table-cell table:style-name="ce12" office:value-type="string" calcext:value-type="string">
            <text:p>Altre spese per relazioni pubbliche, convegni e mostre, pubblicita' n.a.c</text:p>
          </table:table-cell>
          <table:table-cell table:style-name="ce16" office:value-type="float" office:value="18720" calcext:value-type="float">
            <text:p>18.72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49769.99" calcext:value-type="float">
            <text:p>49.769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AY <text:s/>RISTOSERVICE SPA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16" office:value-type="float" office:value="20782.48" calcext:value-type="float">
            <text:p>20.782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ARCH S.R.L.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4-23" calcext:value-type="date">
            <text:p>23/04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6" office:value-type="float" office:value="12200" calcext:value-type="float">
            <text:p>12.2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5-02" calcext:value-type="date">
            <text:p>02/05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664.93" calcext:value-type="float">
            <text:p>664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5-02" calcext:value-type="date">
            <text:p>02/05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920.34" calcext:value-type="float">
            <text:p>920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5-02" calcext:value-type="date">
            <text:p>02/05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74975.85" calcext:value-type="float">
            <text:p>74.975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5-02" calcext:value-type="date">
            <text:p>02/05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163687.68" calcext:value-type="float">
            <text:p>163.687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4-17" calcext:value-type="date">
            <text:p>17/04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43.92" calcext:value-type="float">
            <text:p>43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4-17" calcext:value-type="date">
            <text:p>17/04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206.59" calcext:value-type="float">
            <text:p>206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4-17" calcext:value-type="date">
            <text:p>17/04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357.32" calcext:value-type="float">
            <text:p>357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4-17" calcext:value-type="date">
            <text:p>17/04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929.84" calcext:value-type="float">
            <text:p>929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OSCO SNC DI TOSCO PIERLUIGI &amp; C.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16" office:value-type="float" office:value="11271.27" calcext:value-type="float">
            <text:p>11.271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5842.33" calcext:value-type="float">
            <text:p>5.842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308.3" calcext:value-type="float">
            <text:p>308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69946.41" calcext:value-type="float">
            <text:p>69.946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3681.39" calcext:value-type="float">
            <text:p>3.681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5-02" calcext:value-type="date">
            <text:p>02/05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10541.15" calcext:value-type="float">
            <text:p>10.541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5-02" calcext:value-type="date">
            <text:p>02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682.76" calcext:value-type="float">
            <text:p>1.682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4-17" calcext:value-type="date">
            <text:p>17/04/2024</text:p>
          </table:table-cell>
          <table:table-cell table:style-name="ce15" office:value-type="date" office:date-value="2024-05-02" calcext:value-type="date">
            <text:p>02/05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6" office:value-type="float" office:value="17095.85" calcext:value-type="float">
            <text:p>17.095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INO FIORI S.N.C. DI GIORGIO F.LLI &amp;</text:p>
          </table:table-cell>
          <table:table-cell table:style-name="ce15" office:value-type="date" office:date-value="2024-04-18" calcext:value-type="date">
            <text:p>18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102009" calcext:value-type="float">
            <text:p>1030102009</text:p>
          </table:table-cell>
          <table:table-cell table:style-name="ce12" office:value-type="string" calcext:value-type="string">
            <text:p>Beni per attivita' di rappresentanza </text:p>
          </table:table-cell>
          <table:table-cell table:style-name="ce16" office:value-type="float" office:value="82.5" calcext:value-type="float">
            <text:p>8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INO FIORI S.N.C. DI GIORGIO F.LLI &amp;</text:p>
          </table:table-cell>
          <table:table-cell table:style-name="ce15" office:value-type="date" office:date-value="2024-04-18" calcext:value-type="date">
            <text:p>18/04/2024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2" office:value-type="float" office:value="1030102009" calcext:value-type="float">
            <text:p>1030102009</text:p>
          </table:table-cell>
          <table:table-cell table:style-name="ce12" office:value-type="string" calcext:value-type="string">
            <text:p>Beni per attivita' di rappresentanza </text:p>
          </table:table-cell>
          <table:table-cell table:style-name="ce16" office:value-type="float" office:value="632.5" calcext:value-type="float">
            <text:p>632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18" calcext:value-type="date">
            <text:p>18/04/2024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90.79" calcext:value-type="float">
            <text:p>90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18" calcext:value-type="date">
            <text:p>18/04/2024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402" calcext:value-type="float">
            <text:p>40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04-18" calcext:value-type="date">
            <text:p>18/04/2024</text:p>
          </table:table-cell>
          <table:table-cell table:style-name="ce15" office:value-type="date" office:date-value="2024-05-02" calcext:value-type="date">
            <text:p>02/05/2024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16" office:value-type="float" office:value="17552.66" calcext:value-type="float">
            <text:p>17.552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04-18" calcext:value-type="date">
            <text:p>18/04/2024</text:p>
          </table:table-cell>
          <table:table-cell table:style-name="ce15" office:value-type="date" office:date-value="2024-05-02" calcext:value-type="date">
            <text:p>02/05/2024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16" office:value-type="float" office:value="16089.66" calcext:value-type="float">
            <text:p>16.089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04-18" calcext:value-type="date">
            <text:p>18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54.98" calcext:value-type="float">
            <text:p>254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ETE <text:s/>GIOVANNI</text:p>
          </table:table-cell>
          <table:table-cell table:style-name="ce15" office:value-type="date" office:date-value="2024-04-18" calcext:value-type="date">
            <text:p>18/04/2024</text:p>
          </table:table-cell>
          <table:table-cell table:style-name="ce15" office:value-type="date" office:date-value="2024-04-23" calcext:value-type="date">
            <text:p>23/04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6121.96" calcext:value-type="float">
            <text:p>6.121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4-04-18" calcext:value-type="date">
            <text:p>18/04/2024</text:p>
          </table:table-cell>
          <table:table-cell table:style-name="ce15" office:value-type="date" office:date-value="2024-05-02" calcext:value-type="date">
            <text:p>02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483.59" calcext:value-type="float">
            <text:p>2.483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5" office:value-type="date" office:date-value="2024-04-23" calcext:value-type="date">
            <text:p>23/04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73.93" calcext:value-type="float">
            <text:p>73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5" office:value-type="date" office:date-value="2024-04-23" calcext:value-type="date">
            <text:p>23/04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3629.72" calcext:value-type="float">
            <text:p>3.629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5" office:value-type="date" office:date-value="2024-04-23" calcext:value-type="date">
            <text:p>23/04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9020.31" calcext:value-type="float">
            <text:p>9.020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STRUZIONI ARMANDO CAMERLO S.R.L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30207001" calcext:value-type="float">
            <text:p>1030207001</text:p>
          </table:table-cell>
          <table:table-cell table:style-name="ce12" office:value-type="string" calcext:value-type="string">
            <text:p>Locazione di beni immobili</text:p>
          </table:table-cell>
          <table:table-cell table:style-name="ce16" office:value-type="float" office:value="25925" calcext:value-type="float">
            <text:p>25.92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6" office:value-type="float" office:value="2342.4" calcext:value-type="float">
            <text:p>2.342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6" office:value-type="float" office:value="22051.5" calcext:value-type="float">
            <text:p>22.051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6" office:value-type="float" office:value="976" calcext:value-type="float">
            <text:p>976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5" office:value-type="date" office:date-value="2024-04-24" calcext:value-type="date">
            <text:p>24/04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6" office:value-type="float" office:value="7464.57" calcext:value-type="float">
            <text:p>7.464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YE APS - ASSOCIAZIONE DI PROMOZIONE SOC</text:p>
          </table:table-cell>
          <table:table-cell table:style-name="ce15" office:value-type="date" office:date-value="2024-04-19" calcext:value-type="date">
            <text:p>19/04/2024</text:p>
          </table:table-cell>
          <table:table-cell table:style-name="ce15" office:value-type="date" office:date-value="2024-05-02" calcext:value-type="date">
            <text:p>02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440" calcext:value-type="float">
            <text:p>2.44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CRETE SRL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6" office:value-type="float" office:value="589.9" calcext:value-type="float">
            <text:p>589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CRETE SRL</text:p>
          </table:table-cell>
          <table:table-cell table:style-name="ce15" office:value-type="date" office:date-value="2024-04-22" calcext:value-type="date">
            <text:p>22/04/2024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2" office:value-type="float" office:value="1030209006" calcext:value-type="float">
            <text:p>1030209006</text:p>
          </table:table-cell>
          <table:table-cell table:style-name="ce12" office:value-type="string" calcext:value-type="string">
            <text:p>Manutenzione ordinaria e riparazioni di macchine per ufficio </text:p>
          </table:table-cell>
          <table:table-cell table:style-name="ce16" office:value-type="float" office:value="129.9" calcext:value-type="float">
            <text:p>129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04-23" calcext:value-type="date">
            <text:p>23/04/2024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16" office:value-type="float" office:value="1623.54" calcext:value-type="float">
            <text:p>1.623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04-23" calcext:value-type="date">
            <text:p>23/04/2024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16" office:value-type="float" office:value="783" calcext:value-type="float">
            <text:p>783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4-04-23" calcext:value-type="date">
            <text:p>23/04/2024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70399.62" calcext:value-type="float">
            <text:p>70.39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L IN 1 SRLS</text:p>
          </table:table-cell>
          <table:table-cell table:style-name="ce15" office:value-type="date" office:date-value="2024-04-23" calcext:value-type="date">
            <text:p>23/04/2024</text:p>
          </table:table-cell>
          <table:table-cell table:style-name="ce15" office:value-type="date" office:date-value="2024-04-26" calcext:value-type="date">
            <text:p>26/04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546.56" calcext:value-type="float">
            <text:p>546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NFANTINO <text:s/>ALESSIA</text:p>
          </table:table-cell>
          <table:table-cell table:style-name="ce15" office:value-type="date" office:date-value="2024-04-24" calcext:value-type="date">
            <text:p>24/04/2024</text:p>
          </table:table-cell>
          <table:table-cell table:style-name="ce15" office:value-type="date" office:date-value="2024-05-09" calcext:value-type="date">
            <text:p>09/05/2024</text:p>
          </table:table-cell>
          <table:table-cell table:style-name="ce12" office:value-type="float" office:value="1030299005" calcext:value-type="float">
            <text:p>1030299005</text:p>
          </table:table-cell>
          <table:table-cell table:style-name="ce12" office:value-type="string" calcext:value-type="string">
            <text:p>Spese per commissioni e comitati dell'Ente</text:p>
          </table:table-cell>
          <table:table-cell table:style-name="ce16" office:value-type="float" office:value="56.72" calcext:value-type="float">
            <text:p>56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04-24" calcext:value-type="date">
            <text:p>24/04/2024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3836.34" calcext:value-type="float">
            <text:p>3.836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4-24" calcext:value-type="date">
            <text:p>24/04/2024</text:p>
          </table:table-cell>
          <table:table-cell table:style-name="ce15" office:value-type="date" office:date-value="2024-04-26" calcext:value-type="date">
            <text:p>26/04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6" office:value-type="float" office:value="732" calcext:value-type="float">
            <text:p>73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04-24" calcext:value-type="date">
            <text:p>24/04/2024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16" office:value-type="float" office:value="163.82" calcext:value-type="float">
            <text:p>163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A SICUREZZA SRL</text:p>
          </table:table-cell>
          <table:table-cell table:style-name="ce15" office:value-type="date" office:date-value="2024-04-24" calcext:value-type="date">
            <text:p>24/04/2024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16" office:value-type="float" office:value="46.55" calcext:value-type="float">
            <text:p>46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-EASY DI CONGIU <text:s/>ROBERTO</text:p>
          </table:table-cell>
          <table:table-cell table:number-columns-repeated="2" table:style-name="ce15" office:value-type="date" office:date-value="2024-04-24" calcext:value-type="date">
            <text:p>24/04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355.02" calcext:value-type="float">
            <text:p>355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PINEROLO <text:s text:c="16"/></text:p>
          </table:table-cell>
          <table:table-cell table:number-columns-repeated="2" table:style-name="ce15" office:value-type="date" office:date-value="2024-04-24" calcext:value-type="date">
            <text:p>24/04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24" calcext:value-type="date">
            <text:p>24/04/2024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35244.41" calcext:value-type="float">
            <text:p>35.244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4-24" calcext:value-type="date">
            <text:p>24/04/2024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34180.05" calcext:value-type="float">
            <text:p>34.180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T CONFESERCENTI PIEMONTE SRL <text:s text:c="4"/></text:p>
          </table:table-cell>
          <table:table-cell table:style-name="ce15" office:value-type="date" office:date-value="2024-04-24" calcext:value-type="date">
            <text:p>24/04/2024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49999.99" calcext:value-type="float">
            <text:p>49.999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.N.G. GRUPPO COMMERCIALE S.R.L.</text:p>
          </table:table-cell>
          <table:table-cell table:number-columns-repeated="2" table:style-name="ce15" office:value-type="date" office:date-value="2024-04-26" calcext:value-type="date">
            <text:p>26/04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48.8" calcext:value-type="float">
            <text:p>48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4-26" calcext:value-type="date">
            <text:p>26/04/2024</text:p>
          </table:table-cell>
          <table:table-cell table:style-name="ce15" office:value-type="date" office:date-value="2024-05-02" calcext:value-type="date">
            <text:p>02/05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6" office:value-type="float" office:value="1902" calcext:value-type="float">
            <text:p>1.90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4-26" calcext:value-type="date">
            <text:p>26/04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541812.74" calcext:value-type="float">
            <text:p>541.812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4-26" calcext:value-type="date">
            <text:p>26/04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6" office:value-type="float" office:value="154786.32" calcext:value-type="float">
            <text:p>154.786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5" office:value-type="date" office:date-value="2024-05-20" calcext:value-type="date">
            <text:p>20/05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67.34" calcext:value-type="float">
            <text:p>67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5" office:value-type="date" office:date-value="2024-05-20" calcext:value-type="date">
            <text:p>20/05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8837.08" calcext:value-type="float">
            <text:p>8.837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IMS -DIPARTIMENTO PER LA MOBILITÀ SOSTE</text:p>
          </table:table-cell>
          <table:table-cell table:style-name="ce15" office:value-type="date" office:date-value="2024-04-30" calcext:value-type="date">
            <text:p>30/04/2024</text:p>
          </table:table-cell>
          <table:table-cell table:style-name="ce15" office:value-type="date" office:date-value="2024-05-02" calcext:value-type="date">
            <text:p>02/05/2024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16" office:value-type="float" office:value="9659.22" calcext:value-type="float">
            <text:p>9.659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EDITORIALI DI CANTAMESSA CARLO</text:p>
          </table:table-cell>
          <table:table-cell table:number-columns-repeated="2" table:style-name="ce15" office:value-type="date" office:date-value="2024-05-03" calcext:value-type="date">
            <text:p>03/05/2024</text:p>
          </table:table-cell>
          <table:table-cell table:style-name="ce12" office:value-type="float" office:value="1030202999" calcext:value-type="float">
            <text:p>1030202999</text:p>
          </table:table-cell>
          <table:table-cell table:style-name="ce12" office:value-type="string" calcext:value-type="string">
            <text:p>Altre spese per relazioni pubbliche, convegni e mostre, pubblicita' n.a.c</text:p>
          </table:table-cell>
          <table:table-cell table:style-name="ce16" office:value-type="float" office:value="4941" calcext:value-type="float">
            <text:p>4.941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SOCIOCULTURALE COOPERATIVA SOCI</text:p>
          </table:table-cell>
          <table:table-cell table:style-name="ce15" office:value-type="date" office:date-value="2024-05-03" calcext:value-type="date">
            <text:p>03/05/2024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6" office:value-type="float" office:value="2126.77" calcext:value-type="float">
            <text:p>2.126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URISMOVEST-CONS.PROMOZIONE/SVILUPPO TUR</text:p>
          </table:table-cell>
          <table:table-cell table:style-name="ce15" office:value-type="date" office:date-value="2024-05-03" calcext:value-type="date">
            <text:p>03/05/2024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15860" calcext:value-type="float">
            <text:p>15.86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847.15" calcext:value-type="float">
            <text:p>847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842.66" calcext:value-type="float">
            <text:p>842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622.09" calcext:value-type="float">
            <text:p>622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337.7" calcext:value-type="float">
            <text:p>337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438.69" calcext:value-type="float">
            <text:p>438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2034.37" calcext:value-type="float">
            <text:p>2.034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741.67" calcext:value-type="float">
            <text:p>741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604.32" calcext:value-type="float">
            <text:p>604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337.7" calcext:value-type="float">
            <text:p>337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337.7" calcext:value-type="float">
            <text:p>337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5-06" calcext:value-type="date">
            <text:p>06/05/2024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6" office:value-type="float" office:value="438.67" calcext:value-type="float">
            <text:p>438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RAFICHE E. <text:s/>GASPARI S.R.L.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430.05" calcext:value-type="float">
            <text:p>430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RAFICHE E. <text:s/>GASPARI S.R.L.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15.02" calcext:value-type="float">
            <text:p>215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RAFICHE E. <text:s/>GASPARI S.R.L.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215.03" calcext:value-type="float">
            <text:p>215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PASS S.P.A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5" office:value-type="date" office:date-value="2024-05-20" calcext:value-type="date">
            <text:p>20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9.5" calcext:value-type="float">
            <text:p>9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5" office:value-type="date" office:date-value="2024-05-10" calcext:value-type="date">
            <text:p>10/05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151.55" calcext:value-type="float">
            <text:p>151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5" office:value-type="date" office:date-value="2024-05-10" calcext:value-type="date">
            <text:p>10/05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611.59" calcext:value-type="float">
            <text:p>611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5" office:value-type="date" office:date-value="2024-05-10" calcext:value-type="date">
            <text:p>10/05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862.96" calcext:value-type="float">
            <text:p>86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5" office:value-type="date" office:date-value="2024-05-10" calcext:value-type="date">
            <text:p>10/05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92.51" calcext:value-type="float">
            <text:p>92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5" office:value-type="date" office:date-value="2024-05-10" calcext:value-type="date">
            <text:p>10/05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113.1" calcext:value-type="float">
            <text:p>113,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'ELICA COOP. SOC.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5" office:value-type="date" office:date-value="2024-05-20" calcext:value-type="date">
            <text:p>20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000" calcext:value-type="float">
            <text:p>2.0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'ELICA COOP. SOC.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5" office:value-type="date" office:date-value="2024-05-20" calcext:value-type="date">
            <text:p>20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000" calcext:value-type="float">
            <text:p>1.0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RANAIDEA S.C.S. IMPRESA SOCIALE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6096.47" calcext:value-type="float">
            <text:p>26.096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RANAIDEA S.C.S. IMPRESA SOCIALE</text:p>
          </table:table-cell>
          <table:table-cell table:style-name="ce15" office:value-type="date" office:date-value="2024-05-07" calcext:value-type="date">
            <text:p>07/05/2024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7199.81" calcext:value-type="float">
            <text:p>27.199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EGHELLI SERVIZI SRL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09" calcext:value-type="date">
            <text:p>09/05/2024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16" office:value-type="float" office:value="6033.58" calcext:value-type="float">
            <text:p>6.033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NAZZO <text:s/>MASSIMILIANO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1040" calcext:value-type="float">
            <text:p>1.04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GNANT <text:s/>DAVIDE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1554.89" calcext:value-type="float">
            <text:p>1.554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664.58" calcext:value-type="float">
            <text:p>664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ONDAZIONE DELL'ORDINE DEGLI ARCHITETTI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146" calcext:value-type="float">
            <text:p>146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6" office:value-type="float" office:value="155.15" calcext:value-type="float">
            <text:p>155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63.18" calcext:value-type="float">
            <text:p>63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2L S.N.C. <text:s text:c="13"/>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6" office:value-type="float" office:value="126.27" calcext:value-type="float">
            <text:p>126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2L S.N.C. <text:s text:c="13"/>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6" office:value-type="float" office:value="126.27" calcext:value-type="float">
            <text:p>126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09" calcext:value-type="date">
            <text:p>09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2.92" calcext:value-type="float">
            <text:p>92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09" calcext:value-type="date">
            <text:p>09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2.92" calcext:value-type="float">
            <text:p>92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09" calcext:value-type="date">
            <text:p>09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74.41" calcext:value-type="float">
            <text:p>174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09" calcext:value-type="date">
            <text:p>09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71.13" calcext:value-type="float">
            <text:p>171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09" calcext:value-type="date">
            <text:p>09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2.17" calcext:value-type="float">
            <text:p>122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09" calcext:value-type="date">
            <text:p>09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2.92" calcext:value-type="float">
            <text:p>92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BUSSOLENO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09" calcext:value-type="date">
            <text:p>09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BUTTIGLIERA ALTA <text:s text:c="8"/>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09" calcext:value-type="date">
            <text:p>09/05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IVALTA <text:s text:c="17"/>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09" calcext:value-type="date">
            <text:p>09/05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MEZZENILE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09" calcext:value-type="date">
            <text:p>09/05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ALPIGNANO <text:s text:c="15"/>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09" calcext:value-type="date">
            <text:p>09/05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6" office:value-type="float" office:value="11.48" calcext:value-type="float">
            <text:p>11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5238.61" calcext:value-type="float">
            <text:p>5.238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2217.39" calcext:value-type="float">
            <text:p>2.217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6" office:value-type="float" office:value="9.21" calcext:value-type="float">
            <text:p>9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6" office:value-type="float" office:value="13.33" calcext:value-type="float">
            <text:p>13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CI S.R.L.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146.4" calcext:value-type="float">
            <text:p>146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PRESA ONORANZE FUNEBRI LA SINDONE DI M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09" calcext:value-type="date">
            <text:p>09/05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200" calcext:value-type="float">
            <text:p>1.2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PRESA ONORANZE FUNEBRI LA SINDONE DI M</text:p>
          </table:table-cell>
          <table:table-cell table:style-name="ce15" office:value-type="date" office:date-value="2024-05-08" calcext:value-type="date">
            <text:p>08/05/2024</text:p>
          </table:table-cell>
          <table:table-cell table:style-name="ce15" office:value-type="date" office:date-value="2024-05-09" calcext:value-type="date">
            <text:p>09/05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200" calcext:value-type="float">
            <text:p>1.2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NFOSISTEMI S.R.L.</text:p>
          </table:table-cell>
          <table:table-cell table:number-columns-repeated="2" table:style-name="ce15" office:value-type="date" office:date-value="2024-05-13" calcext:value-type="date">
            <text:p>13/05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6" office:value-type="float" office:value="1046.76" calcext:value-type="float">
            <text:p>1.046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TRICE SIFIC S.R.L.</text:p>
          </table:table-cell>
          <table:table-cell table:number-columns-repeated="2" table:style-name="ce15" office:value-type="date" office:date-value="2024-05-13" calcext:value-type="date">
            <text:p>13/05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990" calcext:value-type="float">
            <text:p>99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ACKMIND SRLS</text:p>
          </table:table-cell>
          <table:table-cell table:number-columns-repeated="2" table:style-name="ce15" office:value-type="date" office:date-value="2024-05-13" calcext:value-type="date">
            <text:p>13/05/2024</text:p>
          </table:table-cell>
          <table:table-cell table:style-name="ce12" office:value-type="float" office:value="1030102006" calcext:value-type="float">
            <text:p>1030102006</text:p>
          </table:table-cell>
          <table:table-cell table:style-name="ce12" office:value-type="string" calcext:value-type="string">
            <text:p>Materiale informatico</text:p>
          </table:table-cell>
          <table:table-cell table:style-name="ce16" office:value-type="float" office:value="1600" calcext:value-type="float">
            <text:p>1.6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ACKMIND SRLS</text:p>
          </table:table-cell>
          <table:table-cell table:number-columns-repeated="2" table:style-name="ce15" office:value-type="date" office:date-value="2024-05-13" calcext:value-type="date">
            <text:p>13/05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6" office:value-type="float" office:value="2060" calcext:value-type="float">
            <text:p>2.06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3579.68" calcext:value-type="float">
            <text:p>3.579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L IN 1 SRLS</text:p>
          </table:table-cell>
          <table:table-cell table:style-name="ce15" office:value-type="date" office:date-value="2024-05-13" calcext:value-type="date">
            <text:p>13/05/2024</text:p>
          </table:table-cell>
          <table:table-cell table:style-name="ce15" office:value-type="date" office:date-value="2024-05-21" calcext:value-type="date">
            <text:p>21/05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546.56" calcext:value-type="float">
            <text:p>546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7460.01" calcext:value-type="float">
            <text:p>7.460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1341.91" calcext:value-type="float">
            <text:p>11.341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3859.97" calcext:value-type="float">
            <text:p>3.859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956.71" calcext:value-type="float">
            <text:p>1.956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28432.04" calcext:value-type="float">
            <text:p>28.432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399.51" calcext:value-type="float">
            <text:p>1.399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460.4" calcext:value-type="float">
            <text:p>460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2603.08" calcext:value-type="float">
            <text:p>2.603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5733.8" calcext:value-type="float">
            <text:p>5.733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31.77" calcext:value-type="float">
            <text:p>31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6572.94" calcext:value-type="float">
            <text:p>6.572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15626.18" calcext:value-type="float">
            <text:p>15.626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06.35" calcext:value-type="float">
            <text:p>106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2671.01" calcext:value-type="float">
            <text:p>2.671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6199.43" calcext:value-type="float">
            <text:p>6.199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METRA SOCIETA' COOPERATIVA SOCIALE ON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4000" calcext:value-type="float">
            <text:p>4.0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METRA SOCIETA' COOPERATIVA SOCIALE ON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9779" calcext:value-type="float">
            <text:p>9.779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61332.86" calcext:value-type="float">
            <text:p>61.332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35300.55" calcext:value-type="float">
            <text:p>135.300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57524.48" calcext:value-type="float">
            <text:p>57.524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BORATORIO CHIMICO CAMERA COMM.TORINO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17" calcext:value-type="date">
            <text:p>17/05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891.36" calcext:value-type="float">
            <text:p>891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16" office:value-type="float" office:value="16628.83" calcext:value-type="float">
            <text:p>16.628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16" office:value-type="float" office:value="15242.83" calcext:value-type="float">
            <text:p>15.242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29" calcext:value-type="date">
            <text:p>29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54.98" calcext:value-type="float">
            <text:p>254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2997.8" calcext:value-type="float">
            <text:p>12.997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460.4" calcext:value-type="float">
            <text:p>460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285.87" calcext:value-type="float">
            <text:p>285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227.6" calcext:value-type="float">
            <text:p>227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22724.61" calcext:value-type="float">
            <text:p>22.724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11525.76" calcext:value-type="float">
            <text:p>11.525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METRA SOCIETA' COOPERATIVA SOCIALE ON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2562.39" calcext:value-type="float">
            <text:p>2.56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METRA SOCIETA' COOPERATIVA SOCIALE ON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1005.08" calcext:value-type="float">
            <text:p>1.005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460.4" calcext:value-type="float">
            <text:p>460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7920.06" calcext:value-type="float">
            <text:p>7.920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536.43" calcext:value-type="float">
            <text:p>1.536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6" office:value-type="float" office:value="15388.7" calcext:value-type="float">
            <text:p>15.388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9461.3" calcext:value-type="float">
            <text:p>9.461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460.4" calcext:value-type="float">
            <text:p>460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5-14" calcext:value-type="date">
            <text:p>14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3373" calcext:value-type="float">
            <text:p>3.373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VVISO PUBBLICO EE.LL E REGIONI PER LA F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4500" calcext:value-type="float">
            <text:p>4.5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52.48" calcext:value-type="float">
            <text:p>152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39.91" calcext:value-type="float">
            <text:p>639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7" calcext:value-type="float">
            <text:p>60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2339.12" calcext:value-type="float">
            <text:p>2.339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15.48" calcext:value-type="float">
            <text:p>415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6" office:value-type="float" office:value="187.88" calcext:value-type="float">
            <text:p>187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EXIA S.R.L.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14.68" calcext:value-type="float">
            <text:p>114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3.8" calcext:value-type="float">
            <text:p>13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6" office:value-type="float" office:value="50.27" calcext:value-type="float">
            <text:p>50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IMPERI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0.64" calcext:value-type="float">
            <text:p>10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87.04" calcext:value-type="float">
            <text:p>87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3.8" calcext:value-type="float">
            <text:p>13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294.11" calcext:value-type="float">
            <text:p>1.294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3.8" calcext:value-type="float">
            <text:p>13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0.77" calcext:value-type="float">
            <text:p>60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TESI S.P.A.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5" office:value-type="date" office:date-value="2024-05-21" calcext:value-type="date">
            <text:p>21/05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878.4" calcext:value-type="float">
            <text:p>878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483.59" calcext:value-type="float">
            <text:p>2.483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7.68" calcext:value-type="float">
            <text:p>57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PRESA ONORANZE FUNEBRI LA SINDONE DI M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800" calcext:value-type="float">
            <text:p>8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439.57" calcext:value-type="float">
            <text:p>439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PRESA ONORANZE FUNEBRI LA SINDONE DI M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200" calcext:value-type="float">
            <text:p>1.2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42.41" calcext:value-type="float">
            <text:p>642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3.73" calcext:value-type="float">
            <text:p>13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359.98" calcext:value-type="float">
            <text:p>359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652.95" calcext:value-type="float">
            <text:p>652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35.13" calcext:value-type="float">
            <text:p>35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217.06" calcext:value-type="float">
            <text:p>217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1124.53" calcext:value-type="float">
            <text:p>1.124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5-15" calcext:value-type="date">
            <text:p>15/05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484.24" calcext:value-type="float">
            <text:p>484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ERPLAN S.R.L</text:p>
          </table:table-cell>
          <table:table-cell table:style-name="ce15" office:value-type="date" office:date-value="2024-05-15" calcext:value-type="date">
            <text:p>15/05/2024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34.2" calcext:value-type="float">
            <text:p>134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DOMINIO VIA AL CASTELLO N.10 <text:s text:c="3"/></text:p>
          </table:table-cell>
          <table:table-cell table:number-columns-repeated="2" table:style-name="ce15" office:value-type="date" office:date-value="2024-05-16" calcext:value-type="date">
            <text:p>16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453" calcext:value-type="float">
            <text:p>1.453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DOMINIO PANORAMA C/O TUMINO <text:s text:c="4"/></text:p>
          </table:table-cell>
          <table:table-cell table:number-columns-repeated="2" table:style-name="ce15" office:value-type="date" office:date-value="2024-05-16" calcext:value-type="date">
            <text:p>16/05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409" calcext:value-type="float">
            <text:p>409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LFINO &amp; PARTNERS S.P.A.</text:p>
          </table:table-cell>
          <table:table-cell table:style-name="ce15" office:value-type="date" office:date-value="2024-05-16" calcext:value-type="date">
            <text:p>16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75" calcext:value-type="float">
            <text:p>7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LFINO &amp; PARTNERS S.P.A.</text:p>
          </table:table-cell>
          <table:table-cell table:style-name="ce15" office:value-type="date" office:date-value="2024-05-16" calcext:value-type="date">
            <text:p>16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75" calcext:value-type="float">
            <text:p>7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LFINO &amp; PARTNERS S.P.A.</text:p>
          </table:table-cell>
          <table:table-cell table:style-name="ce15" office:value-type="date" office:date-value="2024-05-16" calcext:value-type="date">
            <text:p>16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75" calcext:value-type="float">
            <text:p>7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LFINO &amp; PARTNERS S.P.A.</text:p>
          </table:table-cell>
          <table:table-cell table:style-name="ce15" office:value-type="date" office:date-value="2024-05-16" calcext:value-type="date">
            <text:p>16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75" calcext:value-type="float">
            <text:p>7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LFINO &amp; PARTNERS S.P.A.</text:p>
          </table:table-cell>
          <table:table-cell table:style-name="ce15" office:value-type="date" office:date-value="2024-05-16" calcext:value-type="date">
            <text:p>16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75" calcext:value-type="float">
            <text:p>7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PERA S.R.L.</text:p>
          </table:table-cell>
          <table:table-cell table:number-columns-repeated="2" table:style-name="ce15" office:value-type="date" office:date-value="2024-05-16" calcext:value-type="date">
            <text:p>16/05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562" calcext:value-type="float">
            <text:p>56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OSTA <text:s text:c="19"/></text:p>
          </table:table-cell>
          <table:table-cell table:number-columns-repeated="2" table:style-name="ce15" office:value-type="date" office:date-value="2024-05-16" calcext:value-type="date">
            <text:p>16/05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INO FIORI S.N.C. DI GIORGIO F.LLI &amp;</text:p>
          </table:table-cell>
          <table:table-cell table:style-name="ce15" office:value-type="date" office:date-value="2024-05-20" calcext:value-type="date">
            <text:p>20/05/2024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2" office:value-type="float" office:value="1030102009" calcext:value-type="float">
            <text:p>1030102009</text:p>
          </table:table-cell>
          <table:table-cell table:style-name="ce12" office:value-type="string" calcext:value-type="string">
            <text:p>Beni per attivita' di rappresentanza </text:p>
          </table:table-cell>
          <table:table-cell table:style-name="ce16" office:value-type="float" office:value="946" calcext:value-type="float">
            <text:p>946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RREBIAN S.P.A. <text:s text:c="19"/></text:p>
          </table:table-cell>
          <table:table-cell table:style-name="ce15" office:value-type="date" office:date-value="2024-05-20" calcext:value-type="date">
            <text:p>20/05/2024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481.9" calcext:value-type="float">
            <text:p>481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5-20" calcext:value-type="date">
            <text:p>20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1252.9" calcext:value-type="float">
            <text:p>1.252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AY <text:s/>RISTOSERVICE SPA</text:p>
          </table:table-cell>
          <table:table-cell table:style-name="ce15" office:value-type="date" office:date-value="2024-05-21" calcext:value-type="date">
            <text:p>21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16" office:value-type="float" office:value="19989.68" calcext:value-type="float">
            <text:p>19.989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BORATORIO CHIMICO CAMERA COMM.TORINO</text:p>
          </table:table-cell>
          <table:table-cell table:style-name="ce15" office:value-type="date" office:date-value="2024-05-21" calcext:value-type="date">
            <text:p>21/05/2024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318.88" calcext:value-type="float">
            <text:p>318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5-21" calcext:value-type="date">
            <text:p>21/05/2024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760.78" calcext:value-type="float">
            <text:p>760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5-21" calcext:value-type="date">
            <text:p>21/05/2024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69752.22" calcext:value-type="float">
            <text:p>69.752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5-21" calcext:value-type="date">
            <text:p>21/05/2024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149526.37" calcext:value-type="float">
            <text:p>149.526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5-21" calcext:value-type="date">
            <text:p>21/05/2024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9695.87" calcext:value-type="float">
            <text:p>9.695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5-23" calcext:value-type="date">
            <text:p>23/05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488.93" calcext:value-type="float">
            <text:p>488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5-23" calcext:value-type="date">
            <text:p>23/05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46.18" calcext:value-type="float">
            <text:p>46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.N.G. GRUPPO COMMERCIALE S.R.L.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48.8" calcext:value-type="float">
            <text:p>48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TIONI.DOC <text:s/>S.R.L.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6" office:value-type="float" office:value="30.5" calcext:value-type="float">
            <text:p>30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CASTAGNITO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5-23" calcext:value-type="date">
            <text:p>23/05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SAN VITO DEI NORMANNI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5-23" calcext:value-type="date">
            <text:p>23/05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0.18" calcext:value-type="float">
            <text:p>10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SOCIOCULTURALE COOPERATIVA SOCI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6" office:value-type="float" office:value="2491.85" calcext:value-type="float">
            <text:p>2.491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DIOPIZZO TRAVEL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6-06" calcext:value-type="date">
            <text:p>06/06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750" calcext:value-type="float">
            <text:p>75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6" office:value-type="float" office:value="154786.32" calcext:value-type="float">
            <text:p>154.786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5-29" calcext:value-type="date">
            <text:p>29/05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6" office:value-type="float" office:value="6289.38" calcext:value-type="float">
            <text:p>6.289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6" office:value-type="float" office:value="19.23" calcext:value-type="float">
            <text:p>19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6-28" calcext:value-type="date">
            <text:p>28/06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6" office:value-type="float" office:value="154786.32" calcext:value-type="float">
            <text:p>154.786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541812.74" calcext:value-type="float">
            <text:p>541.812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5-23" calcext:value-type="date">
            <text:p>23/05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228.75" calcext:value-type="float">
            <text:p>228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5-23" calcext:value-type="date">
            <text:p>23/05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6934.21" calcext:value-type="float">
            <text:p>6.934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561.67" calcext:value-type="float">
            <text:p>561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1581.76" calcext:value-type="float">
            <text:p>1.581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2963.49" calcext:value-type="float">
            <text:p>2.963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6929.87" calcext:value-type="float">
            <text:p>6.929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11579.71" calcext:value-type="float">
            <text:p>11.579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13845.11" calcext:value-type="float">
            <text:p>13.845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17741.14" calcext:value-type="float">
            <text:p>17.741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23782.79" calcext:value-type="float">
            <text:p>23.782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5-22" calcext:value-type="date">
            <text:p>22/05/2024</text:p>
          </table:table-cell>
          <table:table-cell table:style-name="ce15" office:value-type="date" office:date-value="2024-06-28" calcext:value-type="date">
            <text:p>28/06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6" office:value-type="float" office:value="541812.74" calcext:value-type="float">
            <text:p>541.812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NDER <text:s/>MAURO</text:p>
          </table:table-cell>
          <table:table-cell table:style-name="ce15" office:value-type="date" office:date-value="2024-05-23" calcext:value-type="date">
            <text:p>23/05/2024</text:p>
          </table:table-cell>
          <table:table-cell table:style-name="ce15" office:value-type="date" office:date-value="2024-06-10" calcext:value-type="date">
            <text:p>10/06/2024</text:p>
          </table:table-cell>
          <table:table-cell table:style-name="ce12" office:value-type="float" office:value="1030210002" calcext:value-type="float">
            <text:p>1030210002</text:p>
          </table:table-cell>
          <table:table-cell table:style-name="ce12" office:value-type="string" calcext:value-type="string">
            <text:p>Esperti per commissioni, comitati e consigli</text:p>
          </table:table-cell>
          <table:table-cell table:style-name="ce16" office:value-type="float" office:value="2488.8" calcext:value-type="float">
            <text:p>2.488,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.COMMERCIO E SPORTELLO UNICO <text:s text:c="2"/></text:p>
          </table:table-cell>
          <table:table-cell table:style-name="ce15" office:value-type="date" office:date-value="2024-05-23" calcext:value-type="date">
            <text:p>23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284.54" calcext:value-type="float">
            <text:p>284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4-05-23" calcext:value-type="date">
            <text:p>23/05/2024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8470.68" calcext:value-type="float">
            <text:p>8.470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423.19" calcext:value-type="float">
            <text:p>1.423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823.16" calcext:value-type="float">
            <text:p>1.823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2477.08" calcext:value-type="float">
            <text:p>2.477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86.89" calcext:value-type="float">
            <text:p>186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40.57" calcext:value-type="float">
            <text:p>40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22" calcext:value-type="float">
            <text:p>43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3.97" calcext:value-type="float">
            <text:p>163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9.59" calcext:value-type="float">
            <text:p>69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.26" calcext:value-type="float">
            <text:p>10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99.71" calcext:value-type="float">
            <text:p>399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601.14" calcext:value-type="float">
            <text:p>5.601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250.75" calcext:value-type="float">
            <text:p>7.250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PASS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6-18" calcext:value-type="date">
            <text:p>18/06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9.5" calcext:value-type="float">
            <text:p>9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04.76" calcext:value-type="float">
            <text:p>404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00.9" calcext:value-type="float">
            <text:p>300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928.69" calcext:value-type="float">
            <text:p>2.928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0.57" calcext:value-type="float">
            <text:p>40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29.66" calcext:value-type="float">
            <text:p>329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599.18" calcext:value-type="float">
            <text:p>1.599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864.69" calcext:value-type="float">
            <text:p>9.864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88.55" calcext:value-type="float">
            <text:p>188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36.2" calcext:value-type="float">
            <text:p>236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5.61" calcext:value-type="float">
            <text:p>205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63.83" calcext:value-type="float">
            <text:p>1.463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858.99" calcext:value-type="float">
            <text:p>1.858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07.92" calcext:value-type="float">
            <text:p>307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4.22" calcext:value-type="float">
            <text:p>94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0.41" calcext:value-type="float">
            <text:p>120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24.41" calcext:value-type="float">
            <text:p>724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3.6" calcext:value-type="float">
            <text:p>103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00.25" calcext:value-type="float">
            <text:p>2.000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3.64" calcext:value-type="float">
            <text:p>63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591.05" calcext:value-type="float">
            <text:p>1.591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2.65" calcext:value-type="float">
            <text:p>92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27.15" calcext:value-type="float">
            <text:p>627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84.27" calcext:value-type="float">
            <text:p>1.284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18.04" calcext:value-type="float">
            <text:p>418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599.31" calcext:value-type="float">
            <text:p>6.599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7.09" calcext:value-type="float">
            <text:p>127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93.46" calcext:value-type="float">
            <text:p>29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9.36" calcext:value-type="float">
            <text:p>79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4.7" calcext:value-type="float">
            <text:p>84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3.4" calcext:value-type="float">
            <text:p>33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5.42" calcext:value-type="float">
            <text:p>75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.38" calcext:value-type="float">
            <text:p>5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.82" calcext:value-type="float">
            <text:p>4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79.55" calcext:value-type="float">
            <text:p>879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49" calcext:value-type="float">
            <text:p>43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.33" calcext:value-type="float">
            <text:p>13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1.01" calcext:value-type="float">
            <text:p>21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.42" calcext:value-type="float">
            <text:p>10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8.26" calcext:value-type="float">
            <text:p>108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7.56" calcext:value-type="float">
            <text:p>47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.14" calcext:value-type="float">
            <text:p>5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.1" calcext:value-type="float">
            <text:p>13,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8.16" calcext:value-type="float">
            <text:p>58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.2" calcext:value-type="float">
            <text:p>14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.9" calcext:value-type="float">
            <text:p>20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7.46" calcext:value-type="float">
            <text:p>117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4.08" calcext:value-type="float">
            <text:p>24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9.17" calcext:value-type="float">
            <text:p>169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0.67" calcext:value-type="float">
            <text:p>50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0.57" calcext:value-type="float">
            <text:p>40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4.45" calcext:value-type="float">
            <text:p>64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0.51" calcext:value-type="float">
            <text:p>30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59.27" calcext:value-type="float">
            <text:p>159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3.13" calcext:value-type="float">
            <text:p>113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00.36" calcext:value-type="float">
            <text:p>1.000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91.74" calcext:value-type="float">
            <text:p>191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3.31" calcext:value-type="float">
            <text:p>113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30.41" calcext:value-type="float">
            <text:p>1.230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6.54" calcext:value-type="float">
            <text:p>66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0.3" calcext:value-type="float">
            <text:p>140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85.68" calcext:value-type="float">
            <text:p>185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7.31" calcext:value-type="float">
            <text:p>97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5.27" calcext:value-type="float">
            <text:p>45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5-27" calcext:value-type="date">
            <text:p>27/05/2024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5.25" calcext:value-type="float">
            <text:p>35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BORATORIO CHIMICO CAMERA COMM.TORINO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5" office:value-type="date" office:date-value="2024-06-18" calcext:value-type="date">
            <text:p>18/06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872.12" calcext:value-type="float">
            <text:p>872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5" office:value-type="date" office:date-value="2024-06-18" calcext:value-type="date">
            <text:p>18/06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630.1" calcext:value-type="float">
            <text:p>630,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5" office:value-type="date" office:date-value="2024-05-29" calcext:value-type="date">
            <text:p>29/05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91.74" calcext:value-type="float">
            <text:p>91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5" office:value-type="date" office:date-value="2024-05-29" calcext:value-type="date">
            <text:p>29/05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108.23" calcext:value-type="float">
            <text:p>108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5" office:value-type="date" office:date-value="2024-05-29" calcext:value-type="date">
            <text:p>29/05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139.89" calcext:value-type="float">
            <text:p>139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5" office:value-type="date" office:date-value="2024-05-29" calcext:value-type="date">
            <text:p>29/05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186.96" calcext:value-type="float">
            <text:p>186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5" office:value-type="date" office:date-value="2024-05-29" calcext:value-type="date">
            <text:p>29/05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212.53" calcext:value-type="float">
            <text:p>212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5-28" calcext:value-type="date">
            <text:p>28/05/2024</text:p>
          </table:table-cell>
          <table:table-cell table:style-name="ce15" office:value-type="date" office:date-value="2024-05-29" calcext:value-type="date">
            <text:p>29/05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212.74" calcext:value-type="float">
            <text:p>212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PAY S.P.A.</text:p>
          </table:table-cell>
          <table:table-cell table:number-columns-repeated="2" table:style-name="ce15" office:value-type="date" office:date-value="2024-05-29" calcext:value-type="date">
            <text:p>29/05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241.56" calcext:value-type="float">
            <text:p>241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5-29" calcext:value-type="date">
            <text:p>29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5-29" calcext:value-type="date">
            <text:p>29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5-29" calcext:value-type="date">
            <text:p>29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5-29" calcext:value-type="date">
            <text:p>29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793.87" calcext:value-type="float">
            <text:p>1.793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5-29" calcext:value-type="date">
            <text:p>29/05/2024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523" calcext:value-type="float">
            <text:p>2.523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11.11" calcext:value-type="float">
            <text:p>111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5.04" calcext:value-type="float">
            <text:p>75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91.45" calcext:value-type="float">
            <text:p>91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5.04" calcext:value-type="float">
            <text:p>75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03.93" calcext:value-type="float">
            <text:p>303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5.04" calcext:value-type="float">
            <text:p>75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21.84" calcext:value-type="float">
            <text:p>221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02.39" calcext:value-type="float">
            <text:p>10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65691.45" calcext:value-type="float">
            <text:p>65.691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02.39" calcext:value-type="float">
            <text:p>10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32.79" calcext:value-type="float">
            <text:p>232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52.81" calcext:value-type="float">
            <text:p>852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0.51" calcext:value-type="float">
            <text:p>80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5.04" calcext:value-type="float">
            <text:p>75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675.36" calcext:value-type="float">
            <text:p>675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024.76" calcext:value-type="float">
            <text:p>1.024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22.09" calcext:value-type="float">
            <text:p>122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0.51" calcext:value-type="float">
            <text:p>80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5.04" calcext:value-type="float">
            <text:p>75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5-30" calcext:value-type="date">
            <text:p>30/05/2024</text:p>
          </table:table-cell>
          <table:table-cell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034.46" calcext:value-type="float">
            <text:p>1.034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60.08" calcext:value-type="float">
            <text:p>60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4.29" calcext:value-type="float">
            <text:p>44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.57" calcext:value-type="float">
            <text:p>8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05.47" calcext:value-type="float">
            <text:p>505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2.13" calcext:value-type="float">
            <text:p>82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21.36" calcext:value-type="float">
            <text:p>121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614.53" calcext:value-type="float">
            <text:p>614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06.99" calcext:value-type="float">
            <text:p>806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80.83" calcext:value-type="float">
            <text:p>180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15.72" calcext:value-type="float">
            <text:p>115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06.42" calcext:value-type="float">
            <text:p>306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55.39" calcext:value-type="float">
            <text:p>255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65.26" calcext:value-type="float">
            <text:p>65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92.94" calcext:value-type="float">
            <text:p>192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696.71" calcext:value-type="float">
            <text:p>696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540.22" calcext:value-type="float">
            <text:p>540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9.97" calcext:value-type="float">
            <text:p>79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44.15" calcext:value-type="float">
            <text:p>444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43.54" calcext:value-type="float">
            <text:p>143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15.9" calcext:value-type="float">
            <text:p>115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71.06" calcext:value-type="float">
            <text:p>271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01.83" calcext:value-type="float">
            <text:p>201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8.09" calcext:value-type="float">
            <text:p>88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425.2" calcext:value-type="float">
            <text:p>1.425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744.55" calcext:value-type="float">
            <text:p>1.744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94.83" calcext:value-type="float">
            <text:p>194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21.55" calcext:value-type="float">
            <text:p>121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616.26" calcext:value-type="float">
            <text:p>616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86.14" calcext:value-type="float">
            <text:p>86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794.7" calcext:value-type="float">
            <text:p>794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076.54" calcext:value-type="float">
            <text:p>1.076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39.16" calcext:value-type="float">
            <text:p>139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EL SOLE S.R.L.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452.68" calcext:value-type="float">
            <text:p>7.45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21.63" calcext:value-type="float">
            <text:p>321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4.55" calcext:value-type="float">
            <text:p>4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36.85" calcext:value-type="float">
            <text:p>36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259.4" calcext:value-type="float">
            <text:p>259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765.78" calcext:value-type="float">
            <text:p>1.765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87" calcext:value-type="float">
            <text:p>43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5-31" calcext:value-type="date">
            <text:p>31/05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6" office:value-type="float" office:value="118.17" calcext:value-type="float">
            <text:p>118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6-03" calcext:value-type="date">
            <text:p>03/06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212.7" calcext:value-type="float">
            <text:p>212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6-03" calcext:value-type="date">
            <text:p>03/06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46.79" calcext:value-type="float">
            <text:p>46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6-03" calcext:value-type="date">
            <text:p>03/06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89.37" calcext:value-type="float">
            <text:p>89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6-03" calcext:value-type="date">
            <text:p>03/06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19.66" calcext:value-type="float">
            <text:p>19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6-03" calcext:value-type="date">
            <text:p>03/06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30" calcext:value-type="float">
            <text:p>3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6-03" calcext:value-type="date">
            <text:p>03/06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6.6" calcext:value-type="float">
            <text:p>6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OTO <text:s/>MARIA TERESA</text:p>
          </table:table-cell>
          <table:table-cell table:style-name="ce15" office:value-type="date" office:date-value="2024-06-03" calcext:value-type="date">
            <text:p>03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10002" calcext:value-type="float">
            <text:p>1030210002</text:p>
          </table:table-cell>
          <table:table-cell table:style-name="ce12" office:value-type="string" calcext:value-type="string">
            <text:p>Esperti per commissioni, comitati e consigli</text:p>
          </table:table-cell>
          <table:table-cell table:style-name="ce16" office:value-type="float" office:value="1100" calcext:value-type="float">
            <text:p>1.1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TORINO <text:s text:c="18"/></text:p>
          </table:table-cell>
          <table:table-cell table:number-columns-repeated="2" table:style-name="ce15" office:value-type="date" office:date-value="2024-06-03" calcext:value-type="date">
            <text:p>03/06/2024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16" office:value-type="float" office:value="11795" calcext:value-type="float">
            <text:p>11.79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COLLEGNO <text:s text:c="16"/></text:p>
          </table:table-cell>
          <table:table-cell table:number-columns-repeated="2" table:style-name="ce15" office:value-type="date" office:date-value="2024-06-03" calcext:value-type="date">
            <text:p>03/06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577.64" calcext:value-type="float">
            <text:p>2.577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NCO BPM GRUPPO BANCARIO</text:p>
          </table:table-cell>
          <table:table-cell table:number-columns-repeated="2" table:style-name="ce15" office:value-type="date" office:date-value="2024-06-04" calcext:value-type="date">
            <text:p>04/06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6" office:value-type="float" office:value="70.34" calcext:value-type="float">
            <text:p>70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05" calcext:value-type="date">
            <text:p>05/06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406.87" calcext:value-type="float">
            <text:p>406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05" calcext:value-type="date">
            <text:p>05/06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903.24" calcext:value-type="float">
            <text:p>903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05" calcext:value-type="date">
            <text:p>05/06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798.88" calcext:value-type="float">
            <text:p>1.798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05" calcext:value-type="date">
            <text:p>05/06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4004.98" calcext:value-type="float">
            <text:p>4.004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05" calcext:value-type="date">
            <text:p>05/06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3568.61" calcext:value-type="float">
            <text:p>3.568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PERA S.R.L.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10" calcext:value-type="date">
            <text:p>10/06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182" calcext:value-type="float">
            <text:p>18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CSEL SRL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24" calcext:value-type="date">
            <text:p>24/06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300" calcext:value-type="float">
            <text:p>30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IVALTA <text:s text:c="17"/></text:p>
          </table:table-cell>
          <table:table-cell table:number-columns-repeated="2" table:style-name="ce15" office:value-type="date" office:date-value="2024-06-04" calcext:value-type="date">
            <text:p>04/06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RGIONE CENTRO DIDATTICO S.R.L. <text:s text:c="2"/></text:p>
          </table:table-cell>
          <table:table-cell table:number-columns-repeated="2" table:style-name="ce15" office:value-type="date" office:date-value="2024-06-04" calcext:value-type="date">
            <text:p>04/06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229.48" calcext:value-type="float">
            <text:p>229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ILE CROCE BLU DI PENENGO GIUSEPPINA &amp;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05" calcext:value-type="date">
            <text:p>05/06/2024</text:p>
          </table:table-cell>
          <table:table-cell table:style-name="ce12" office:value-type="float" office:value="1030215011" calcext:value-type="float">
            <text:p>1030215011</text:p>
          </table:table-cell>
          <table:table-cell table:style-name="ce12" office:value-type="string" calcext:value-type="string">
            <text:p>Contratti di servizio per la lotta al randagismo </text:p>
          </table:table-cell>
          <table:table-cell table:style-name="ce16" office:value-type="float" office:value="2625" calcext:value-type="float">
            <text:p>2.62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ILE CROCE BLU DI PENENGO GIUSEPPINA &amp;</text:p>
          </table:table-cell>
          <table:table-cell table:style-name="ce15" office:value-type="date" office:date-value="2024-06-04" calcext:value-type="date">
            <text:p>04/06/2024</text:p>
          </table:table-cell>
          <table:table-cell table:style-name="ce15" office:value-type="date" office:date-value="2024-06-05" calcext:value-type="date">
            <text:p>05/06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297.39" calcext:value-type="float">
            <text:p>297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6-05" calcext:value-type="date">
            <text:p>05/06/2024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37.82" calcext:value-type="float">
            <text:p>37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6-05" calcext:value-type="date">
            <text:p>05/06/2024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17778.21" calcext:value-type="float">
            <text:p>17.778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style-name="ce15" office:value-type="date" office:date-value="2024-06-05" calcext:value-type="date">
            <text:p>05/06/2024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6" office:value-type="float" office:value="34186.69" calcext:value-type="float">
            <text:p>34.186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number-columns-repeated="2" table:style-name="ce15" office:value-type="date" office:date-value="2024-06-05" calcext:value-type="date">
            <text:p>05/06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6" office:value-type="float" office:value="1857.58" calcext:value-type="float">
            <text:p>1.857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style-name="ce15" office:value-type="date" office:date-value="2024-06-05" calcext:value-type="date">
            <text:p>05/06/2024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6" office:value-type="float" office:value="2027.98" calcext:value-type="float">
            <text:p>2.027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5" calcext:value-type="date">
            <text:p>05/06/2024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42865.85" calcext:value-type="float">
            <text:p>42.865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5" calcext:value-type="date">
            <text:p>05/06/2024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22335.12" calcext:value-type="float">
            <text:p>22.335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6" calcext:value-type="date">
            <text:p>06/06/2024</text:p>
          </table:table-cell>
          <table:table-cell table:style-name="ce15" office:value-type="date" office:date-value="2024-06-11" calcext:value-type="date">
            <text:p>11/06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16.05" calcext:value-type="float">
            <text:p>116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6" calcext:value-type="date">
            <text:p>06/06/2024</text:p>
          </table:table-cell>
          <table:table-cell table:style-name="ce15" office:value-type="date" office:date-value="2024-06-11" calcext:value-type="date">
            <text:p>11/06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296.26" calcext:value-type="float">
            <text:p>296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6" calcext:value-type="date">
            <text:p>06/06/2024</text:p>
          </table:table-cell>
          <table:table-cell table:style-name="ce15" office:value-type="date" office:date-value="2024-06-11" calcext:value-type="date">
            <text:p>11/06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093.52" calcext:value-type="float">
            <text:p>1.093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4.09" calcext:value-type="float">
            <text:p>64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539.24" calcext:value-type="float">
            <text:p>539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62.3" calcext:value-type="float">
            <text:p>762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02.33" calcext:value-type="float">
            <text:p>702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51.32" calcext:value-type="float">
            <text:p>251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512.4" calcext:value-type="float">
            <text:p>512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434.32" calcext:value-type="float">
            <text:p>434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82.02" calcext:value-type="float">
            <text:p>782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74.33" calcext:value-type="float">
            <text:p>874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502.22" calcext:value-type="float">
            <text:p>2.502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8784.18" calcext:value-type="float">
            <text:p>18.784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3.17" calcext:value-type="float">
            <text:p>63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930" calcext:value-type="float">
            <text:p>7.93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800.72" calcext:value-type="float">
            <text:p>1.800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2.2" calcext:value-type="float">
            <text:p>72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3.17" calcext:value-type="float">
            <text:p>63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03.98" calcext:value-type="float">
            <text:p>103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6.95" calcext:value-type="float">
            <text:p>66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6.36" calcext:value-type="float">
            <text:p>66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05.57" calcext:value-type="float">
            <text:p>105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4.46" calcext:value-type="float">
            <text:p>74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3.37" calcext:value-type="float">
            <text:p>63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7.83" calcext:value-type="float">
            <text:p>67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21" calcext:value-type="float">
            <text:p>221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3.17" calcext:value-type="float">
            <text:p>63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3.37" calcext:value-type="float">
            <text:p>63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04.15" calcext:value-type="float">
            <text:p>204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31.09" calcext:value-type="float">
            <text:p>131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77.78" calcext:value-type="float">
            <text:p>177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4.44" calcext:value-type="float">
            <text:p>64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97.54" calcext:value-type="float">
            <text:p>97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6.27" calcext:value-type="float">
            <text:p>126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573.16" calcext:value-type="float">
            <text:p>1.573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3.37" calcext:value-type="float">
            <text:p>63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08.03" calcext:value-type="float">
            <text:p>108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77.23" calcext:value-type="float">
            <text:p>277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2.41" calcext:value-type="float">
            <text:p>72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14.38" calcext:value-type="float">
            <text:p>114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02.11" calcext:value-type="float">
            <text:p>102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3.17" calcext:value-type="float">
            <text:p>63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3.49" calcext:value-type="float">
            <text:p>63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DIOPIZZO TRAVEL</text:p>
          </table:table-cell>
          <table:table-cell table:style-name="ce15" office:value-type="date" office:date-value="2024-06-06" calcext:value-type="date">
            <text:p>06/06/2024</text:p>
          </table:table-cell>
          <table:table-cell table:style-name="ce15" office:value-type="date" office:date-value="2024-06-26" calcext:value-type="date">
            <text:p>26/06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267" calcext:value-type="float">
            <text:p>2.267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IRORCS MEDIA S.P.A.</text:p>
          </table:table-cell>
          <table:table-cell table:style-name="ce15" office:value-type="date" office:date-value="2024-06-06" calcext:value-type="date">
            <text:p>06/06/2024</text:p>
          </table:table-cell>
          <table:table-cell table:style-name="ce15" office:value-type="date" office:date-value="2024-06-12" calcext:value-type="date">
            <text:p>12/06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777.75" calcext:value-type="float">
            <text:p>777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38.45" calcext:value-type="float">
            <text:p>138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3.37" calcext:value-type="float">
            <text:p>63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6.25" calcext:value-type="float">
            <text:p>76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3.37" calcext:value-type="float">
            <text:p>63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3.9" calcext:value-type="float">
            <text:p>13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06" calcext:value-type="date">
            <text:p>06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59.1" calcext:value-type="float">
            <text:p>59,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CIM SPA</text:p>
          </table:table-cell>
          <table:table-cell table:style-name="ce15" office:value-type="date" office:date-value="2024-06-07" calcext:value-type="date">
            <text:p>07/06/2024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401.6" calcext:value-type="float">
            <text:p>401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CIM SPA</text:p>
          </table:table-cell>
          <table:table-cell table:style-name="ce15" office:value-type="date" office:date-value="2024-06-07" calcext:value-type="date">
            <text:p>07/06/2024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366" calcext:value-type="float">
            <text:p>366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CIM SPA</text:p>
          </table:table-cell>
          <table:table-cell table:style-name="ce15" office:value-type="date" office:date-value="2024-06-07" calcext:value-type="date">
            <text:p>07/06/2024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366" calcext:value-type="float">
            <text:p>366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7" calcext:value-type="date">
            <text:p>07/06/2024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10784.57" calcext:value-type="float">
            <text:p>10.784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7" calcext:value-type="date">
            <text:p>07/06/2024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20015.94" calcext:value-type="float">
            <text:p>20.015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6-07" calcext:value-type="date">
            <text:p>07/06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6553.65" calcext:value-type="float">
            <text:p>6.553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7" calcext:value-type="date">
            <text:p>07/06/2024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06.35" calcext:value-type="float">
            <text:p>106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7" calcext:value-type="date">
            <text:p>07/06/2024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4147.56" calcext:value-type="float">
            <text:p>4.147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7" calcext:value-type="date">
            <text:p>07/06/2024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9351.31" calcext:value-type="float">
            <text:p>9.351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07" calcext:value-type="date">
            <text:p>07/06/2024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3124.9" calcext:value-type="float">
            <text:p>3.124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CIM SPA</text:p>
          </table:table-cell>
          <table:table-cell table:style-name="ce15" office:value-type="date" office:date-value="2024-06-07" calcext:value-type="date">
            <text:p>07/06/2024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219.6" calcext:value-type="float">
            <text:p>21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CIM SPA</text:p>
          </table:table-cell>
          <table:table-cell table:style-name="ce15" office:value-type="date" office:date-value="2024-06-07" calcext:value-type="date">
            <text:p>07/06/2024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916" calcext:value-type="float">
            <text:p>916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CIM SPA</text:p>
          </table:table-cell>
          <table:table-cell table:style-name="ce15" office:value-type="date" office:date-value="2024-06-07" calcext:value-type="date">
            <text:p>07/06/2024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439.2" calcext:value-type="float">
            <text:p>439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CIM SPA</text:p>
          </table:table-cell>
          <table:table-cell table:style-name="ce15" office:value-type="date" office:date-value="2024-06-07" calcext:value-type="date">
            <text:p>07/06/2024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146.4" calcext:value-type="float">
            <text:p>146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6-10" calcext:value-type="date">
            <text:p>10/06/2024</text:p>
          </table:table-cell>
          <table:table-cell table:style-name="ce15" office:value-type="date" office:date-value="2024-06-28" calcext:value-type="date">
            <text:p>28/06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701.68" calcext:value-type="float">
            <text:p>701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RBERO PIETRO S.P.A.</text:p>
          </table:table-cell>
          <table:table-cell table:number-columns-repeated="2" table:style-name="ce15" office:value-type="date" office:date-value="2024-06-10" calcext:value-type="date">
            <text:p>10/06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6" office:value-type="float" office:value="1647.85" calcext:value-type="float">
            <text:p>1.647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RBERO PIETRO S.P.A.</text:p>
          </table:table-cell>
          <table:table-cell table:number-columns-repeated="2" table:style-name="ce15" office:value-type="date" office:date-value="2024-06-10" calcext:value-type="date">
            <text:p>10/06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6" office:value-type="float" office:value="256.2" calcext:value-type="float">
            <text:p>256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ORMAT S.R.L. <text:s text:c="21"/></text:p>
          </table:table-cell>
          <table:table-cell table:style-name="ce15" office:value-type="date" office:date-value="2024-06-10" calcext:value-type="date">
            <text:p>10/06/2024</text:p>
          </table:table-cell>
          <table:table-cell table:style-name="ce15" office:value-type="date" office:date-value="2024-06-18" calcext:value-type="date">
            <text:p>18/06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402" calcext:value-type="float">
            <text:p>40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6-10" calcext:value-type="date">
            <text:p>10/06/2024</text:p>
          </table:table-cell>
          <table:table-cell table:style-name="ce15" office:value-type="date" office:date-value="2024-06-28" calcext:value-type="date">
            <text:p>28/06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24.71" calcext:value-type="float">
            <text:p>24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GOMME DI COLETTO IVO MAURIZIO <text:s text:c="2"/></text:p>
          </table:table-cell>
          <table:table-cell table:style-name="ce15" office:value-type="date" office:date-value="2024-06-10" calcext:value-type="date">
            <text:p>10/06/2024</text:p>
          </table:table-cell>
          <table:table-cell table:style-name="ce15" office:value-type="date" office:date-value="2024-06-28" calcext:value-type="date">
            <text:p>28/06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6" office:value-type="float" office:value="300.12" calcext:value-type="float">
            <text:p>300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PIOSSASCO</text:p>
          </table:table-cell>
          <table:table-cell table:number-columns-repeated="2" table:style-name="ce15" office:value-type="date" office:date-value="2024-06-10" calcext:value-type="date">
            <text:p>10/06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ROSTA <text:s text:c="19"/></text:p>
          </table:table-cell>
          <table:table-cell table:number-columns-repeated="2" table:style-name="ce15" office:value-type="date" office:date-value="2024-06-10" calcext:value-type="date">
            <text:p>10/06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1.76" calcext:value-type="float">
            <text:p>11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6-10" calcext:value-type="date">
            <text:p>10/06/2024</text:p>
          </table:table-cell>
          <table:table-cell table:style-name="ce15" office:value-type="date" office:date-value="2024-07-01" calcext:value-type="date">
            <text:p>01/07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6" office:value-type="float" office:value="1456.47" calcext:value-type="float">
            <text:p>1.456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RBERO PIETRO S.P.A.</text:p>
          </table:table-cell>
          <table:table-cell table:number-columns-repeated="2" table:style-name="ce15" office:value-type="date" office:date-value="2024-06-10" calcext:value-type="date">
            <text:p>10/06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495.2" calcext:value-type="float">
            <text:p>495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AINERI SERVICE SAS</text:p>
          </table:table-cell>
          <table:table-cell table:style-name="ce15" office:value-type="date" office:date-value="2024-06-10" calcext:value-type="date">
            <text:p>10/06/2024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16" office:value-type="float" office:value="427" calcext:value-type="float">
            <text:p>427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AINERI SERVICE SAS</text:p>
          </table:table-cell>
          <table:table-cell table:number-columns-repeated="2" table:style-name="ce15" office:value-type="date" office:date-value="2024-06-10" calcext:value-type="date">
            <text:p>10/06/2024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16" office:value-type="float" office:value="430.05" calcext:value-type="float">
            <text:p>430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SUSA LEGNAMI S.A.S. <text:s text:c="12"/></text:p>
          </table:table-cell>
          <table:table-cell table:style-name="ce15" office:value-type="date" office:date-value="2024-06-12" calcext:value-type="date">
            <text:p>12/06/2024</text:p>
          </table:table-cell>
          <table:table-cell table:style-name="ce15" office:value-type="date" office:date-value="2024-06-24" calcext:value-type="date">
            <text:p>24/06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6" office:value-type="float" office:value="933.91" calcext:value-type="float">
            <text:p>933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UOVA R.A.M. S.N.C. DI MARTINO A. E OJAR</text:p>
          </table:table-cell>
          <table:table-cell table:number-columns-repeated="2" table:style-name="ce15" office:value-type="date" office:date-value="2024-06-12" calcext:value-type="date">
            <text:p>12/06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6" office:value-type="float" office:value="298.9" calcext:value-type="float">
            <text:p>298,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4.4" calcext:value-type="float">
            <text:p>24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08.52" calcext:value-type="float">
            <text:p>208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6.4" calcext:value-type="float">
            <text:p>76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74.46" calcext:value-type="float">
            <text:p>174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57.81" calcext:value-type="float">
            <text:p>257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00.93" calcext:value-type="float">
            <text:p>300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0.1" calcext:value-type="float">
            <text:p>70,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8.61" calcext:value-type="float">
            <text:p>68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8.02" calcext:value-type="float">
            <text:p>68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" calcext:value-type="float">
            <text:p>8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" calcext:value-type="float">
            <text:p>8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6.51" calcext:value-type="float">
            <text:p>26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45.56" calcext:value-type="float">
            <text:p>245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" calcext:value-type="float">
            <text:p>8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" calcext:value-type="float">
            <text:p>8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99.97" calcext:value-type="float">
            <text:p>99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8.55" calcext:value-type="float">
            <text:p>68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3.17" calcext:value-type="float">
            <text:p>63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7.81" calcext:value-type="float">
            <text:p>67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5.38" calcext:value-type="float">
            <text:p>85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5.19" calcext:value-type="float">
            <text:p>75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6-13" calcext:value-type="date">
            <text:p>13/06/2024</text:p>
          </table:table-cell>
          <table:table-cell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MINISTRAZIONE P.T.S.BANCOPOSTA <text:s text:c="2"/>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6" office:value-type="float" office:value="193.04" calcext:value-type="float">
            <text:p>193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EXIA S.R.L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86.66" calcext:value-type="float">
            <text:p>186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4.86" calcext:value-type="float">
            <text:p>4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3.17" calcext:value-type="float">
            <text:p>63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78.16" calcext:value-type="float">
            <text:p>278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84.59" calcext:value-type="float">
            <text:p>384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10.45" calcext:value-type="float">
            <text:p>210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36.89" calcext:value-type="float">
            <text:p>336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13.93" calcext:value-type="float">
            <text:p>313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2" calcext:value-type="float">
            <text:p>122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40.65" calcext:value-type="float">
            <text:p>40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6.12" calcext:value-type="float">
            <text:p>76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9.03" calcext:value-type="float">
            <text:p>69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7.19" calcext:value-type="float">
            <text:p>77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02.89" calcext:value-type="float">
            <text:p>202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01.93" calcext:value-type="float">
            <text:p>101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63.17" calcext:value-type="float">
            <text:p>63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94.66" calcext:value-type="float">
            <text:p>94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22.39" calcext:value-type="float">
            <text:p>32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07.1" calcext:value-type="float">
            <text:p>107,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89.6" calcext:value-type="float">
            <text:p>89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11.94" calcext:value-type="float">
            <text:p>311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329.44" calcext:value-type="float">
            <text:p>329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27.58" calcext:value-type="float">
            <text:p>27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14" calcext:value-type="date">
            <text:p>14/06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6" office:value-type="float" office:value="124.66" calcext:value-type="float">
            <text:p>124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I.MA S.N.C. DI FORNASIER FLAVIO &amp; C</text:p>
          </table:table-cell>
          <table:table-cell table:style-name="ce15" office:value-type="date" office:date-value="2024-06-17" calcext:value-type="date">
            <text:p>17/06/2024</text:p>
          </table:table-cell>
          <table:table-cell table:style-name="ce15" office:value-type="date" office:date-value="2024-06-18" calcext:value-type="date">
            <text:p>18/06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6" office:value-type="float" office:value="2196" calcext:value-type="float">
            <text:p>2.196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GK GROUP SRL</text:p>
          </table:table-cell>
          <table:table-cell table:style-name="ce15" office:value-type="date" office:date-value="2024-06-17" calcext:value-type="date">
            <text:p>17/06/2024</text:p>
          </table:table-cell>
          <table:table-cell table:style-name="ce15" office:value-type="date" office:date-value="2024-07-01" calcext:value-type="date">
            <text:p>01/07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6" office:value-type="float" office:value="25" calcext:value-type="float">
            <text:p>25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 MATTINA ANGELO</text:p>
          </table:table-cell>
          <table:table-cell table:style-name="ce15" office:value-type="date" office:date-value="2024-06-17" calcext:value-type="date">
            <text:p>17/06/2024</text:p>
          </table:table-cell>
          <table:table-cell table:style-name="ce15" office:value-type="date" office:date-value="2024-07-01" calcext:value-type="date">
            <text:p>01/07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6" office:value-type="float" office:value="126" calcext:value-type="float">
            <text:p>126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UNE DI MONTANARO</text:p>
          </table:table-cell>
          <table:table-cell table:style-name="ce15" office:value-type="date" office:date-value="2024-06-17" calcext:value-type="date">
            <text:p>17/06/2024</text:p>
          </table:table-cell>
          <table:table-cell table:style-name="ce15" office:value-type="date" office:date-value="2024-06-18" calcext:value-type="date">
            <text:p>18/06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L IN 1 SRLS</text:p>
          </table:table-cell>
          <table:table-cell table:style-name="ce15" office:value-type="date" office:date-value="2024-06-17" calcext:value-type="date">
            <text:p>17/06/2024</text:p>
          </table:table-cell>
          <table:table-cell table:style-name="ce15" office:value-type="date" office:date-value="2024-07-01" calcext:value-type="date">
            <text:p>01/07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6" office:value-type="float" office:value="546.56" calcext:value-type="float">
            <text:p>546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.3" calcext:value-type="float">
            <text:p>13,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7.39" calcext:value-type="float">
            <text:p>147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2.31" calcext:value-type="float">
            <text:p>42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6.23" calcext:value-type="float">
            <text:p>46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71.08" calcext:value-type="float">
            <text:p>171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39.53" calcext:value-type="float">
            <text:p>739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WOLTERS KLUWER ITALIA SRL - (EX IPSOA)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7-02" calcext:value-type="date">
            <text:p>02/07/2024</text:p>
          </table:table-cell>
          <table:table-cell table:style-name="ce12" office:value-type="float" office:value="1030101001" calcext:value-type="float">
            <text:p>1030101001</text:p>
          </table:table-cell>
          <table:table-cell table:style-name="ce12" office:value-type="string" calcext:value-type="string">
            <text:p>Giornali e riviste</text:p>
          </table:table-cell>
          <table:table-cell table:style-name="ce16" office:value-type="float" office:value="985.92" calcext:value-type="float">
            <text:p>985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99.64" calcext:value-type="float">
            <text:p>799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UOVA R.A.M. S.N.C. DI MARTINO A. E OJAR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6" office:value-type="float" office:value="310.76" calcext:value-type="float">
            <text:p>310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FEZIONI PIERROT DI BALLARDINI DAVIDE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7-01" calcext:value-type="date">
            <text:p>01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1099.46" calcext:value-type="float">
            <text:p>1.099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31.1" calcext:value-type="float">
            <text:p>331,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62.36" calcext:value-type="float">
            <text:p>662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35.75" calcext:value-type="float">
            <text:p>235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61.36" calcext:value-type="float">
            <text:p>361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31.31" calcext:value-type="float">
            <text:p>531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85.22" calcext:value-type="float">
            <text:p>85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9.94" calcext:value-type="float">
            <text:p>169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7.17" calcext:value-type="float">
            <text:p>207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98.26" calcext:value-type="float">
            <text:p>598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4.27" calcext:value-type="float">
            <text:p>104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493.33" calcext:value-type="float">
            <text:p>3.493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0.98" calcext:value-type="float">
            <text:p>100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8.58" calcext:value-type="float">
            <text:p>68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66.74" calcext:value-type="float">
            <text:p>266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8.87" calcext:value-type="float">
            <text:p>98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.75" calcext:value-type="float">
            <text:p>5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.15" calcext:value-type="float">
            <text:p>5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6.04" calcext:value-type="float">
            <text:p>76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5.4" calcext:value-type="float">
            <text:p>35,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7.98" calcext:value-type="float">
            <text:p>67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1.54" calcext:value-type="float">
            <text:p>121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86.71" calcext:value-type="float">
            <text:p>286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5.96" calcext:value-type="float">
            <text:p>75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UDIO GEO SINTESI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6" calcext:value-type="date">
            <text:p>26/06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160.18" calcext:value-type="float">
            <text:p>1.160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3.06" calcext:value-type="float">
            <text:p>93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85.51" calcext:value-type="float">
            <text:p>185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87.84" calcext:value-type="float">
            <text:p>587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8.99" calcext:value-type="float">
            <text:p>138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6.49" calcext:value-type="float">
            <text:p>46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.26" calcext:value-type="float">
            <text:p>14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2.55" calcext:value-type="float">
            <text:p>22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9.46" calcext:value-type="float">
            <text:p>9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9.12" calcext:value-type="float">
            <text:p>109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8.45" calcext:value-type="float">
            <text:p>48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6.85" calcext:value-type="float">
            <text:p>56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2.39" calcext:value-type="float">
            <text:p>2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5.88" calcext:value-type="float">
            <text:p>12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2.53" calcext:value-type="float">
            <text:p>12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1077.27" calcext:value-type="float">
            <text:p>41.077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.63" calcext:value-type="float">
            <text:p>1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.SOCIALE P. G. FRASSATI SCS ONLUS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6" calcext:value-type="date">
            <text:p>26/06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195.35" calcext:value-type="float">
            <text:p>1.195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.SOCIALE P. G. FRASSATI SCS ONLUS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6" calcext:value-type="date">
            <text:p>26/06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162.16" calcext:value-type="float">
            <text:p>2.162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3.31" calcext:value-type="float">
            <text:p>23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3.46" calcext:value-type="float">
            <text:p>4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9.06" calcext:value-type="float">
            <text:p>69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0.94" calcext:value-type="float">
            <text:p>30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13.63" calcext:value-type="float">
            <text:p>213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1.96" calcext:value-type="float">
            <text:p>101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48.63" calcext:value-type="float">
            <text:p>148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59.23" calcext:value-type="float">
            <text:p>159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2.84" calcext:value-type="float">
            <text:p>52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AINERI SERVICE SAS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4" calcext:value-type="date">
            <text:p>24/06/2024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16" office:value-type="float" office:value="738.1" calcext:value-type="float">
            <text:p>738,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7.23" calcext:value-type="float">
            <text:p>207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3.18" calcext:value-type="float">
            <text:p>103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4.27" calcext:value-type="float">
            <text:p>44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4.78" calcext:value-type="float">
            <text:p>64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93" calcext:value-type="float">
            <text:p>16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5.09" calcext:value-type="float">
            <text:p>205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4.18" calcext:value-type="float">
            <text:p>104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19" calcext:value-type="date">
            <text:p>19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37.03" calcext:value-type="float">
            <text:p>137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02.42" calcext:value-type="float">
            <text:p>402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6.03" calcext:value-type="float">
            <text:p>56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6" office:value-type="float" office:value="2411.39" calcext:value-type="float">
            <text:p>2.411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RAFICHE E. <text:s/>GASPARI S.R.L.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36.6" calcext:value-type="float">
            <text:p>36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RAFICHE E. <text:s/>GASPARI S.R.L.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36.6" calcext:value-type="float">
            <text:p>36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RAFICHE E. <text:s/>GASPARI S.R.L.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36.6" calcext:value-type="float">
            <text:p>36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.76" calcext:value-type="float">
            <text:p>4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65" calcext:value-type="float">
            <text:p>16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65" calcext:value-type="float">
            <text:p>16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65" calcext:value-type="float">
            <text:p>16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37.55" calcext:value-type="float">
            <text:p>37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4" calcext:value-type="float">
            <text:p>24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65" calcext:value-type="float">
            <text:p>16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3.84" calcext:value-type="float">
            <text:p>23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SM AIM ENERGIA S.P.A.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6.65" calcext:value-type="float">
            <text:p>16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6485.03" calcext:value-type="float">
            <text:p>6.485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200.95" calcext:value-type="float">
            <text:p>200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19.45" calcext:value-type="float">
            <text:p>119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460.61" calcext:value-type="float">
            <text:p>7.460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EL SOLE S.R.L.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7452.68" calcext:value-type="float">
            <text:p>7.45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5.14" calcext:value-type="float">
            <text:p>5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1099.49" calcext:value-type="float">
            <text:p>1.099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LOBAL POWER SPA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0.02" calcext:value-type="float">
            <text:p>40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LOBAL POWER SPA</text:p>
          </table:table-cell>
          <table:table-cell table:style-name="ce15" office:value-type="date" office:date-value="2024-06-20" calcext:value-type="date">
            <text:p>20/06/2024</text:p>
          </table:table-cell>
          <table:table-cell table:style-name="ce15" office:value-type="date" office:date-value="2024-06-21" calcext:value-type="date">
            <text:p>21/06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6" office:value-type="float" office:value="40.02" calcext:value-type="float">
            <text:p>40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INO FIORI S.N.C. DI GIORGIO F.LLI &amp;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2" office:value-type="float" office:value="1030102009" calcext:value-type="float">
            <text:p>1030102009</text:p>
          </table:table-cell>
          <table:table-cell table:style-name="ce12" office:value-type="string" calcext:value-type="string">
            <text:p>Beni per attivita' di rappresentanza </text:p>
          </table:table-cell>
          <table:table-cell table:style-name="ce16" office:value-type="float" office:value="104.5" calcext:value-type="float">
            <text:p>104,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M.I. SAS DI DAVIDE CIONI E C.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01.67" calcext:value-type="float">
            <text:p>101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M.I. SAS DI DAVIDE CIONI E C.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01.67" calcext:value-type="float">
            <text:p>101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M.I. SAS DI DAVIDE CIONI E C.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01.66" calcext:value-type="float">
            <text:p>101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SSIONE UFFICIO DI VECE GABRIELE</text:p>
          </table:table-cell>
          <table:table-cell table:number-columns-repeated="2" table:style-name="ce15" office:value-type="date" office:date-value="2024-06-25" calcext:value-type="date">
            <text:p>25/06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98.46" calcext:value-type="float">
            <text:p>198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SSIONE UFFICIO DI VECE GABRIELE</text:p>
          </table:table-cell>
          <table:table-cell table:number-columns-repeated="2" table:style-name="ce15" office:value-type="date" office:date-value="2024-06-25" calcext:value-type="date">
            <text:p>25/06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98.45" calcext:value-type="float">
            <text:p>198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SSIONE UFFICIO DI VECE GABRIELE</text:p>
          </table:table-cell>
          <table:table-cell table:number-columns-repeated="2" table:style-name="ce15" office:value-type="date" office:date-value="2024-06-25" calcext:value-type="date">
            <text:p>25/06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198.45" calcext:value-type="float">
            <text:p>198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SSIONE UFFICIO DI VECE GABRIELE</text:p>
          </table:table-cell>
          <table:table-cell table:number-columns-repeated="2" table:style-name="ce15" office:value-type="date" office:date-value="2024-06-25" calcext:value-type="date">
            <text:p>25/06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304.2" calcext:value-type="float">
            <text:p>304,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SSIONE UFFICIO DI VECE GABRIELE</text:p>
          </table:table-cell>
          <table:table-cell table:number-columns-repeated="2" table:style-name="ce15" office:value-type="date" office:date-value="2024-06-25" calcext:value-type="date">
            <text:p>25/06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304.21" calcext:value-type="float">
            <text:p>304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SSIONE UFFICIO DI VECE GABRIELE</text:p>
          </table:table-cell>
          <table:table-cell table:number-columns-repeated="2" table:style-name="ce15" office:value-type="date" office:date-value="2024-06-25" calcext:value-type="date">
            <text:p>25/06/2024</text:p>
          </table:table-cell>
          <table:table-cell table:style-name="ce12" office:value-type="float" office:value="1030299004" calcext:value-type="float">
            <text:p>1030299004</text:p>
          </table:table-cell>
          <table:table-cell table:style-name="ce12" office:value-type="string" calcext:value-type="string">
            <text:p>Altre spese per consultazioni elettorali dell'ente</text:p>
          </table:table-cell>
          <table:table-cell table:style-name="ce16" office:value-type="float" office:value="304.21" calcext:value-type="float">
            <text:p>304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5" office:value-type="date" office:date-value="2024-07-01" calcext:value-type="date">
            <text:p>01/07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3579.68" calcext:value-type="float">
            <text:p>3.579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ERBATEL S.R.L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16" office:value-type="float" office:value="13176" calcext:value-type="float">
            <text:p>13.176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KAAMA S.R.L.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5" office:value-type="date" office:date-value="2024-06-26" calcext:value-type="date">
            <text:p>26/06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6265.92" calcext:value-type="float">
            <text:p>6.265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856.63" calcext:value-type="float">
            <text:p>856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1298.67" calcext:value-type="float">
            <text:p>1.298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88430.28" calcext:value-type="float">
            <text:p>88.430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187984.74" calcext:value-type="float">
            <text:p>187.984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5" office:value-type="date" office:date-value="2024-06-26" calcext:value-type="date">
            <text:p>26/06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6" office:value-type="float" office:value="19876.06" calcext:value-type="float">
            <text:p>19.876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6-25" calcext:value-type="date">
            <text:p>25/06/2024</text:p>
          </table:table-cell>
          <table:table-cell table:style-name="ce15" office:value-type="date" office:date-value="2024-06-26" calcext:value-type="date">
            <text:p>26/06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1829.09" calcext:value-type="float">
            <text:p>1.829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AY <text:s/>RISTOSERVICE SPA</text:p>
          </table:table-cell>
          <table:table-cell table:style-name="ce15" office:value-type="date" office:date-value="2024-06-26" calcext:value-type="date">
            <text:p>26/06/2024</text:p>
          </table:table-cell>
          <table:table-cell table:style-name="ce15" office:value-type="date" office:date-value="2024-07-02" calcext:value-type="date">
            <text:p>02/07/2024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16" office:value-type="float" office:value="19171.72" calcext:value-type="float">
            <text:p>19.171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6-26" calcext:value-type="date">
            <text:p>26/06/2024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3326.66" calcext:value-type="float">
            <text:p>3.326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6-26" calcext:value-type="date">
            <text:p>26/06/2024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3326.66" calcext:value-type="float">
            <text:p>3.326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6-26" calcext:value-type="date">
            <text:p>26/06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141.25" calcext:value-type="float">
            <text:p>141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6-26" calcext:value-type="date">
            <text:p>26/06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198.43" calcext:value-type="float">
            <text:p>198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6-26" calcext:value-type="date">
            <text:p>26/06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202.83" calcext:value-type="float">
            <text:p>202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6-26" calcext:value-type="date">
            <text:p>26/06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203.23" calcext:value-type="float">
            <text:p>203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6-26" calcext:value-type="date">
            <text:p>26/06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358.78" calcext:value-type="float">
            <text:p>358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6-26" calcext:value-type="date">
            <text:p>26/06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6" office:value-type="float" office:value="1304.58" calcext:value-type="float">
            <text:p>1.304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5" office:value-type="date" office:date-value="2024-06-26" calcext:value-type="date">
            <text:p>26/06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54.98" calcext:value-type="float">
            <text:p>254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SOCIOCULTURALE COOPERATIVA SOCI</text:p>
          </table:table-cell>
          <table:table-cell table:style-name="ce15" office:value-type="date" office:date-value="2024-06-26" calcext:value-type="date">
            <text:p>26/06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6" office:value-type="float" office:value="2665.7" calcext:value-type="float">
            <text:p>2.665,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COOPERATIVA CULTURE</text:p>
          </table:table-cell>
          <table:table-cell table:number-columns-repeated="2" table:style-name="ce15" office:value-type="date" office:date-value="2024-06-26" calcext:value-type="date">
            <text:p>26/06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6" office:value-type="float" office:value="40444.14" calcext:value-type="float">
            <text:p>40.444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number-columns-repeated="2" table:style-name="ce15" office:value-type="date" office:date-value="2024-06-26" calcext:value-type="date">
            <text:p>26/06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2483.59" calcext:value-type="float">
            <text:p>2.483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6-26" calcext:value-type="date">
            <text:p>26/06/2024</text:p>
          </table:table-cell>
          <table:table-cell table:style-name="ce15" office:value-type="date" office:date-value="2024-07-08" calcext:value-type="date">
            <text:p>08/07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6" office:value-type="float" office:value="11421.95" calcext:value-type="float">
            <text:p>11.421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 ANTINFORTUNISTICA SAS-LUCIDO &amp;C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200.57" calcext:value-type="float">
            <text:p>200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6-27" calcext:value-type="date">
            <text:p>27/06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6" office:value-type="float" office:value="951.6" calcext:value-type="float">
            <text:p>951,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I PIEMONTE <text:s text:c="22"/>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19005" calcext:value-type="float">
            <text:p>1030219005</text:p>
          </table:table-cell>
          <table:table-cell table:style-name="ce12" office:value-type="string" calcext:value-type="string">
            <text:p>Servizi per i sistemi e relativa manutenzione</text:p>
          </table:table-cell>
          <table:table-cell table:style-name="ce16" office:value-type="float" office:value="4907.96" calcext:value-type="float">
            <text:p>4.907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CO ANTINFORTUNISTICA SAS-LUCIDO &amp;C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102004" calcext:value-type="float">
            <text:p>1030102004</text:p>
          </table:table-cell>
          <table:table-cell table:style-name="ce12" office:value-type="string" calcext:value-type="string">
            <text:p>Vestiario</text:p>
          </table:table-cell>
          <table:table-cell table:style-name="ce16" office:value-type="float" office:value="56" calcext:value-type="float">
            <text:p>56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7272.54" calcext:value-type="float">
            <text:p>7.272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7.83" calcext:value-type="float">
            <text:p>7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7.83" calcext:value-type="float">
            <text:p>7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7927.39" calcext:value-type="float">
            <text:p>7.927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6" office:value-type="float" office:value="18445.32" calcext:value-type="float">
            <text:p>18.445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2816.25" calcext:value-type="float">
            <text:p>2.816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1.62" calcext:value-type="float">
            <text:p>1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2884.84" calcext:value-type="float">
            <text:p>2.884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9" calcext:value-type="date">
            <text:p>09/07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6" office:value-type="float" office:value="6632.84" calcext:value-type="float">
            <text:p>6.632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16" office:value-type="float" office:value="20324.13" calcext:value-type="float">
            <text:p>20.324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4" calcext:value-type="date">
            <text:p>04/07/2024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16" office:value-type="float" office:value="18630.13" calcext:value-type="float">
            <text:p>18.630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DELLA BEALERA DI ORBASSANO</text:p>
          </table:table-cell>
          <table:table-cell table:style-name="ce15" office:value-type="date" office:date-value="2024-06-27" calcext:value-type="date">
            <text:p>27/06/2024</text:p>
          </table:table-cell>
          <table:table-cell table:style-name="ce15" office:value-type="date" office:date-value="2024-07-01" calcext:value-type="date">
            <text:p>01/07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6" office:value-type="float" office:value="8540" calcext:value-type="float">
            <text:p>8.540,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RREBIAN S.P.A. <text:s text:c="19"/></text:p>
          </table:table-cell>
          <table:table-cell table:number-columns-repeated="2" table:style-name="ce15" office:value-type="date" office:date-value="2024-06-27" calcext:value-type="date">
            <text:p>27/06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6" office:value-type="float" office:value="853.76" calcext:value-type="float">
            <text:p>853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ORENZONI <text:s/>DAVIDE</text:p>
          </table:table-cell>
          <table:table-cell table:number-columns-repeated="2" table:style-name="ce15" office:value-type="date" office:date-value="2024-06-28" calcext:value-type="date">
            <text:p>28/06/2024</text:p>
          </table:table-cell>
          <table:table-cell table:style-name="ce12" office:value-type="float" office:value="1030209007" calcext:value-type="float">
            <text:p>1030209007</text:p>
          </table:table-cell>
          <table:table-cell table:style-name="ce12" office:value-type="string" calcext:value-type="string">
            <text:p>Manutenzione ordinaria e riparazioni di armi</text:p>
          </table:table-cell>
          <table:table-cell table:style-name="ce16" office:value-type="float" office:value="409.84" calcext:value-type="float">
            <text:p>409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ORENZONI <text:s/>DAVIDE</text:p>
          </table:table-cell>
          <table:table-cell table:number-columns-repeated="2" table:style-name="ce15" office:value-type="date" office:date-value="2024-06-28" calcext:value-type="date">
            <text:p>28/06/2024</text:p>
          </table:table-cell>
          <table:table-cell table:style-name="ce12" office:value-type="float" office:value="1030209007" calcext:value-type="float">
            <text:p>1030209007</text:p>
          </table:table-cell>
          <table:table-cell table:style-name="ce12" office:value-type="string" calcext:value-type="string">
            <text:p>Manutenzione ordinaria e riparazioni di armi</text:p>
          </table:table-cell>
          <table:table-cell table:style-name="ce16" office:value-type="float" office:value="90.16" calcext:value-type="float">
            <text:p>90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MAPROGETTI</text:p>
          </table:table-cell>
          <table:table-cell table:number-columns-repeated="2" table:style-name="ce15" office:value-type="date" office:date-value="2024-06-28" calcext:value-type="date">
            <text:p>28/06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53885.92" calcext:value-type="float">
            <text:p>53.885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RBO <text:s/>MARIA ROSARIA</text:p>
          </table:table-cell>
          <table:table-cell table:number-columns-repeated="2" table:style-name="ce15" office:value-type="date" office:date-value="2024-06-28" calcext:value-type="date">
            <text:p>28/06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6" office:value-type="float" office:value="53885.93" calcext:value-type="float">
            <text:p>53.885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4-06-28" calcext:value-type="date">
            <text:p>28/06/2024</text:p>
          </table:table-cell>
          <table:table-cell table:style-name="ce15" office:value-type="date" office:date-value="2024-07-03" calcext:value-type="date">
            <text:p>03/07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2083.74" calcext:value-type="float">
            <text:p>2.083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number-columns-repeated="2" table:style-name="ce15" office:value-type="date" office:date-value="2024-06-28" calcext:value-type="date">
            <text:p>28/06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6" office:value-type="float" office:value="744.19" calcext:value-type="float">
            <text:p>744,19</text:p>
          </table:table-cell>
          <table:table-cell table:number-columns-repeated="1017"/>
        </table:table-row>
        <table:table-row table:style-name="ro1" table:number-rows-repeated="247">
          <table:table-cell table:style-name="ce12"/>
          <table:table-cell table:style-name="ce15" table:number-columns-repeated="2"/>
          <table:table-cell table:style-name="ce12" table:number-columns-repeated="3"/>
          <table:table-cell table:number-columns-repeated="1017"/>
        </table:table-row>
        <table:table-row table:style-name="ro1" table:number-rows-repeated="1047252">
          <table:table-cell table:number-columns-repeated="1023"/>
        </table:table-row>
        <table:table-row table:style-name="ro1">
          <table:table-cell table:number-columns-repeated="1023"/>
        </table:table-row>
      </table:table>
      <table:table table:name="Foglio2" table:style-name="ta2">
        <table:table-column table:style-name="co7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7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F1076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currency-style style:name="N14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7P0"/>
    </number:currency-style>
    <number:number-style style:name="N148P0" style:volatile="true">
      <number:number number:decimal-places="0" number:min-decimal-places="0" number:min-integer-digits="1" number:grouping="true"/>
      <number:text> €</number:text>
    </number:number-style>
    <number:number-style style:name="N14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  <number:text> €</number:text>
    </number:number-style>
    <number:number-style style:name="N14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€</number:text>
    </number:number-style>
    <number:number-style style:name="N15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  <number:text> €</number:text>
    </number:number-style>
    <number:number-style style:name="N15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1P0"/>
    </number:number-style>
    <number:number-style style:name="N15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2P2" style:volatile="true">
      <number:text> </number:text>
      <number:fill-character> </number:fill-character>
      <number:text>-   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3P2" style:volatile="true">
      <number:text> </number:text>
      <number:fill-character> </number:fill-character>
      <number:text>- €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5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6P0"/>
    </number:number-style>
    <number:number-style style:name="N1012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7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7P0"/>
    </number:number-style>
    <number:number-style style:name="N10128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8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8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4-11-21T14:22:49.641000000</dc:date>
    <meta:print-date>2021-05-20T12:15:31Z</meta:print-date>
    <meta:editing-cycles>14</meta:editing-cycles>
    <meta:editing-duration>PT52M42S</meta:editing-duration>
    <meta:document-statistic meta:table-count="3" meta:cell-count="6404" meta:object-count="1"/>
  </office:meta>
</office:document-meta>
</file>