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0.478cm"/>
    </style:style>
    <style:style style:name="co2" style:family="table-column">
      <style:table-column-properties fo:break-before="auto" style:column-width="3.171cm"/>
    </style:style>
    <style:style style:name="co3" style:family="table-column">
      <style:table-column-properties fo:break-before="auto" style:column-width="7.043cm"/>
    </style:style>
    <style:style style:name="co4" style:family="table-column">
      <style:table-column-properties fo:break-before="auto" style:column-width="2.99cm"/>
    </style:style>
    <style:style style:name="co5" style:family="table-column">
      <style:table-column-properties fo:break-before="auto" style:column-width="9.684cm"/>
    </style:style>
    <style:style style:name="co6" style:family="table-column">
      <style:table-column-properties fo:break-before="auto" style:column-width="3.44cm"/>
    </style:style>
    <style:style style:name="co7" style:family="table-column">
      <style:table-column-properties fo:break-before="auto" style:column-width="2.11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2" style:family="table-cell" style:parent-style-name="Default">
      <style:table-cell-properties fo:padding="0.071cm"/>
    </style:style>
    <style:style style:name="ce15" style:family="table-cell" style:parent-style-name="Default" style:data-style-name="N36">
      <style:table-cell-properties fo:padding="0.071cm"/>
    </style:style>
    <style:style style:name="ce22" style:family="table-cell" style:parent-style-name="Default" style:data-style-name="N0">
      <style:text-properties style:font-name="Calibri"/>
    </style:style>
    <style:style style:name="ce23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1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" style:family="table-cell" style:parent-style-name="Migliaia" style:data-style-name="N114">
      <style:table-cell-properties style:cell-protect="protected" style:print-content="true" fo:background-color="transparent" style:vertical-align="automatic"/>
    </style:style>
    <style:style style:name="ce17" style:family="table-cell" style:parent-style-name="Migliaia" style:data-style-name="N114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6" style:family="table-cell" style:parent-style-name="Default" style:data-style-name="N4">
      <style:table-cell-properties fo:padding="0.071cm"/>
    </style:style>
    <style:style style:name="ce28" style:family="table-cell" style:parent-style-name="Default" style:data-style-name="N0">
      <style:text-properties style:font-name="Calibri" fo:font-size="11pt" style:font-size-asian="11pt" style:font-size-complex="11pt"/>
    </style:style>
    <style:style style:name="ce29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2"/>
        <table:table-column table:style-name="co7" table:number-columns-repeated="57" table:default-cell-style-name="ce3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.097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2"/>
        </table:table-row>
        <table:table-row table:style-name="ro1" table:number-rows-repeated="2">
          <table:table-cell table:number-columns-repeated="2"/>
          <table:table-cell table:style-name="ce22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SPESE CORRENTI</text:p>
          </table:table-cell>
          <table:table-cell table:number-columns-repeated="1020"/>
        </table:table-row>
        <table:table-row table:style-name="ro1">
          <table:table-cell table:number-columns-repeated="2"/>
          <table:table-cell table:style-name="ce23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TERZO TRIMESTRE 2024</text:p>
          </table:table-cell>
          <table:table-cell table:number-columns-repeated="1020"/>
        </table:table-row>
        <table:table-row table:style-name="ro1" table:number-rows-repeated="3">
          <table:table-cell table:number-columns-repeated="1023"/>
        </table:table-row>
        <table:table-row table:style-name="ro2">
          <table:table-cell table:style-name="ce4" office:value-type="string" calcext:value-type="string">
            <text:p>RAGIONE SOCIALE FORNITORE</text:p>
          </table:table-cell>
          <table:table-cell table:style-name="ce4" office:value-type="string" calcext:value-type="string">
            <text:p>DATA MANDATO</text:p>
          </table:table-cell>
          <table:table-cell table:style-name="ce11" office:value-type="string" calcext:value-type="string">
            <text:p>DATA PAGAMENTO</text:p>
          </table:table-cell>
          <table:table-cell table:style-name="ce11" office:value-type="string" calcext:value-type="string">
            <text:p>CODICE V°LVL</text:p>
          </table:table-cell>
          <table:table-cell table:style-name="ce4" office:value-type="string" calcext:value-type="string">
            <text:p>DESCRIZIONE V° LVL</text:p>
          </table:table-cell>
          <table:table-cell table:style-name="ce17" office:value-type="string" office:string-value="IMPORTO" calcext:value-type="string">
            <text:p><text:s/>IMPORTO 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ROCE ROSSA ITALIANA - COMITATO DI RIVOL</text:p>
          </table:table-cell>
          <table:table-cell table:style-name="ce15" office:value-type="date" office:date-value="2024-07-01" calcext:value-type="date">
            <text:p>01/07/2024</text:p>
          </table:table-cell>
          <table:table-cell table:style-name="ce15" office:value-type="date" office:date-value="2024-07-12" calcext:value-type="date">
            <text:p>1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300" calcext:value-type="float">
            <text:p>30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ROCE ROSSA ITALIANA - COMITATO DI RIVOL</text:p>
          </table:table-cell>
          <table:table-cell table:style-name="ce15" office:value-type="date" office:date-value="2024-07-01" calcext:value-type="date">
            <text:p>01/07/2024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300" calcext:value-type="float">
            <text:p>300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7-01" calcext:value-type="date">
            <text:p>01/07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6" office:value-type="float" office:value="951.6" calcext:value-type="float">
            <text:p>951,6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NOVERO HOLDING SRL</text:p>
          </table:table-cell>
          <table:table-cell table:number-columns-repeated="2" table:style-name="ce15" office:value-type="date" office:date-value="2024-07-01" calcext:value-type="date">
            <text:p>01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272" calcext:value-type="float">
            <text:p>2.272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ARCHETTI SAMUEL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OTTO FRANC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OSO CHIAR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RACASIA ANTONIN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LUBELLI DARI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ANCUSO ANTONIN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ESTA FRANCESC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ESTA ROBERT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ARCELLINO ORNEL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ODICA GIOVANNI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RIDOLFO CARMEL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ORDINA ELE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OLETTO BARBAR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FRACASIA MARC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LABRUNA CIR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NEIROTTI DEBOR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PITROLO MARIA MADDALE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BBA LOREL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ARNEVALE ROBERT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DI VITA ELEONOR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MOI ILAR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NIRO LUCIA CONCETT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OLLA <text:s/>LUIS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ORAZIO PIO GRAZ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IULLO CARME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SMA ERI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DA RONCO MONICA ROSAN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PERINO FABRIZI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ROSANO ALESS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IMAR ROBERT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CINI CAR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ZZATO FEDERIC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ANDRI ANNA MAR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PATAFORA MARIA GIUSEPP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ZACCONE FEDERI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ARITI DANIEL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RA GRAZ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LINO ROBERT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TI CRIST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 MANTIA FRANCES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CHETTO FRANCESCA MAR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ICO <text:s/>MASSIMILIANO ANDRE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ACOBBE CRIST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CHISIO TE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TINI MARIEL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LINARO MART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DUCE AN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STAGNERO ROBERT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ONISIO GIUL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BA ROS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STA STEFAN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PALDI ANDRE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ALLO REBEC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URATTI MATTE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ONINELLI ANTID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RILLI PATRIZ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ICHELIS CARLA LETIZ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IAMMETTA SAMUEL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RELLI BEATRICE <text:s text:c="18"/>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IGRO ALESSANDR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ALUTO ROSSEL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STRILLO MATTE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PARETTI MIRKO DANIEL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 BARBERA ANTON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TINELLI GIUSEPP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IZZO GENNAR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PADA ROSEL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ANGON GIANLU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USSO PAOL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OLI FRANCES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OCCIA PAO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CALERANDI DENIS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ZI SIMON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DR FATIM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UONCUORE ROSSEL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OGOZZO GIUL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UPILLO MICHE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ROZ LUZ MARIBEL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IZZO CRIST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TTAGLIA FRANCESC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USO MAR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HIRIATTI DOR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'AGOSTINO TANYA CATER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'AURIA DAVIDE CARMIN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SSEROTTI ALBERT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TANA ROBERT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TTARDI MICHE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BOTTA SILV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EPORE SIMONA</text:p>
          </table:table-cell>
          <table:table-cell table:style-name="ce15" office:value-type="date" office:date-value="2024-07-02" calcext:value-type="date">
            <text:p>02/07/2024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IOR DARI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UIU FRAN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ARDUCCI MAURIZI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OIA EMANUE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EPREDORO COSIM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CALERANDI MANUEL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IRGALLITA FRANC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IRGALLITA NICOLO'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ZENNARO PATRIZ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BERO LORENZ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STA ANGEL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IZZELLO MART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USCITTI LU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DA AN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FUSO CHIAR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ULGARELLI NOEMI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VITO ROSARIO ROBERT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NTICONE STEFAN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PE EDOARD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ABINO MARIA CRISTINA <text:s text:c="13"/>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RBA PATRIZ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LIBERTI SALVATOR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ERRERO GIOVAN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ATTA GIULIA <text:s text:c="22"/>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INCIGALLI CAMIL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ATRA ALESS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AGLIARDI DONAT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AGLIARDI MIRIAM ILIAH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TACCHIONE LUCREZ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OVELLO ALESSANDR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ZZO FIOREL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OSINGANNA CLAUDI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PUZZETTO MARIEL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HIRICO MATTE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ONTE ARIAN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SCHITTI BEATRIC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RETI MATTE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DDA CLAR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LSAMO MARTORANA CLARA GIOVAN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LUCCI STEFANO 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AFFALDANO PASQUAL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NZI FRANCES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ETTI LISA SIMO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RRENTINO ALESS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ERNARDI ROBERTO <text:s text:c="18"/>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 PAOLA CECIL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AGLIATO ANTONEL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BAGLIATI ALIC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ECCHIO ELEONOR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IDESE GRET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ALILOVIC EM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ULLI DONAT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SQUALI GIUL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ULLENT ROM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RIOLO FEDERI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RELLI DANIL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PANETTO PAOLA <text:s text:c="18"/>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PICOLZUANE ILEA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CA' ROBERT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UERRESCHI PAO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UZZA REBEC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IOLA ELVIRA ANTON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ELLINI DAVID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LIBERTI ROS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'ARENZO ROBERT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IORENZO ILENIA ANNA ROS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RO DAVID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INO BEATRIC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SILE LUA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RUNATTI GESSI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UCIO SIMON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OTARO ROCC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ULLO <text:s/>ANGELA PASQUAL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LZANO <text:s/>LU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VE ANTONIO EZI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ITTANTE ANGEL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UGA GIUSEPP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POLETTI FEDERIC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POLETTI MART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ANTI ANNIT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RACCHIA ALESSIA RESTITUT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ARRATANO LUIGI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UPOLI ANTONIETT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RANA LU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SCO BRUN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RDISCO CRIST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IVITERA ALESS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'AURORA PATRIZIA <text:s text:c="17"/>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ANA CATALDO <text:s text:c="21"/>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OMAZZO LIND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LUMBO CINZ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LUMBO GERARD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DRELLI FRANCESCA ILAR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RO' BARBAR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IANCO LAURA <text:s text:c="22"/>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STANZO ELE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UGLIELMONE GIORGIO VITTORI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LABAILA REBEC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OLLE FRANCESCA ESTER CATERI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USTI GIANNI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CHISA AN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RONE ROBERT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OLLE FEDERIC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OLLE ROBERT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SIRICO' MARI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LOMBO SAR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AMBINO SIMON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ONGO MATTE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VA <text:s text:c="2"/>FLAVIO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HIAPPINELLI SIMONE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ONGHITANO NICOLETT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41.52" calcext:value-type="float">
            <text:p>141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7-02" calcext:value-type="date">
            <text:p>02/07/2024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793.4" calcext:value-type="float">
            <text:p>1.793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7-02" calcext:value-type="date">
            <text:p>02/07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13839.57" calcext:value-type="float">
            <text:p>13.839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7-02" calcext:value-type="date">
            <text:p>02/07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2196.4" calcext:value-type="float">
            <text:p>2.196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IRRIGUO E MIGLIOR.BEALERA</text:p>
          </table:table-cell>
          <table:table-cell table:number-columns-repeated="2" table:style-name="ce15" office:value-type="date" office:date-value="2024-07-02" calcext:value-type="date">
            <text:p>02/07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5380" calcext:value-type="float">
            <text:p>35.38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901.7" calcext:value-type="float">
            <text:p>901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36.34" calcext:value-type="float">
            <text:p>136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SCIA <text:s/>FRANCESCO 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MPOLO ANTONIN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ONGHITANO <text:s/>LUIGI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RRICO DIEG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IOVANO MAURIZI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CARI CHRISTIAN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SSETTA MAR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GIOVANNI NICCOLO'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 BIASE NAZZARI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OTELLA MARIO <text:s text:c="21"/>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ANSALONE FABRIZI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RTOLOTTA ROS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MMARATA DANIL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ELLO EMANUELE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LANO RAFFAELE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ERRO GIANCARL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ELLA CINZ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 LAURO DOMENIC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TTAGLIA DANIELE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ULENT DANIEL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JARRE GIOVANNI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NSI CECIL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IRRONE PASQUALIN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RUNETTI MARIA CRISTIN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DONE FRANCESC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TELLO AUROR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70.15" calcext:value-type="float">
            <text:p>70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LACIDO VIT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70.15" calcext:value-type="float">
            <text:p>70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RDONARO ILAR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03.5" calcext:value-type="float">
            <text:p>103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MINA VITELLI VALER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03.5" calcext:value-type="float">
            <text:p>103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CETI ELIS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BROSANO ALESS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ARDO GIGLIA CINZ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ZZARELLO VINCENZ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LMA VILM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TTISTA GIAN FRANC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ELLUCO <text:s/>MARIUCC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LFINA GIOVANNA BERTELL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SCO ARCANGEL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UOSO LAUR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CCAMO GIANCARL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DONE <text:s/>ANDRE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HIABERGE STEFAN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70.15" calcext:value-type="float">
            <text:p>70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IQUERA MARIN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ULIANO <text:s/>LOREDAN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DREASI SHAS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RBALE NICOL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SILE GIUSEPPIN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NTEMPO PATRIZ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ICCO FABRIZI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USCELLO <text:s/>PAOL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ACCONE GIAN PAOLO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9-16" calcext:value-type="date">
            <text:p>16/09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6.5" calcext:value-type="float">
            <text:p>24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AMBINO IOLE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INZONE VECCHIO MARIA FRANCESC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ACAMATO ANNA ROSSAN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CULCO GABRIELE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URIANO LUDOVIC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12" calcext:value-type="date">
            <text:p>1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ETINGER CHIARA DAPHNE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RAIRE ELIS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RISON CORRAD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ALLO LUC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AMERRO LETIZ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AUDIO SAR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NTILE CLAUD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NTILE ROSETT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ARRATANO DANIELE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UCATO FEDERIC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CONDA SIMONE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LETTA MARIANN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TIRE <text:s/>PATRIZ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ISCHIATTI GIORG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RREALE CHIAR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GOTTO <text:s text:c="2"/>UMBERT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NASSO LAUR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IAIA MATTE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ITORTO CLAUD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ACCHETTO ROBERT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ARRITZU VANESS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CIBETTA MARIANGEL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GATO ELEN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ONA MIRK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70.15" calcext:value-type="float">
            <text:p>70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DUCE SAR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AIMO CALOGERA LILLY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10" calcext:value-type="date">
            <text:p>10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LDRINO LUC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11" calcext:value-type="date">
            <text:p>11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 GIUDITTA PASQUALIN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ETINGER MICHELLE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RAFICHE E. <text:s/>GASPARI S.R.L.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44" calcext:value-type="float">
            <text:p>244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LOSI ANN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FORTI NELL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'AGOSTINO FRANCESC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'ANGELO STEFAN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 BIASE ANNALIS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 BIASE ANTONI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ANA ERNEST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ARINOLA DOMENICO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ELISIO FEDERICA ALESSIA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8" calcext:value-type="float">
            <text:p>1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61028.38" calcext:value-type="float">
            <text:p>61.028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42347.63" calcext:value-type="float">
            <text:p>42.347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ELOCAR SRL</text:p>
          </table:table-cell>
          <table:table-cell table:number-columns-repeated="2" table:style-name="ce15" office:value-type="date" office:date-value="2024-07-03" calcext:value-type="date">
            <text:p>03/07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6" office:value-type="float" office:value="7377.34" calcext:value-type="float">
            <text:p>7.377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89.87" calcext:value-type="float">
            <text:p>89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524.75" calcext:value-type="float">
            <text:p>524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NAIDEA S.C.S. IMPRESA SOCIALE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4003.05" calcext:value-type="float">
            <text:p>24.003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212.98" calcext:value-type="float">
            <text:p>212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235.6" calcext:value-type="float">
            <text:p>235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1.45" calcext:value-type="float">
            <text:p>141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295.37" calcext:value-type="float">
            <text:p>295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25.56" calcext:value-type="float">
            <text:p>25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256.96" calcext:value-type="float">
            <text:p>256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303.55" calcext:value-type="float">
            <text:p>303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459.26" calcext:value-type="float">
            <text:p>459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LIBERTI SALVATOR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AGLIARDI DONAT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AGLIARDI MIRIAM ILIAH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TACCHIONE LUCREZ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SSI FRANCESC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OVELLO ALESSANDR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OSINGANNA CLAUDI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HIRICO MATTE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ARRONE DOMENIC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ONZALES JACOP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ONINELLI ANTID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URATTI MATTE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ONTE ARIAN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IAMMETTA SAMUEL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ALUTO ROSSELL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NTELEON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ZANGARINI LEONARD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ICHELIS CARLA LETIZ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RILLI PATRIZ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PARETTI MIRKO DANIEL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IZZO GENNAR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 BARBERA ANTONI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ALMASSO REBECC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PADA ROSELL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TINELLI GIUSEPPI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OCCIA PAOL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PINO CHIAR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USO <text:s text:c="2"/>ERNEST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SAROTTO DAVID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ERVO CHIAR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ANGON GIANLUC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UONCUORE ROSSELL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DR FATIM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OGOZZO GIUL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UPILLO MICHEL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ROZ LUZ MARIBEL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IZZO CRISTI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'AGOSTINO TANYA CATERI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TTAGLIA FRANCESC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HIRIATTI DORI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'AURIA DAVIDE CARMIN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61.68" calcext:value-type="float">
            <text:p>61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IANCO CARMIN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EPREDORO COSIM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LLEGARIN ALIC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ERRINO AMBROSIONE ALBERTO MAR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IZZELLO MARTI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USCITTI LUC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DA AN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BERO LORENZ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STA ANGELI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VITO ROSARIO ROBERT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ULGARELLI NOEMI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ABINO MARIA CRISTINA <text:s text:c="13"/>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PE EDOARD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VITO ALESS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FUSO CHIAR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ERRERO GIOVAN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UGNONE ANNARITA COSIM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ATTA GIULIA <text:s text:c="22"/>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RBA PATRIZ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ATRA ALESS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LLA <text:s/>LUIS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BBA LORELL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RAZIO PIO GRAZ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ERUSCE ALESSANDR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SILE SIMON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NELLA DAVID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BORIO LEONARD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IMAR ROBERT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CINI CARL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ZZATO FEDERIC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PATAFORA MARIA GIUSEPP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ZACCONE FEDERIC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ANDRI ANNA MAR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LINO ROBERT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CHETTO FRANCESCA MAR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TI CRISTI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ARITI DANIEL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IRGALLITA NICOLO'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ICO <text:s/>MASSIMILIANO ANDRE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ACOBBE CRISTI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TINI MARIELL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CHISIO TE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LINARO MARTI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TTO FRANC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OSANO ALESS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A RONCO MONICA ROSAN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IOLA ELVIRA ANTON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LONE ROBERT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DUCE AN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IORENZO ILENIA ANNA ROS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RO DAVID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CULE FILIPP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LIBERTI ROS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ELLINI DAVID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'ARENZO ROBERT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ULLO <text:s/>ANGELA PASQUALI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OTARO ROCC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RUNATTI GESSIC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UCIO SIMON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DONE CARLO PAOL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POLETTI FEDERIC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POLETTI MARTI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VE ANTONIO EZI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LZANO <text:s/>LUC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UGA GIUSEPPE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ITTANTE ANGEL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ARRATANO LUIGI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RANA LUC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ANTI ANNIT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UPOLI ANTONIETT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RACCHIA ALESSIA RESTITUT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SCO BRUN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RDISCO CRISTI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RIGGIANI VERONIC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IOR DARI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UIU FRANC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ARDUCCI MAURIZI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ZZATO MASSIM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ONUCCI MIRELL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STA STEFAN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RACASIA ANTONIN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UBELLI DARI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PALDI ANDRE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NCUSO ANTONIN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BA ROS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ESTA ROBERT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ESTA FRANCESC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CELLINO ORNELL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IDOLFO CARMEL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DICA GIOVANNI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OLETTO BARBAR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RACASIA MARC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RDINA ELE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ITROLO MARIA MADDALEN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BRUNA CIR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EIROTTI DEBOR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IRO LUCIA CONCETT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72.5" calcext:value-type="float">
            <text:p>17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PORASO STEFANO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I ILARI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 VITA ELEONORA</text:p>
          </table:table-cell>
          <table:table-cell table:number-columns-repeated="2" table:style-name="ce15" office:value-type="date" office:date-value="2024-07-04" calcext:value-type="date">
            <text:p>04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38" calcext:value-type="float">
            <text:p>13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N.A.C. AUTORITA' NAZIONALE ANTICORRUZI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50" calcext:value-type="float">
            <text:p>25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number-columns-repeated="2" table:style-name="ce15" office:value-type="date" office:date-value="2024-07-05" calcext:value-type="date">
            <text:p>05/07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4581.54" calcext:value-type="float">
            <text:p>4.581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7-05" calcext:value-type="date">
            <text:p>05/07/2024</text:p>
          </table:table-cell>
          <table:table-cell table:style-name="ce12"/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173" calcext:value-type="float">
            <text:p>173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number-columns-repeated="2" table:style-name="ce15" office:value-type="date" office:date-value="2024-07-05" calcext:value-type="date">
            <text:p>05/07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174.46" calcext:value-type="float">
            <text:p>174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number-columns-repeated="2" table:style-name="ce15" office:value-type="date" office:date-value="2024-07-05" calcext:value-type="date">
            <text:p>05/07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43.68" calcext:value-type="float">
            <text:p>43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ICE'S LAND S.N.C. <text:s text:c="15"/></text:p>
          </table:table-cell>
          <table:table-cell table:style-name="ce15" office:value-type="date" office:date-value="2024-07-05" calcext:value-type="date">
            <text:p>05/07/2024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488.58" calcext:value-type="float">
            <text:p>488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6" office:value-type="float" office:value="7464.57" calcext:value-type="float">
            <text:p>7.464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UDIO STORTI SRL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6" office:value-type="float" office:value="1754.36" calcext:value-type="float">
            <text:p>1.754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number-columns-repeated="2" table:style-name="ce15" office:value-type="date" office:date-value="2024-07-08" calcext:value-type="date">
            <text:p>08/07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82285.77" calcext:value-type="float">
            <text:p>82.285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16" office:value-type="float" office:value="3712.89" calcext:value-type="float">
            <text:p>3.712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16" office:value-type="float" office:value="906.23" calcext:value-type="float">
            <text:p>906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16" office:value-type="float" office:value="4234.12" calcext:value-type="float">
            <text:p>4.234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CULTURE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1871.82" calcext:value-type="float">
            <text:p>11.871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PRESA ONORANZE FUNEBRI LA SINDONE DI M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5" office:value-type="date" office:date-value="2024-07-11" calcext:value-type="date">
            <text:p>11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400" calcext:value-type="float">
            <text:p>4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5" office:value-type="date" office:date-value="2024-07-10" calcext:value-type="date">
            <text:p>10/07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48.86" calcext:value-type="float">
            <text:p>48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5" office:value-type="date" office:date-value="2024-07-10" calcext:value-type="date">
            <text:p>10/07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353.91" calcext:value-type="float">
            <text:p>353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DOMINIO VIA AL CASTELLO N.10 <text:s text:c="3"/></text:p>
          </table:table-cell>
          <table:table-cell table:style-name="ce15" office:value-type="date" office:date-value="2024-07-10" calcext:value-type="date">
            <text:p>10/07/2024</text:p>
          </table:table-cell>
          <table:table-cell table:style-name="ce15" office:value-type="date" office:date-value="2024-07-11" calcext:value-type="date">
            <text:p>11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243" calcext:value-type="float">
            <text:p>1.243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93.82" calcext:value-type="float">
            <text:p>193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54.92" calcext:value-type="float">
            <text:p>54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7-10" calcext:value-type="date">
            <text:p>10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592.75" calcext:value-type="float">
            <text:p>592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142.67" calcext:value-type="float">
            <text:p>2.142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623" calcext:value-type="float">
            <text:p>2.623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7-10" calcext:value-type="date">
            <text:p>10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1425.31" calcext:value-type="float">
            <text:p>1.425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37.38" calcext:value-type="float">
            <text:p>37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5.33" calcext:value-type="float">
            <text:p>65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75.85" calcext:value-type="float">
            <text:p>75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8.09" calcext:value-type="float">
            <text:p>18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6.52" calcext:value-type="float">
            <text:p>16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5.52" calcext:value-type="float">
            <text:p>15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5.52" calcext:value-type="float">
            <text:p>15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82.51" calcext:value-type="float">
            <text:p>82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6.83" calcext:value-type="float">
            <text:p>66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7-10" calcext:value-type="date">
            <text:p>10/07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DOMINIO V.LE S.GIOVANNI BOSCO 10/A-B</text:p>
          </table:table-cell>
          <table:table-cell table:number-columns-repeated="2" table:style-name="ce15" office:value-type="date" office:date-value="2024-07-11" calcext:value-type="date">
            <text:p>11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686" calcext:value-type="float">
            <text:p>68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7-11" calcext:value-type="date">
            <text:p>1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136.27" calcext:value-type="float">
            <text:p>13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I ANTIVIOLENZA E.M.M.A. ONLUS</text:p>
          </table:table-cell>
          <table:table-cell table:style-name="ce15" office:value-type="date" office:date-value="2024-07-11" calcext:value-type="date">
            <text:p>11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4500" calcext:value-type="float">
            <text:p>4.5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5" office:value-type="date" office:date-value="2024-07-11" calcext:value-type="date">
            <text:p>11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5.41" calcext:value-type="float">
            <text:p>65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5" office:value-type="date" office:date-value="2024-07-11" calcext:value-type="date">
            <text:p>11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7.71" calcext:value-type="float">
            <text:p>37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5" office:value-type="date" office:date-value="2024-07-11" calcext:value-type="date">
            <text:p>11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5.39" calcext:value-type="float">
            <text:p>65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5" office:value-type="date" office:date-value="2024-07-11" calcext:value-type="date">
            <text:p>11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7.71" calcext:value-type="float">
            <text:p>37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7-12" calcext:value-type="date">
            <text:p>12/07/2024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6" office:value-type="float" office:value="22051.5" calcext:value-type="float">
            <text:p>22.051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CI S.R.L.</text:p>
          </table:table-cell>
          <table:table-cell table:style-name="ce15" office:value-type="date" office:date-value="2024-07-12" calcext:value-type="date">
            <text:p>12/07/2024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146.4" calcext:value-type="float">
            <text:p>146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L IN 1 SRLS</text:p>
          </table:table-cell>
          <table:table-cell table:number-columns-repeated="2" table:style-name="ce15" office:value-type="date" office:date-value="2024-07-12" calcext:value-type="date">
            <text:p>12/07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619.76" calcext:value-type="float">
            <text:p>619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number-columns-repeated="2" table:style-name="ce15" office:value-type="date" office:date-value="2024-07-12" calcext:value-type="date">
            <text:p>1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743.17" calcext:value-type="float">
            <text:p>11.743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number-columns-repeated="2" table:style-name="ce15" office:value-type="date" office:date-value="2024-07-12" calcext:value-type="date">
            <text:p>1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18.06" calcext:value-type="float">
            <text:p>618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number-columns-repeated="2" table:style-name="ce15" office:value-type="date" office:date-value="2024-07-12" calcext:value-type="date">
            <text:p>1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50903.63" calcext:value-type="float">
            <text:p>150.903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number-columns-repeated="2" table:style-name="ce15" office:value-type="date" office:date-value="2024-07-12" calcext:value-type="date">
            <text:p>1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942.3" calcext:value-type="float">
            <text:p>7.942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8-20" calcext:value-type="date">
            <text:p>20/08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48.32" calcext:value-type="float">
            <text:p>48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XEL SRL <text:s text:c="26"/>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6" office:value-type="float" office:value="383.69" calcext:value-type="float">
            <text:p>383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16" calcext:value-type="date">
            <text:p>16/07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4260.01" calcext:value-type="float">
            <text:p>4.260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M.I. SAS DI DAVIDE CIONI E C.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8-02" calcext:value-type="date">
            <text:p>02/08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6" office:value-type="float" office:value="3062.2" calcext:value-type="float">
            <text:p>3.062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26" calcext:value-type="date">
            <text:p>26/07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6" office:value-type="float" office:value="225" calcext:value-type="float">
            <text:p>22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26" calcext:value-type="date">
            <text:p>26/07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6" office:value-type="float" office:value="660" calcext:value-type="float">
            <text:p>66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.N.A.I.P. PIEMONTE <text:s text:c="15"/>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2" office:value-type="float" office:value="1030210002" calcext:value-type="float">
            <text:p>1030210002</text:p>
          </table:table-cell>
          <table:table-cell table:style-name="ce12" office:value-type="string" calcext:value-type="string">
            <text:p>Esperti per commissioni, comitati e consigli</text:p>
          </table:table-cell>
          <table:table-cell table:style-name="ce16" office:value-type="float" office:value="1220" calcext:value-type="float">
            <text:p>1.22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AY <text:s/>RISTOSERVICE SPA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16" office:value-type="float" office:value="21392.8" calcext:value-type="float">
            <text:p>21.392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16" office:value-type="float" office:value="245.73" calcext:value-type="float">
            <text:p>245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16" office:value-type="float" office:value="2154.29" calcext:value-type="float">
            <text:p>2.154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number-columns-repeated="2" table:style-name="ce15" office:value-type="date" office:date-value="2024-07-15" calcext:value-type="date">
            <text:p>15/07/2024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16" office:value-type="float" office:value="277.65" calcext:value-type="float">
            <text:p>277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FEZIONI PIERROT DI BALLARDINI DAVIDE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4225.84" calcext:value-type="float">
            <text:p>4.225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326.66" calcext:value-type="float">
            <text:p>3.326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579.68" calcext:value-type="float">
            <text:p>3.579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CIM SPA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16" calcext:value-type="date">
            <text:p>16/07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73.2" calcext:value-type="float">
            <text:p>73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ETE <text:s/>GIOVANNI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6121.96" calcext:value-type="float">
            <text:p>6.121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TE FERROVIARIA ITALIANA S.P.A. <text:s text:c="2"/></text:p>
          </table:table-cell>
          <table:table-cell table:number-columns-repeated="2" table:style-name="ce15" office:value-type="date" office:date-value="2024-07-15" calcext:value-type="date">
            <text:p>15/07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12.73" calcext:value-type="float">
            <text:p>312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TE FERROVIARIA ITALIANA S.P.A. <text:s text:c="2"/></text:p>
          </table:table-cell>
          <table:table-cell table:number-columns-repeated="2" table:style-name="ce15" office:value-type="date" office:date-value="2024-07-15" calcext:value-type="date">
            <text:p>15/07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242.72" calcext:value-type="float">
            <text:p>242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TE FERROVIARIA ITALIANA S.P.A. <text:s text:c="2"/></text:p>
          </table:table-cell>
          <table:table-cell table:number-columns-repeated="2" table:style-name="ce15" office:value-type="date" office:date-value="2024-07-15" calcext:value-type="date">
            <text:p>15/07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112.68" calcext:value-type="float">
            <text:p>11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5373.43" calcext:value-type="float">
            <text:p>5.373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282.83" calcext:value-type="float">
            <text:p>282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64332.36" calcext:value-type="float">
            <text:p>64.332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style-name="ce15" office:value-type="date" office:date-value="2024-07-15" calcext:value-type="date">
            <text:p>15/07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3385.91" calcext:value-type="float">
            <text:p>3.385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ZIENDA AGRICOLA LA SOLDANELLA</text:p>
          </table:table-cell>
          <table:table-cell table:number-columns-repeated="2" table:style-name="ce15" office:value-type="date" office:date-value="2024-07-15" calcext:value-type="date">
            <text:p>15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389.5" calcext:value-type="float">
            <text:p>389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.N.G. GRUPPO COMMERCIALE S.R.L.</text:p>
          </table:table-cell>
          <table:table-cell table:style-name="ce15" office:value-type="date" office:date-value="2024-07-16" calcext:value-type="date">
            <text:p>16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97.6" calcext:value-type="float">
            <text:p>97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07-16" calcext:value-type="date">
            <text:p>16/07/2024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483.59" calcext:value-type="float">
            <text:p>2.48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7-16" calcext:value-type="date">
            <text:p>16/07/2024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829.09" calcext:value-type="float">
            <text:p>1.829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60624.51" calcext:value-type="float">
            <text:p>60.624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DOMINIO <text:s/>CORSO <text:s/>FRANCIA <text:s/>14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26" calcext:value-type="date">
            <text:p>26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058.28" calcext:value-type="float">
            <text:p>1.058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SSIONE UFFICIO DI VECE GABRIELE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085.09" calcext:value-type="float">
            <text:p>1.085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UGHETTI MARIA LUCIANA <text:s text:c="12"/>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85.91" calcext:value-type="float">
            <text:p>185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NI Luisell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23.96" calcext:value-type="float">
            <text:p>123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LICE Tiziano Giacomo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23.96" calcext:value-type="float">
            <text:p>123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RIETTA Alessandr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23.96" calcext:value-type="float">
            <text:p>123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SEN STEFANO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23.96" calcext:value-type="float">
            <text:p>123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SCO Grazi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23.96" calcext:value-type="float">
            <text:p>123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SELLI <text:s/>SAR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23.96" calcext:value-type="float">
            <text:p>123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MPO Daniel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23.96" calcext:value-type="float">
            <text:p>123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RAFICHE E. <text:s/>GASPARI S.R.L.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207.4" calcext:value-type="float">
            <text:p>207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LFINO &amp; PARTNERS S.P.A.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150" calcext:value-type="float">
            <text:p>15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ENANZI E ASSOCIATI S.R.L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250" calcext:value-type="float">
            <text:p>25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6" office:value-type="float" office:value="42.7" calcext:value-type="float">
            <text:p>42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6" office:value-type="float" office:value="140.3" calcext:value-type="float">
            <text:p>140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EXIA S.R.L.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9.78" calcext:value-type="float">
            <text:p>59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UOVA IN.CA SRL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439.2" calcext:value-type="float">
            <text:p>439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PASS S.P.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9.5" calcext:value-type="float">
            <text:p>9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ALPIGNANO <text:s text:c="15"/>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SANT'AMBROGIO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BOBBIO PELLICE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1.68" calcext:value-type="float">
            <text:p>11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EXIA S.R.L.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14.68" calcext:value-type="float">
            <text:p>114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6" office:value-type="float" office:value="144.57" calcext:value-type="float">
            <text:p>144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3360.1" calcext:value-type="float">
            <text:p>3.360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6" office:value-type="float" office:value="69.87" calcext:value-type="float">
            <text:p>69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6" office:value-type="float" office:value="795.44" calcext:value-type="float">
            <text:p>795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GRUGLIASCO <text:s text:c="14"/>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VILLARBASSE <text:s text:c="13"/>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COLLEGNO <text:s text:c="16"/>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TORINO <text:s text:c="18"/>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26" calcext:value-type="date">
            <text:p>26/07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6" office:value-type="float" office:value="169975.65" calcext:value-type="float">
            <text:p>169.975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57418.44" calcext:value-type="float">
            <text:p>57.418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25587.97" calcext:value-type="float">
            <text:p>25.587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594981.36" calcext:value-type="float">
            <text:p>594.981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6" office:value-type="float" office:value="169975.65" calcext:value-type="float">
            <text:p>169.975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26" calcext:value-type="date">
            <text:p>26/07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594981.36" calcext:value-type="float">
            <text:p>594.981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7-17" calcext:value-type="date">
            <text:p>17/07/2024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17437.28" calcext:value-type="float">
            <text:p>17.437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5" office:value-type="date" office:date-value="2024-08-20" calcext:value-type="date">
            <text:p>20/08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59.57" calcext:value-type="float">
            <text:p>59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NFO CAMERE S.P.A. <text:s text:c="16"/>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6" office:value-type="float" office:value="398.33" calcext:value-type="float">
            <text:p>398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3197.63" calcext:value-type="float">
            <text:p>43.197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34171.83" calcext:value-type="float">
            <text:p>34.171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UTOSTRADE PER L'ITALIA S.P.A</text:p>
          </table:table-cell>
          <table:table-cell table:style-name="ce15" office:value-type="date" office:date-value="2024-07-18" calcext:value-type="date">
            <text:p>18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6.8" calcext:value-type="float">
            <text:p>6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USTODI <text:s/>DANIELE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01008" calcext:value-type="float">
            <text:p>1030201008</text:p>
          </table:table-cell>
          <table:table-cell table:style-name="ce12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6" office:value-type="float" office:value="9822.65" calcext:value-type="float">
            <text:p>9.822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RAGLIO <text:s/>ELISABETT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01008" calcext:value-type="float">
            <text:p>1030201008</text:p>
          </table:table-cell>
          <table:table-cell table:style-name="ce12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6" office:value-type="float" office:value="9570.66" calcext:value-type="float">
            <text:p>9.570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UGNONE <text:s text:c="2"/>ROBERTO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01008" calcext:value-type="float">
            <text:p>1030201008</text:p>
          </table:table-cell>
          <table:table-cell table:style-name="ce12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6" office:value-type="float" office:value="14045.38" calcext:value-type="float">
            <text:p>14.045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.37" calcext:value-type="float">
            <text:p>20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6.63" calcext:value-type="float">
            <text:p>46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77.73" calcext:value-type="float">
            <text:p>177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7-19" calcext:value-type="date">
            <text:p>19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261.75" calcext:value-type="float">
            <text:p>261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-EASY DI CONGIU <text:s/>ROBERTO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320.25" calcext:value-type="float">
            <text:p>320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7-19" calcext:value-type="date">
            <text:p>19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408.78" calcext:value-type="float">
            <text:p>408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7-19" calcext:value-type="date">
            <text:p>19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1770.72" calcext:value-type="float">
            <text:p>1.770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33.45" calcext:value-type="float">
            <text:p>333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7-19" calcext:value-type="date">
            <text:p>19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613.17" calcext:value-type="float">
            <text:p>613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-EASY DI CONGIU <text:s/>ROBERTO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6" office:value-type="float" office:value="320.25" calcext:value-type="float">
            <text:p>320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82.26" calcext:value-type="float">
            <text:p>682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0.98" calcext:value-type="float">
            <text:p>100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03.29" calcext:value-type="float">
            <text:p>703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155.35" calcext:value-type="float">
            <text:p>2.155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342.21" calcext:value-type="float">
            <text:p>3.342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99.47" calcext:value-type="float">
            <text:p>199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649.96" calcext:value-type="float">
            <text:p>3.649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92.6" calcext:value-type="float">
            <text:p>392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7-19" calcext:value-type="date">
            <text:p>19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1021.93" calcext:value-type="float">
            <text:p>1.021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7-19" calcext:value-type="date">
            <text:p>19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409.86" calcext:value-type="float">
            <text:p>409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7.05" calcext:value-type="float">
            <text:p>67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.32" calcext:value-type="float">
            <text:p>7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0.14" calcext:value-type="float">
            <text:p>130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90.53" calcext:value-type="float">
            <text:p>290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2.59" calcext:value-type="float">
            <text:p>72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9.82" calcext:value-type="float">
            <text:p>79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7-19" calcext:value-type="date">
            <text:p>19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261.75" calcext:value-type="float">
            <text:p>261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SCOFORTE S.R.L.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113365.5" calcext:value-type="float">
            <text:p>113.365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SCOFORTE S.R.L.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25288.79" calcext:value-type="float">
            <text:p>25.288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7.18" calcext:value-type="float">
            <text:p>47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9.7" calcext:value-type="float">
            <text:p>99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3227.05" calcext:value-type="float">
            <text:p>103.227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52.46" calcext:value-type="float">
            <text:p>1.452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.26" calcext:value-type="float">
            <text:p>14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.13" calcext:value-type="float">
            <text:p>23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2.49" calcext:value-type="float">
            <text:p>72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.96" calcext:value-type="float">
            <text:p>23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9.64" calcext:value-type="float">
            <text:p>119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9.85" calcext:value-type="float">
            <text:p>139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74" calcext:value-type="float">
            <text:p>43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9.06" calcext:value-type="float">
            <text:p>69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7-19" calcext:value-type="date">
            <text:p>19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148.06" calcext:value-type="float">
            <text:p>148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6.22" calcext:value-type="float">
            <text:p>146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4.63" calcext:value-type="float">
            <text:p>54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4.3" calcext:value-type="float">
            <text:p>104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9.37" calcext:value-type="float">
            <text:p>139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19" calcext:value-type="date">
            <text:p>19/07/2024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8.53" calcext:value-type="float">
            <text:p>208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386.55" calcext:value-type="float">
            <text:p>386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7.55" calcext:value-type="float">
            <text:p>87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3.81" calcext:value-type="float">
            <text:p>73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IA S.P.A. - AZIENDA REGIONALE PER L IN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6" office:value-type="float" office:value="919.72" calcext:value-type="float">
            <text:p>919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2027.98" calcext:value-type="float">
            <text:p>2.027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1857.58" calcext:value-type="float">
            <text:p>1.857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5" calcext:value-type="float">
            <text:p>1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9.01" calcext:value-type="float">
            <text:p>109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TURTECNICA S.R.L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713.7" calcext:value-type="float">
            <text:p>713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TURTECNICA S.R.L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492.49" calcext:value-type="float">
            <text:p>492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425.96" calcext:value-type="float">
            <text:p>425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231.1" calcext:value-type="float">
            <text:p>231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TURTECNICA S.R.L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1427.4" calcext:value-type="float">
            <text:p>1.427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TURTECNICA S.R.L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713.7" calcext:value-type="float">
            <text:p>713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92.5" calcext:value-type="float">
            <text:p>9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410.7" calcext:value-type="float">
            <text:p>410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4.78" calcext:value-type="float">
            <text:p>54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830.46" calcext:value-type="float">
            <text:p>1.830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421.53" calcext:value-type="float">
            <text:p>2.421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813.33" calcext:value-type="float">
            <text:p>1.813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73.65" calcext:value-type="float">
            <text:p>373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62.43" calcext:value-type="float">
            <text:p>762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79.67" calcext:value-type="float">
            <text:p>279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69.1" calcext:value-type="float">
            <text:p>369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50.85" calcext:value-type="float">
            <text:p>1.450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77.56" calcext:value-type="float">
            <text:p>1.677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86.6" calcext:value-type="float">
            <text:p>86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690.26" calcext:value-type="float">
            <text:p>3.690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36.7" calcext:value-type="float">
            <text:p>3.436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979.83" calcext:value-type="float">
            <text:p>2.979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583.9" calcext:value-type="float">
            <text:p>3.583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2.39" calcext:value-type="float">
            <text:p>10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92.45" calcext:value-type="float">
            <text:p>1.092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858.67" calcext:value-type="float">
            <text:p>2.858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944.16" calcext:value-type="float">
            <text:p>4.944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73.78" calcext:value-type="float">
            <text:p>1.373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813.32" calcext:value-type="float">
            <text:p>1.813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789.09" calcext:value-type="float">
            <text:p>2.789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189.7" calcext:value-type="float">
            <text:p>3.189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5.56" calcext:value-type="float">
            <text:p>55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2.63" calcext:value-type="float">
            <text:p>82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80.8" calcext:value-type="float">
            <text:p>1.280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TURTECNICA S.R.L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713.7" calcext:value-type="float">
            <text:p>713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26.58" calcext:value-type="float">
            <text:p>1.226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295.51" calcext:value-type="float">
            <text:p>3.295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69.89" calcext:value-type="float">
            <text:p>369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15" calcext:value-type="float">
            <text:p>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15" calcext:value-type="float">
            <text:p>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2.75" calcext:value-type="float">
            <text:p>72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5.62" calcext:value-type="float">
            <text:p>35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52.21" calcext:value-type="float">
            <text:p>1.052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941.76" calcext:value-type="float">
            <text:p>1.941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TURTECNICA S.R.L</text:p>
          </table:table-cell>
          <table:table-cell table:style-name="ce15" office:value-type="date" office:date-value="2024-07-22" calcext:value-type="date">
            <text:p>22/07/2024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221.21" calcext:value-type="float">
            <text:p>221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6.23" calcext:value-type="float">
            <text:p>146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54.14" calcext:value-type="float">
            <text:p>154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6" office:value-type="float" office:value="27" calcext:value-type="float">
            <text:p>27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99.42" calcext:value-type="float">
            <text:p>299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0.55" calcext:value-type="float">
            <text:p>60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5.88" calcext:value-type="float">
            <text:p>12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.78" calcext:value-type="float">
            <text:p>8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6.78" calcext:value-type="float">
            <text:p>116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0.89" calcext:value-type="float">
            <text:p>50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336.29" calcext:value-type="float">
            <text:p>3.336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2.39" calcext:value-type="float">
            <text:p>2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.61" calcext:value-type="float">
            <text:p>11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8374.55" calcext:value-type="float">
            <text:p>28.374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759.21" calcext:value-type="float">
            <text:p>2.759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9.58" calcext:value-type="float">
            <text:p>19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216.87" calcext:value-type="float">
            <text:p>3.216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2.43" calcext:value-type="float">
            <text:p>32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6.83" calcext:value-type="float">
            <text:p>116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5.71" calcext:value-type="float">
            <text:p>105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36.58" calcext:value-type="float">
            <text:p>636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4.18" calcext:value-type="float">
            <text:p>44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5.83" calcext:value-type="float">
            <text:p>65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35" calcext:value-type="float">
            <text:p>16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750.77" calcext:value-type="float">
            <text:p>1.750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6.53" calcext:value-type="float">
            <text:p>206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52.25" calcext:value-type="float">
            <text:p>952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74.82" calcext:value-type="float">
            <text:p>374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17.39" calcext:value-type="float">
            <text:p>517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number-columns-repeated="2" table:style-name="ce15" office:value-type="date" office:date-value="2024-07-22" calcext:value-type="date">
            <text:p>22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297.54" calcext:value-type="float">
            <text:p>297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O TRIBUTI <text:s text:c="8"/>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6" office:value-type="float" office:value="30848.82" calcext:value-type="float">
            <text:p>30.848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CIM SPA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37.6" calcext:value-type="float">
            <text:p>37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CIM SPA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35.6" calcext:value-type="float">
            <text:p>35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CIM SPA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146.4" calcext:value-type="float">
            <text:p>146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NFOSISTEMI S.R.L.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6" office:value-type="float" office:value="348.92" calcext:value-type="float">
            <text:p>348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6" office:value-type="float" office:value="2440" calcext:value-type="float">
            <text:p>2.44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number-columns-repeated="2" table:style-name="ce15" office:value-type="date" office:date-value="2024-07-23" calcext:value-type="date">
            <text:p>23/07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34186.69" calcext:value-type="float">
            <text:p>34.186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S GROUP S.R.L.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16" office:value-type="float" office:value="1500" calcext:value-type="float">
            <text:p>1.5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6" office:value-type="float" office:value="9171.39" calcext:value-type="float">
            <text:p>9.171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UOVA R.A.M. S.N.C. DI MARTINO A. E OJAR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6" office:value-type="float" office:value="220" calcext:value-type="float">
            <text:p>22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25415.3" calcext:value-type="float">
            <text:p>25.415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103.75" calcext:value-type="float">
            <text:p>103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27094.58" calcext:value-type="float">
            <text:p>27.094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67877.22" calcext:value-type="float">
            <text:p>67.877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976" calcext:value-type="float">
            <text:p>97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7-23" calcext:value-type="date">
            <text:p>23/07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33.04" calcext:value-type="float">
            <text:p>133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54.98" calcext:value-type="float">
            <text:p>254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091.5" calcext:value-type="float">
            <text:p>1.091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7-23" calcext:value-type="date">
            <text:p>23/07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39.45" calcext:value-type="float">
            <text:p>139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7-23" calcext:value-type="date">
            <text:p>23/07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44.35" calcext:value-type="float">
            <text:p>144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7-23" calcext:value-type="date">
            <text:p>23/07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443.81" calcext:value-type="float">
            <text:p>443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7-23" calcext:value-type="date">
            <text:p>23/07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455.36" calcext:value-type="float">
            <text:p>455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7-23" calcext:value-type="date">
            <text:p>23/07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548.89" calcext:value-type="float">
            <text:p>1.548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2" office:value-type="float" office:value="1030202999" calcext:value-type="float">
            <text:p>1030202999</text:p>
          </table:table-cell>
          <table:table-cell table:style-name="ce12" office:value-type="string" calcext:value-type="string">
            <text:p>Altre spese per relazioni pubbliche, convegni e mostre, pubblicita' n.a.c</text:p>
          </table:table-cell>
          <table:table-cell table:style-name="ce16" office:value-type="float" office:value="880" calcext:value-type="float">
            <text:p>88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ZONA OVEST DI TORINO S.R.L. <text:s text:c="7"/>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39999.99" calcext:value-type="float">
            <text:p>39.999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.SOCIALE P. G. FRASSATI SCS ONLUS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125.45" calcext:value-type="float">
            <text:p>1.125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.SOCIALE P. G. FRASSATI SCS ONLUS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216.33" calcext:value-type="float">
            <text:p>1.216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.SOCIALE P. G. FRASSATI SCS ONLUS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523.91" calcext:value-type="float">
            <text:p>1.523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.SOCIALE P. G. FRASSATI SCS ONLUS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325.96" calcext:value-type="float">
            <text:p>2.325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7-23" calcext:value-type="date">
            <text:p>23/07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10292.54" calcext:value-type="float">
            <text:p>10.292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LFINO &amp; PARTNERS S.P.A.</text:p>
          </table:table-cell>
          <table:table-cell table:number-columns-repeated="2" table:style-name="ce15" office:value-type="date" office:date-value="2024-07-24" calcext:value-type="date">
            <text:p>24/07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2928" calcext:value-type="float">
            <text:p>2.92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500" calcext:value-type="float">
            <text:p>5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ETON ASFALTI S.R.L.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6" office:value-type="float" office:value="3074.4" calcext:value-type="float">
            <text:p>3.074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417.76" calcext:value-type="float">
            <text:p>417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700" calcext:value-type="float">
            <text:p>7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UBLIKA S.R.L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108" calcext:value-type="float">
            <text:p>10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number-columns-repeated="2" table:style-name="ce15" office:value-type="date" office:date-value="2024-07-24" calcext:value-type="date">
            <text:p>24/07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500" calcext:value-type="float">
            <text:p>5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UTORIPARAZIONI NATALE S.R.L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6" office:value-type="float" office:value="535.31" calcext:value-type="float">
            <text:p>535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TEOFFICE S.R.L.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213.5" calcext:value-type="float">
            <text:p>213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VILLARDORA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5" office:value-type="date" office:date-value="2024-07-30" calcext:value-type="date">
            <text:p>30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ETRA SOCIETA' COOPERATIVA SOCIALE ON</text:p>
          </table:table-cell>
          <table:table-cell table:number-columns-repeated="2" table:style-name="ce15" office:value-type="date" office:date-value="2024-07-24" calcext:value-type="date">
            <text:p>24/07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2000" calcext:value-type="float">
            <text:p>2.0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ETRA SOCIETA' COOPERATIVA SOCIALE ON</text:p>
          </table:table-cell>
          <table:table-cell table:number-columns-repeated="2" table:style-name="ce15" office:value-type="date" office:date-value="2024-07-24" calcext:value-type="date">
            <text:p>24/07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500" calcext:value-type="float">
            <text:p>5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number-columns-repeated="2" table:style-name="ce15" office:value-type="date" office:date-value="2024-07-24" calcext:value-type="date">
            <text:p>24/07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204.96" calcext:value-type="float">
            <text:p>20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IFREDI <text:s/>GIOVANNI</text:p>
          </table:table-cell>
          <table:table-cell table:number-columns-repeated="2" table:style-name="ce15" office:value-type="date" office:date-value="2024-07-24" calcext:value-type="date">
            <text:p>24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5082.4" calcext:value-type="float">
            <text:p>5.082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IFREDI <text:s/>GIOVANNI</text:p>
          </table:table-cell>
          <table:table-cell table:number-columns-repeated="2" table:style-name="ce15" office:value-type="date" office:date-value="2024-07-24" calcext:value-type="date">
            <text:p>24/07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271.9" calcext:value-type="float">
            <text:p>1.271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ETRA SOCIETA' COOPERATIVA SOCIALE ON</text:p>
          </table:table-cell>
          <table:table-cell table:number-columns-repeated="2" table:style-name="ce15" office:value-type="date" office:date-value="2024-07-24" calcext:value-type="date">
            <text:p>24/07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4209.55" calcext:value-type="float">
            <text:p>4.209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UOVA R.A.M. S.N.C. DI MARTINO A. E OJAR</text:p>
          </table:table-cell>
          <table:table-cell table:style-name="ce15" office:value-type="date" office:date-value="2024-07-24" calcext:value-type="date">
            <text:p>24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6" office:value-type="float" office:value="210" calcext:value-type="float">
            <text:p>21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ETRA SOCIETA' COOPERATIVA SOCIALE ON</text:p>
          </table:table-cell>
          <table:table-cell table:number-columns-repeated="2" table:style-name="ce15" office:value-type="date" office:date-value="2024-07-24" calcext:value-type="date">
            <text:p>24/07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500" calcext:value-type="float">
            <text:p>5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76.5" calcext:value-type="float">
            <text:p>7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DODO SERVICE</text:p>
          </table:table-cell>
          <table:table-cell table:number-columns-repeated="2" table:style-name="ce15" office:value-type="date" office:date-value="2024-07-25" calcext:value-type="date">
            <text:p>25/07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7494.22" calcext:value-type="float">
            <text:p>7.494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DODO SERVICE</text:p>
          </table:table-cell>
          <table:table-cell table:number-columns-repeated="2" table:style-name="ce15" office:value-type="date" office:date-value="2024-07-25" calcext:value-type="date">
            <text:p>25/07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7494.22" calcext:value-type="float">
            <text:p>7.494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6" office:value-type="float" office:value="45.35" calcext:value-type="float">
            <text:p>45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5" office:value-type="date" office:date-value="2024-07-30" calcext:value-type="date">
            <text:p>30/07/2024</text:p>
          </table:table-cell>
          <table:table-cell table:style-name="ce12" office:value-type="float" office:value="1030202002" calcext:value-type="float">
            <text:p>1030202002</text:p>
          </table:table-cell>
          <table:table-cell table:style-name="ce12" office:value-type="string" calcext:value-type="string">
            <text:p>Indennita' di missione e di trasferta</text:p>
          </table:table-cell>
          <table:table-cell table:style-name="ce16" office:value-type="float" office:value="288" calcext:value-type="float">
            <text:p>2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275" calcext:value-type="float">
            <text:p>27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49" calcext:value-type="float">
            <text:p>49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BORATORIO CHIMICO CAMERA COMM.TORINO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5" office:value-type="date" office:date-value="2024-07-30" calcext:value-type="date">
            <text:p>30/07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213.11" calcext:value-type="float">
            <text:p>213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BORATORIO CHIMICO CAMERA COMM.TORINO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5" office:value-type="date" office:date-value="2024-07-30" calcext:value-type="date">
            <text:p>30/07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255.15" calcext:value-type="float">
            <text:p>25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CULTURE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0193.88" calcext:value-type="float">
            <text:p>10.193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16" office:value-type="float" office:value="36.5" calcext:value-type="float">
            <text:p>36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4-07-25" calcext:value-type="date">
            <text:p>25/07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16" office:value-type="float" office:value="88" calcext:value-type="float">
            <text:p>8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COLLEGNO <text:s text:c="16"/></text:p>
          </table:table-cell>
          <table:table-cell table:style-name="ce15" office:value-type="date" office:date-value="2024-07-26" calcext:value-type="date">
            <text:p>26/07/2024</text:p>
          </table:table-cell>
          <table:table-cell table:style-name="ce15" office:value-type="date" office:date-value="2024-07-30" calcext:value-type="date">
            <text:p>30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5" office:value-type="date" office:date-value="2024-08-20" calcext:value-type="date">
            <text:p>20/08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63.44" calcext:value-type="float">
            <text:p>63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5" office:value-type="date" office:date-value="2024-08-20" calcext:value-type="date">
            <text:p>20/08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2294.25" calcext:value-type="float">
            <text:p>2.294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ODISCO MICHELE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2510.72" calcext:value-type="float">
            <text:p>2.510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SELLI <text:s/>SARA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1001.62" calcext:value-type="float">
            <text:p>1.001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5" office:value-type="date" office:date-value="2024-07-30" calcext:value-type="date">
            <text:p>30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2.6" calcext:value-type="float">
            <text:p>42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EL SOLE S.R.L.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5" office:value-type="date" office:date-value="2024-07-30" calcext:value-type="date">
            <text:p>30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452.68" calcext:value-type="float">
            <text:p>7.45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EL SOLE S.R.L.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5" office:value-type="date" office:date-value="2024-07-30" calcext:value-type="date">
            <text:p>30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47.85" calcext:value-type="float">
            <text:p>747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5" office:value-type="date" office:date-value="2024-07-30" calcext:value-type="date">
            <text:p>30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2.3" calcext:value-type="float">
            <text:p>42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LOBAL POWER SPA</text:p>
          </table:table-cell>
          <table:table-cell table:style-name="ce15" office:value-type="date" office:date-value="2024-07-29" calcext:value-type="date">
            <text:p>29/07/2024</text:p>
          </table:table-cell>
          <table:table-cell table:style-name="ce15" office:value-type="date" office:date-value="2024-07-30" calcext:value-type="date">
            <text:p>30/07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.02" calcext:value-type="float">
            <text:p>40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1042.31" calcext:value-type="float">
            <text:p>1.042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6.47" calcext:value-type="float">
            <text:p>46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6795.81" calcext:value-type="float">
            <text:p>6.795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769.48" calcext:value-type="float">
            <text:p>769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9.97" calcext:value-type="float">
            <text:p>19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22753.58" calcext:value-type="float">
            <text:p>22.753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1047.86" calcext:value-type="float">
            <text:p>1.047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2926.25" calcext:value-type="float">
            <text:p>2.926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0.79" calcext:value-type="float">
            <text:p>34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2854.28" calcext:value-type="float">
            <text:p>2.854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417.71" calcext:value-type="float">
            <text:p>417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18207.34" calcext:value-type="float">
            <text:p>18.207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542.63" calcext:value-type="float">
            <text:p>542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89" calcext:value-type="float">
            <text:p>589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0.98" calcext:value-type="float">
            <text:p>100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1.46" calcext:value-type="float">
            <text:p>51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91.96" calcext:value-type="float">
            <text:p>291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88.06" calcext:value-type="float">
            <text:p>588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39.78" calcext:value-type="float">
            <text:p>739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02.53" calcext:value-type="float">
            <text:p>802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7.26" calcext:value-type="float">
            <text:p>107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34195.88" calcext:value-type="float">
            <text:p>34.19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2516.38" calcext:value-type="float">
            <text:p>2.516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21583.39" calcext:value-type="float">
            <text:p>21.583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917.39" calcext:value-type="float">
            <text:p>917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2055.36" calcext:value-type="float">
            <text:p>2.055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1935.4" calcext:value-type="float">
            <text:p>1.935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747.5" calcext:value-type="float">
            <text:p>747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2209.71" calcext:value-type="float">
            <text:p>2.209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417.71" calcext:value-type="float">
            <text:p>417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1.19" calcext:value-type="float">
            <text:p>71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967.43" calcext:value-type="float">
            <text:p>967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2.93" calcext:value-type="float">
            <text:p>42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0.04" calcext:value-type="float">
            <text:p>200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82.37" calcext:value-type="float">
            <text:p>282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0.54" calcext:value-type="float">
            <text:p>70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763.16" calcext:value-type="float">
            <text:p>763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5891.69" calcext:value-type="float">
            <text:p>5.891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2964.3" calcext:value-type="float">
            <text:p>2.964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3.15" calcext:value-type="float">
            <text:p>103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6.77" calcext:value-type="float">
            <text:p>46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1.75" calcext:value-type="float">
            <text:p>401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.26" calcext:value-type="float">
            <text:p>14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.33" calcext:value-type="float">
            <text:p>23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9.31" calcext:value-type="float">
            <text:p>79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2413.24" calcext:value-type="float">
            <text:p>2.413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417.71" calcext:value-type="float">
            <text:p>417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.5" calcext:value-type="float">
            <text:p>23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9.39" calcext:value-type="float">
            <text:p>129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3.64" calcext:value-type="float">
            <text:p>93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9.82" calcext:value-type="float">
            <text:p>59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4.32" calcext:value-type="float">
            <text:p>64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INTINO COSTRUZIONI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647.22" calcext:value-type="float">
            <text:p>647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542.62" calcext:value-type="float">
            <text:p>542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20.7" calcext:value-type="float">
            <text:p>220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4.6" calcext:value-type="float">
            <text:p>104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7-31" calcext:value-type="date">
            <text:p>31/07/2024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7.04" calcext:value-type="float">
            <text:p>137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1355.8" calcext:value-type="float">
            <text:p>1.355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8.23" calcext:value-type="float">
            <text:p>88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3.36" calcext:value-type="float">
            <text:p>343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2.7" calcext:value-type="float">
            <text:p>72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9.43" calcext:value-type="float">
            <text:p>109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M.I. SAS DI DAVIDE CIONI E C.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541.68" calcext:value-type="float">
            <text:p>541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RITTOITALIA SRL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552" calcext:value-type="float">
            <text:p>55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DEA DI GRAZIANO PIVA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15.94" calcext:value-type="float">
            <text:p>215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851.38" calcext:value-type="float">
            <text:p>12.851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5.17" calcext:value-type="float">
            <text:p>125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REAM CAR S.R.L. A SOCIO UNICO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6" office:value-type="float" office:value="287.6" calcext:value-type="float">
            <text:p>287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4-08-01" calcext:value-type="date">
            <text:p>01/08/2024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11936.1" calcext:value-type="float">
            <text:p>11.936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64.72" calcext:value-type="float">
            <text:p>264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3.98" calcext:value-type="float">
            <text:p>343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12.54" calcext:value-type="float">
            <text:p>312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27.35" calcext:value-type="float">
            <text:p>627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13.89" calcext:value-type="float">
            <text:p>513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1.4" calcext:value-type="float">
            <text:p>231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1.1" calcext:value-type="float">
            <text:p>101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65.31" calcext:value-type="float">
            <text:p>665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18.35" calcext:value-type="float">
            <text:p>1.018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67.57" calcext:value-type="float">
            <text:p>367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46.98" calcext:value-type="float">
            <text:p>646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68.62" calcext:value-type="float">
            <text:p>268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58.69" calcext:value-type="float">
            <text:p>1.258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9.59" calcext:value-type="float">
            <text:p>79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46.99" calcext:value-type="float">
            <text:p>1.246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62.88" calcext:value-type="float">
            <text:p>362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5.99" calcext:value-type="float">
            <text:p>85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443.88" calcext:value-type="float">
            <text:p>7.443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15" calcext:value-type="float">
            <text:p>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15" calcext:value-type="float">
            <text:p>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9.02" calcext:value-type="float">
            <text:p>79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6.32" calcext:value-type="float">
            <text:p>36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128.47" calcext:value-type="float">
            <text:p>2.128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3.62" calcext:value-type="float">
            <text:p>93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35.87" calcext:value-type="float">
            <text:p>335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0.57" calcext:value-type="float">
            <text:p>60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2.39" calcext:value-type="float">
            <text:p>2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5.88" calcext:value-type="float">
            <text:p>12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.86" calcext:value-type="float">
            <text:p>10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14" calcext:value-type="float">
            <text:p>5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.17" calcext:value-type="float">
            <text:p>8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8.23" calcext:value-type="float">
            <text:p>118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1.34" calcext:value-type="float">
            <text:p>51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2.94" calcext:value-type="float">
            <text:p>32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6.47" calcext:value-type="float">
            <text:p>346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07.18" calcext:value-type="float">
            <text:p>907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2.52" calcext:value-type="float">
            <text:p>202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8.12" calcext:value-type="float">
            <text:p>118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3.06" calcext:value-type="float">
            <text:p>123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146.35" calcext:value-type="float">
            <text:p>2.146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4.25" calcext:value-type="float">
            <text:p>44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5.5" calcext:value-type="float">
            <text:p>65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2.18" calcext:value-type="float">
            <text:p>22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REBIAN S.P.A. <text:s text:c="19"/>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353.92" calcext:value-type="float">
            <text:p>353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REBIAN S.P.A. <text:s text:c="19"/></text:p>
          </table:table-cell>
          <table:table-cell table:number-columns-repeated="2" table:style-name="ce15" office:value-type="date" office:date-value="2024-08-01" calcext:value-type="date">
            <text:p>01/08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46.97" calcext:value-type="float">
            <text:p>46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NO FIORI S.N.C. DI GIORGIO F.LLI &amp;</text:p>
          </table:table-cell>
          <table:table-cell table:style-name="ce15" office:value-type="date" office:date-value="2024-08-02" calcext:value-type="date">
            <text:p>02/08/2024</text:p>
          </table:table-cell>
          <table:table-cell table:style-name="ce15" office:value-type="date" office:date-value="2024-08-22" calcext:value-type="date">
            <text:p>22/08/2024</text:p>
          </table:table-cell>
          <table:table-cell table:style-name="ce12" office:value-type="float" office:value="1030102009" calcext:value-type="float">
            <text:p>1030102009</text:p>
          </table:table-cell>
          <table:table-cell table:style-name="ce12" office:value-type="string" calcext:value-type="string">
            <text:p>Beni per attivita' di rappresentanza </text:p>
          </table:table-cell>
          <table:table-cell table:style-name="ce16" office:value-type="float" office:value="82.5" calcext:value-type="float">
            <text:p>8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.63" calcext:value-type="float">
            <text:p>7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.6" calcext:value-type="float">
            <text:p>7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0.35" calcext:value-type="float">
            <text:p>10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3.39" calcext:value-type="float">
            <text:p>23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1.58" calcext:value-type="float">
            <text:p>11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05.88" calcext:value-type="float">
            <text:p>70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0.56" calcext:value-type="float">
            <text:p>10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37.97" calcext:value-type="float">
            <text:p>437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7.58" calcext:value-type="float">
            <text:p>47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03.56" calcext:value-type="float">
            <text:p>403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29.73" calcext:value-type="float">
            <text:p>429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31.33" calcext:value-type="float">
            <text:p>231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290.14" calcext:value-type="float">
            <text:p>3.290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90.23" calcext:value-type="float">
            <text:p>490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534.66" calcext:value-type="float">
            <text:p>3.534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54.68" calcext:value-type="float">
            <text:p>554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49.05" calcext:value-type="float">
            <text:p>249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0.39" calcext:value-type="float">
            <text:p>80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514.45" calcext:value-type="float">
            <text:p>1.514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3" calcext:value-type="float">
            <text:p>5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1.58" calcext:value-type="float">
            <text:p>11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0.56" calcext:value-type="float">
            <text:p>10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68.67" calcext:value-type="float">
            <text:p>68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7.4" calcext:value-type="float">
            <text:p>27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0.95" calcext:value-type="float">
            <text:p>0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2.16" calcext:value-type="float">
            <text:p>82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916.33" calcext:value-type="float">
            <text:p>916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9.31" calcext:value-type="float">
            <text:p>39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40.12" calcext:value-type="float">
            <text:p>340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9.89" calcext:value-type="float">
            <text:p>89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ILE CROCE BLU DI PENENGO GIUSEPPINA &amp;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15011" calcext:value-type="float">
            <text:p>1030215011</text:p>
          </table:table-cell>
          <table:table-cell table:style-name="ce12" office:value-type="string" calcext:value-type="string">
            <text:p>Contratti di servizio per la lotta al randagismo </text:p>
          </table:table-cell>
          <table:table-cell table:style-name="ce16" office:value-type="float" office:value="2672.41" calcext:value-type="float">
            <text:p>2.672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97.95" calcext:value-type="float">
            <text:p>97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90.07" calcext:value-type="float">
            <text:p>290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65.75" calcext:value-type="float">
            <text:p>65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.36" calcext:value-type="float">
            <text:p>7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12.24" calcext:value-type="float">
            <text:p>512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74.78" calcext:value-type="float">
            <text:p>274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78.41" calcext:value-type="float">
            <text:p>378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.35" calcext:value-type="float">
            <text:p>7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6.3" calcext:value-type="float">
            <text:p>6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3.85" calcext:value-type="float">
            <text:p>43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.28" calcext:value-type="float">
            <text:p>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514.45" calcext:value-type="float">
            <text:p>1.514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928.27" calcext:value-type="float">
            <text:p>928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01.83" calcext:value-type="float">
            <text:p>301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7.35" calcext:value-type="float">
            <text:p>17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3.37" calcext:value-type="float">
            <text:p>33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8-05" calcext:value-type="date">
            <text:p>05/08/2024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5.39" calcext:value-type="float">
            <text:p>25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AY <text:s/>RISTOSERVICE SPA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16" office:value-type="float" office:value="19373.07" calcext:value-type="float">
            <text:p>19.373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MO P.A. FONDAZIONE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5" office:value-type="date" office:date-value="2024-08-20" calcext:value-type="date">
            <text:p>20/08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1550" calcext:value-type="float">
            <text:p>1.55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8-06" calcext:value-type="date">
            <text:p>06/08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6" office:value-type="float" office:value="976" calcext:value-type="float">
            <text:p>97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3.72" calcext:value-type="float">
            <text:p>83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TURTECNICA S.R.L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549" calcext:value-type="float">
            <text:p>549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ELLE PUBBLICITA'-GALLO LUCA STEFA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22" calcext:value-type="float">
            <text:p>12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OGICLAV SERVICE S.C.</text:p>
          </table:table-cell>
          <table:table-cell table:number-columns-repeated="2" table:style-name="ce15" office:value-type="date" office:date-value="2024-08-07" calcext:value-type="date">
            <text:p>07/08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8505.66" calcext:value-type="float">
            <text:p>8.505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I PIEMONTE <text:s text:c="22"/>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219005" calcext:value-type="float">
            <text:p>1030219005</text:p>
          </table:table-cell>
          <table:table-cell table:style-name="ce12" office:value-type="string" calcext:value-type="string">
            <text:p>Servizi per i sistemi e relativa manutenzione</text:p>
          </table:table-cell>
          <table:table-cell table:style-name="ce16" office:value-type="float" office:value="5038.55" calcext:value-type="float">
            <text:p>5.038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6" office:value-type="float" office:value="126.27" calcext:value-type="float">
            <text:p>12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6" office:value-type="float" office:value="126.27" calcext:value-type="float">
            <text:p>12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6" office:value-type="float" office:value="126.27" calcext:value-type="float">
            <text:p>12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51.32" calcext:value-type="float">
            <text:p>251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36.89" calcext:value-type="float">
            <text:p>336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13.93" calcext:value-type="float">
            <text:p>313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82.02" calcext:value-type="float">
            <text:p>78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74.33" calcext:value-type="float">
            <text:p>874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78.16" calcext:value-type="float">
            <text:p>278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502.22" calcext:value-type="float">
            <text:p>2.502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84.59" calcext:value-type="float">
            <text:p>384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57.81" calcext:value-type="float">
            <text:p>25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30" calcext:value-type="float">
            <text:p>7.93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00.93" calcext:value-type="float">
            <text:p>300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INT SRL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807.88" calcext:value-type="float">
            <text:p>807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62.3" calcext:value-type="float">
            <text:p>762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02.33" calcext:value-type="float">
            <text:p>702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0026.47" calcext:value-type="float">
            <text:p>20.026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512.4" calcext:value-type="float">
            <text:p>512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434.32" calcext:value-type="float">
            <text:p>434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35.97" calcext:value-type="float">
            <text:p>235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110.89" calcext:value-type="float">
            <text:p>2.110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68.7" calcext:value-type="float">
            <text:p>168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16.85" calcext:value-type="float">
            <text:p>116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1.33" calcext:value-type="float">
            <text:p>81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91.35" calcext:value-type="float">
            <text:p>91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2" calcext:value-type="float">
            <text:p>12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668.26" calcext:value-type="float">
            <text:p>1.668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2" calcext:value-type="float">
            <text:p>12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0.57" calcext:value-type="float">
            <text:p>80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7.79" calcext:value-type="float">
            <text:p>77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5.65" calcext:value-type="float">
            <text:p>125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69.85" calcext:value-type="float">
            <text:p>169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77.76" calcext:value-type="float">
            <text:p>177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74.44" calcext:value-type="float">
            <text:p>674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57.02" calcext:value-type="float">
            <text:p>357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02.11" calcext:value-type="float">
            <text:p>102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46.69" calcext:value-type="float">
            <text:p>146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92.18" calcext:value-type="float">
            <text:p>92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7" calcext:value-type="date">
            <text:p>07/08/2024</text:p>
          </table:table-cell>
          <table:table-cell table:style-name="ce15" office:value-type="date" office:date-value="2024-08-08" calcext:value-type="date">
            <text:p>08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7.5" calcext:value-type="float">
            <text:p>87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UFFICIO DELLE DOGANE</text:p>
          </table:table-cell>
          <table:table-cell table:number-columns-repeated="2" table:style-name="ce15" office:value-type="date" office:date-value="2024-08-08" calcext:value-type="date">
            <text:p>08/08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3.32" calcext:value-type="float">
            <text:p>3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UFFICIO DELLE DOGANE</text:p>
          </table:table-cell>
          <table:table-cell table:number-columns-repeated="2" table:style-name="ce15" office:value-type="date" office:date-value="2024-08-08" calcext:value-type="date">
            <text:p>08/08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23.24" calcext:value-type="float">
            <text:p>23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PAY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241.56" calcext:value-type="float">
            <text:p>241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999.9" calcext:value-type="float">
            <text:p>999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999.9" calcext:value-type="float">
            <text:p>999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ARCH S.R.L.</text:p>
          </table:table-cell>
          <table:table-cell table:style-name="ce15" office:value-type="date" office:date-value="2024-08-09" calcext:value-type="date">
            <text:p>09/08/2024</text:p>
          </table:table-cell>
          <table:table-cell table:style-name="ce15" office:value-type="date" office:date-value="2024-09-02" calcext:value-type="date">
            <text:p>02/09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6" office:value-type="float" office:value="14132.17" calcext:value-type="float">
            <text:p>14.132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539.24" calcext:value-type="float">
            <text:p>539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74.46" calcext:value-type="float">
            <text:p>174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4.41" calcext:value-type="float">
            <text:p>24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08.52" calcext:value-type="float">
            <text:p>208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10.45" calcext:value-type="float">
            <text:p>210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4.86" calcext:value-type="float">
            <text:p>4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2" calcext:value-type="float">
            <text:p>12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40.66" calcext:value-type="float">
            <text:p>40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2.4" calcext:value-type="float">
            <text:p>82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0.57" calcext:value-type="float">
            <text:p>80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0.57" calcext:value-type="float">
            <text:p>80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0.67" calcext:value-type="float">
            <text:p>80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8.91" calcext:value-type="float">
            <text:p>88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84" calcext:value-type="float">
            <text:p>89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2" calcext:value-type="float">
            <text:p>12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1.33" calcext:value-type="float">
            <text:p>81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39.51" calcext:value-type="float">
            <text:p>139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42.74" calcext:value-type="float">
            <text:p>142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9" calcext:value-type="date">
            <text:p>09/08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8-09" calcext:value-type="date">
            <text:p>09/08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9.81" calcext:value-type="float">
            <text:p>129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43.63" calcext:value-type="float">
            <text:p>143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09.8" calcext:value-type="float">
            <text:p>109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34.2" calcext:value-type="float">
            <text:p>134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7.81" calcext:value-type="float">
            <text:p>6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5.38" calcext:value-type="float">
            <text:p>85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.3" calcext:value-type="float">
            <text:p>7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4.66" calcext:value-type="float">
            <text:p>124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NAIDEA S.C.S. IMPRESA SOCIALE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5693.76" calcext:value-type="float">
            <text:p>15.693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8-09" calcext:value-type="date">
            <text:p>09/08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6.4" calcext:value-type="float">
            <text:p>76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8-12" calcext:value-type="date">
            <text:p>12/08/2024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9324.96" calcext:value-type="float">
            <text:p>9.32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CHIVIAZIONE - SERVIZI ARCHI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2" office:value-type="float" office:value="1030212003" calcext:value-type="float">
            <text:p>1030212003</text:p>
          </table:table-cell>
          <table:table-cell table:style-name="ce12" office:value-type="string" calcext:value-type="string">
            <text:p>Collaborazioni coordinate e a progetto</text:p>
          </table:table-cell>
          <table:table-cell table:style-name="ce16" office:value-type="float" office:value="4800" calcext:value-type="float">
            <text:p>4.8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80.44" calcext:value-type="float">
            <text:p>180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73" calcext:value-type="float">
            <text:p>5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.39" calcext:value-type="float">
            <text:p>4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67" calcext:value-type="float">
            <text:p>16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66" calcext:value-type="float">
            <text:p>16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35.05" calcext:value-type="float">
            <text:p>35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95.31" calcext:value-type="float">
            <text:p>595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85.57" calcext:value-type="float">
            <text:p>685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38.77" calcext:value-type="float">
            <text:p>538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56.38" calcext:value-type="float">
            <text:p>456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53.61" calcext:value-type="float">
            <text:p>553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9.53" calcext:value-type="float">
            <text:p>79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73.5" calcext:value-type="float">
            <text:p>1.073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38.78" calcext:value-type="float">
            <text:p>538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85.45" calcext:value-type="float">
            <text:p>885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93.63" calcext:value-type="float">
            <text:p>793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.56" calcext:value-type="float">
            <text:p>34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9.53" calcext:value-type="float">
            <text:p>79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85.75" calcext:value-type="float">
            <text:p>385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36.53" calcext:value-type="float">
            <text:p>736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9.88" calcext:value-type="float">
            <text:p>29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0.51" calcext:value-type="float">
            <text:p>110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88.31" calcext:value-type="float">
            <text:p>988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77.9" calcext:value-type="float">
            <text:p>377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33.36" calcext:value-type="float">
            <text:p>633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49.38" calcext:value-type="float">
            <text:p>549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1903.93" calcext:value-type="float">
            <text:p>21.903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744.27" calcext:value-type="float">
            <text:p>14.744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EL SOLE S.R.L.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452.68" calcext:value-type="float">
            <text:p>7.45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.56" calcext:value-type="float">
            <text:p>34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92.18" calcext:value-type="float">
            <text:p>1.192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32.24" calcext:value-type="float">
            <text:p>932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9.06" calcext:value-type="float">
            <text:p>69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70.31" calcext:value-type="float">
            <text:p>70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0.36" calcext:value-type="float">
            <text:p>340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67.9" calcext:value-type="float">
            <text:p>367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73.34" calcext:value-type="float">
            <text:p>673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8-13" calcext:value-type="date">
            <text:p>13/08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50.34" calcext:value-type="float">
            <text:p>950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76.56" calcext:value-type="float">
            <text:p>76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7.04" calcext:value-type="float">
            <text:p>17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5.56" calcext:value-type="float">
            <text:p>15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8-13" calcext:value-type="date">
            <text:p>13/08/2024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5.43" calcext:value-type="float">
            <text:p>15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5" office:value-type="date" office:date-value="2024-08-20" calcext:value-type="date">
            <text:p>20/08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227.8" calcext:value-type="float">
            <text:p>227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LFINO &amp; PARTNERS S.P.A.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6" office:value-type="float" office:value="1483.78" calcext:value-type="float">
            <text:p>1.483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LFINO &amp; PARTNERS S.P.A.</text:p>
          </table:table-cell>
          <table:table-cell table:style-name="ce15" office:value-type="date" office:date-value="2024-08-14" calcext:value-type="date">
            <text:p>14/08/2024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6" office:value-type="float" office:value="1566.22" calcext:value-type="float">
            <text:p>1.566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5" office:value-type="date" office:date-value="2024-08-20" calcext:value-type="date">
            <text:p>20/08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58.26" calcext:value-type="float">
            <text:p>58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IMS -DIPARTIMENTO PER LA MOBILITÀ SOSTE</text:p>
          </table:table-cell>
          <table:table-cell table:number-columns-repeated="2" table:style-name="ce15" office:value-type="date" office:date-value="2024-08-19" calcext:value-type="date">
            <text:p>19/08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6" office:value-type="float" office:value="10486.84" calcext:value-type="float">
            <text:p>10.486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8-19" calcext:value-type="date">
            <text:p>19/08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4734.71" calcext:value-type="float">
            <text:p>4.734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8-19" calcext:value-type="date">
            <text:p>19/08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4241.74" calcext:value-type="float">
            <text:p>4.241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8-19" calcext:value-type="date">
            <text:p>19/08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9550.1" calcext:value-type="float">
            <text:p>9.550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FEZIONI PIERROT DI BALLARDINI DAVIDE</text:p>
          </table:table-cell>
          <table:table-cell table:style-name="ce15" office:value-type="date" office:date-value="2024-08-19" calcext:value-type="date">
            <text:p>19/08/2024</text:p>
          </table:table-cell>
          <table:table-cell table:style-name="ce15" office:value-type="date" office:date-value="2024-08-27" calcext:value-type="date">
            <text:p>27/08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338.55" calcext:value-type="float">
            <text:p>338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8-19" calcext:value-type="date">
            <text:p>19/08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2157.26" calcext:value-type="float">
            <text:p>2.157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8-19" calcext:value-type="date">
            <text:p>19/08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630.41" calcext:value-type="float">
            <text:p>1.630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8-19" calcext:value-type="date">
            <text:p>19/08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3452.01" calcext:value-type="float">
            <text:p>3.452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number-columns-repeated="2" table:style-name="ce15" office:value-type="date" office:date-value="2024-08-19" calcext:value-type="date">
            <text:p>19/08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326.66" calcext:value-type="float">
            <text:p>3.326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number-columns-repeated="2" table:style-name="ce15" office:value-type="date" office:date-value="2024-08-19" calcext:value-type="date">
            <text:p>19/08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579.68" calcext:value-type="float">
            <text:p>3.579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AGRICOLA COOP.FRA AGRICOLTORI</text:p>
          </table:table-cell>
          <table:table-cell table:number-columns-repeated="2" table:style-name="ce15" office:value-type="date" office:date-value="2024-08-19" calcext:value-type="date">
            <text:p>19/08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30813.89" calcext:value-type="float">
            <text:p>30.813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PRESA ONORANZE FUNEBRI LA SINDONE DI M</text:p>
          </table:table-cell>
          <table:table-cell table:number-columns-repeated="2" table:style-name="ce15" office:value-type="date" office:date-value="2024-08-19" calcext:value-type="date">
            <text:p>19/08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200" calcext:value-type="float">
            <text:p>1.2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number-columns-repeated="2" table:style-name="ce15" office:value-type="date" office:date-value="2024-08-20" calcext:value-type="date">
            <text:p>20/08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29.4" calcext:value-type="float">
            <text:p>29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IVOLI</text:p>
          </table:table-cell>
          <table:table-cell table:number-columns-repeated="2" table:style-name="ce15" office:value-type="date" office:date-value="2024-08-20" calcext:value-type="date">
            <text:p>20/08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29.4" calcext:value-type="float">
            <text:p>29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O TRIBUTI <text:s text:c="8"/></text:p>
          </table:table-cell>
          <table:table-cell table:style-name="ce15" office:value-type="date" office:date-value="2024-08-21" calcext:value-type="date">
            <text:p>21/08/2024</text:p>
          </table:table-cell>
          <table:table-cell table:style-name="ce15" office:value-type="date" office:date-value="2024-08-27" calcext:value-type="date">
            <text:p>27/08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6" office:value-type="float" office:value="2702.44" calcext:value-type="float">
            <text:p>2.702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8-21" calcext:value-type="date">
            <text:p>21/08/2024</text:p>
          </table:table-cell>
          <table:table-cell table:style-name="ce15" office:value-type="date" office:date-value="2024-09-02" calcext:value-type="date">
            <text:p>02/09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838.21" calcext:value-type="float">
            <text:p>838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8-21" calcext:value-type="date">
            <text:p>21/08/2024</text:p>
          </table:table-cell>
          <table:table-cell table:style-name="ce15" office:value-type="date" office:date-value="2024-08-29" calcext:value-type="date">
            <text:p>29/08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1327.59" calcext:value-type="float">
            <text:p>1.327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8-22" calcext:value-type="date">
            <text:p>22/08/2024</text:p>
          </table:table-cell>
          <table:table-cell table:style-name="ce15" office:value-type="date" office:date-value="2024-08-23" calcext:value-type="date">
            <text:p>23/08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70.23" calcext:value-type="float">
            <text:p>70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08-22" calcext:value-type="date">
            <text:p>22/08/2024</text:p>
          </table:table-cell>
          <table:table-cell table:style-name="ce15" office:value-type="date" office:date-value="2024-08-30" calcext:value-type="date">
            <text:p>30/08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490" calcext:value-type="float">
            <text:p>49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SOCIOCULTURALE COOPERATIVA SOCI</text:p>
          </table:table-cell>
          <table:table-cell table:style-name="ce15" office:value-type="date" office:date-value="2024-08-22" calcext:value-type="date">
            <text:p>22/08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6" office:value-type="float" office:value="2418.08" calcext:value-type="float">
            <text:p>2.418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4-08-23" calcext:value-type="date">
            <text:p>23/08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15300" calcext:value-type="float">
            <text:p>15.3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4-08-23" calcext:value-type="date">
            <text:p>23/08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30070.24" calcext:value-type="float">
            <text:p>30.070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08-23" calcext:value-type="date">
            <text:p>23/08/2024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483.59" calcext:value-type="float">
            <text:p>2.48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5" office:value-type="date" office:date-value="2024-08-27" calcext:value-type="date">
            <text:p>27/08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439.2" calcext:value-type="float">
            <text:p>439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5" office:value-type="date" office:date-value="2024-09-02" calcext:value-type="date">
            <text:p>02/09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71.61" calcext:value-type="float">
            <text:p>71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5" office:value-type="date" office:date-value="2024-08-27" calcext:value-type="date">
            <text:p>27/08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183" calcext:value-type="float">
            <text:p>183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5" office:value-type="date" office:date-value="2024-09-02" calcext:value-type="date">
            <text:p>02/09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30.09" calcext:value-type="float">
            <text:p>30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UOVA R.A.M. S.N.C. DI MARTINO A. E OJAR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5" office:value-type="date" office:date-value="2024-09-02" calcext:value-type="date">
            <text:p>02/09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10" calcext:value-type="float">
            <text:p>51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08-26" calcext:value-type="date">
            <text:p>26/08/2024</text:p>
          </table:table-cell>
          <table:table-cell table:style-name="ce15" office:value-type="date" office:date-value="2024-08-27" calcext:value-type="date">
            <text:p>27/08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80.6" calcext:value-type="float">
            <text:p>280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EANO <text:s text:c="19"/></text:p>
          </table:table-cell>
          <table:table-cell table:style-name="ce15" office:value-type="date" office:date-value="2024-08-27" calcext:value-type="date">
            <text:p>27/08/2024</text:p>
          </table:table-cell>
          <table:table-cell table:style-name="ce15" office:value-type="date" office:date-value="2024-08-28" calcext:value-type="date">
            <text:p>28/08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2" calcext:value-type="float">
            <text:p>1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8-27" calcext:value-type="date">
            <text:p>27/08/2024</text:p>
          </table:table-cell>
          <table:table-cell table:style-name="ce15" office:value-type="date" office:date-value="2024-08-30" calcext:value-type="date">
            <text:p>30/08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17071.46" calcext:value-type="float">
            <text:p>17.071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08-28" calcext:value-type="date">
            <text:p>28/08/2024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2" office:value-type="float" office:value="1030213004" calcext:value-type="float">
            <text:p>1030213004</text:p>
          </table:table-cell>
          <table:table-cell table:style-name="ce12" office:value-type="string" calcext:value-type="string">
            <text:p>Stampa e rilegatura</text:p>
          </table:table-cell>
          <table:table-cell table:style-name="ce16" office:value-type="float" office:value="683.2" calcext:value-type="float">
            <text:p>683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CULTURE</text:p>
          </table:table-cell>
          <table:table-cell table:style-name="ce15" office:value-type="date" office:date-value="2024-08-28" calcext:value-type="date">
            <text:p>28/08/2024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1813.96" calcext:value-type="float">
            <text:p>11.813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8-28" calcext:value-type="date">
            <text:p>28/08/2024</text:p>
          </table:table-cell>
          <table:table-cell table:style-name="ce15" office:value-type="date" office:date-value="2024-08-29" calcext:value-type="date">
            <text:p>29/08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51.22" calcext:value-type="float">
            <text:p>51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8-28" calcext:value-type="date">
            <text:p>28/08/2024</text:p>
          </table:table-cell>
          <table:table-cell table:style-name="ce15" office:value-type="date" office:date-value="2024-08-29" calcext:value-type="date">
            <text:p>29/08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01.82" calcext:value-type="float">
            <text:p>101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8-28" calcext:value-type="date">
            <text:p>28/08/2024</text:p>
          </table:table-cell>
          <table:table-cell table:style-name="ce15" office:value-type="date" office:date-value="2024-08-29" calcext:value-type="date">
            <text:p>29/08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78.36" calcext:value-type="float">
            <text:p>178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8-28" calcext:value-type="date">
            <text:p>28/08/2024</text:p>
          </table:table-cell>
          <table:table-cell table:style-name="ce15" office:value-type="date" office:date-value="2024-08-29" calcext:value-type="date">
            <text:p>29/08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640.83" calcext:value-type="float">
            <text:p>640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8-28" calcext:value-type="date">
            <text:p>28/08/2024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9518.29" calcext:value-type="float">
            <text:p>9.518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STRUZIONI ARMANDO CAMERLO S.R.L</text:p>
          </table:table-cell>
          <table:table-cell table:number-columns-repeated="2" table:style-name="ce15" office:value-type="date" office:date-value="2024-08-29" calcext:value-type="date">
            <text:p>29/08/2024</text:p>
          </table:table-cell>
          <table:table-cell table:style-name="ce12" office:value-type="float" office:value="1030207001" calcext:value-type="float">
            <text:p>1030207001</text:p>
          </table:table-cell>
          <table:table-cell table:style-name="ce12" office:value-type="string" calcext:value-type="string">
            <text:p>Locazione di beni immobili</text:p>
          </table:table-cell>
          <table:table-cell table:style-name="ce16" office:value-type="float" office:value="25925" calcext:value-type="float">
            <text:p>25.92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8-29" calcext:value-type="date">
            <text:p>29/08/2024</text:p>
          </table:table-cell>
          <table:table-cell table:style-name="ce15" office:value-type="date" office:date-value="2024-08-30" calcext:value-type="date">
            <text:p>30/08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6" office:value-type="float" office:value="104385.18" calcext:value-type="float">
            <text:p>104.385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8-29" calcext:value-type="date">
            <text:p>29/08/2024</text:p>
          </table:table-cell>
          <table:table-cell table:style-name="ce15" office:value-type="date" office:date-value="2024-08-30" calcext:value-type="date">
            <text:p>30/08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6" office:value-type="float" office:value="65590.47" calcext:value-type="float">
            <text:p>65.590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8-29" calcext:value-type="date">
            <text:p>29/08/2024</text:p>
          </table:table-cell>
          <table:table-cell table:style-name="ce15" office:value-type="date" office:date-value="2024-08-30" calcext:value-type="date">
            <text:p>30/08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92011.02" calcext:value-type="float">
            <text:p>92.011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8-29" calcext:value-type="date">
            <text:p>29/08/2024</text:p>
          </table:table-cell>
          <table:table-cell table:style-name="ce15" office:value-type="date" office:date-value="2024-08-30" calcext:value-type="date">
            <text:p>30/08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502970.34" calcext:value-type="float">
            <text:p>502.970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ANDO PROV.LE VIGILI DEL FUOCO <text:s text:c="2"/></text:p>
          </table:table-cell>
          <table:table-cell table:style-name="ce15" office:value-type="date" office:date-value="2024-09-02" calcext:value-type="date">
            <text:p>02/09/2024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400" calcext:value-type="float">
            <text:p>4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9-02" calcext:value-type="date">
            <text:p>02/09/2024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30381.48" calcext:value-type="float">
            <text:p>30.381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9-02" calcext:value-type="date">
            <text:p>02/09/2024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4974.53" calcext:value-type="float">
            <text:p>4.974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9-02" calcext:value-type="date">
            <text:p>02/09/2024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26842.76" calcext:value-type="float">
            <text:p>26.842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9-02" calcext:value-type="date">
            <text:p>02/09/2024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4187.95" calcext:value-type="float">
            <text:p>4.187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number-columns-repeated="2" table:style-name="ce15" office:value-type="date" office:date-value="2024-09-03" calcext:value-type="date">
            <text:p>03/09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31.92" calcext:value-type="float">
            <text:p>31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129.05" calcext:value-type="float">
            <text:p>129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2715.77" calcext:value-type="float">
            <text:p>2.715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6622.38" calcext:value-type="float">
            <text:p>6.622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92.66" calcext:value-type="float">
            <text:p>92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234.3" calcext:value-type="float">
            <text:p>1.234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9-03" calcext:value-type="date">
            <text:p>03/09/2024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3141.76" calcext:value-type="float">
            <text:p>3.141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.I.O.C.C.A. S.R.L. <text:s text:c="15"/></text:p>
          </table:table-cell>
          <table:table-cell table:number-columns-repeated="2" table:style-name="ce15" office:value-type="date" office:date-value="2024-09-03" calcext:value-type="date">
            <text:p>03/09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23.14" calcext:value-type="float">
            <text:p>23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.I.O.C.C.A. S.R.L. <text:s text:c="15"/></text:p>
          </table:table-cell>
          <table:table-cell table:number-columns-repeated="2" table:style-name="ce15" office:value-type="date" office:date-value="2024-09-03" calcext:value-type="date">
            <text:p>03/09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232" calcext:value-type="float">
            <text:p>23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number-columns-repeated="2" table:style-name="ce15" office:value-type="date" office:date-value="2024-09-04" calcext:value-type="date">
            <text:p>04/09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251.87" calcext:value-type="float">
            <text:p>251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9-04" calcext:value-type="date">
            <text:p>04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82.2" calcext:value-type="float">
            <text:p>82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9-04" calcext:value-type="date">
            <text:p>04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18.08" calcext:value-type="float">
            <text:p>18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9-04" calcext:value-type="date">
            <text:p>04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146.62" calcext:value-type="float">
            <text:p>146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9-04" calcext:value-type="date">
            <text:p>04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32.26" calcext:value-type="float">
            <text:p>32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9-04" calcext:value-type="date">
            <text:p>04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30" calcext:value-type="float">
            <text:p>3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9-04" calcext:value-type="date">
            <text:p>04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6.6" calcext:value-type="float">
            <text:p>6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TIONI.DOC <text:s/>S.R.L.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5" office:value-type="date" office:date-value="2024-09-06" calcext:value-type="date">
            <text:p>06/09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400" calcext:value-type="float">
            <text:p>4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D.A.P. EX C.P.D.E.L. <text:s text:c="8"/></text:p>
          </table:table-cell>
          <table:table-cell table:number-columns-repeated="2" table:style-name="ce15" office:value-type="date" office:date-value="2024-09-04" calcext:value-type="date">
            <text:p>04/09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6" office:value-type="float" office:value="7342.02" calcext:value-type="float">
            <text:p>7.34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number-columns-repeated="2" table:style-name="ce15" office:value-type="date" office:date-value="2024-09-04" calcext:value-type="date">
            <text:p>04/09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6" office:value-type="float" office:value="2622.15" calcext:value-type="float">
            <text:p>2.622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65.12" calcext:value-type="float">
            <text:p>265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5.73" calcext:value-type="float">
            <text:p>35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TIONI.DOC <text:s/>S.R.L.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5" office:value-type="date" office:date-value="2024-09-17" calcext:value-type="date">
            <text:p>17/09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242.3" calcext:value-type="float">
            <text:p>242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TIONI.DOC <text:s/>S.R.L.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5" office:value-type="date" office:date-value="2024-09-17" calcext:value-type="date">
            <text:p>17/09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11.7" calcext:value-type="float">
            <text:p>211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3974.19" calcext:value-type="float">
            <text:p>33.974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89.34" calcext:value-type="float">
            <text:p>189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46.7" calcext:value-type="float">
            <text:p>446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3.72" calcext:value-type="float">
            <text:p>33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INLOGIC SPA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5" office:value-type="date" office:date-value="2024-09-16" calcext:value-type="date">
            <text:p>16/09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301.83" calcext:value-type="float">
            <text:p>301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14" calcext:value-type="float">
            <text:p>5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92.13" calcext:value-type="float">
            <text:p>1.092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04" calcext:value-type="date">
            <text:p>04/09/2024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046.92" calcext:value-type="float">
            <text:p>7.046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5" office:value-type="date" office:date-value="2024-09-23" calcext:value-type="date">
            <text:p>23/09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4741.18" calcext:value-type="float">
            <text:p>4.741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192.03" calcext:value-type="float">
            <text:p>192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ARIGLIO P.M. S.R.L.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5" office:value-type="date" office:date-value="2024-09-06" calcext:value-type="date">
            <text:p>06/09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51514.5" calcext:value-type="float">
            <text:p>51.514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5" office:value-type="date" office:date-value="2024-09-10" calcext:value-type="date">
            <text:p>10/09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6" office:value-type="float" office:value="951.6" calcext:value-type="float">
            <text:p>951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TESI S.P.A.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5" office:value-type="date" office:date-value="2024-09-17" calcext:value-type="date">
            <text:p>17/09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878.4" calcext:value-type="float">
            <text:p>878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NAIDEA S.C.S. IMPRESA SOCIALE</text:p>
          </table:table-cell>
          <table:table-cell table:style-name="ce15" office:value-type="date" office:date-value="2024-09-05" calcext:value-type="date">
            <text:p>05/09/2024</text:p>
          </table:table-cell>
          <table:table-cell table:style-name="ce15" office:value-type="date" office:date-value="2024-09-17" calcext:value-type="date">
            <text:p>17/09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2550.84" calcext:value-type="float">
            <text:p>12.550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1.5" calcext:value-type="float">
            <text:p>1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0.08" calcext:value-type="float">
            <text:p>0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0.2" calcext:value-type="float">
            <text:p>0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495.25" calcext:value-type="float">
            <text:p>495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44.3" calcext:value-type="float">
            <text:p>44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44.31" calcext:value-type="float">
            <text:p>44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460.97" calcext:value-type="float">
            <text:p>460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516.97" calcext:value-type="float">
            <text:p>516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29.48" calcext:value-type="float">
            <text:p>29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1.5" calcext:value-type="float">
            <text:p>1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1.5" calcext:value-type="float">
            <text:p>1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350.93" calcext:value-type="float">
            <text:p>350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28.39" calcext:value-type="float">
            <text:p>28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80" calcext:value-type="float">
            <text:p>8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238.33" calcext:value-type="float">
            <text:p>238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50.03" calcext:value-type="float">
            <text:p>50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6" calcext:value-type="float">
            <text:p>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16.14" calcext:value-type="float">
            <text:p>16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341.86" calcext:value-type="float">
            <text:p>341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17.12" calcext:value-type="float">
            <text:p>17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366.13" calcext:value-type="float">
            <text:p>366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23.43" calcext:value-type="float">
            <text:p>23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1.5" calcext:value-type="float">
            <text:p>1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1.5" calcext:value-type="float">
            <text:p>1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30.17" calcext:value-type="float">
            <text:p>30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9-06" calcext:value-type="date">
            <text:p>06/09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410.35" calcext:value-type="float">
            <text:p>410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RBUTO SALVATORE</text:p>
          </table:table-cell>
          <table:table-cell table:style-name="ce15" office:value-type="date" office:date-value="2024-09-09" calcext:value-type="date">
            <text:p>09/09/2024</text:p>
          </table:table-cell>
          <table:table-cell table:style-name="ce15" office:value-type="date" office:date-value="2024-09-11" calcext:value-type="date">
            <text:p>11/09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3111.26" calcext:value-type="float">
            <text:p>3.111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9-10" calcext:value-type="date">
            <text:p>10/09/2024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635.47" calcext:value-type="float">
            <text:p>635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9-10" calcext:value-type="date">
            <text:p>10/09/2024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79.37" calcext:value-type="float">
            <text:p>79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PASS S.P.A</text:p>
          </table:table-cell>
          <table:table-cell table:style-name="ce15" office:value-type="date" office:date-value="2024-09-10" calcext:value-type="date">
            <text:p>10/09/2024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5.61" calcext:value-type="float">
            <text:p>15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UTOSTRADE PER L'ITALIA S.P.A</text:p>
          </table:table-cell>
          <table:table-cell table:style-name="ce15" office:value-type="date" office:date-value="2024-09-10" calcext:value-type="date">
            <text:p>10/09/2024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7.9" calcext:value-type="float">
            <text:p>17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9-10" calcext:value-type="date">
            <text:p>10/09/2024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1319.88" calcext:value-type="float">
            <text:p>1.319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9-10" calcext:value-type="date">
            <text:p>10/09/2024</text:p>
          </table:table-cell>
          <table:table-cell table:style-name="ce15" office:value-type="date" office:date-value="2024-09-11" calcext:value-type="date">
            <text:p>11/09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326.66" calcext:value-type="float">
            <text:p>3.326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9-10" calcext:value-type="date">
            <text:p>10/09/2024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579.68" calcext:value-type="float">
            <text:p>3.579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PRESA ONORANZE FUNEBRI LA SINDONE DI M</text:p>
          </table:table-cell>
          <table:table-cell table:style-name="ce15" office:value-type="date" office:date-value="2024-09-11" calcext:value-type="date">
            <text:p>11/09/2024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800" calcext:value-type="float">
            <text:p>8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9-12" calcext:value-type="date">
            <text:p>12/09/2024</text:p>
          </table:table-cell>
          <table:table-cell table:style-name="ce15" office:value-type="date" office:date-value="2024-09-17" calcext:value-type="date">
            <text:p>17/09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153.18" calcext:value-type="float">
            <text:p>153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RICOMAN ITALIA S.R.L</text:p>
          </table:table-cell>
          <table:table-cell table:style-name="ce15" office:value-type="date" office:date-value="2024-09-12" calcext:value-type="date">
            <text:p>12/09/2024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6" office:value-type="float" office:value="475" calcext:value-type="float">
            <text:p>47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09-12" calcext:value-type="date">
            <text:p>12/09/2024</text:p>
          </table:table-cell>
          <table:table-cell table:style-name="ce15" office:value-type="date" office:date-value="2024-09-23" calcext:value-type="date">
            <text:p>23/09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6" office:value-type="float" office:value="29.28" calcext:value-type="float">
            <text:p>29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09-12" calcext:value-type="date">
            <text:p>12/09/2024</text:p>
          </table:table-cell>
          <table:table-cell table:style-name="ce15" office:value-type="date" office:date-value="2024-09-23" calcext:value-type="date">
            <text:p>23/09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6" office:value-type="float" office:value="140.21" calcext:value-type="float">
            <text:p>140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VOLVERA</text:p>
          </table:table-cell>
          <table:table-cell table:style-name="ce15" office:value-type="date" office:date-value="2024-09-12" calcext:value-type="date">
            <text:p>12/09/2024</text:p>
          </table:table-cell>
          <table:table-cell table:style-name="ce15" office:value-type="date" office:date-value="2024-09-13" calcext:value-type="date">
            <text:p>13/09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ALPIGNANO <text:s text:c="15"/></text:p>
          </table:table-cell>
          <table:table-cell table:style-name="ce15" office:value-type="date" office:date-value="2024-09-12" calcext:value-type="date">
            <text:p>12/09/2024</text:p>
          </table:table-cell>
          <table:table-cell table:style-name="ce15" office:value-type="date" office:date-value="2024-09-13" calcext:value-type="date">
            <text:p>13/09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PECETTO TORINESE</text:p>
          </table:table-cell>
          <table:table-cell table:style-name="ce15" office:value-type="date" office:date-value="2024-09-12" calcext:value-type="date">
            <text:p>12/09/2024</text:p>
          </table:table-cell>
          <table:table-cell table:style-name="ce15" office:value-type="date" office:date-value="2024-09-13" calcext:value-type="date">
            <text:p>13/09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0.88" calcext:value-type="float">
            <text:p>10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TRANA</text:p>
          </table:table-cell>
          <table:table-cell table:style-name="ce15" office:value-type="date" office:date-value="2024-09-12" calcext:value-type="date">
            <text:p>12/09/2024</text:p>
          </table:table-cell>
          <table:table-cell table:style-name="ce15" office:value-type="date" office:date-value="2024-09-13" calcext:value-type="date">
            <text:p>13/09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7.13" calcext:value-type="float">
            <text:p>7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4-09-12" calcext:value-type="date">
            <text:p>12/09/2024</text:p>
          </table:table-cell>
          <table:table-cell table:style-name="ce15" office:value-type="date" office:date-value="2024-09-13" calcext:value-type="date">
            <text:p>13/09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40.9" calcext:value-type="float">
            <text:p>40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4-09-12" calcext:value-type="date">
            <text:p>12/09/2024</text:p>
          </table:table-cell>
          <table:table-cell table:style-name="ce15" office:value-type="date" office:date-value="2024-09-13" calcext:value-type="date">
            <text:p>13/09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28.12" calcext:value-type="float">
            <text:p>28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NFO CAMERE S.P.A. <text:s text:c="16"/></text:p>
          </table:table-cell>
          <table:table-cell table:style-name="ce15" office:value-type="date" office:date-value="2024-09-12" calcext:value-type="date">
            <text:p>12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6" office:value-type="float" office:value="417.97" calcext:value-type="float">
            <text:p>417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HOTOFILE DI ACERBI STEFANO</text:p>
          </table:table-cell>
          <table:table-cell table:style-name="ce15" office:value-type="date" office:date-value="2024-09-12" calcext:value-type="date">
            <text:p>12/09/2024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323.63" calcext:value-type="float">
            <text:p>323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9-13" calcext:value-type="date">
            <text:p>13/09/2024</text:p>
          </table:table-cell>
          <table:table-cell table:style-name="ce15" office:value-type="date" office:date-value="2024-09-17" calcext:value-type="date">
            <text:p>17/09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25.47" calcext:value-type="float">
            <text:p>25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ELLE PUBBLICITA'-GALLO LUCA STEFA</text:p>
          </table:table-cell>
          <table:table-cell table:style-name="ce15" office:value-type="date" office:date-value="2024-09-17" calcext:value-type="date">
            <text:p>17/09/2024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95.2" calcext:value-type="float">
            <text:p>195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-EL OSASIO S.R.L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1343.25" calcext:value-type="float">
            <text:p>1.343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.48" calcext:value-type="float">
            <text:p>20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6.69" calcext:value-type="float">
            <text:p>46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95.31" calcext:value-type="float">
            <text:p>195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-EL OSASIO S.R.L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1504.06" calcext:value-type="float">
            <text:p>1.504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OGICLAV SERVICE S.C.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5642.63" calcext:value-type="float">
            <text:p>5.642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70" calcext:value-type="float">
            <text:p>7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20.37" calcext:value-type="float">
            <text:p>520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-EL OSASIO S.R.L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1343.25" calcext:value-type="float">
            <text:p>1.343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7.55" calcext:value-type="float">
            <text:p>237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0.98" calcext:value-type="float">
            <text:p>100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84.48" calcext:value-type="float">
            <text:p>284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97.41" calcext:value-type="float">
            <text:p>297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05.13" calcext:value-type="float">
            <text:p>305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6.09" calcext:value-type="float">
            <text:p>346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62.47" calcext:value-type="float">
            <text:p>662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11.3" calcext:value-type="float">
            <text:p>311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-EL OSASIO S.R.L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1682.55" calcext:value-type="float">
            <text:p>1.682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-EL OSASIO S.R.L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1458.66" calcext:value-type="float">
            <text:p>1.458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6.34" calcext:value-type="float">
            <text:p>76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1.45" calcext:value-type="float">
            <text:p>401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2.15" calcext:value-type="float">
            <text:p>72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8.46" calcext:value-type="float">
            <text:p>138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79.49" calcext:value-type="float">
            <text:p>179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7.97" calcext:value-type="float">
            <text:p>137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7.59" calcext:value-type="float">
            <text:p>47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823.71" calcext:value-type="float">
            <text:p>23.823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9.31" calcext:value-type="float">
            <text:p>69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58.09" calcext:value-type="float">
            <text:p>458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.26" calcext:value-type="float">
            <text:p>14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4.14" calcext:value-type="float">
            <text:p>24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4.71" calcext:value-type="float">
            <text:p>24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9.71" calcext:value-type="float">
            <text:p>139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7.7" calcext:value-type="float">
            <text:p>97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9.74" calcext:value-type="float">
            <text:p>59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9.06" calcext:value-type="float">
            <text:p>69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7.63" calcext:value-type="float">
            <text:p>207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41.44" calcext:value-type="float">
            <text:p>241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4.18" calcext:value-type="float">
            <text:p>104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8" calcext:value-type="date">
            <text:p>18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5.31" calcext:value-type="float">
            <text:p>145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9-19" calcext:value-type="date">
            <text:p>19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937.6" calcext:value-type="float">
            <text:p>937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9-19" calcext:value-type="date">
            <text:p>19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2070.82" calcext:value-type="float">
            <text:p>2.070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9-19" calcext:value-type="date">
            <text:p>19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541.21" calcext:value-type="float">
            <text:p>1.541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9-19" calcext:value-type="date">
            <text:p>19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5186.06" calcext:value-type="float">
            <text:p>5.186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9-19" calcext:value-type="date">
            <text:p>19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7514.82" calcext:value-type="float">
            <text:p>17.514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9-19" calcext:value-type="date">
            <text:p>19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33.49" calcext:value-type="float">
            <text:p>33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9-19" calcext:value-type="date">
            <text:p>19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10.96" calcext:value-type="float">
            <text:p>110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9-19" calcext:value-type="date">
            <text:p>19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65.25" calcext:value-type="float">
            <text:p>165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9-19" calcext:value-type="date">
            <text:p>19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223.9" calcext:value-type="float">
            <text:p>223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9-19" calcext:value-type="date">
            <text:p>19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258.94" calcext:value-type="float">
            <text:p>258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9-19" calcext:value-type="date">
            <text:p>19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325" calcext:value-type="float">
            <text:p>32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0.93" calcext:value-type="float">
            <text:p>70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7.31" calcext:value-type="float">
            <text:p>97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AY <text:s/>RISTOSERVICE SP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16" office:value-type="float" office:value="19442.28" calcext:value-type="float">
            <text:p>19.442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84.42" calcext:value-type="float">
            <text:p>184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63.93" calcext:value-type="float">
            <text:p>363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93.35" calcext:value-type="float">
            <text:p>193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77.52" calcext:value-type="float">
            <text:p>177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88.46" calcext:value-type="float">
            <text:p>288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9.65" calcext:value-type="float">
            <text:p>349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4.68" calcext:value-type="float">
            <text:p>104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65.2" calcext:value-type="float">
            <text:p>1.165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9.88" calcext:value-type="float">
            <text:p>29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9-19" calcext:value-type="date">
            <text:p>19/09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1949.77" calcext:value-type="float">
            <text:p>1.949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1.73" calcext:value-type="float">
            <text:p>91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52.34" calcext:value-type="float">
            <text:p>152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96.28" calcext:value-type="float">
            <text:p>396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50" calcext:value-type="float">
            <text:p>1.25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15" calcext:value-type="float">
            <text:p>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7.37" calcext:value-type="float">
            <text:p>97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7.12" calcext:value-type="float">
            <text:p>37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15" calcext:value-type="float">
            <text:p>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7.25" calcext:value-type="float">
            <text:p>87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473.82" calcext:value-type="float">
            <text:p>8.473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5.61" calcext:value-type="float">
            <text:p>65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2.39" calcext:value-type="float">
            <text:p>2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5.88" calcext:value-type="float">
            <text:p>12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.35" calcext:value-type="float">
            <text:p>9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7.88" calcext:value-type="float">
            <text:p>127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5.12" calcext:value-type="float">
            <text:p>55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.51" calcext:value-type="float">
            <text:p>12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2.57" calcext:value-type="float">
            <text:p>32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9.6" calcext:value-type="float">
            <text:p>12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562.75" calcext:value-type="float">
            <text:p>7.562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5.14" calcext:value-type="float">
            <text:p>205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0.64" calcext:value-type="float">
            <text:p>160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52.31" calcext:value-type="float">
            <text:p>352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7.95" calcext:value-type="float">
            <text:p>47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1.13" calcext:value-type="float">
            <text:p>71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19" calcext:value-type="date">
            <text:p>19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2.47" calcext:value-type="float">
            <text:p>22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3.01" calcext:value-type="float">
            <text:p>53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13.43" calcext:value-type="float">
            <text:p>213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4.64" calcext:value-type="float">
            <text:p>124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8217.42" calcext:value-type="float">
            <text:p>38.217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ORBASSANO <text:s text:c="15"/></text:p>
          </table:table-cell>
          <table:table-cell table:number-columns-repeated="2" table:style-name="ce15" office:value-type="date" office:date-value="2024-09-20" calcext:value-type="date">
            <text:p>20/09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1.68" calcext:value-type="float">
            <text:p>11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22.41" calcext:value-type="float">
            <text:p>622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09.15" calcext:value-type="float">
            <text:p>309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24.37" calcext:value-type="float">
            <text:p>324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3.98" calcext:value-type="float">
            <text:p>403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00.18" calcext:value-type="float">
            <text:p>300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80.4" calcext:value-type="float">
            <text:p>580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3.98" calcext:value-type="float">
            <text:p>403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88.25" calcext:value-type="float">
            <text:p>1.288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60.24" calcext:value-type="float">
            <text:p>660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02.63" calcext:value-type="float">
            <text:p>702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03.24" calcext:value-type="float">
            <text:p>703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97.8" calcext:value-type="float">
            <text:p>297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6.86" calcext:value-type="float">
            <text:p>136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81.75" calcext:value-type="float">
            <text:p>681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.28" calcext:value-type="float">
            <text:p>34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89.08" calcext:value-type="float">
            <text:p>1.089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61.04" calcext:value-type="float">
            <text:p>1.461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29.33" calcext:value-type="float">
            <text:p>429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41.58" calcext:value-type="float">
            <text:p>741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67.38" calcext:value-type="float">
            <text:p>367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63.34" calcext:value-type="float">
            <text:p>463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14" calcext:value-type="float">
            <text:p>5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71.3" calcext:value-type="float">
            <text:p>1.271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31.07" calcext:value-type="float">
            <text:p>1.031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97.66" calcext:value-type="float">
            <text:p>297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00.56" calcext:value-type="float">
            <text:p>1.100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28.85" calcext:value-type="float">
            <text:p>428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73.95" calcext:value-type="float">
            <text:p>673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4.33" calcext:value-type="float">
            <text:p>114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78.55" calcext:value-type="float">
            <text:p>878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.58" calcext:value-type="float">
            <text:p>14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9-20" calcext:value-type="date">
            <text:p>20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.58" calcext:value-type="float">
            <text:p>14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9-23" calcext:value-type="date">
            <text:p>23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84.69" calcext:value-type="float">
            <text:p>284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9-23" calcext:value-type="date">
            <text:p>23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9-23" calcext:value-type="date">
            <text:p>23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9-23" calcext:value-type="date">
            <text:p>23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623" calcext:value-type="float">
            <text:p>2.623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9-23" calcext:value-type="date">
            <text:p>23/09/2024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022.3" calcext:value-type="float">
            <text:p>2.022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0.39" calcext:value-type="float">
            <text:p>70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40.02" calcext:value-type="float">
            <text:p>240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6" office:value-type="float" office:value="15691.94" calcext:value-type="float">
            <text:p>15.691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6" office:value-type="float" office:value="26.38" calcext:value-type="float">
            <text:p>26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POLITICHE GIOVANILI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6" office:value-type="float" office:value="24.69" calcext:value-type="float">
            <text:p>24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265.31" calcext:value-type="float">
            <text:p>1.265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98.97" calcext:value-type="float">
            <text:p>98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683.57" calcext:value-type="float">
            <text:p>683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.73" calcext:value-type="float">
            <text:p>8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50.84" calcext:value-type="float">
            <text:p>550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81.45" calcext:value-type="float">
            <text:p>281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16.07" calcext:value-type="float">
            <text:p>316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31.01" calcext:value-type="float">
            <text:p>731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02.64" calcext:value-type="float">
            <text:p>202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3.98" calcext:value-type="float">
            <text:p>43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20.12" calcext:value-type="float">
            <text:p>220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92.02" calcext:value-type="float">
            <text:p>19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02.94" calcext:value-type="float">
            <text:p>402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SOCIOCULTURALE COOPERATIVA SOCI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6" office:value-type="float" office:value="2126.03" calcext:value-type="float">
            <text:p>2.126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CULTURE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10-11" calcext:value-type="date">
            <text:p>11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3671.48" calcext:value-type="float">
            <text:p>3.671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21.72" calcext:value-type="float">
            <text:p>221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52.91" calcext:value-type="float">
            <text:p>852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859.94" calcext:value-type="float">
            <text:p>1.859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49.3" calcext:value-type="float">
            <text:p>149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90.42" calcext:value-type="float">
            <text:p>290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23.2" calcext:value-type="float">
            <text:p>123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.56" calcext:value-type="float">
            <text:p>3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047.56" calcext:value-type="float">
            <text:p>2.047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25.32" calcext:value-type="float">
            <text:p>225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77.77" calcext:value-type="float">
            <text:p>277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12.54" calcext:value-type="float">
            <text:p>412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980.07" calcext:value-type="float">
            <text:p>1.980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483.59" calcext:value-type="float">
            <text:p>2.48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278.83" calcext:value-type="float">
            <text:p>1.278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4.47" calcext:value-type="float">
            <text:p>44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.59" calcext:value-type="float">
            <text:p>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54.85" calcext:value-type="float">
            <text:p>154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1.65" calcext:value-type="float">
            <text:p>41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2560.72" calcext:value-type="float">
            <text:p>2.560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66.04" calcext:value-type="float">
            <text:p>266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54.85" calcext:value-type="float">
            <text:p>754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02.73" calcext:value-type="float">
            <text:p>102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5.96" calcext:value-type="float">
            <text:p>35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07.05" calcext:value-type="float">
            <text:p>307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4" calcext:value-type="date">
            <text:p>24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967.65" calcext:value-type="float">
            <text:p>967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12.95" calcext:value-type="float">
            <text:p>112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RAZZINI <text:s/>ALESSANDRO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10-15" calcext:value-type="date">
            <text:p>15/10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1382.99" calcext:value-type="float">
            <text:p>1.382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65" calcext:value-type="float">
            <text:p>16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97" calcext:value-type="float">
            <text:p>16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8.49" calcext:value-type="float">
            <text:p>28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5.62" calcext:value-type="float">
            <text:p>25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65" calcext:value-type="float">
            <text:p>16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65" calcext:value-type="float">
            <text:p>16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93" calcext:value-type="float">
            <text:p>16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93" calcext:value-type="float">
            <text:p>16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8.29" calcext:value-type="float">
            <text:p>28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5.44" calcext:value-type="float">
            <text:p>25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7.23" calcext:value-type="float">
            <text:p>17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65" calcext:value-type="float">
            <text:p>16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6.27" calcext:value-type="float">
            <text:p>7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1030202002" calcext:value-type="float">
            <text:p>1030202002</text:p>
          </table:table-cell>
          <table:table-cell table:style-name="ce12" office:value-type="string" calcext:value-type="string">
            <text:p>Indennita' di missione e di trasferta</text:p>
          </table:table-cell>
          <table:table-cell table:style-name="ce16" office:value-type="float" office:value="80" calcext:value-type="float">
            <text:p>8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08.97" calcext:value-type="float">
            <text:p>308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04.09" calcext:value-type="float">
            <text:p>104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36.64" calcext:value-type="float">
            <text:p>236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1.84" calcext:value-type="float">
            <text:p>81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EL SOLE S.R.L.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452.68" calcext:value-type="float">
            <text:p>7.45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117.87" calcext:value-type="float">
            <text:p>1.117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1.84" calcext:value-type="float">
            <text:p>81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19.21" calcext:value-type="float">
            <text:p>319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AINERI SERVICE SAS</text:p>
          </table:table-cell>
          <table:table-cell table:style-name="ce15" office:value-type="date" office:date-value="2024-09-25" calcext:value-type="date">
            <text:p>25/09/2024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16" office:value-type="float" office:value="427" calcext:value-type="float">
            <text:p>427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NFOSISTEMI S.R.L. A SOCIO UNICO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6" office:value-type="float" office:value="348.92" calcext:value-type="float">
            <text:p>348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PERA S.R.L.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752" calcext:value-type="float">
            <text:p>75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EXIA S.R.L.</text:p>
          </table:table-cell>
          <table:table-cell table:style-name="ce15" office:value-type="date" office:date-value="2024-09-26" calcext:value-type="date">
            <text:p>26/09/2024</text:p>
          </table:table-cell>
          <table:table-cell table:style-name="ce15" office:value-type="date" office:date-value="2024-10-07" calcext:value-type="date">
            <text:p>07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39.12" calcext:value-type="float">
            <text:p>239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MPRINI HOTELS SNC (HOTEL MARGARETH)</text:p>
          </table:table-cell>
          <table:table-cell table:number-columns-repeated="2" table:style-name="ce15" office:value-type="date" office:date-value="2024-09-26" calcext:value-type="date">
            <text:p>26/09/2024</text:p>
          </table:table-cell>
          <table:table-cell table:style-name="ce12" office:value-type="float" office:value="1030202002" calcext:value-type="float">
            <text:p>1030202002</text:p>
          </table:table-cell>
          <table:table-cell table:style-name="ce12" office:value-type="string" calcext:value-type="string">
            <text:p>Indennita' di missione e di trasferta</text:p>
          </table:table-cell>
          <table:table-cell table:style-name="ce16" office:value-type="float" office:value="500" calcext:value-type="float">
            <text:p>5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D.A.P. EX C.P.D.E.L. <text:s text:c="8"/>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6" office:value-type="float" office:value="643.18" calcext:value-type="float">
            <text:p>643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6" office:value-type="float" office:value="229.71" calcext:value-type="float">
            <text:p>229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261.75" calcext:value-type="float">
            <text:p>261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408.78" calcext:value-type="float">
            <text:p>408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1770.72" calcext:value-type="float">
            <text:p>1.770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91.19" calcext:value-type="float">
            <text:p>291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8.18" calcext:value-type="float">
            <text:p>58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613.17" calcext:value-type="float">
            <text:p>613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UTOSTRADE PER L'ITALIA S.P.A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2.2" calcext:value-type="float">
            <text:p>12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PASS S.P.A</text:p>
          </table:table-cell>
          <table:table-cell table:style-name="ce15" office:value-type="date" office:date-value="2024-09-27" calcext:value-type="date">
            <text:p>27/09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5.6" calcext:value-type="float">
            <text:p>15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IVI SPA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344.36" calcext:value-type="float">
            <text:p>344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6.27" calcext:value-type="float">
            <text:p>7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25.53" calcext:value-type="float">
            <text:p>225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04.09" calcext:value-type="float">
            <text:p>104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82.96" calcext:value-type="float">
            <text:p>38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1021.93" calcext:value-type="float">
            <text:p>1.021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409.86" calcext:value-type="float">
            <text:p>409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261.75" calcext:value-type="float">
            <text:p>261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629.5" calcext:value-type="float">
            <text:p>1.629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24.07" calcext:value-type="float">
            <text:p>124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9-27" calcext:value-type="date">
            <text:p>27/09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6" office:value-type="float" office:value="148.06" calcext:value-type="float">
            <text:p>148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3506.49" calcext:value-type="float">
            <text:p>3.506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25156.61" calcext:value-type="float">
            <text:p>25.156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1" calcext:value-type="date">
            <text:p>21/10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147.13" calcext:value-type="float">
            <text:p>147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VICA DI CARCHIDI S. E SCHIAV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14" calcext:value-type="date">
            <text:p>14/10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6" office:value-type="float" office:value="170.8" calcext:value-type="float">
            <text:p>170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DOMINIO VIA CHIOMONTE C/O BARGOLINI 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3" calcext:value-type="date">
            <text:p>03/10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429.14" calcext:value-type="float">
            <text:p>2.429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849.22" calcext:value-type="float">
            <text:p>849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433.75" calcext:value-type="float">
            <text:p>2.433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3700.17" calcext:value-type="float">
            <text:p>3.700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259.27" calcext:value-type="float">
            <text:p>1.259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638.36" calcext:value-type="float">
            <text:p>638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9275.63" calcext:value-type="float">
            <text:p>9.275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56.57" calcext:value-type="float">
            <text:p>456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50.2" calcext:value-type="float">
            <text:p>150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IDUE SYSTEM S.R.L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8" calcext:value-type="date">
            <text:p>08/10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1300" calcext:value-type="float">
            <text:p>1.3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PERA S.R.L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17" calcext:value-type="date">
            <text:p>17/10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312" calcext:value-type="float">
            <text:p>31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870.58" calcext:value-type="float">
            <text:p>1.870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IVI SP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403.2" calcext:value-type="float">
            <text:p>403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33.43" calcext:value-type="float">
            <text:p>33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34.29" calcext:value-type="float">
            <text:p>34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0009.17" calcext:value-type="float">
            <text:p>20.009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747.68" calcext:value-type="float">
            <text:p>2.747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4140.31" calcext:value-type="float">
            <text:p>44.140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8766.74" calcext:value-type="float">
            <text:p>18.766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240.4" calcext:value-type="float">
            <text:p>4.240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50.2" calcext:value-type="float">
            <text:p>150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93.26" calcext:value-type="float">
            <text:p>93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74.25" calcext:value-type="float">
            <text:p>74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7413.65" calcext:value-type="float">
            <text:p>7.413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3760.15" calcext:value-type="float">
            <text:p>3.760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50.2" calcext:value-type="float">
            <text:p>150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583.83" calcext:value-type="float">
            <text:p>2.583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3086.65" calcext:value-type="float">
            <text:p>3.086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9.2" calcext:value-type="float">
            <text:p>69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50.2" calcext:value-type="float">
            <text:p>150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6.86" calcext:value-type="float">
            <text:p>66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22" calcext:value-type="date">
            <text:p>22/10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100.41" calcext:value-type="float">
            <text:p>1.100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7.03" calcext:value-type="float">
            <text:p>17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8.18" calcext:value-type="float">
            <text:p>18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71.55" calcext:value-type="float">
            <text:p>71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9" calcext:value-type="float">
            <text:p>6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75.69" calcext:value-type="float">
            <text:p>75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4-09-30" calcext:value-type="date">
            <text:p>30/09/2024</text:p>
          </table:table-cell>
          <table:table-cell table:style-name="ce15" office:value-type="date" office:date-value="2024-10-01" calcext:value-type="date">
            <text:p>01/10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5.49" calcext:value-type="float">
            <text:p>15,49</text:p>
          </table:table-cell>
          <table:table-cell table:number-columns-repeated="1017"/>
        </table:table-row>
        <table:table-row table:style-name="ro1" table:number-rows-repeated="1046952">
          <table:table-cell table:number-columns-repeated="1023"/>
        </table:table-row>
        <table:table-row table:style-name="ro1">
          <table:table-cell table:number-columns-repeated="1023"/>
        </table:table-row>
      </table:table>
      <table:table table:name="Foglio2" table:style-name="ta2">
        <table:table-column table:style-name="co7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7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F1623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currency-style style:name="N14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7P0"/>
    </number:currency-style>
    <number:number-style style:name="N148P0" style:volatile="true">
      <number:number number:decimal-places="0" number:min-decimal-places="0" number:min-integer-digits="1" number:grouping="true"/>
      <number:text> €</number:text>
    </number:number-style>
    <number:number-style style:name="N14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  <number:text> €</number:text>
    </number:number-style>
    <number:number-style style:name="N15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1P0"/>
    </number:number-style>
    <number:number-style style:name="N15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2" style:volatile="true">
      <number:text> </number:text>
      <number:fill-character> </number:fill-character>
      <number:text>-   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2" style:volatile="true">
      <number:text> </number:text>
      <number:fill-character> </number:fill-character>
      <number:text>- €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5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7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8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8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4-11-21T14:47:51.277000000</dc:date>
    <meta:print-date>2021-05-20T12:15:31Z</meta:print-date>
    <meta:editing-cycles>17</meta:editing-cycles>
    <meta:editing-duration>PT1H15M31S</meta:editing-duration>
    <meta:document-statistic meta:table-count="3" meta:cell-count="9685" meta:object-count="1"/>
  </office:meta>
</office:document-meta>
</file>