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7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3.171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8" style:family="table-column">
      <style:table-column-properties fo:break-before="auto" style:column-width="3.44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fo:padding="0.071cm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18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6" style:family="table-cell" style:parent-style-name="Default" style:data-style-name="N4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3"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8" table:default-cell-style-name="ce2"/>
        <table:table-column table:style-name="co7" table:number-columns-repeated="57" table:default-cell-style-name="ce5"/>
        <table:table-column table:style-name="co9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.097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2">
          <table:table-cell table:number-columns-repeated="2"/>
          <table:table-cell table:style-name="ce22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PESE INVESTIMENTI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23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TERZO TRIMESTRE 2024</text:p>
          </table:table-cell>
          <table:table-cell table:number-columns-repeated="1020"/>
        </table:table-row>
        <table:table-row table:style-name="ro1" table:number-rows-repeated="3">
          <table:table-cell table:number-columns-repeated="1023"/>
        </table:table-row>
        <table:table-row table:style-name="ro2">
          <table:table-cell table:style-name="ce6" office:value-type="string" calcext:value-type="string">
            <text:p>RAGIONE SOCIALE FORNITORE</text:p>
          </table:table-cell>
          <table:table-cell table:style-name="ce6" office:value-type="string" calcext:value-type="string">
            <text:p>DATA MANDATO</text:p>
          </table:table-cell>
          <table:table-cell table:style-name="ce13" office:value-type="string" calcext:value-type="string">
            <text:p>DATA PAGAMENTO</text:p>
          </table:table-cell>
          <table:table-cell table:style-name="ce13" office:value-type="string" calcext:value-type="string">
            <text:p>CODICE V°LVL</text:p>
          </table:table-cell>
          <table:table-cell table:style-name="ce6" office:value-type="string" calcext:value-type="string">
            <text:p>DESCRIZIONE V° LVL</text:p>
          </table:table-cell>
          <table:table-cell table:style-name="ce18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ORBO <text:s/>MARIA ROSARIA</text:p>
          </table:table-cell>
          <table:table-cell table:number-columns-repeated="2" table:style-name="ce15" office:value-type="date" office:date-value="2024-07-01" calcext:value-type="date">
            <text:p>01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6851.52" calcext:value-type="float">
            <text:p>6.851,5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RIETTA S.R.L.</text:p>
          </table:table-cell>
          <table:table-cell table:number-columns-repeated="2" table:style-name="ce15" office:value-type="date" office:date-value="2024-07-05" calcext:value-type="date">
            <text:p>05/07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32850.12" calcext:value-type="float">
            <text:p>32.850,1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RIETTA S.R.L.</text:p>
          </table:table-cell>
          <table:table-cell table:number-columns-repeated="2" table:style-name="ce15" office:value-type="date" office:date-value="2024-07-05" calcext:value-type="date">
            <text:p>05/07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16927" calcext:value-type="float">
            <text:p>16.927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NSORZIO FRA COSTRUTTORI S.C.A.R.L</text:p>
          </table:table-cell>
          <table:table-cell table:number-columns-repeated="2" table:style-name="ce15" office:value-type="date" office:date-value="2024-07-08" calcext:value-type="date">
            <text:p>08/07/2024</text:p>
          </table:table-cell>
          <table:table-cell table:style-name="ce12" office:value-type="float" office:value="2020110005" calcext:value-type="float">
            <text:p>2020110005</text:p>
          </table:table-cell>
          <table:table-cell table:style-name="ce12" office:value-type="string" calcext:value-type="string">
            <text:p>Siti archeologici di valore culturale, storico ed artistico</text:p>
          </table:table-cell>
          <table:table-cell table:style-name="ce16" office:value-type="float" office:value="73753.23" calcext:value-type="float">
            <text:p>73.753,2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6" office:value-type="float" office:value="10614" calcext:value-type="float">
            <text:p>10.614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UM S.A.S. <text:s/>DI FRIDA OCCELLI</text:p>
          </table:table-cell>
          <table:table-cell table:number-columns-repeated="2" table:style-name="ce15" office:value-type="date" office:date-value="2024-07-15" calcext:value-type="date">
            <text:p>15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4331" calcext:value-type="float">
            <text:p>4.331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MILO S.R.L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632.5" calcext:value-type="float">
            <text:p>632,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MILO S.R.L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11571.99" calcext:value-type="float">
            <text:p>11.571,9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MILO S.R.L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3624.49" calcext:value-type="float">
            <text:p>3.624,4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RIA S.R.L.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23666.76" calcext:value-type="float">
            <text:p>23.666,7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SSARINI <text:s/>FRANCESCO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806.29" calcext:value-type="float">
            <text:p>3.806,2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7279.85" calcext:value-type="float">
            <text:p>7.279,8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63898.88" calcext:value-type="float">
            <text:p>63.898,8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36324.86" calcext:value-type="float">
            <text:p>36.324,8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55038.96" calcext:value-type="float">
            <text:p>55.038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ERRO PATRIZIA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7092.6" calcext:value-type="float">
            <text:p>7.092,6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CP S.P.A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6" office:value-type="float" office:value="1106.54" calcext:value-type="float">
            <text:p>1.106,5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STUDIO INGEGNERIA MANCINI PALMIERI 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8120.32" calcext:value-type="float">
            <text:p>8.120,3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ILETO MUSICA DI ANTONIO MILETO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6" office:value-type="float" office:value="6795.39" calcext:value-type="float">
            <text:p>6.795,3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GES.CO. S.R.L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10877.6" calcext:value-type="float">
            <text:p>10.877,6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GES.CO. S.R.L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23806.87" calcext:value-type="float">
            <text:p>23.806,8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GGIOROTTO <text:s/>MARIO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529.45" calcext:value-type="float">
            <text:p>3.529,4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UTO SALVATORE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7162.07" calcext:value-type="float">
            <text:p>7.162,0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UTO SALVATORE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449.39" calcext:value-type="float">
            <text:p>449,3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ONTI VINCENZO SAS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6649" calcext:value-type="float">
            <text:p>6.649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ONDAMENTA S.R.L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6" office:value-type="float" office:value="44609.48" calcext:value-type="float">
            <text:p>44.609,4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OR ENGINEERING ARCHITECTURE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3656.94" calcext:value-type="float">
            <text:p>3.656,9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OR ENGINEERING ARCHITECTURE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5562.71" calcext:value-type="float">
            <text:p>5.562,7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PILAN <text:s/>GIANLUIGI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4284.09" calcext:value-type="float">
            <text:p>4.284,0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VEZZANI SPA</text:p>
          </table:table-cell>
          <table:table-cell table:style-name="ce15" office:value-type="date" office:date-value="2024-07-26" calcext:value-type="date">
            <text:p>26/07/2024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10776.87" calcext:value-type="float">
            <text:p>10.776,8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NSORZIO FRA COSTRUTTORI S.C.A.R.L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2020110005" calcext:value-type="float">
            <text:p>2020110005</text:p>
          </table:table-cell>
          <table:table-cell table:style-name="ce12" office:value-type="string" calcext:value-type="string">
            <text:p>Siti archeologici di valore culturale, storico ed artistico</text:p>
          </table:table-cell>
          <table:table-cell table:style-name="ce16" office:value-type="float" office:value="73153.23" calcext:value-type="float">
            <text:p>73.153,2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OUNOUS <text:s/>RENZO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5" office:value-type="date" office:date-value="2024-08-20" calcext:value-type="date">
            <text:p>20/08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18490.8" calcext:value-type="float">
            <text:p>18.490,8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CA FLEET &amp; TENDERS S.R.L.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6" office:value-type="float" office:value="1266" calcext:value-type="float">
            <text:p>1.266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CA FLEET &amp; TENDERS S.R.L.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6" office:value-type="float" office:value="2000" calcext:value-type="float">
            <text:p>2.00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CA FLEET &amp; TENDERS S.R.L.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2020101001" calcext:value-type="float">
            <text:p>2020101001</text:p>
          </table:table-cell>
          <table:table-cell table:style-name="ce12" office:value-type="string" calcext:value-type="string">
            <text:p>Mezzi di trasporto stradali</text:p>
          </table:table-cell>
          <table:table-cell table:style-name="ce16" office:value-type="float" office:value="35737" calcext:value-type="float">
            <text:p>35.737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CA FLEET &amp; TENDERS S.R.L.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2020101001" calcext:value-type="float">
            <text:p>2020101001</text:p>
          </table:table-cell>
          <table:table-cell table:style-name="ce12" office:value-type="string" calcext:value-type="string">
            <text:p>Mezzi di trasporto stradali</text:p>
          </table:table-cell>
          <table:table-cell table:style-name="ce16" office:value-type="float" office:value="856.98" calcext:value-type="float">
            <text:p>856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BIL S.R.L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5" office:value-type="date" office:date-value="2024-08-16" calcext:value-type="date">
            <text:p>16/08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252491.2" calcext:value-type="float">
            <text:p>252.491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8-21" calcext:value-type="date">
            <text:p>21/08/2024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2136.4" calcext:value-type="float">
            <text:p>2.13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8-21" calcext:value-type="date">
            <text:p>21/08/2024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1020.94" calcext:value-type="float">
            <text:p>1.020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.S.G. COSTRUZIONI S.R.L.</text:p>
          </table:table-cell>
          <table:table-cell table:style-name="ce15" office:value-type="date" office:date-value="2024-08-22" calcext:value-type="date">
            <text:p>22/08/2024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2" office:value-type="float" office:value="2020109008" calcext:value-type="float">
            <text:p>2020109008</text:p>
          </table:table-cell>
          <table:table-cell table:style-name="ce12" office:value-type="string" calcext:value-type="string">
            <text:p>Opere destinate al culto</text:p>
          </table:table-cell>
          <table:table-cell table:style-name="ce16" office:value-type="float" office:value="16357.72" calcext:value-type="float">
            <text:p>16.357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.CO. S.R.L.</text:p>
          </table:table-cell>
          <table:table-cell table:style-name="ce15" office:value-type="date" office:date-value="2024-08-22" calcext:value-type="date">
            <text:p>22/08/2024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704.5" calcext:value-type="float">
            <text:p>704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.CO. S.R.L.</text:p>
          </table:table-cell>
          <table:table-cell table:style-name="ce15" office:value-type="date" office:date-value="2024-08-22" calcext:value-type="date">
            <text:p>22/08/2024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17193.13" calcext:value-type="float">
            <text:p>17.193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ETTA S.R.L.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16073" calcext:value-type="float">
            <text:p>16.07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ETTA S.R.L.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2372.49" calcext:value-type="float">
            <text:p>2.372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LL STONES DI MASSARO COSIMO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5" office:value-type="date" office:date-value="2024-08-30" calcext:value-type="date">
            <text:p>30/08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8418" calcext:value-type="float">
            <text:p>8.41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ANA MULTISERVICE S.R.L</text:p>
          </table:table-cell>
          <table:table-cell table:number-columns-repeated="2" table:style-name="ce15" office:value-type="date" office:date-value="2024-09-02" calcext:value-type="date">
            <text:p>02/09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3477" calcext:value-type="float">
            <text:p>3.477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GGIA COSTRUZIONI S.R.L.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5" office:value-type="date" office:date-value="2024-09-06" calcext:value-type="date">
            <text:p>06/09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300000" calcext:value-type="float">
            <text:p>300.0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GGIA COSTRUZIONI S.R.L.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5" office:value-type="date" office:date-value="2024-09-06" calcext:value-type="date">
            <text:p>06/09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32204.58" calcext:value-type="float">
            <text:p>32.204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GO SOCIETA' DI CERTIFICAZIONE E VALIDA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5" office:value-type="date" office:date-value="2024-09-11" calcext:value-type="date">
            <text:p>11/09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22023.34" calcext:value-type="float">
            <text:p>22.023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6" office:value-type="float" office:value="2772.29" calcext:value-type="float">
            <text:p>2.772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6341.96" calcext:value-type="float">
            <text:p>6.341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16751.2" calcext:value-type="float">
            <text:p>16.751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1830" calcext:value-type="float">
            <text:p>1.83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10-02" calcext:value-type="date">
            <text:p>02/10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6" office:value-type="float" office:value="29262.94" calcext:value-type="float">
            <text:p>29.262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2020109008" calcext:value-type="float">
            <text:p>2020109008</text:p>
          </table:table-cell>
          <table:table-cell table:style-name="ce12" office:value-type="string" calcext:value-type="string">
            <text:p>Opere destinate al culto</text:p>
          </table:table-cell>
          <table:table-cell table:style-name="ce16" office:value-type="float" office:value="1944.55" calcext:value-type="float">
            <text:p>1.944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10-11" calcext:value-type="date">
            <text:p>11/10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5347.02" calcext:value-type="float">
            <text:p>5.347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OCOS S.R.L.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29699.14" calcext:value-type="float">
            <text:p>29.699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OCOS S.R.L.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6" office:value-type="float" office:value="69297.99" calcext:value-type="float">
            <text:p>69.297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6" office:value-type="float" office:value="150000" calcext:value-type="float">
            <text:p>150.0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6" office:value-type="float" office:value="69733.28" calcext:value-type="float">
            <text:p>69.733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508.46" calcext:value-type="float">
            <text:p>508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6" office:value-type="float" office:value="181.6" calcext:value-type="float">
            <text:p>181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242.98" calcext:value-type="float">
            <text:p>242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6" office:value-type="float" office:value="86.77" calcext:value-type="float">
            <text:p>86,77</text:p>
          </table:table-cell>
          <table:table-cell table:number-columns-repeated="1017"/>
        </table:table-row>
        <table:table-row table:style-name="ro1" table:number-rows-repeated="1002">
          <table:table-cell table:style-name="ce12"/>
          <table:table-cell table:style-name="ce15" table:number-columns-repeated="2"/>
          <table:table-cell table:style-name="ce12" table:number-columns-repeated="2"/>
          <table:table-cell table:style-name="ce16"/>
          <table:table-cell table:number-columns-repeated="1017"/>
        </table:table-row>
        <table:table-row table:style-name="ro1" table:number-rows-repeated="247">
          <table:table-cell table:style-name="ce12"/>
          <table:table-cell table:style-name="ce15" table:number-columns-repeated="2"/>
          <table:table-cell table:style-name="ce12" table:number-columns-repeated="3"/>
          <table:table-cell table:number-columns-repeated="1017"/>
        </table:table-row>
        <table:table-row table:style-name="ro1" table:number-rows-repeated="1047252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Foglio2" table:style-name="ta2">
        <table:table-column table:style-name="co7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7" table:number-columns-repeated="1024" table:default-cell-style-name="ce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F1076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4-11-21T15:20:47.223000000</dc:date>
    <meta:print-date>2021-05-20T12:15:31Z</meta:print-date>
    <meta:editing-cycles>17</meta:editing-cycles>
    <meta:editing-duration>PT1H8M41S</meta:editing-duration>
    <meta:document-statistic meta:table-count="3" meta:cell-count="392" meta:object-count="1"/>
  </office:meta>
</office:document-meta>
</file>