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950AB6A179E7A116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7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10.478cm"/>
    </style:style>
    <style:style style:name="co3" style:family="table-column">
      <style:table-column-properties fo:break-before="auto" style:column-width="3.171cm"/>
    </style:style>
    <style:style style:name="co4" style:family="table-column">
      <style:table-column-properties fo:break-before="auto" style:column-width="7.043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9.684cm"/>
    </style:style>
    <style:style style:name="co8" style:family="table-column">
      <style:table-column-properties fo:break-before="auto" style:column-width="3.44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894cm" fo:break-before="auto" style:use-optimal-row-height="tru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3" style:family="table-cell" style:parent-style-name="Default" style:data-style-name="N0"/>
    <style:style style:name="ce5" style:family="table-cell" style:parent-style-name="Default" style:data-style-name="N0"/>
    <style:style style:name="ce6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2" style:family="table-cell" style:parent-style-name="Default">
      <style:table-cell-properties fo:padding="0.071cm"/>
    </style:style>
    <style:style style:name="ce15" style:family="table-cell" style:parent-style-name="Default" style:data-style-name="N36">
      <style:table-cell-properties fo:padding="0.071cm"/>
    </style:style>
    <style:style style:name="ce22" style:family="table-cell" style:parent-style-name="Default" style:data-style-name="N0">
      <style:text-properties style:font-name="Calibri"/>
    </style:style>
    <style:style style:name="ce23" style:family="table-cell" style:parent-style-name="Default" style:data-style-name="N0">
      <style:table-cell-properties fo:wrap-option="wrap" style:vertical-align="automatic"/>
      <style:text-properties style:font-name="Calibri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13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" style:family="table-cell" style:parent-style-name="Migliaia" style:data-style-name="N114">
      <style:table-cell-properties style:cell-protect="protected" style:print-content="true" fo:background-color="transparent" style:vertical-align="automatic"/>
    </style:style>
    <style:style style:name="ce18" style:family="table-cell" style:parent-style-name="Migliaia" style:data-style-name="N114">
      <style:table-cell-properties fo:background-color="#ffff00" style:cell-protect="protected" style:print-content="true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6" style:family="table-cell" style:parent-style-name="Default" style:data-style-name="N4">
      <style:table-cell-properties fo:padding="0.071cm"/>
    </style:style>
    <style:style style:name="ce28" style:family="table-cell" style:parent-style-name="Default" style:data-style-name="N0">
      <style:text-properties style:font-name="Calibri" fo:font-size="11pt" style:font-size-asian="11pt" style:font-size-complex="11pt"/>
    </style:style>
    <style:style style:name="ce29" style:family="table-cell" style:parent-style-name="Default">
      <style:text-properties style:font-name="Calibri" fo:font-size="11pt" style:font-size-asian="11pt" style:font-size-complex="11pt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3"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8" table:default-cell-style-name="ce2"/>
        <table:table-column table:style-name="co7" table:number-columns-repeated="57" table:default-cell-style-name="ce5"/>
        <table:table-column table:style-name="co9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.097cm" svg:y="0cm">
              <draw:image xlink:href="Pictures/10000000000002EC000001A6950AB6A179E7A116.png" xlink:type="simple" xlink:show="embed" xlink:actuate="onLoad" draw:mime-type="image/png">
                <text:p/>
              </draw:image>
            </draw:frame>
          </table:table-cell>
          <table:table-cell table:number-columns-repeated="1022"/>
        </table:table-row>
        <table:table-row table:style-name="ro1" table:number-rows-repeated="2">
          <table:table-cell table:number-columns-repeated="2"/>
          <table:table-cell table:style-name="ce22"/>
          <table:table-cell table:number-columns-repeated="1020"/>
        </table:table-row>
        <table:table-row table:style-name="ro1">
          <table:table-cell table:number-columns-repeated="2"/>
          <table:table-cell table:style-name="ce23" office:value-type="string" calcext:value-type="string">
            <text:p>SPESE INVESTIMENTI</text:p>
          </table:table-cell>
          <table:table-cell table:number-columns-repeated="1020"/>
        </table:table-row>
        <table:table-row table:style-name="ro1">
          <table:table-cell table:number-columns-repeated="2"/>
          <table:table-cell table:style-name="ce23"/>
          <table:table-cell table:number-columns-repeated="1020"/>
        </table:table-row>
        <table:table-row table:style-name="ro1">
          <table:table-cell table:number-columns-repeated="2"/>
          <table:table-cell table:style-name="ce23" office:value-type="string" calcext:value-type="string">
            <text:p>SECONDO TRIMESTRE 2024</text:p>
          </table:table-cell>
          <table:table-cell table:number-columns-repeated="1020"/>
        </table:table-row>
        <table:table-row table:style-name="ro1" table:number-rows-repeated="3">
          <table:table-cell table:number-columns-repeated="1023"/>
        </table:table-row>
        <table:table-row table:style-name="ro2">
          <table:table-cell table:style-name="ce6" office:value-type="string" calcext:value-type="string">
            <text:p>RAGIONE SOCIALE FORNITORE</text:p>
          </table:table-cell>
          <table:table-cell table:style-name="ce6" office:value-type="string" calcext:value-type="string">
            <text:p>DATA MANDATO</text:p>
          </table:table-cell>
          <table:table-cell table:style-name="ce13" office:value-type="string" calcext:value-type="string">
            <text:p>DATA PAGAMENTO</text:p>
          </table:table-cell>
          <table:table-cell table:style-name="ce13" office:value-type="string" calcext:value-type="string">
            <text:p>CODICE V°LVL</text:p>
          </table:table-cell>
          <table:table-cell table:style-name="ce6" office:value-type="string" calcext:value-type="string">
            <text:p>DESCRIZIONE V° LVL</text:p>
          </table:table-cell>
          <table:table-cell table:style-name="ce18" office:value-type="string" office:string-value="IMPORTO" calcext:value-type="string">
            <text:p><text:s/>IMPORTO 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SOLARCHITETTI SRL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36713.86" calcext:value-type="float">
            <text:p>36.713,8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ALEGNAMERIA G.M.G. DI MARINO ALESSANDRO</text:p>
          </table:table-cell>
          <table:table-cell table:number-columns-repeated="2" table:style-name="ce15" office:value-type="date" office:date-value="2024-06-18" calcext:value-type="date">
            <text:p>18/06/2024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16" office:value-type="float" office:value="642.74" calcext:value-type="float">
            <text:p>642,7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ALEGNAMERIA G.M.G. DI MARINO ALESSANDRO</text:p>
          </table:table-cell>
          <table:table-cell table:number-columns-repeated="2" table:style-name="ce15" office:value-type="date" office:date-value="2024-06-18" calcext:value-type="date">
            <text:p>18/06/2024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16" office:value-type="float" office:value="1422.85" calcext:value-type="float">
            <text:p>1.422,8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SOLARCHITETTI SRL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27002.95" calcext:value-type="float">
            <text:p>27.002,9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SOLARCHITETTI SRL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13378.6" calcext:value-type="float">
            <text:p>13.378,6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SOLARCHITETTI SRL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7649.84" calcext:value-type="float">
            <text:p>7.649,8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SOLARCHITETTI SRL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30021.32" calcext:value-type="float">
            <text:p>30.021,3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SOLARCHITETTI SRL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1587.41" calcext:value-type="float">
            <text:p>1.587,4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SOLARCHITETTI SRL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37456.65" calcext:value-type="float">
            <text:p>37.456,6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SOLARCHITETTI SRL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8516.33" calcext:value-type="float">
            <text:p>8.516,3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SOLARCHITETTI SRL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71.18" calcext:value-type="float">
            <text:p>71,1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SOLARCHITETTI SRL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9909.28" calcext:value-type="float">
            <text:p>9.909,2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SOLARCHITETTI SRL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21411.69" calcext:value-type="float">
            <text:p>21.411,6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ISOLARCHITETTI SRL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51669.04" calcext:value-type="float">
            <text:p>51.669,0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IAMAT S.R.L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15" calcext:value-type="date">
            <text:p>15/05/2024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6" office:value-type="float" office:value="1000" calcext:value-type="float">
            <text:p>1.00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TUDIOGONNET SRL</text:p>
          </table:table-cell>
          <table:table-cell table:style-name="ce15" office:value-type="date" office:date-value="2024-04-18" calcext:value-type="date">
            <text:p>18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3806.4" calcext:value-type="float">
            <text:p>3.806,4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TUDIOGONNET SRL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5" office:value-type="date" office:date-value="2024-05-20" calcext:value-type="date">
            <text:p>20/05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3806.4" calcext:value-type="float">
            <text:p>3.806,4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IAMAT S.R.L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15" calcext:value-type="date">
            <text:p>15/05/2024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6" office:value-type="float" office:value="2388.64" calcext:value-type="float">
            <text:p>2.388,6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IAMMENGO FEDERICO S.R.L.</text:p>
          </table:table-cell>
          <table:table-cell table:number-columns-repeated="2" table:style-name="ce15" office:value-type="date" office:date-value="2024-04-17" calcext:value-type="date">
            <text:p>17/04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6" office:value-type="float" office:value="119459.73" calcext:value-type="float">
            <text:p>119.459,7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IAMMENGO FEDERICO S.R.L.</text:p>
          </table:table-cell>
          <table:table-cell table:style-name="ce15" office:value-type="date" office:date-value="2024-05-20" calcext:value-type="date">
            <text:p>20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6" office:value-type="float" office:value="10501.73" calcext:value-type="float">
            <text:p>10.501,7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ISTRETTA SRL</text:p>
          </table:table-cell>
          <table:table-cell table:style-name="ce15" office:value-type="date" office:date-value="2024-06-10" calcext:value-type="date">
            <text:p>10/06/2024</text:p>
          </table:table-cell>
          <table:table-cell table:style-name="ce15" office:value-type="date" office:date-value="2024-06-17" calcext:value-type="date">
            <text:p>17/06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6" office:value-type="float" office:value="323748" calcext:value-type="float">
            <text:p>323.74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ISTRETTA SRL</text:p>
          </table:table-cell>
          <table:table-cell table:style-name="ce15" office:value-type="date" office:date-value="2024-06-10" calcext:value-type="date">
            <text:p>10/06/2024</text:p>
          </table:table-cell>
          <table:table-cell table:style-name="ce15" office:value-type="date" office:date-value="2024-06-17" calcext:value-type="date">
            <text:p>17/06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6" office:value-type="float" office:value="62613.58" calcext:value-type="float">
            <text:p>62.613,5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IAMAT S.R.L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15" calcext:value-type="date">
            <text:p>15/05/2024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6" office:value-type="float" office:value="1000" calcext:value-type="float">
            <text:p>1.00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TUDIOGONNET SRL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5" office:value-type="date" office:date-value="2024-05-20" calcext:value-type="date">
            <text:p>20/05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3806.4" calcext:value-type="float">
            <text:p>3.806,4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TUDIOGONNET SRL</text:p>
          </table:table-cell>
          <table:table-cell table:style-name="ce15" office:value-type="date" office:date-value="2024-04-18" calcext:value-type="date">
            <text:p>18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3806.4" calcext:value-type="float">
            <text:p>3.806,4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TUDIO INGEGNERIA MANCINI PALMIERI </text:p>
          </table:table-cell>
          <table:table-cell table:style-name="ce15" office:value-type="date" office:date-value="2024-05-23" calcext:value-type="date">
            <text:p>23/05/2024</text:p>
          </table:table-cell>
          <table:table-cell table:style-name="ce15" office:value-type="date" office:date-value="2024-06-12" calcext:value-type="date">
            <text:p>12/06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17256.43" calcext:value-type="float">
            <text:p>17.256,4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TUDIO INGEGNERIA MANCINI PALMIERI </text:p>
          </table:table-cell>
          <table:table-cell table:style-name="ce15" office:value-type="date" office:date-value="2024-05-23" calcext:value-type="date">
            <text:p>23/05/2024</text:p>
          </table:table-cell>
          <table:table-cell table:style-name="ce15" office:value-type="date" office:date-value="2024-06-12" calcext:value-type="date">
            <text:p>12/06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831.03" calcext:value-type="float">
            <text:p>831,0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TUDIO INGEGNERIA MANCINI PALMIERI </text:p>
          </table:table-cell>
          <table:table-cell table:style-name="ce15" office:value-type="date" office:date-value="2024-05-23" calcext:value-type="date">
            <text:p>23/05/2024</text:p>
          </table:table-cell>
          <table:table-cell table:style-name="ce15" office:value-type="date" office:date-value="2024-06-12" calcext:value-type="date">
            <text:p>12/06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25904.5" calcext:value-type="float">
            <text:p>25.904,5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IAMAT S.R.L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15" calcext:value-type="date">
            <text:p>15/05/2024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6" office:value-type="float" office:value="3000" calcext:value-type="float">
            <text:p>3.00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IAMAT S.R.L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15" calcext:value-type="date">
            <text:p>15/05/2024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6" office:value-type="float" office:value="985" calcext:value-type="float">
            <text:p>985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IAMAT S.R.L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15" calcext:value-type="date">
            <text:p>15/05/2024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6" office:value-type="float" office:value="5000" calcext:value-type="float">
            <text:p>5.00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VAM ASCENSORI S.R.L.</text:p>
          </table:table-cell>
          <table:table-cell table:number-columns-repeated="2" table:style-name="ce15" office:value-type="date" office:date-value="2024-05-03" calcext:value-type="date">
            <text:p>03/05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6" office:value-type="float" office:value="19465.71" calcext:value-type="float">
            <text:p>19.465,7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IAMMENGO FEDERICO S.R.L.</text:p>
          </table:table-cell>
          <table:table-cell table:style-name="ce15" office:value-type="date" office:date-value="2024-05-20" calcext:value-type="date">
            <text:p>20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6" office:value-type="float" office:value="98130.75" calcext:value-type="float">
            <text:p>98.130,7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ISTRETTA SRL</text:p>
          </table:table-cell>
          <table:table-cell table:style-name="ce15" office:value-type="date" office:date-value="2024-06-10" calcext:value-type="date">
            <text:p>10/06/2024</text:p>
          </table:table-cell>
          <table:table-cell table:style-name="ce15" office:value-type="date" office:date-value="2024-06-17" calcext:value-type="date">
            <text:p>17/06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6" office:value-type="float" office:value="88090.22" calcext:value-type="float">
            <text:p>88.090,2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ONSORZIO FRA COSTRUTTORI S.C.A.R.L</text:p>
          </table:table-cell>
          <table:table-cell table:number-columns-repeated="2" table:style-name="ce15" office:value-type="date" office:date-value="2024-04-17" calcext:value-type="date">
            <text:p>17/04/2024</text:p>
          </table:table-cell>
          <table:table-cell table:style-name="ce12" office:value-type="float" office:value="2020110005" calcext:value-type="float">
            <text:p>2020110005</text:p>
          </table:table-cell>
          <table:table-cell table:style-name="ce12" office:value-type="string" calcext:value-type="string">
            <text:p>Siti archeologici di valore culturale, storico ed artistico</text:p>
          </table:table-cell>
          <table:table-cell table:style-name="ce16" office:value-type="float" office:value="111554.34" calcext:value-type="float">
            <text:p>111.554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FRA COSTRUTTORI S.C.A.R.L</text:p>
          </table:table-cell>
          <table:table-cell table:number-columns-repeated="2" table:style-name="ce15" office:value-type="date" office:date-value="2024-04-23" calcext:value-type="date">
            <text:p>23/04/2024</text:p>
          </table:table-cell>
          <table:table-cell table:style-name="ce12" office:value-type="float" office:value="2020110005" calcext:value-type="float">
            <text:p>2020110005</text:p>
          </table:table-cell>
          <table:table-cell table:style-name="ce12" office:value-type="string" calcext:value-type="string">
            <text:p>Siti archeologici di valore culturale, storico ed artistico</text:p>
          </table:table-cell>
          <table:table-cell table:style-name="ce16" office:value-type="float" office:value="73376.16" calcext:value-type="float">
            <text:p>73.376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IOSSASCO SERVIZI DI CASTAGNO DANIELE E </text:p>
          </table:table-cell>
          <table:table-cell table:number-columns-repeated="2" table:style-name="ce15" office:value-type="date" office:date-value="2024-04-09" calcext:value-type="date">
            <text:p>09/04/2024</text:p>
          </table:table-cell>
          <table:table-cell table:style-name="ce12" office:value-type="float" office:value="2020202006" calcext:value-type="float">
            <text:p>2020202006</text:p>
          </table:table-cell>
          <table:table-cell table:style-name="ce12" office:value-type="string" calcext:value-type="string">
            <text:p>Flora</text:p>
          </table:table-cell>
          <table:table-cell table:style-name="ce16" office:value-type="float" office:value="150000" calcext:value-type="float">
            <text:p>150.0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EOCOS S.R.L. </text:p>
          </table:table-cell>
          <table:table-cell table:style-name="ce15" office:value-type="date" office:date-value="2024-04-17" calcext:value-type="date">
            <text:p>17/04/2024</text:p>
          </table:table-cell>
          <table:table-cell table:style-name="ce15" office:value-type="date" office:date-value="2024-05-03" calcext:value-type="date">
            <text:p>03/05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119571.74" calcext:value-type="float">
            <text:p>119.571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EOCOS S.R.L. 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2" calcext:value-type="date">
            <text:p>02/07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51245.03" calcext:value-type="float">
            <text:p>51.245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RGO SOCIETA' DI CERTIFICAZIONE E VALIDA</text:p>
          </table:table-cell>
          <table:table-cell table:style-name="ce15" office:value-type="date" office:date-value="2024-06-25" calcext:value-type="date">
            <text:p>25/06/2024</text:p>
          </table:table-cell>
          <table:table-cell table:style-name="ce15" office:value-type="date" office:date-value="2024-06-26" calcext:value-type="date">
            <text:p>26/06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22023.34" calcext:value-type="float">
            <text:p>22.023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IETTA S.R.L.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5" office:value-type="date" office:date-value="2024-05-17" calcext:value-type="date">
            <text:p>17/05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6" office:value-type="float" office:value="141713.64" calcext:value-type="float">
            <text:p>141.713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&amp;D SEGNALETICA DI DECATALDO <text:s/>DAVIDE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6" office:value-type="float" office:value="25011.13" calcext:value-type="float">
            <text:p>25.011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&amp;D SEGNALETICA DI DECATALDO <text:s/>DAVIDE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6" office:value-type="float" office:value="1905" calcext:value-type="float">
            <text:p>1.905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&amp;D SEGNALETICA DI DECATALDO <text:s/>DAVIDE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6" office:value-type="float" office:value="999.99" calcext:value-type="float">
            <text:p>999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&amp;D SEGNALETICA DI DECATALDO <text:s/>DAVIDE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6" office:value-type="float" office:value="18831" calcext:value-type="float">
            <text:p>18.831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&amp;D SEGNALETICA DI DECATALDO <text:s/>DAVIDE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6" office:value-type="float" office:value="1876.6" calcext:value-type="float">
            <text:p>1.876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RTUSO <text:s/>S.R.L</text:p>
          </table:table-cell>
          <table:table-cell table:number-columns-repeated="2" table:style-name="ce15" office:value-type="date" office:date-value="2024-06-10" calcext:value-type="date">
            <text:p>10/06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6" office:value-type="float" office:value="81868.87" calcext:value-type="float">
            <text:p>81.868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RGIONE CENTRO DIDATTICO S.R.L. <text:s text:c="2"/>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6" office:value-type="float" office:value="453.95" calcext:value-type="float">
            <text:p>453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RGIONE CENTRO DIDATTICO S.R.L. <text:s text:c="2"/>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6" office:value-type="float" office:value="268.99" calcext:value-type="float">
            <text:p>268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MILO S.R.L</text:p>
          </table:table-cell>
          <table:table-cell table:style-name="ce15" office:value-type="date" office:date-value="2024-04-17" calcext:value-type="date">
            <text:p>17/04/2024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30769.83" calcext:value-type="float">
            <text:p>30.769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KOINE' - CONSERVAZIONE BENI CULTURALI S</text:p>
          </table:table-cell>
          <table:table-cell table:style-name="ce15" office:value-type="date" office:date-value="2024-04-22" calcext:value-type="date">
            <text:p>22/04/2024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8273.43" calcext:value-type="float">
            <text:p>8.273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S.CO. S.R.L.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2" calcext:value-type="date">
            <text:p>02/07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47487.28" calcext:value-type="float">
            <text:p>47.487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UGGIA COSTRUZIONI S.R.L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100000" calcext:value-type="float">
            <text:p>100.0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UGGIA COSTRUZIONI S.R.L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229629.04" calcext:value-type="float">
            <text:p>229.629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NATORE <text:s/>ALFREDO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10" calcext:value-type="date">
            <text:p>10/07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10799.5" calcext:value-type="float">
            <text:p>10.799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CAVINO <text:s/>FULVIO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10" calcext:value-type="date">
            <text:p>10/07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35.54" calcext:value-type="float">
            <text:p>35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CAVINO <text:s/>FULVIO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10" calcext:value-type="date">
            <text:p>10/07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596.57" calcext:value-type="float">
            <text:p>596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IZZO <text:s/>VALENTINO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632.11" calcext:value-type="float">
            <text:p>632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PPELLETTI <text:s/>ALDO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3084.81" calcext:value-type="float">
            <text:p>3.084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ELLE PUBBLICITA'-GALLO LUCA STEFA</text:p>
          </table:table-cell>
          <table:table-cell table:style-name="ce15" office:value-type="date" office:date-value="2024-04-22" calcext:value-type="date">
            <text:p>22/04/2024</text:p>
          </table:table-cell>
          <table:table-cell table:style-name="ce15" office:value-type="date" office:date-value="2024-05-06" calcext:value-type="date">
            <text:p>06/05/2024</text:p>
          </table:table-cell>
          <table:table-cell table:style-name="ce12" office:value-type="float" office:value="2020105999" calcext:value-type="float">
            <text:p>2020105999</text:p>
          </table:table-cell>
          <table:table-cell table:style-name="ce12" office:value-type="string" calcext:value-type="string">
            <text:p>Attrezzature n.a.c.</text:p>
          </table:table-cell>
          <table:table-cell table:style-name="ce16" office:value-type="float" office:value="17159.3" calcext:value-type="float">
            <text:p>17.15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PPO SAS DI COPPO GINO, FABIO, ANDREA E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2020105999" calcext:value-type="float">
            <text:p>2020105999</text:p>
          </table:table-cell>
          <table:table-cell table:style-name="ce12" office:value-type="string" calcext:value-type="string">
            <text:p>Attrezzature n.a.c.</text:p>
          </table:table-cell>
          <table:table-cell table:style-name="ce16" office:value-type="float" office:value="32445.9" calcext:value-type="float">
            <text:p>32.445,90</text:p>
          </table:table-cell>
          <table:table-cell table:number-columns-repeated="1017"/>
        </table:table-row>
        <table:table-row table:style-name="ro1" table:number-rows-repeated="1005">
          <table:table-cell table:style-name="ce12"/>
          <table:table-cell table:style-name="ce15" table:number-columns-repeated="2"/>
          <table:table-cell table:style-name="ce12" table:number-columns-repeated="2"/>
          <table:table-cell table:style-name="ce16"/>
          <table:table-cell table:number-columns-repeated="1017"/>
        </table:table-row>
        <table:table-row table:style-name="ro1" table:number-rows-repeated="247">
          <table:table-cell table:style-name="ce12"/>
          <table:table-cell table:style-name="ce15" table:number-columns-repeated="2"/>
          <table:table-cell table:style-name="ce12" table:number-columns-repeated="3"/>
          <table:table-cell table:number-columns-repeated="1017"/>
        </table:table-row>
        <table:table-row table:style-name="ro1" table:number-rows-repeated="1047252">
          <table:table-cell table:number-columns-repeated="1023"/>
        </table:table-row>
        <table:table-row table:style-name="ro1">
          <table:table-cell table:number-columns-repeated="1023"/>
        </table:table-row>
      </table:table>
      <table:table table:name="Foglio2" table:style-name="ta2">
        <table:table-column table:style-name="co7" table:number-columns-repeated="1024" table:default-cell-style-name="ce5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7" table:number-columns-repeated="1024" table:default-cell-style-name="ce5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F1076" table:display-filter-buttons="true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1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14P2" style:volatile="true">
      <number:text>-</number:text>
      <number:number number:decimal-places="0" number:min-decimal-places="0" number:min-integer-digits="2"/>
      <number:text>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1">
      <number:text> </number:text>
      <number:number number:decimal-places="2" number:min-decimal-places="2" number:min-integer-digits="1" number:grouping="true"/>
      <number:text>   </number:text>
    </number:number-style>
    <number:number-style style:name="N112">
      <number:text>-</number:text>
      <number:number number:decimal-places="2" number:min-decimal-places="2" number:min-integer-digits="1" number:grouping="true"/>
      <number:text>   </number:text>
    </number:number-style>
    <number:number-style style:name="N113">
      <number:text>-</number:text>
      <number:number number:decimal-places="0" number:min-decimal-places="0" number:min-integer-digits="2"/>
      <number:text>   </number:text>
    </number:number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3P0" style:volatile="true">
      <number:number number:decimal-places="2" number:min-decimal-places="2" number:min-integer-digits="1" number:grouping="true"/>
      <number:text> €</number:text>
    </number:number-style>
    <number:number-style style:name="N12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">
      <number:number number:decimal-places="1" number:min-decimal-places="1" number:min-integer-digits="1"/>
    </number:number-style>
    <number:currency-style style:name="N14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4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47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14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8">
      <style:table-cell-properties fo:padding="0.071cm"/>
    </style:style>
  </office:styles>
  <office:automatic-styles>
    <style:page-layout style:name="Mpm1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2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2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2.2$Windows_x86 LibreOffice_project/53bb9681a964705cf672590721dbc85eb4d0c3a2</meta:generator>
    <meta:initial-creator>pcastagno</meta:initial-creator>
    <meta:creation-date>2021-05-20T12:11:08Z</meta:creation-date>
    <dc:date>2024-11-21T15:19:20.967000000</dc:date>
    <meta:print-date>2021-05-20T12:15:31Z</meta:print-date>
    <meta:editing-cycles>16</meta:editing-cycles>
    <meta:editing-duration>PT1H4M5S</meta:editing-duration>
    <meta:document-statistic meta:table-count="3" meta:cell-count="374" meta:object-count="1"/>
  </office:meta>
</office:document-meta>
</file>