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950AB6A179E7A116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7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10.478cm"/>
    </style:style>
    <style:style style:name="co3" style:family="table-column">
      <style:table-column-properties fo:break-before="auto" style:column-width="3.171cm"/>
    </style:style>
    <style:style style:name="co4" style:family="table-column">
      <style:table-column-properties fo:break-before="auto" style:column-width="7.043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9.684cm"/>
    </style:style>
    <style:style style:name="co8" style:family="table-column">
      <style:table-column-properties fo:break-before="auto" style:column-width="3.44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894cm" fo:break-before="auto" style:use-optimal-row-height="tru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3" style:family="table-cell" style:parent-style-name="Default" style:data-style-name="N0"/>
    <style:style style:name="ce5" style:family="table-cell" style:parent-style-name="Default" style:data-style-name="N0"/>
    <style:style style:name="ce6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2" style:family="table-cell" style:parent-style-name="Default">
      <style:table-cell-properties fo:padding="0.071cm"/>
    </style:style>
    <style:style style:name="ce15" style:family="table-cell" style:parent-style-name="Default" style:data-style-name="N36">
      <style:table-cell-properties fo:padding="0.071cm"/>
    </style:style>
    <style:style style:name="ce22" style:family="table-cell" style:parent-style-name="Default" style:data-style-name="N0">
      <style:text-properties style:font-name="Calibri"/>
    </style:style>
    <style:style style:name="ce23" style:family="table-cell" style:parent-style-name="Default" style:data-style-name="N0">
      <style:table-cell-properties fo:wrap-option="wrap" style:vertical-align="automatic"/>
      <style:text-properties style:font-name="Calibri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13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" style:family="table-cell" style:parent-style-name="Migliaia" style:data-style-name="N114">
      <style:table-cell-properties style:cell-protect="protected" style:print-content="true" fo:background-color="transparent" style:vertical-align="automatic"/>
    </style:style>
    <style:style style:name="ce16" style:family="table-cell" style:parent-style-name="Migliaia" style:data-style-name="N114">
      <style:table-cell-properties fo:background-color="#ffff00" style:cell-protect="protected" style:print-content="true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8" style:family="table-cell" style:parent-style-name="Default" style:data-style-name="N0">
      <style:text-properties style:font-name="Calibri" fo:font-size="11pt" style:font-size-asian="11pt" style:font-size-complex="11pt"/>
    </style:style>
    <style:style style:name="ce29" style:family="table-cell" style:parent-style-name="Default">
      <style:text-properties style:font-name="Calibri" fo:font-size="11pt" style:font-size-asian="11pt" style:font-size-complex="11pt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3"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8" table:default-cell-style-name="ce2"/>
        <table:table-column table:style-name="co7" table:number-columns-repeated="57" table:default-cell-style-name="ce5"/>
        <table:table-column table:style-name="co9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.097cm" svg:y="0cm">
              <draw:image xlink:href="Pictures/10000000000002EC000001A6950AB6A179E7A116.png" xlink:type="simple" xlink:show="embed" xlink:actuate="onLoad" draw:mime-type="image/png">
                <text:p/>
              </draw:image>
            </draw:frame>
          </table:table-cell>
          <table:table-cell table:number-columns-repeated="1022"/>
        </table:table-row>
        <table:table-row table:style-name="ro1" table:number-rows-repeated="2">
          <table:table-cell table:number-columns-repeated="2"/>
          <table:table-cell table:style-name="ce22"/>
          <table:table-cell table:number-columns-repeated="1020"/>
        </table:table-row>
        <table:table-row table:style-name="ro1">
          <table:table-cell table:number-columns-repeated="2"/>
          <table:table-cell table:style-name="ce23" office:value-type="string" calcext:value-type="string">
            <text:p>SPESE CORRENTI</text:p>
          </table:table-cell>
          <table:table-cell table:number-columns-repeated="1020"/>
        </table:table-row>
        <table:table-row table:style-name="ro1">
          <table:table-cell table:number-columns-repeated="2"/>
          <table:table-cell table:style-name="ce23"/>
          <table:table-cell table:number-columns-repeated="1020"/>
        </table:table-row>
        <table:table-row table:style-name="ro1">
          <table:table-cell table:number-columns-repeated="2"/>
          <table:table-cell table:style-name="ce23" office:value-type="string" calcext:value-type="string">
            <text:p>QUARTO TRIMESTRE 2024</text:p>
          </table:table-cell>
          <table:table-cell table:number-columns-repeated="1020"/>
        </table:table-row>
        <table:table-row table:style-name="ro1" table:number-rows-repeated="3">
          <table:table-cell table:number-columns-repeated="1023"/>
        </table:table-row>
        <table:table-row table:style-name="ro2">
          <table:table-cell table:style-name="ce6" office:value-type="string" calcext:value-type="string">
            <text:p>RAGIONE SOCIALE FORNITORE</text:p>
          </table:table-cell>
          <table:table-cell table:style-name="ce6" office:value-type="string" calcext:value-type="string">
            <text:p>DATA MANDATO</text:p>
          </table:table-cell>
          <table:table-cell table:style-name="ce13" office:value-type="string" calcext:value-type="string">
            <text:p>DATA PAGAMENTO</text:p>
          </table:table-cell>
          <table:table-cell table:style-name="ce13" office:value-type="string" calcext:value-type="string">
            <text:p>CODICE V°LVL</text:p>
          </table:table-cell>
          <table:table-cell table:style-name="ce6" office:value-type="string" calcext:value-type="string">
            <text:p>DESCRIZIONE V° LVL</text:p>
          </table:table-cell>
          <table:table-cell table:style-name="ce16" office:value-type="string" office:string-value="IMPORTO" calcext:value-type="string">
            <text:p><text:s/>IMPORTO 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PRT <text:s/>SPA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5" office:value-type="date" office:date-value="2024-10-04" calcext:value-type="date">
            <text:p>04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597.1" calcext:value-type="float">
            <text:p>597,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.N.A.C. AUTORITA' NAZIONALE ANTICORRUZI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250" calcext:value-type="float">
            <text:p>25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BANCA D'ITALIA - SERVIZIO TESORERIA PROV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2" office:value-type="float" office:value="1030104999" calcext:value-type="float">
            <text:p>1030104999</text:p>
          </table:table-cell>
          <table:table-cell table:style-name="ce12" office:value-type="string" calcext:value-type="string">
            <text:p>Altro materiale per usi militari, ordine pubblico, sicurezza n.a.c.</text:p>
          </table:table-cell>
          <table:table-cell table:style-name="ce12" office:value-type="float" office:value="17.7" calcext:value-type="float">
            <text:p>17,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E-DISTRIBUZIONE S.P.A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4.96" calcext:value-type="float">
            <text:p>24,9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92.96" calcext:value-type="float">
            <text:p>92,9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76.4" calcext:value-type="float">
            <text:p>76,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E-DISTRIBUZIONE S.P.A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4.96" calcext:value-type="float">
            <text:p>24,9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E-DISTRIBUZIONE S.P.A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4.96" calcext:value-type="float">
            <text:p>24,9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E-DISTRIBUZIONE S.P.A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4.96" calcext:value-type="float">
            <text:p>24,9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E-DISTRIBUZIONE S.P.A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4.96" calcext:value-type="float">
            <text:p>24,9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ODIT GROUP S.R.L</text:p>
          </table:table-cell>
          <table:table-cell table:style-name="ce15" office:value-type="date" office:date-value="2024-10-02" calcext:value-type="date">
            <text:p>02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2676.07" calcext:value-type="float">
            <text:p>2676,0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04" calcext:value-type="date">
            <text:p>04/10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2" office:value-type="float" office:value="1200" calcext:value-type="float">
            <text:p>12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2" office:value-type="float" office:value="22051.5" calcext:value-type="float">
            <text:p>22051,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2" office:value-type="float" office:value="549" calcext:value-type="float">
            <text:p>54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TUDIO STORTI SRL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04" calcext:value-type="date">
            <text:p>04/10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2" office:value-type="float" office:value="350" calcext:value-type="float">
            <text:p>35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TUDIO STORTI SRL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2" office:value-type="float" office:value="610" calcext:value-type="float">
            <text:p>61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TUDIO STORTI SRL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2" office:value-type="float" office:value="1754.36" calcext:value-type="float">
            <text:p>1754,3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2" office:value-type="float" office:value="7464.57" calcext:value-type="float">
            <text:p>7464,5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52212.54" calcext:value-type="float">
            <text:p>52212,5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125.28" calcext:value-type="float">
            <text:p>125,2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2177.33" calcext:value-type="float">
            <text:p>2177,3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6448.96" calcext:value-type="float">
            <text:p>6448,9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50352.29" calcext:value-type="float">
            <text:p>50352,2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3342.1" calcext:value-type="float">
            <text:p>3342,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9.24" calcext:value-type="float">
            <text:p>9,2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621.68" calcext:value-type="float">
            <text:p>621,6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769.57" calcext:value-type="float">
            <text:p>1769,5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3192.62" calcext:value-type="float">
            <text:p>3192,6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4-10-04" calcext:value-type="date">
            <text:p>04/10/2024</text:p>
          </table:table-cell>
          <table:table-cell table:style-name="ce15" office:value-type="date" office:date-value="2024-10-10" calcext:value-type="date">
            <text:p>10/10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2" office:value-type="float" office:value="191" calcext:value-type="float">
            <text:p>19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62.3" calcext:value-type="float">
            <text:p>762,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02.33" calcext:value-type="float">
            <text:p>702,3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08.52" calcext:value-type="float">
            <text:p>208,5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51.32" calcext:value-type="float">
            <text:p>251,3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36.89" calcext:value-type="float">
            <text:p>336,8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74.33" calcext:value-type="float">
            <text:p>874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78.16" calcext:value-type="float">
            <text:p>278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502.22" calcext:value-type="float">
            <text:p>2502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84.59" calcext:value-type="float">
            <text:p>384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930" calcext:value-type="float">
            <text:p>79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539.24" calcext:value-type="float">
            <text:p>539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10.45" calcext:value-type="float">
            <text:p>210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512.4" calcext:value-type="float">
            <text:p>512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434.32" calcext:value-type="float">
            <text:p>434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13.93" calcext:value-type="float">
            <text:p>313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82.02" calcext:value-type="float">
            <text:p>782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2" office:value-type="float" office:value="3579.68" calcext:value-type="float">
            <text:p>3579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2" office:value-type="float" office:value="3326.66" calcext:value-type="float">
            <text:p>3326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2.96" calcext:value-type="float">
            <text:p>82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57.02" calcext:value-type="float">
            <text:p>357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2.96" calcext:value-type="float">
            <text:p>82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DDA <text:s/>GABRIELLA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18" calcext:value-type="date">
            <text:p>18/10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2049.78" calcext:value-type="float">
            <text:p>12049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RANAIDEA S.C.S. IMPRESA SOCIALE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4415.81" calcext:value-type="float">
            <text:p>14415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7.62" calcext:value-type="float">
            <text:p>77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2" office:value-type="float" office:value="585.94" calcext:value-type="float">
            <text:p>585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BORGIA PAOLO &amp; C. SAS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402.6" calcext:value-type="float">
            <text:p>402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2 FORNITURE S.A.S. <text:s text:c="15"/>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2" office:value-type="float" office:value="86.16" calcext:value-type="float">
            <text:p>86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9405.99" calcext:value-type="float">
            <text:p>19405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12.22" calcext:value-type="float">
            <text:p>112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08.72" calcext:value-type="float">
            <text:p>1208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REAM CAR S.R.L. A SOCIO UNICO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420.5" calcext:value-type="float">
            <text:p>420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REAM CAR S.R.L. A SOCIO UNICO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712.4" calcext:value-type="float">
            <text:p>712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REAM CAR S.R.L. A SOCIO UNICO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12" office:value-type="float" office:value="97.1" calcext:value-type="float">
            <text:p>97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10" calcext:value-type="date">
            <text:p>10/10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2" office:value-type="float" office:value="1185.46" calcext:value-type="float">
            <text:p>1185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5.25" calcext:value-type="float">
            <text:p>85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09.8" calcext:value-type="float">
            <text:p>109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5.23" calcext:value-type="float">
            <text:p>75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56.5" calcext:value-type="float">
            <text:p>156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2 FORNITURE S.A.S. <text:s text:c="15"/>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2" office:value-type="float" office:value="47.43" calcext:value-type="float">
            <text:p>47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47" calcext:value-type="float">
            <text:p>7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4.57" calcext:value-type="float">
            <text:p>84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47" calcext:value-type="float">
            <text:p>7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18" calcext:value-type="float">
            <text:p>89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47" calcext:value-type="float">
            <text:p>7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47" calcext:value-type="float">
            <text:p>7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31.81" calcext:value-type="float">
            <text:p>131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404.03" calcext:value-type="float">
            <text:p>40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09.8" calcext:value-type="float">
            <text:p>109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09.8" calcext:value-type="float">
            <text:p>109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47" calcext:value-type="float">
            <text:p>7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57.65" calcext:value-type="float">
            <text:p>157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04.98" calcext:value-type="float">
            <text:p>104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ERATIVA SOCIALE ALDIA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10" calcext:value-type="date">
            <text:p>10/10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57768.49" calcext:value-type="float">
            <text:p>57768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531.72" calcext:value-type="float">
            <text:p>531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02.11" calcext:value-type="float">
            <text:p>102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ILE CROCE BLU DI PENENGO GIUSEPPINA &amp;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2" office:value-type="float" office:value="1030215011" calcext:value-type="float">
            <text:p>1030215011</text:p>
          </table:table-cell>
          <table:table-cell table:style-name="ce12" office:value-type="string" calcext:value-type="string">
            <text:p>Contratti di servizio per la lotta al randagismo </text:p>
          </table:table-cell>
          <table:table-cell table:style-name="ce12" office:value-type="float" office:value="2625" calcext:value-type="float">
            <text:p>26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METRA SOCIETA' COOPERATIVA SOCIALE ON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866.37" calcext:value-type="float">
            <text:p>866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ILE CROCE BLU DI PENENGO GIUSEPPINA &amp;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297.39" calcext:value-type="float">
            <text:p>297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169975.65" calcext:value-type="float">
            <text:p>169975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594981.36" calcext:value-type="float">
            <text:p>594981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REAM CAR S.R.L. A SOCIO UNICO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365.01" calcext:value-type="float">
            <text:p>365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46.4" calcext:value-type="float">
            <text:p>146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6.08" calcext:value-type="float">
            <text:p>86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CANTIERI DI LAVORO <text:s text:c="6"/>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2" office:value-type="float" office:value="1030212999" calcext:value-type="float">
            <text:p>1030212999</text:p>
          </table:table-cell>
          <table:table-cell table:style-name="ce12" office:value-type="string" calcext:value-type="string">
            <text:p>Altre forme di lavoro flessibile n.a.c.</text:p>
          </table:table-cell>
          <table:table-cell table:style-name="ce12" office:value-type="float" office:value="58.8" calcext:value-type="float">
            <text:p>58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5515.77" calcext:value-type="float">
            <text:p>5515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IOGRAFICA 2L S.N.C. <text:s text:c="13"/>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12" office:value-type="float" office:value="126.27" calcext:value-type="float">
            <text:p>126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IOGRAFICA 2L S.N.C. <text:s text:c="13"/>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12" office:value-type="float" office:value="126.27" calcext:value-type="float">
            <text:p>126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2" office:value-type="float" office:value="1030215002" calcext:value-type="float">
            <text:p>1030215002</text:p>
          </table:table-cell>
          <table:table-cell table:style-name="ce12" office:value-type="string" calcext:value-type="string">
            <text:p>Contratti di servizio di trasporto scolastico</text:p>
          </table:table-cell>
          <table:table-cell table:style-name="ce12" office:value-type="float" office:value="9238.24" calcext:value-type="float">
            <text:p>9238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12" office:value-type="float" office:value="8891.65" calcext:value-type="float">
            <text:p>8891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ETE <text:s/>GIOVANNI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3922.68" calcext:value-type="float">
            <text:p>3922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ETE <text:s/>GIOVANNI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2199.28" calcext:value-type="float">
            <text:p>2199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ITONE <text:s/>STEFANO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3298.88" calcext:value-type="float">
            <text:p>3298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8037.95" calcext:value-type="float">
            <text:p>18037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OSCO SNC DI TOSCO PIERLUIGI &amp; C.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5" office:value-type="date" office:date-value="2024-10-10" calcext:value-type="date">
            <text:p>10/10/2024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12" office:value-type="float" office:value="10998.38" calcext:value-type="float">
            <text:p>10998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SESTRIERE <text:s text:c="15"/>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5" office:value-type="date" office:date-value="2024-10-10" calcext:value-type="date">
            <text:p>10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2" calcext:value-type="float">
            <text:p>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SAN GILLIO <text:s text:c="14"/>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5" office:value-type="date" office:date-value="2024-10-10" calcext:value-type="date">
            <text:p>10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BUTTIGLIERA ALTA <text:s text:c="8"/>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5" office:value-type="date" office:date-value="2024-10-10" calcext:value-type="date">
            <text:p>10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1.76" calcext:value-type="float">
            <text:p>11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GRUGLIASCO <text:s text:c="14"/>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5" office:value-type="date" office:date-value="2024-10-10" calcext:value-type="date">
            <text:p>10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TORINO <text:s text:c="18"/></text:p>
          </table:table-cell>
          <table:table-cell table:style-name="ce15" office:value-type="date" office:date-value="2024-10-09" calcext:value-type="date">
            <text:p>09/10/2024</text:p>
          </table:table-cell>
          <table:table-cell table:style-name="ce15" office:value-type="date" office:date-value="2024-10-10" calcext:value-type="date">
            <text:p>10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37.2" calcext:value-type="float">
            <text:p>37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NAZZO <text:s/>MASSIMILIANO</text:p>
          </table:table-cell>
          <table:table-cell table:style-name="ce15" office:value-type="date" office:date-value="2024-10-10" calcext:value-type="date">
            <text:p>10/10/2024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3120" calcext:value-type="float">
            <text:p>31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ENZIA DELLE ENTRATE-RISCOSSIONE</text:p>
          </table:table-cell>
          <table:table-cell table:number-columns-repeated="2" table:style-name="ce15" office:value-type="date" office:date-value="2024-10-10" calcext:value-type="date">
            <text:p>10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52.63" calcext:value-type="float">
            <text:p>52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TORINO <text:s text:c="18"/></text:p>
          </table:table-cell>
          <table:table-cell table:style-name="ce15" office:value-type="date" office:date-value="2024-10-10" calcext:value-type="date">
            <text:p>10/10/2024</text:p>
          </table:table-cell>
          <table:table-cell table:style-name="ce15" office:value-type="date" office:date-value="2024-10-11" calcext:value-type="date">
            <text:p>11/10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2" office:value-type="float" office:value="162.62" calcext:value-type="float">
            <text:p>162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FEIN S.P.A</text:p>
          </table:table-cell>
          <table:table-cell table:style-name="ce15" office:value-type="date" office:date-value="2024-10-10" calcext:value-type="date">
            <text:p>10/10/2024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420.03" calcext:value-type="float">
            <text:p>420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style-name="ce15" office:value-type="date" office:date-value="2024-10-10" calcext:value-type="date">
            <text:p>10/10/2024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5574.39" calcext:value-type="float">
            <text:p>5574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FEIN S.P.A</text:p>
          </table:table-cell>
          <table:table-cell table:style-name="ce15" office:value-type="date" office:date-value="2024-10-10" calcext:value-type="date">
            <text:p>10/10/2024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3385.91" calcext:value-type="float">
            <text:p>3385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style-name="ce15" office:value-type="date" office:date-value="2024-10-10" calcext:value-type="date">
            <text:p>10/10/2024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66738.38" calcext:value-type="float">
            <text:p>66738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10-11" calcext:value-type="date">
            <text:p>11/10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12" office:value-type="float" office:value="245.73" calcext:value-type="float">
            <text:p>245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SSOCIAZIONE CULTURALE EUFEMIA</text:p>
          </table:table-cell>
          <table:table-cell table:style-name="ce15" office:value-type="date" office:date-value="2024-10-11" calcext:value-type="date">
            <text:p>11/10/2024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8032" calcext:value-type="float">
            <text:p>180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5722.73" calcext:value-type="float">
            <text:p>15722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25408.44" calcext:value-type="float">
            <text:p>25408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27205.36" calcext:value-type="float">
            <text:p>27205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53.63" calcext:value-type="float">
            <text:p>53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61.17" calcext:value-type="float">
            <text:p>61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68.22" calcext:value-type="float">
            <text:p>68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01.52" calcext:value-type="float">
            <text:p>101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26.51" calcext:value-type="float">
            <text:p>126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3090.25" calcext:value-type="float">
            <text:p>3090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12" office:value-type="float" office:value="162.9" calcext:value-type="float">
            <text:p>162,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12" office:value-type="float" office:value="1732.53" calcext:value-type="float">
            <text:p>1732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2 FORNITURE S.A.S. <text:s text:c="15"/>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2" office:value-type="float" office:value="31.11" calcext:value-type="float">
            <text:p>31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UOVA R.A.M. S.N.C. DI MARTINO A. E OJAR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480" calcext:value-type="float">
            <text:p>4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2" office:value-type="float" office:value="35.36" calcext:value-type="float">
            <text:p>35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2" office:value-type="float" office:value="35.36" calcext:value-type="float">
            <text:p>35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2" office:value-type="float" office:value="270.27" calcext:value-type="float">
            <text:p>270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2 FORNITURE S.A.S. <text:s text:c="15"/>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2" office:value-type="float" office:value="49.48" calcext:value-type="float">
            <text:p>49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RANAIDEA S.C.S. IMPRESA SOCIALE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3050" calcext:value-type="float">
            <text:p>30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6127.8" calcext:value-type="float">
            <text:p>6127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1071.11" calcext:value-type="float">
            <text:p>11071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8" calcext:value-type="date">
            <text:p>18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6928.88" calcext:value-type="float">
            <text:p>6928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12" office:value-type="float" office:value="4953.2" calcext:value-type="float">
            <text:p>495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57.81" calcext:value-type="float">
            <text:p>257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74.46" calcext:value-type="float">
            <text:p>174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2" calcext:value-type="float">
            <text:p>1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00.93" calcext:value-type="float">
            <text:p>300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4.4" calcext:value-type="float">
            <text:p>24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4.86" calcext:value-type="float">
            <text:p>4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40.65" calcext:value-type="float">
            <text:p>40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NFO CAMERE S.P.A. <text:s text:c="16"/>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1-08" calcext:value-type="date">
            <text:p>08/11/2024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12" office:value-type="float" office:value="1354.2" calcext:value-type="float">
            <text:p>1354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6.3" calcext:value-type="float">
            <text:p>76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47" calcext:value-type="float">
            <text:p>7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47" calcext:value-type="float">
            <text:p>7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2.81" calcext:value-type="float">
            <text:p>82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57" calcext:value-type="float">
            <text:p>74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3.74" calcext:value-type="float">
            <text:p>83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09.8" calcext:value-type="float">
            <text:p>109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5.23" calcext:value-type="float">
            <text:p>75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30.54" calcext:value-type="float">
            <text:p>130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7.81" calcext:value-type="float">
            <text:p>67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6.4" calcext:value-type="float">
            <text:p>76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2" calcext:value-type="float">
            <text:p>1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91.72" calcext:value-type="float">
            <text:p>91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5.38" calcext:value-type="float">
            <text:p>85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16" calcext:value-type="date">
            <text:p>16/10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4.66" calcext:value-type="float">
            <text:p>124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54.98" calcext:value-type="float">
            <text:p>254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5" office:value-type="date" office:date-value="2024-10-18" calcext:value-type="date">
            <text:p>18/10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165.85" calcext:value-type="float">
            <text:p>165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5" office:value-type="date" office:date-value="2024-10-18" calcext:value-type="date">
            <text:p>18/10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174.46" calcext:value-type="float">
            <text:p>174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5" office:value-type="date" office:date-value="2024-10-18" calcext:value-type="date">
            <text:p>18/10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184.12" calcext:value-type="float">
            <text:p>184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5" office:value-type="date" office:date-value="2024-10-18" calcext:value-type="date">
            <text:p>18/10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185.82" calcext:value-type="float">
            <text:p>185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5" office:value-type="date" office:date-value="2024-10-18" calcext:value-type="date">
            <text:p>18/10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256.7" calcext:value-type="float">
            <text:p>256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5" office:value-type="date" office:date-value="2024-10-18" calcext:value-type="date">
            <text:p>18/10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411.52" calcext:value-type="float">
            <text:p>411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5" office:value-type="date" office:date-value="2024-10-18" calcext:value-type="date">
            <text:p>18/10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1586.23" calcext:value-type="float">
            <text:p>1586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483.59" calcext:value-type="float">
            <text:p>2483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16778.81" calcext:value-type="float">
            <text:p>16778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CANTIERI DI LAVORO <text:s text:c="6"/>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2" office:value-type="float" office:value="1030212999" calcext:value-type="float">
            <text:p>1030212999</text:p>
          </table:table-cell>
          <table:table-cell table:style-name="ce12" office:value-type="string" calcext:value-type="string">
            <text:p>Altre forme di lavoro flessibile n.a.c.</text:p>
          </table:table-cell>
          <table:table-cell table:style-name="ce12" office:value-type="float" office:value="2654" calcext:value-type="float">
            <text:p>26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SSIMO PRINCIPI ADV S.R.L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200" calcext:value-type="float">
            <text:p>2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RUNEAU ITALIA SRL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12" office:value-type="float" office:value="78.98" calcext:value-type="float">
            <text:p>7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I PIEMONTE <text:s text:c="22"/>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1-12" calcext:value-type="date">
            <text:p>12/11/2024</text:p>
          </table:table-cell>
          <table:table-cell table:style-name="ce12" office:value-type="float" office:value="1030219005" calcext:value-type="float">
            <text:p>1030219005</text:p>
          </table:table-cell>
          <table:table-cell table:style-name="ce12" office:value-type="string" calcext:value-type="string">
            <text:p>Servizi per i sistemi e relativa manutenzione</text:p>
          </table:table-cell>
          <table:table-cell table:style-name="ce12" office:value-type="float" office:value="4695.76" calcext:value-type="float">
            <text:p>4695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INEAPA DI ISAIJA PATRIZIA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250" calcext:value-type="float">
            <text:p>2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LDARINI &amp; ASSOCIATI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9" calcext:value-type="date">
            <text:p>29/10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LDARINI &amp; ASSOCIATI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9" calcext:value-type="date">
            <text:p>29/10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182" calcext:value-type="float">
            <text:p>1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LDARINI &amp; ASSOCIATI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92" calcext:value-type="float">
            <text:p>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ELLE PUBBLICITA'-GALLO LUCA STEFA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9" calcext:value-type="date">
            <text:p>29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36.6" calcext:value-type="float">
            <text:p>36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SSIMO PRINCIPI ADV S.R.L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250" calcext:value-type="float">
            <text:p>2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SSIMO PRINCIPI ADV S.R.L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44.1" calcext:value-type="float">
            <text:p>44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84.89" calcext:value-type="float">
            <text:p>184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87.75" calcext:value-type="float">
            <text:p>387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15.56" calcext:value-type="float">
            <text:p>115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46.74" calcext:value-type="float">
            <text:p>246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28.32" calcext:value-type="float">
            <text:p>228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43.67" calcext:value-type="float">
            <text:p>143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54.08" calcext:value-type="float">
            <text:p>154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22.63" calcext:value-type="float">
            <text:p>322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54.08" calcext:value-type="float">
            <text:p>154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46.74" calcext:value-type="float">
            <text:p>246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04.42" calcext:value-type="float">
            <text:p>304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43.67" calcext:value-type="float">
            <text:p>143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15.56" calcext:value-type="float">
            <text:p>115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42.01" calcext:value-type="float">
            <text:p>242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3.28" calcext:value-type="float">
            <text:p>123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58.54" calcext:value-type="float">
            <text:p>258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8.53" calcext:value-type="float">
            <text:p>38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6.11" calcext:value-type="float">
            <text:p>76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95.79" calcext:value-type="float">
            <text:p>95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64.49" calcext:value-type="float">
            <text:p>164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8.53" calcext:value-type="float">
            <text:p>38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0.67" calcext:value-type="float">
            <text:p>80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RBERO PIETRO S.P.A.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301.95" calcext:value-type="float">
            <text:p>301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VINOVO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S. <text:s text:c="26"/>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2999" calcext:value-type="float">
            <text:p>1030212999</text:p>
          </table:table-cell>
          <table:table-cell table:style-name="ce12" office:value-type="string" calcext:value-type="string">
            <text:p>Altre forme di lavoro flessibile n.a.c.</text:p>
          </table:table-cell>
          <table:table-cell table:style-name="ce12" office:value-type="float" office:value="386.31" calcext:value-type="float">
            <text:p>386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S. <text:s text:c="26"/>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2999" calcext:value-type="float">
            <text:p>1030212999</text:p>
          </table:table-cell>
          <table:table-cell table:style-name="ce12" office:value-type="string" calcext:value-type="string">
            <text:p>Altre forme di lavoro flessibile n.a.c.</text:p>
          </table:table-cell>
          <table:table-cell table:style-name="ce12" office:value-type="float" office:value="335.69" calcext:value-type="float">
            <text:p>335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10-22" calcext:value-type="date">
            <text:p>22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31.7" calcext:value-type="float">
            <text:p>31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5" office:value-type="date" office:date-value="2024-11-07" calcext:value-type="date">
            <text:p>07/1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47.4" calcext:value-type="float">
            <text:p>47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5" office:value-type="date" office:date-value="2024-11-07" calcext:value-type="date">
            <text:p>07/1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487.67" calcext:value-type="float">
            <text:p>487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10-22" calcext:value-type="date">
            <text:p>22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326.06" calcext:value-type="float">
            <text:p>326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10-22" calcext:value-type="date">
            <text:p>22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59.6" calcext:value-type="float">
            <text:p>59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10-22" calcext:value-type="date">
            <text:p>22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45.65" calcext:value-type="float">
            <text:p>45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10-22" calcext:value-type="date">
            <text:p>22/10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4.05" calcext:value-type="float">
            <text:p>24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10-22" calcext:value-type="date">
            <text:p>22/10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2" office:value-type="float" office:value="220.12" calcext:value-type="float">
            <text:p>220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10-22" calcext:value-type="date">
            <text:p>22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305.04" calcext:value-type="float">
            <text:p>305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10-22" calcext:value-type="date">
            <text:p>22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6.9" calcext:value-type="float">
            <text:p>16,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10-22" calcext:value-type="date">
            <text:p>22/10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1019.52" calcext:value-type="float">
            <text:p>1019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number-columns-repeated="2" table:style-name="ce15" office:value-type="date" office:date-value="2024-10-22" calcext:value-type="date">
            <text:p>22/10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150.54" calcext:value-type="float">
            <text:p>150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number-columns-repeated="2" table:style-name="ce15" office:value-type="date" office:date-value="2024-10-22" calcext:value-type="date">
            <text:p>22/10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34533.88" calcext:value-type="float">
            <text:p>34533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number-columns-repeated="2" table:style-name="ce15" office:value-type="date" office:date-value="2024-10-22" calcext:value-type="date">
            <text:p>22/10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87048.25" calcext:value-type="float">
            <text:p>87048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SOCIOCULTURALE COOPERATIVA SOCI</text:p>
          </table:table-cell>
          <table:table-cell table:number-columns-repeated="2" table:style-name="ce15" office:value-type="date" office:date-value="2024-10-22" calcext:value-type="date">
            <text:p>22/10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2" office:value-type="float" office:value="1892.4" calcext:value-type="float">
            <text:p>1892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10-22" calcext:value-type="date">
            <text:p>22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62.56" calcext:value-type="float">
            <text:p>62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URISMOVEST-CONS.PROMOZIONE/SVILUPPO TUR</text:p>
          </table:table-cell>
          <table:table-cell table:number-columns-repeated="2" table:style-name="ce15" office:value-type="date" office:date-value="2024-10-22" calcext:value-type="date">
            <text:p>22/10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62100" calcext:value-type="float">
            <text:p>621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10-22" calcext:value-type="date">
            <text:p>22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84.92" calcext:value-type="float">
            <text:p>84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number-columns-repeated="2" table:style-name="ce15" office:value-type="date" office:date-value="2024-10-22" calcext:value-type="date">
            <text:p>22/10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6323.15" calcext:value-type="float">
            <text:p>6323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10-22" calcext:value-type="date">
            <text:p>22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48.01" calcext:value-type="float">
            <text:p>48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TORI COMUNALI <text:s text:c="11"/>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2" office:value-type="float" office:value="1030201001" calcext:value-type="float">
            <text:p>1030201001</text:p>
          </table:table-cell>
          <table:table-cell table:style-name="ce12" office:value-type="string" calcext:value-type="string">
            <text:p>Organi istituzionali dell'amministrazione - Indennita'</text:p>
          </table:table-cell>
          <table:table-cell table:style-name="ce12" office:value-type="float" office:value="15940.64" calcext:value-type="float">
            <text:p>15940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1-06" calcext:value-type="date">
            <text:p>06/1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2101.73" calcext:value-type="float">
            <text:p>12101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A.T. S.N.C. <text:s text:c="19"/></text:p>
          </table:table-cell>
          <table:table-cell table:number-columns-repeated="2" table:style-name="ce15" office:value-type="date" office:date-value="2024-10-23" calcext:value-type="date">
            <text:p>23/10/2024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12" office:value-type="float" office:value="72.96" calcext:value-type="float">
            <text:p>72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280" calcext:value-type="float">
            <text:p>2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ONDAZIONE DELL'ORDINE DEGLI ARCHITETTI</text:p>
          </table:table-cell>
          <table:table-cell table:number-columns-repeated="2" table:style-name="ce15" office:value-type="date" office:date-value="2024-10-23" calcext:value-type="date">
            <text:p>23/10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162" calcext:value-type="float">
            <text:p>1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SERVIZIO AVVOCATURA <text:s text:c="5"/>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2" office:value-type="float" office:value="1030202002" calcext:value-type="float">
            <text:p>1030202002</text:p>
          </table:table-cell>
          <table:table-cell table:style-name="ce12" office:value-type="string" calcext:value-type="string">
            <text:p>Indennita' di missione e di trasferta</text:p>
          </table:table-cell>
          <table:table-cell table:style-name="ce12" office:value-type="float" office:value="4.85" calcext:value-type="float">
            <text:p>4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UBLIKA S.R.L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108" calcext:value-type="float">
            <text:p>1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A.T. S.N.C. <text:s text:c="19"/>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10.31" calcext:value-type="float">
            <text:p>10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0.92" calcext:value-type="float">
            <text:p>40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ROSTA <text:s text:c="19"/></text:p>
          </table:table-cell>
          <table:table-cell table:number-columns-repeated="2" table:style-name="ce15" office:value-type="date" office:date-value="2024-10-23" calcext:value-type="date">
            <text:p>23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2.66" calcext:value-type="float">
            <text:p>72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2.67" calcext:value-type="float">
            <text:p>72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4.56" calcext:value-type="float">
            <text:p>34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A.T. S.N.C. <text:s text:c="19"/>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30.09" calcext:value-type="float">
            <text:p>30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NEL SOLE S.R.L.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452.68" calcext:value-type="float">
            <text:p>7452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4.56" calcext:value-type="float">
            <text:p>34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56682.44" calcext:value-type="float">
            <text:p>156682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047.32" calcext:value-type="float">
            <text:p>12047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FEIN S.P.A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34.08" calcext:value-type="float">
            <text:p>634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FEIN S.P.A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246.43" calcext:value-type="float">
            <text:p>8246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0.72" calcext:value-type="float">
            <text:p>40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RREBIAN S.P.A. <text:s text:c="19"/></text:p>
          </table:table-cell>
          <table:table-cell table:style-name="ce15" office:value-type="date" office:date-value="2024-10-23" calcext:value-type="date">
            <text:p>23/10/2024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32.94" calcext:value-type="float">
            <text:p>32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ENZIA DELLE ENTRATE <text:s text:c="13"/>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2" office:value-type="float" office:value="1030216004" calcext:value-type="float">
            <text:p>1030216004</text:p>
          </table:table-cell>
          <table:table-cell table:style-name="ce12" office:value-type="string" calcext:value-type="string">
            <text:p>Spese notarili</text:p>
          </table:table-cell>
          <table:table-cell table:style-name="ce12" office:value-type="float" office:value="481.2" calcext:value-type="float">
            <text:p>481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DOMINIO V.LE S.GIOVANNI BOSCO 10/A-B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5" office:value-type="date" office:date-value="2024-11-05" calcext:value-type="date">
            <text:p>05/1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733.23" calcext:value-type="float">
            <text:p>733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DOMINIO VIA BALDI 5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5" office:value-type="date" office:date-value="2024-11-05" calcext:value-type="date">
            <text:p>05/1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278" calcext:value-type="float">
            <text:p>12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LDARINI &amp; ASSOCIATI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92" calcext:value-type="float">
            <text:p>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LDARINI &amp; ASSOCIATI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282" calcext:value-type="float">
            <text:p>2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IVICA S.R.L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5" office:value-type="date" office:date-value="2024-11-12" calcext:value-type="date">
            <text:p>12/11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122" calcext:value-type="float">
            <text:p>1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IMS -DIPARTIMENTO PER LA MOBILITÀ SOSTE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12" office:value-type="float" office:value="9754.24" calcext:value-type="float">
            <text:p>9754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ROZZERIA SCHIAFONE N. &amp; C.-SNC <text:s/>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8320.56" calcext:value-type="float">
            <text:p>8320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ITTA' DI BORGARO TORINESE</text:p>
          </table:table-cell>
          <table:table-cell table:style-name="ce15" office:value-type="date" office:date-value="2024-10-24" calcext:value-type="date">
            <text:p>24/10/2024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1.48" calcext:value-type="float">
            <text:p>11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5" office:value-type="date" office:date-value="2024-11-18" calcext:value-type="date">
            <text:p>18/11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2" office:value-type="float" office:value="2440" calcext:value-type="float">
            <text:p>24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UTOSTRADE PER L'ITALIA S.P.A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5" office:value-type="date" office:date-value="2024-11-19" calcext:value-type="date">
            <text:p>19/1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87.61" calcext:value-type="float">
            <text:p>87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PASS S.P.A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5" office:value-type="date" office:date-value="2024-11-19" calcext:value-type="date">
            <text:p>19/1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5.6" calcext:value-type="float">
            <text:p>15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0-25" calcext:value-type="date">
            <text:p>25/10/2024</text:p>
          </table:table-cell>
          <table:table-cell table:style-name="ce15" office:value-type="date" office:date-value="2024-11-12" calcext:value-type="date">
            <text:p>12/11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696.1" calcext:value-type="float">
            <text:p>696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5714.47" calcext:value-type="float">
            <text:p>571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683.36" calcext:value-type="float">
            <text:p>683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706.74" calcext:value-type="float">
            <text:p>1706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716.84" calcext:value-type="float">
            <text:p>716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IAZZA CURIEL S.R.L.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5" office:value-type="date" office:date-value="2024-11-19" calcext:value-type="date">
            <text:p>19/11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5225.64" calcext:value-type="float">
            <text:p>5225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IVI SPA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5" office:value-type="date" office:date-value="2024-10-29" calcext:value-type="date">
            <text:p>29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397.51" calcext:value-type="float">
            <text:p>1397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572.7" calcext:value-type="float">
            <text:p>4572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8588.16" calcext:value-type="float">
            <text:p>8588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5420.59" calcext:value-type="float">
            <text:p>5420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516.19" calcext:value-type="float">
            <text:p>516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86.07" calcext:value-type="float">
            <text:p>486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554.96" calcext:value-type="float">
            <text:p>55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42.97" calcext:value-type="float">
            <text:p>242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91.66" calcext:value-type="float">
            <text:p>191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479.67" calcext:value-type="float">
            <text:p>1479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744.47" calcext:value-type="float">
            <text:p>74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606.08" calcext:value-type="float">
            <text:p>606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10-28" calcext:value-type="date">
            <text:p>28/10/2024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62.57" calcext:value-type="float">
            <text:p>162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.N.G. GRUPPO COMMERCIALE S.R.L.</text:p>
          </table:table-cell>
          <table:table-cell table:number-columns-repeated="2" table:style-name="ce15" office:value-type="date" office:date-value="2024-10-29" calcext:value-type="date">
            <text:p>29/10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INTEGRATI S.R.L.</text:p>
          </table:table-cell>
          <table:table-cell table:number-columns-repeated="2" table:style-name="ce15" office:value-type="date" office:date-value="2024-10-29" calcext:value-type="date">
            <text:p>29/10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1857.58" calcext:value-type="float">
            <text:p>1857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INTEGRATI S.R.L.</text:p>
          </table:table-cell>
          <table:table-cell table:number-columns-repeated="2" table:style-name="ce15" office:value-type="date" office:date-value="2024-10-29" calcext:value-type="date">
            <text:p>29/10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34186.69" calcext:value-type="float">
            <text:p>34186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INTEGRATI S.R.L.</text:p>
          </table:table-cell>
          <table:table-cell table:number-columns-repeated="2" table:style-name="ce15" office:value-type="date" office:date-value="2024-10-29" calcext:value-type="date">
            <text:p>29/10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2027.98" calcext:value-type="float">
            <text:p>2027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TRICE LUNA NUOVA S.C.A.R.L. <text:s text:c="4"/></text:p>
          </table:table-cell>
          <table:table-cell table:style-name="ce15" office:value-type="date" office:date-value="2024-10-29" calcext:value-type="date">
            <text:p>29/10/2024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92.72" calcext:value-type="float">
            <text:p>92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. ANIMAZIONE VALDOCCO A.R.L. <text:s text:c="2"/></text:p>
          </table:table-cell>
          <table:table-cell table:style-name="ce15" office:value-type="date" office:date-value="2024-10-29" calcext:value-type="date">
            <text:p>29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254.45" calcext:value-type="float">
            <text:p>254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RANAIDEA S.C.S. IMPRESA SOCIALE</text:p>
          </table:table-cell>
          <table:table-cell table:number-columns-repeated="2" table:style-name="ce15" office:value-type="date" office:date-value="2024-10-29" calcext:value-type="date">
            <text:p>29/10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3753.05" calcext:value-type="float">
            <text:p>13753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RANAIDEA S.C.S. IMPRESA SOCIALE</text:p>
          </table:table-cell>
          <table:table-cell table:number-columns-repeated="2" table:style-name="ce15" office:value-type="date" office:date-value="2024-10-29" calcext:value-type="date">
            <text:p>29/10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3774.12" calcext:value-type="float">
            <text:p>13774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M ITALIA S.P.A.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1002" calcext:value-type="float">
            <text:p>1030201002</text:p>
          </table:table-cell>
          <table:table-cell table:style-name="ce12" office:value-type="string" calcext:value-type="string">
            <text:p>Organi istituzionali dell'amministrazione - Rimborsi </text:p>
          </table:table-cell>
          <table:table-cell table:style-name="ce12" office:value-type="float" office:value="313.76" calcext:value-type="float">
            <text:p>313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09.88" calcext:value-type="float">
            <text:p>209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97.47" calcext:value-type="float">
            <text:p>297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.N.G. GRUPPO COMMERCIALE S.R.L.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1-26" calcext:value-type="date">
            <text:p>26/11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48.8" calcext:value-type="float">
            <text:p>48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0.89" calcext:value-type="float">
            <text:p>20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6.41" calcext:value-type="float">
            <text:p>46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97.4" calcext:value-type="float">
            <text:p>197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9.06" calcext:value-type="float">
            <text:p>69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5.85" calcext:value-type="float">
            <text:p>75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9.13" calcext:value-type="float">
            <text:p>109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1-14" calcext:value-type="date">
            <text:p>14/11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157.54" calcext:value-type="float">
            <text:p>157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64.12" calcext:value-type="float">
            <text:p>364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8632.72" calcext:value-type="float">
            <text:p>18632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VOLPIANO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ITTA' DI IGLESIAS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74.9" calcext:value-type="float">
            <text:p>174,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63.44" calcext:value-type="float">
            <text:p>163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85.12" calcext:value-type="float">
            <text:p>185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71.41" calcext:value-type="float">
            <text:p>171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2.84" calcext:value-type="float">
            <text:p>142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77.32" calcext:value-type="float">
            <text:p>277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77.11" calcext:value-type="float">
            <text:p>377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23.57" calcext:value-type="float">
            <text:p>323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95.87" calcext:value-type="float">
            <text:p>295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66.69" calcext:value-type="float">
            <text:p>266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96.67" calcext:value-type="float">
            <text:p>296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99.8" calcext:value-type="float">
            <text:p>299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76.85" calcext:value-type="float">
            <text:p>276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89.82" calcext:value-type="float">
            <text:p>189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6.34" calcext:value-type="float">
            <text:p>106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88.98" calcext:value-type="float">
            <text:p>58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62.57" calcext:value-type="float">
            <text:p>562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08.67" calcext:value-type="float">
            <text:p>308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32.74" calcext:value-type="float">
            <text:p>132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0.98" calcext:value-type="float">
            <text:p>100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356.48" calcext:value-type="float">
            <text:p>1356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89.95" calcext:value-type="float">
            <text:p>489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36.3" calcext:value-type="float">
            <text:p>636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66.71" calcext:value-type="float">
            <text:p>266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4.7" calcext:value-type="float">
            <text:p>144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10.67" calcext:value-type="float">
            <text:p>710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5.88" calcext:value-type="float">
            <text:p>12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96.18" calcext:value-type="float">
            <text:p>896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1.76" calcext:value-type="float">
            <text:p>31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24.04" calcext:value-type="float">
            <text:p>624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9.98" calcext:value-type="float">
            <text:p>29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ERATIVA SOCIALE ALDI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57332.63" calcext:value-type="float">
            <text:p>57332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8.13" calcext:value-type="float">
            <text:p>78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35.97" calcext:value-type="float">
            <text:p>535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01.16" calcext:value-type="float">
            <text:p>701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L IN 1 SRLS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546.56" calcext:value-type="float">
            <text:p>546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64.77" calcext:value-type="float">
            <text:p>164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00.42" calcext:value-type="float">
            <text:p>200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5.78" calcext:value-type="float">
            <text:p>85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289.11" calcext:value-type="float">
            <text:p>6289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7.88" calcext:value-type="float">
            <text:p>57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53.32" calcext:value-type="float">
            <text:p>153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50.35" calcext:value-type="float">
            <text:p>150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2.25" calcext:value-type="float">
            <text:p>72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.75" calcext:value-type="float">
            <text:p>5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.15" calcext:value-type="float">
            <text:p>5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5.7" calcext:value-type="float">
            <text:p>75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7.8" calcext:value-type="float">
            <text:p>37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06.53" calcext:value-type="float">
            <text:p>406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38.3" calcext:value-type="float">
            <text:p>538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81.6" calcext:value-type="float">
            <text:p>281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0.93" calcext:value-type="float">
            <text:p>80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7.36" calcext:value-type="float">
            <text:p>47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69.93" calcext:value-type="float">
            <text:p>469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65.64" calcext:value-type="float">
            <text:p>165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5.79" calcext:value-type="float">
            <text:p>65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2.39" calcext:value-type="float">
            <text:p>2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5.88" calcext:value-type="float">
            <text:p>12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.74" calcext:value-type="float">
            <text:p>14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6389.54" calcext:value-type="float">
            <text:p>16389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.14" calcext:value-type="float">
            <text:p>5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.26" calcext:value-type="float">
            <text:p>14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4.12" calcext:value-type="float">
            <text:p>24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.75" calcext:value-type="float">
            <text:p>10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30.75" calcext:value-type="float">
            <text:p>130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5.47" calcext:value-type="float">
            <text:p>55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92.07" calcext:value-type="float">
            <text:p>1292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4348.06" calcext:value-type="float">
            <text:p>24348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9.26" calcext:value-type="float">
            <text:p>69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35.82" calcext:value-type="float">
            <text:p>535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85.79" calcext:value-type="float">
            <text:p>485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5.38" calcext:value-type="float">
            <text:p>25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6.82" calcext:value-type="float">
            <text:p>86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1.81" calcext:value-type="float">
            <text:p>111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6.63" calcext:value-type="float">
            <text:p>86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2.24" calcext:value-type="float">
            <text:p>62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9.06" calcext:value-type="float">
            <text:p>69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3.17" calcext:value-type="float">
            <text:p>33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31.48" calcext:value-type="float">
            <text:p>131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30.67" calcext:value-type="float">
            <text:p>230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43.98" calcext:value-type="float">
            <text:p>1043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1.68" calcext:value-type="float">
            <text:p>141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4.9" calcext:value-type="float">
            <text:p>104,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0.62" calcext:value-type="float">
            <text:p>140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08.6" calcext:value-type="float">
            <text:p>208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3.17" calcext:value-type="float">
            <text:p>143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47.84" calcext:value-type="float">
            <text:p>247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0.23" calcext:value-type="float">
            <text:p>50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3.94" calcext:value-type="float">
            <text:p>73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9.98" calcext:value-type="float">
            <text:p>19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65.93" calcext:value-type="float">
            <text:p>365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.59" calcext:value-type="float">
            <text:p>14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.59" calcext:value-type="float">
            <text:p>14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63.2" calcext:value-type="float">
            <text:p>66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4.4" calcext:value-type="float">
            <text:p>104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0-30" calcext:value-type="date">
            <text:p>30/10/2024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04.54" calcext:value-type="float">
            <text:p>804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928" calcext:value-type="float">
            <text:p>29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10-31" calcext:value-type="date">
            <text:p>31/10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169975.65" calcext:value-type="float">
            <text:p>169975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10-31" calcext:value-type="date">
            <text:p>31/10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594981.36" calcext:value-type="float">
            <text:p>594981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ZIENDA AGRICOLA TEKNO GREEN S.R.L.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94250.39" calcext:value-type="float">
            <text:p>94250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ZONA OVEST DI TORINO S.R.L. <text:s text:c="7"/></text:p>
          </table:table-cell>
          <table:table-cell table:style-name="ce15" office:value-type="date" office:date-value="2024-10-31" calcext:value-type="date">
            <text:p>31/10/2024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16816.96" calcext:value-type="float">
            <text:p>16816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11-04" calcext:value-type="date">
            <text:p>0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419.84" calcext:value-type="float">
            <text:p>419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ALSECCHI CANCELLERIA S.R.L.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5" office:value-type="date" office:date-value="2024-11-18" calcext:value-type="date">
            <text:p>18/1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507.98" calcext:value-type="float">
            <text:p>507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RAFICHE E. <text:s/>GASPARI S.R.L.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5" office:value-type="date" office:date-value="2024-11-18" calcext:value-type="date">
            <text:p>18/1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222.49" calcext:value-type="float">
            <text:p>1222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LDARINI &amp; ASSOCIATI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5" office:value-type="date" office:date-value="2024-11-18" calcext:value-type="date">
            <text:p>18/11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92" calcext:value-type="float">
            <text:p>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FFICINA DELLA FORMAZIONE S.R.L.S.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695" calcext:value-type="float">
            <text:p>6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ALSECCHI CANCELLERIA S.R.L.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5" office:value-type="date" office:date-value="2024-11-18" calcext:value-type="date">
            <text:p>18/1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500" calcext:value-type="float">
            <text:p>5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ALSECCHI CANCELLERIA S.R.L.</text:p>
          </table:table-cell>
          <table:table-cell table:style-name="ce15" office:value-type="date" office:date-value="2024-11-04" calcext:value-type="date">
            <text:p>04/11/2024</text:p>
          </table:table-cell>
          <table:table-cell table:style-name="ce15" office:value-type="date" office:date-value="2024-11-18" calcext:value-type="date">
            <text:p>18/1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500" calcext:value-type="float">
            <text:p>5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IVI SPA</text:p>
          </table:table-cell>
          <table:table-cell table:number-columns-repeated="2" table:style-name="ce15" office:value-type="date" office:date-value="2024-11-04" calcext:value-type="date">
            <text:p>04/1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366.51" calcext:value-type="float">
            <text:p>1366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11-04" calcext:value-type="date">
            <text:p>0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71.29" calcext:value-type="float">
            <text:p>271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11-04" calcext:value-type="date">
            <text:p>0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24.77" calcext:value-type="float">
            <text:p>124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11-04" calcext:value-type="date">
            <text:p>0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77.95" calcext:value-type="float">
            <text:p>77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11-04" calcext:value-type="date">
            <text:p>0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479.81" calcext:value-type="float">
            <text:p>479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11-04" calcext:value-type="date">
            <text:p>0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498.23" calcext:value-type="float">
            <text:p>2498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11-04" calcext:value-type="date">
            <text:p>0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460.2" calcext:value-type="float">
            <text:p>1460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11-04" calcext:value-type="date">
            <text:p>0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37.66" calcext:value-type="float">
            <text:p>237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11-04" calcext:value-type="date">
            <text:p>0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321.1" calcext:value-type="float">
            <text:p>321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11-04" calcext:value-type="date">
            <text:p>0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21.39" calcext:value-type="float">
            <text:p>221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11-04" calcext:value-type="date">
            <text:p>0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746.34" calcext:value-type="float">
            <text:p>746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11-04" calcext:value-type="date">
            <text:p>0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386.17" calcext:value-type="float">
            <text:p>386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11-04" calcext:value-type="date">
            <text:p>0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7.07" calcext:value-type="float">
            <text:p>27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11-04" calcext:value-type="date">
            <text:p>0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3.87" calcext:value-type="float">
            <text:p>13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11-04" calcext:value-type="date">
            <text:p>0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386.18" calcext:value-type="float">
            <text:p>386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11-04" calcext:value-type="date">
            <text:p>0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209.5" calcext:value-type="float">
            <text:p>2209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P84 SRL</text:p>
          </table:table-cell>
          <table:table-cell table:style-name="ce15" office:value-type="date" office:date-value="2024-11-05" calcext:value-type="date">
            <text:p>05/11/2024</text:p>
          </table:table-cell>
          <table:table-cell table:style-name="ce15" office:value-type="date" office:date-value="2024-11-07" calcext:value-type="date">
            <text:p>07/11/2024</text:p>
          </table:table-cell>
          <table:table-cell table:style-name="ce12" office:value-type="float" office:value="1030201002" calcext:value-type="float">
            <text:p>1030201002</text:p>
          </table:table-cell>
          <table:table-cell table:style-name="ce12" office:value-type="string" calcext:value-type="string">
            <text:p>Organi istituzionali dell'amministrazione - Rimborsi </text:p>
          </table:table-cell>
          <table:table-cell table:style-name="ce12" office:value-type="float" office:value="881.17" calcext:value-type="float">
            <text:p>881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M ITALIA S.P.A.</text:p>
          </table:table-cell>
          <table:table-cell table:style-name="ce15" office:value-type="date" office:date-value="2024-11-05" calcext:value-type="date">
            <text:p>05/11/2024</text:p>
          </table:table-cell>
          <table:table-cell table:style-name="ce15" office:value-type="date" office:date-value="2024-11-07" calcext:value-type="date">
            <text:p>07/11/2024</text:p>
          </table:table-cell>
          <table:table-cell table:style-name="ce12" office:value-type="float" office:value="1030201002" calcext:value-type="float">
            <text:p>1030201002</text:p>
          </table:table-cell>
          <table:table-cell table:style-name="ce12" office:value-type="string" calcext:value-type="string">
            <text:p>Organi istituzionali dell'amministrazione - Rimborsi </text:p>
          </table:table-cell>
          <table:table-cell table:style-name="ce12" office:value-type="float" office:value="435.3" calcext:value-type="float">
            <text:p>435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1-05" calcext:value-type="date">
            <text:p>05/11/2024</text:p>
          </table:table-cell>
          <table:table-cell table:style-name="ce15" office:value-type="date" office:date-value="2024-11-07" calcext:value-type="date">
            <text:p>07/1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305.72" calcext:value-type="float">
            <text:p>1305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1-05" calcext:value-type="date">
            <text:p>05/11/2024</text:p>
          </table:table-cell>
          <table:table-cell table:style-name="ce15" office:value-type="date" office:date-value="2024-11-07" calcext:value-type="date">
            <text:p>07/1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329.27" calcext:value-type="float">
            <text:p>1329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11-05" calcext:value-type="date">
            <text:p>05/11/2024</text:p>
          </table:table-cell>
          <table:table-cell table:style-name="ce15" office:value-type="date" office:date-value="2024-11-07" calcext:value-type="date">
            <text:p>07/11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906.03" calcext:value-type="float">
            <text:p>906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11-06" calcext:value-type="date">
            <text:p>06/11/2024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2" office:value-type="float" office:value="582.88" calcext:value-type="float">
            <text:p>582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 ANTINFORTUNISTICA SAS-LUCIDO &amp;C</text:p>
          </table:table-cell>
          <table:table-cell table:style-name="ce15" office:value-type="date" office:date-value="2024-11-06" calcext:value-type="date">
            <text:p>06/11/2024</text:p>
          </table:table-cell>
          <table:table-cell table:style-name="ce15" office:value-type="date" office:date-value="2024-11-25" calcext:value-type="date">
            <text:p>25/1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389.99" calcext:value-type="float">
            <text:p>389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11-06" calcext:value-type="date">
            <text:p>06/11/2024</text:p>
          </table:table-cell>
          <table:table-cell table:style-name="ce15" office:value-type="date" office:date-value="2024-11-29" calcext:value-type="date">
            <text:p>29/11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2" office:value-type="float" office:value="64.48" calcext:value-type="float">
            <text:p>64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IRRIGUO E MIGLIOR.BEALERA</text:p>
          </table:table-cell>
          <table:table-cell table:style-name="ce15" office:value-type="date" office:date-value="2024-11-06" calcext:value-type="date">
            <text:p>06/11/2024</text:p>
          </table:table-cell>
          <table:table-cell table:style-name="ce15" office:value-type="date" office:date-value="2024-11-08" calcext:value-type="date">
            <text:p>08/11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2" office:value-type="float" office:value="35.91" calcext:value-type="float">
            <text:p>35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HD GVN HOTEL DIVISION SRL</text:p>
          </table:table-cell>
          <table:table-cell table:style-name="ce15" office:value-type="date" office:date-value="2024-11-06" calcext:value-type="date">
            <text:p>06/11/2024</text:p>
          </table:table-cell>
          <table:table-cell table:style-name="ce15" office:value-type="date" office:date-value="2024-11-08" calcext:value-type="date">
            <text:p>08/1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4800" calcext:value-type="float">
            <text:p>48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PAY S.P.A.</text:p>
          </table:table-cell>
          <table:table-cell table:style-name="ce15" office:value-type="date" office:date-value="2024-11-07" calcext:value-type="date">
            <text:p>07/11/2024</text:p>
          </table:table-cell>
          <table:table-cell table:style-name="ce15" office:value-type="date" office:date-value="2024-11-08" calcext:value-type="date">
            <text:p>08/11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241.56" calcext:value-type="float">
            <text:p>241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CSEL SRL</text:p>
          </table:table-cell>
          <table:table-cell table:style-name="ce15" office:value-type="date" office:date-value="2024-11-07" calcext:value-type="date">
            <text:p>07/11/2024</text:p>
          </table:table-cell>
          <table:table-cell table:style-name="ce15" office:value-type="date" office:date-value="2024-11-25" calcext:value-type="date">
            <text:p>25/11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202" calcext:value-type="float">
            <text:p>2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COLLEGNO <text:s text:c="16"/></text:p>
          </table:table-cell>
          <table:table-cell table:style-name="ce15" office:value-type="date" office:date-value="2024-11-07" calcext:value-type="date">
            <text:p>07/11/2024</text:p>
          </table:table-cell>
          <table:table-cell table:style-name="ce15" office:value-type="date" office:date-value="2024-11-08" calcext:value-type="date">
            <text:p>08/1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TRANA</text:p>
          </table:table-cell>
          <table:table-cell table:style-name="ce15" office:value-type="date" office:date-value="2024-11-07" calcext:value-type="date">
            <text:p>07/11/2024</text:p>
          </table:table-cell>
          <table:table-cell table:style-name="ce15" office:value-type="date" office:date-value="2024-11-08" calcext:value-type="date">
            <text:p>08/1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7.13" calcext:value-type="float">
            <text:p>7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TORINO <text:s text:c="18"/></text:p>
          </table:table-cell>
          <table:table-cell table:number-columns-repeated="2" table:style-name="ce15" office:value-type="date" office:date-value="2024-11-08" calcext:value-type="date">
            <text:p>08/11/2024</text:p>
          </table:table-cell>
          <table:table-cell table:style-name="ce12" office:value-type="float" office:value="1030201007" calcext:value-type="float">
            <text:p>1030201007</text:p>
          </table:table-cell>
          <table:table-cell table:style-name="ce12" office:value-type="string" calcext:value-type="string">
            <text:p>Commissioni elettorali</text:p>
          </table:table-cell>
          <table:table-cell table:style-name="ce12" office:value-type="float" office:value="11409.67" calcext:value-type="float">
            <text:p>11409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11-08" calcext:value-type="date">
            <text:p>08/11/2024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2" office:value-type="float" office:value="225" calcext:value-type="float">
            <text:p>2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11-08" calcext:value-type="date">
            <text:p>08/1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34305.95" calcext:value-type="float">
            <text:p>34305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11-08" calcext:value-type="date">
            <text:p>08/11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2287.58" calcext:value-type="float">
            <text:p>2287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11-08" calcext:value-type="date">
            <text:p>08/11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4667.95" calcext:value-type="float">
            <text:p>4667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11-08" calcext:value-type="date">
            <text:p>08/11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14504.91" calcext:value-type="float">
            <text:p>14504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11-08" calcext:value-type="date">
            <text:p>08/11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2638.77" calcext:value-type="float">
            <text:p>2638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11-08" calcext:value-type="date">
            <text:p>08/1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584.9" calcext:value-type="float">
            <text:p>584,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11-08" calcext:value-type="date">
            <text:p>08/1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2017.88" calcext:value-type="float">
            <text:p>2017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11-08" calcext:value-type="date">
            <text:p>08/1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968.55" calcext:value-type="float">
            <text:p>1968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ERATIVA SOCIALE ALDIA</text:p>
          </table:table-cell>
          <table:table-cell table:style-name="ce15" office:value-type="date" office:date-value="2024-11-08" calcext:value-type="date">
            <text:p>08/11/2024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840" calcext:value-type="float">
            <text:p>8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DOMINIO VIA AL CASTELLO N.10 <text:s text:c="3"/>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730" calcext:value-type="float">
            <text:p>17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5.59" calcext:value-type="float">
            <text:p>15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11-11" calcext:value-type="date">
            <text:p>11/11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11-11" calcext:value-type="date">
            <text:p>11/11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057.19" calcext:value-type="float">
            <text:p>2057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11-11" calcext:value-type="date">
            <text:p>11/11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11-11" calcext:value-type="date">
            <text:p>11/11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623" calcext:value-type="float">
            <text:p>26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11-11" calcext:value-type="date">
            <text:p>11/11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27.08" calcext:value-type="float">
            <text:p>27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74.81" calcext:value-type="float">
            <text:p>74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81.23" calcext:value-type="float">
            <text:p>81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7.12" calcext:value-type="float">
            <text:p>17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4.03" calcext:value-type="float">
            <text:p>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11-11" calcext:value-type="date">
            <text:p>11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4-11-12" calcext:value-type="date">
            <text:p>12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227.36" calcext:value-type="float">
            <text:p>227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4-11-12" calcext:value-type="date">
            <text:p>12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52.02" calcext:value-type="float">
            <text:p>52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EMME DI D'AGOSTINO F. SRL</text:p>
          </table:table-cell>
          <table:table-cell table:style-name="ce15" office:value-type="date" office:date-value="2024-11-12" calcext:value-type="date">
            <text:p>12/11/2024</text:p>
          </table:table-cell>
          <table:table-cell table:style-name="ce15" office:value-type="date" office:date-value="2024-11-25" calcext:value-type="date">
            <text:p>25/1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317.2" calcext:value-type="float">
            <text:p>317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1-12" calcext:value-type="date">
            <text:p>12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8817.2" calcext:value-type="float">
            <text:p>8817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RCE ECOLOGICAL SERVICE S.R.L. A SOCIO </text:p>
          </table:table-cell>
          <table:table-cell table:style-name="ce15" office:value-type="date" office:date-value="2024-11-12" calcext:value-type="date">
            <text:p>12/11/2024</text:p>
          </table:table-cell>
          <table:table-cell table:style-name="ce15" office:value-type="date" office:date-value="2024-11-25" calcext:value-type="date">
            <text:p>25/1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098" calcext:value-type="float">
            <text:p>10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style-name="ce15" office:value-type="date" office:date-value="2024-11-12" calcext:value-type="date">
            <text:p>12/11/2024</text:p>
          </table:table-cell>
          <table:table-cell table:style-name="ce15" office:value-type="date" office:date-value="2024-11-25" calcext:value-type="date">
            <text:p>25/1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22" calcext:value-type="float">
            <text:p>1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LDARINI &amp; ASSOCIATI</text:p>
          </table:table-cell>
          <table:table-cell table:style-name="ce15" office:value-type="date" office:date-value="2024-11-12" calcext:value-type="date">
            <text:p>12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302" calcext:value-type="float">
            <text:p>3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REAM CAR S.R.L. A SOCIO UNICO</text:p>
          </table:table-cell>
          <table:table-cell table:style-name="ce15" office:value-type="date" office:date-value="2024-11-12" calcext:value-type="date">
            <text:p>12/11/2024</text:p>
          </table:table-cell>
          <table:table-cell table:style-name="ce15" office:value-type="date" office:date-value="2024-11-18" calcext:value-type="date">
            <text:p>18/11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484" calcext:value-type="float">
            <text:p>4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style-name="ce15" office:value-type="date" office:date-value="2024-11-12" calcext:value-type="date">
            <text:p>12/11/2024</text:p>
          </table:table-cell>
          <table:table-cell table:style-name="ce15" office:value-type="date" office:date-value="2024-11-25" calcext:value-type="date">
            <text:p>25/1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439.2" calcext:value-type="float">
            <text:p>439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CHIVASSO</text:p>
          </table:table-cell>
          <table:table-cell table:style-name="ce15" office:value-type="date" office:date-value="2024-11-12" calcext:value-type="date">
            <text:p>12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BOSCOREALE CITTA' METROPOLITAN</text:p>
          </table:table-cell>
          <table:table-cell table:style-name="ce15" office:value-type="date" office:date-value="2024-11-12" calcext:value-type="date">
            <text:p>12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11-12" calcext:value-type="date">
            <text:p>12/11/2024</text:p>
          </table:table-cell>
          <table:table-cell table:style-name="ce15" office:value-type="date" office:date-value="2024-11-26" calcext:value-type="date">
            <text:p>26/11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2" office:value-type="float" office:value="1241.22" calcext:value-type="float">
            <text:p>1241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2 FORNITURE S.A.S. <text:s text:c="15"/></text:p>
          </table:table-cell>
          <table:table-cell table:style-name="ce15" office:value-type="date" office:date-value="2024-11-12" calcext:value-type="date">
            <text:p>12/11/2024</text:p>
          </table:table-cell>
          <table:table-cell table:style-name="ce15" office:value-type="date" office:date-value="2024-11-25" calcext:value-type="date">
            <text:p>25/11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2" office:value-type="float" office:value="18.98" calcext:value-type="float">
            <text:p>1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CARRU'</text:p>
          </table:table-cell>
          <table:table-cell table:style-name="ce15" office:value-type="date" office:date-value="2024-11-12" calcext:value-type="date">
            <text:p>12/11/2024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5" office:value-type="date" office:date-value="2024-11-14" calcext:value-type="date">
            <text:p>1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3309.7" calcext:value-type="float">
            <text:p>3309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5" office:value-type="date" office:date-value="2024-11-14" calcext:value-type="date">
            <text:p>1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380.47" calcext:value-type="float">
            <text:p>1380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5" office:value-type="date" office:date-value="2024-11-14" calcext:value-type="date">
            <text:p>1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308" calcext:value-type="float">
            <text:p>13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5" office:value-type="date" office:date-value="2024-11-14" calcext:value-type="date">
            <text:p>1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74.53" calcext:value-type="float">
            <text:p>574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5" office:value-type="date" office:date-value="2024-11-14" calcext:value-type="date">
            <text:p>1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623.93" calcext:value-type="float">
            <text:p>623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5" office:value-type="date" office:date-value="2024-11-14" calcext:value-type="date">
            <text:p>1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581.68" calcext:value-type="float">
            <text:p>1581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5" office:value-type="date" office:date-value="2024-11-14" calcext:value-type="date">
            <text:p>1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689.97" calcext:value-type="float">
            <text:p>689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5" office:value-type="date" office:date-value="2024-11-14" calcext:value-type="date">
            <text:p>1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6.86" calcext:value-type="float">
            <text:p>6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5" office:value-type="date" office:date-value="2024-11-14" calcext:value-type="date">
            <text:p>1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445.13" calcext:value-type="float">
            <text:p>1445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11-13" calcext:value-type="date">
            <text:p>13/11/2024</text:p>
          </table:table-cell>
          <table:table-cell table:style-name="ce15" office:value-type="date" office:date-value="2024-11-14" calcext:value-type="date">
            <text:p>14/1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740.03" calcext:value-type="float">
            <text:p>740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11-14" calcext:value-type="date">
            <text:p>14/11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75.82" calcext:value-type="float">
            <text:p>75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11-14" calcext:value-type="date">
            <text:p>14/11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16.68" calcext:value-type="float">
            <text:p>16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11-14" calcext:value-type="date">
            <text:p>14/11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11-14" calcext:value-type="date">
            <text:p>14/11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6.6" calcext:value-type="float">
            <text:p>6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11-14" calcext:value-type="date">
            <text:p>14/11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108.66" calcext:value-type="float">
            <text:p>108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11-14" calcext:value-type="date">
            <text:p>14/11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23.91" calcext:value-type="float">
            <text:p>23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ENZIA DELLE ENTRATE-RISCOSSIONE</text:p>
          </table:table-cell>
          <table:table-cell table:style-name="ce15" office:value-type="date" office:date-value="2024-11-14" calcext:value-type="date">
            <text:p>14/11/2024</text:p>
          </table:table-cell>
          <table:table-cell table:style-name="ce15" office:value-type="date" office:date-value="2024-11-15" calcext:value-type="date">
            <text:p>15/1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847.44" calcext:value-type="float">
            <text:p>847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style-name="ce15" office:value-type="date" office:date-value="2024-11-14" calcext:value-type="date">
            <text:p>14/11/2024</text:p>
          </table:table-cell>
          <table:table-cell table:style-name="ce15" office:value-type="date" office:date-value="2024-11-26" calcext:value-type="date">
            <text:p>26/11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175" calcext:value-type="float">
            <text:p>1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 MATTINA ANGELO</text:p>
          </table:table-cell>
          <table:table-cell table:style-name="ce15" office:value-type="date" office:date-value="2024-11-14" calcext:value-type="date">
            <text:p>14/11/2024</text:p>
          </table:table-cell>
          <table:table-cell table:style-name="ce15" office:value-type="date" office:date-value="2024-11-15" calcext:value-type="date">
            <text:p>15/11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115.5" calcext:value-type="float">
            <text:p>115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CI S.R.L.</text:p>
          </table:table-cell>
          <table:table-cell table:style-name="ce15" office:value-type="date" office:date-value="2024-11-14" calcext:value-type="date">
            <text:p>14/11/2024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SCOFORTE S.R.L.</text:p>
          </table:table-cell>
          <table:table-cell table:style-name="ce15" office:value-type="date" office:date-value="2024-11-14" calcext:value-type="date">
            <text:p>14/11/2024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98922.05" calcext:value-type="float">
            <text:p>98922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UCAZIONE PROGETTO SCRL <text:s text:c="10"/></text:p>
          </table:table-cell>
          <table:table-cell table:number-columns-repeated="2" table:style-name="ce15" office:value-type="date" office:date-value="2024-11-15" calcext:value-type="date">
            <text:p>15/1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483.59" calcext:value-type="float">
            <text:p>2483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ZONA OVEST DI TORINO S.R.L. <text:s text:c="7"/></text:p>
          </table:table-cell>
          <table:table-cell table:number-columns-repeated="2" table:style-name="ce15" office:value-type="date" office:date-value="2024-11-15" calcext:value-type="date">
            <text:p>15/1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2000" calcext:value-type="float">
            <text:p>220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SCOFORTE S.R.L.</text:p>
          </table:table-cell>
          <table:table-cell table:style-name="ce15" office:value-type="date" office:date-value="2024-11-15" calcext:value-type="date">
            <text:p>15/11/2024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29303.47" calcext:value-type="float">
            <text:p>29303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RAT 2000 RICAMBI SRL</text:p>
          </table:table-cell>
          <table:table-cell table:style-name="ce15" office:value-type="date" office:date-value="2024-11-18" calcext:value-type="date">
            <text:p>18/11/2024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235.43" calcext:value-type="float">
            <text:p>235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LDARINI &amp; ASSOCIATI</text:p>
          </table:table-cell>
          <table:table-cell table:style-name="ce15" office:value-type="date" office:date-value="2024-11-18" calcext:value-type="date">
            <text:p>18/11/2024</text:p>
          </table:table-cell>
          <table:table-cell table:style-name="ce15" office:value-type="date" office:date-value="2024-11-29" calcext:value-type="date">
            <text:p>29/11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252" calcext:value-type="float">
            <text:p>2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SSIONE UFFICIO DI VECE GABRIELE</text:p>
          </table:table-cell>
          <table:table-cell table:style-name="ce15" office:value-type="date" office:date-value="2024-11-18" calcext:value-type="date">
            <text:p>18/11/2024</text:p>
          </table:table-cell>
          <table:table-cell table:style-name="ce15" office:value-type="date" office:date-value="2024-11-25" calcext:value-type="date">
            <text:p>25/1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326.17" calcext:value-type="float">
            <text:p>326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EXIA S.R.L.</text:p>
          </table:table-cell>
          <table:table-cell table:style-name="ce15" office:value-type="date" office:date-value="2024-11-18" calcext:value-type="date">
            <text:p>18/11/2024</text:p>
          </table:table-cell>
          <table:table-cell table:style-name="ce15" office:value-type="date" office:date-value="2024-11-25" calcext:value-type="date">
            <text:p>25/1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14.68" calcext:value-type="float">
            <text:p>114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POIRINO CITTÀ METROPOLITANA DI</text:p>
          </table:table-cell>
          <table:table-cell table:number-columns-repeated="2" table:style-name="ce15" office:value-type="date" office:date-value="2024-11-18" calcext:value-type="date">
            <text:p>18/1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RACCONIGI</text:p>
          </table:table-cell>
          <table:table-cell table:number-columns-repeated="2" table:style-name="ce15" office:value-type="date" office:date-value="2024-11-18" calcext:value-type="date">
            <text:p>18/1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TORINO <text:s text:c="18"/></text:p>
          </table:table-cell>
          <table:table-cell table:number-columns-repeated="2" table:style-name="ce15" office:value-type="date" office:date-value="2024-11-18" calcext:value-type="date">
            <text:p>18/1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7.64" calcext:value-type="float">
            <text:p>17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RAT 2000 RICAMBI SRL</text:p>
          </table:table-cell>
          <table:table-cell table:style-name="ce15" office:value-type="date" office:date-value="2024-11-18" calcext:value-type="date">
            <text:p>18/11/2024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72.01" calcext:value-type="float">
            <text:p>72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47.26" calcext:value-type="float">
            <text:p>47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50.12" calcext:value-type="float">
            <text:p>50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49.92" calcext:value-type="float">
            <text:p>49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182.66" calcext:value-type="float">
            <text:p>182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.58" calcext:value-type="float">
            <text:p>6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1.77" calcext:value-type="float">
            <text:p>71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6.58" calcext:value-type="float">
            <text:p>46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0.07" calcext:value-type="float">
            <text:p>20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86.11" calcext:value-type="float">
            <text:p>186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8.63" calcext:value-type="float">
            <text:p>108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11-19" calcext:value-type="date">
            <text:p>19/11/2024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1.12" calcext:value-type="float">
            <text:p>41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33.82" calcext:value-type="float">
            <text:p>333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83.14" calcext:value-type="float">
            <text:p>483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18.48" calcext:value-type="float">
            <text:p>618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12.14" calcext:value-type="float">
            <text:p>312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04.35" calcext:value-type="float">
            <text:p>304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78.12" calcext:value-type="float">
            <text:p>578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77.77" calcext:value-type="float">
            <text:p>677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59.76" calcext:value-type="float">
            <text:p>459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25.09" calcext:value-type="float">
            <text:p>525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66.59" calcext:value-type="float">
            <text:p>566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56.35" calcext:value-type="float">
            <text:p>256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93.74" calcext:value-type="float">
            <text:p>1093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52.28" calcext:value-type="float">
            <text:p>852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31.45" calcext:value-type="float">
            <text:p>1031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83.14" calcext:value-type="float">
            <text:p>483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0.98" calcext:value-type="float">
            <text:p>100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26.01" calcext:value-type="float">
            <text:p>626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14.47" calcext:value-type="float">
            <text:p>61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50.83" calcext:value-type="float">
            <text:p>850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89.29" calcext:value-type="float">
            <text:p>789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399.27" calcext:value-type="float">
            <text:p>1399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70.7" calcext:value-type="float">
            <text:p>570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34.91" calcext:value-type="float">
            <text:p>534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5.81" calcext:value-type="float">
            <text:p>105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54.63" calcext:value-type="float">
            <text:p>1154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5.88" calcext:value-type="float">
            <text:p>12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553.06" calcext:value-type="float">
            <text:p>2553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60.94" calcext:value-type="float">
            <text:p>760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06.56" calcext:value-type="float">
            <text:p>306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000.19" calcext:value-type="float">
            <text:p>2000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6.24" calcext:value-type="float">
            <text:p>26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BORATORIO CHIMICO CAMERA COMM.TORINO</text:p>
          </table:table-cell>
          <table:table-cell table:style-name="ce15" office:value-type="date" office:date-value="2024-11-19" calcext:value-type="date">
            <text:p>19/11/2024</text:p>
          </table:table-cell>
          <table:table-cell table:style-name="ce15" office:value-type="date" office:date-value="2024-11-21" calcext:value-type="date">
            <text:p>21/11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466.65" calcext:value-type="float">
            <text:p>466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11-19" calcext:value-type="date">
            <text:p>19/11/2024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1126.04" calcext:value-type="float">
            <text:p>1126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11-19" calcext:value-type="date">
            <text:p>19/11/2024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89595.39" calcext:value-type="float">
            <text:p>89595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11-19" calcext:value-type="date">
            <text:p>19/11/2024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199134.31" calcext:value-type="float">
            <text:p>199134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1.46" calcext:value-type="float">
            <text:p>71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61.84" calcext:value-type="float">
            <text:p>1161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8.14" calcext:value-type="float">
            <text:p>148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4.78" calcext:value-type="float">
            <text:p>84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12.81" calcext:value-type="float">
            <text:p>312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71.59" calcext:value-type="float">
            <text:p>371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52.66" calcext:value-type="float">
            <text:p>152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2.66" calcext:value-type="float">
            <text:p>122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.15" calcext:value-type="float">
            <text:p>5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.15" calcext:value-type="float">
            <text:p>5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9.78" calcext:value-type="float">
            <text:p>79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6.17" calcext:value-type="float">
            <text:p>36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92.89" calcext:value-type="float">
            <text:p>492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92.34" calcext:value-type="float">
            <text:p>692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55.84" calcext:value-type="float">
            <text:p>655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59.36" calcext:value-type="float">
            <text:p>159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0.44" calcext:value-type="float">
            <text:p>70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6.91" calcext:value-type="float">
            <text:p>46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58.01" calcext:value-type="float">
            <text:p>158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1.06" calcext:value-type="float">
            <text:p>101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63.22" calcext:value-type="float">
            <text:p>263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0.91" calcext:value-type="float">
            <text:p>120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2.52" calcext:value-type="float">
            <text:p>52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60.04" calcext:value-type="float">
            <text:p>1260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.26" calcext:value-type="float">
            <text:p>14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2.96" calcext:value-type="float">
            <text:p>22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.47" calcext:value-type="float">
            <text:p>11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2576.1" calcext:value-type="float">
            <text:p>22576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3.21" calcext:value-type="float">
            <text:p>33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66.32" calcext:value-type="float">
            <text:p>566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.98" calcext:value-type="float">
            <text:p>1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2.39" calcext:value-type="float">
            <text:p>2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5.88" calcext:value-type="float">
            <text:p>12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5.14" calcext:value-type="float">
            <text:p>15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5196.76" calcext:value-type="float">
            <text:p>15196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NEL SOLE S.R.L.</text:p>
          </table:table-cell>
          <table:table-cell table:style-name="ce15" office:value-type="date" office:date-value="2024-11-19" calcext:value-type="date">
            <text:p>19/11/2024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452.68" calcext:value-type="float">
            <text:p>7452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11-19" calcext:value-type="date">
            <text:p>19/11/2024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0.72" calcext:value-type="float">
            <text:p>40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11-19" calcext:value-type="date">
            <text:p>19/11/2024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10888.68" calcext:value-type="float">
            <text:p>10888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47.97" calcext:value-type="float">
            <text:p>847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5.33" calcext:value-type="float">
            <text:p>25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4.65" calcext:value-type="float">
            <text:p>104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97.12" calcext:value-type="float">
            <text:p>97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9.06" calcext:value-type="float">
            <text:p>69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1.76" calcext:value-type="float">
            <text:p>31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30.8" calcext:value-type="float">
            <text:p>330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4.04" calcext:value-type="float">
            <text:p>104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83.9" calcext:value-type="float">
            <text:p>183,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4.51" calcext:value-type="float">
            <text:p>124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05.34" calcext:value-type="float">
            <text:p>205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2.53" calcext:value-type="float">
            <text:p>102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95.63" calcext:value-type="float">
            <text:p>195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7.67" calcext:value-type="float">
            <text:p>107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04.85" calcext:value-type="float">
            <text:p>304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8.85" calcext:value-type="float">
            <text:p>48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0.55" calcext:value-type="float">
            <text:p>70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4.77" calcext:value-type="float">
            <text:p>34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37.91" calcext:value-type="float">
            <text:p>137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29.66" calcext:value-type="float">
            <text:p>329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04.36" calcext:value-type="float">
            <text:p>604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2.2" calcext:value-type="float">
            <text:p>112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43.7" calcext:value-type="float">
            <text:p>743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.26" calcext:value-type="float">
            <text:p>14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1-19" calcext:value-type="date">
            <text:p>19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.26" calcext:value-type="float">
            <text:p>14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5" office:value-type="date" office:date-value="2024-11-21" calcext:value-type="date">
            <text:p>21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09.25" calcext:value-type="float">
            <text:p>309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5" office:value-type="date" office:date-value="2024-11-21" calcext:value-type="date">
            <text:p>21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15.12" calcext:value-type="float">
            <text:p>615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UBLIKA S.R.L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108" calcext:value-type="float">
            <text:p>1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LFINO &amp; PARTNERS S.P.A.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75" calcext:value-type="float">
            <text:p>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5" office:value-type="date" office:date-value="2024-11-21" calcext:value-type="date">
            <text:p>21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406.78" calcext:value-type="float">
            <text:p>10406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5" office:value-type="date" office:date-value="2024-11-21" calcext:value-type="date">
            <text:p>21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2.62" calcext:value-type="float">
            <text:p>142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5" office:value-type="date" office:date-value="2024-11-21" calcext:value-type="date">
            <text:p>21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097.6" calcext:value-type="float">
            <text:p>3097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5" office:value-type="date" office:date-value="2024-11-21" calcext:value-type="date">
            <text:p>21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89.63" calcext:value-type="float">
            <text:p>289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R CARTOMATTO DI MURGIA ANDREA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5683.44" calcext:value-type="float">
            <text:p>5683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5" office:value-type="date" office:date-value="2024-11-28" calcext:value-type="date">
            <text:p>28/11/2024</text:p>
          </table:table-cell>
          <table:table-cell table:style-name="ce12" office:value-type="float" office:value="1030215002" calcext:value-type="float">
            <text:p>1030215002</text:p>
          </table:table-cell>
          <table:table-cell table:style-name="ce12" office:value-type="string" calcext:value-type="string">
            <text:p>Contratti di servizio di trasporto scolastico</text:p>
          </table:table-cell>
          <table:table-cell table:style-name="ce12" office:value-type="float" office:value="21247.95" calcext:value-type="float">
            <text:p>21247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5" office:value-type="date" office:date-value="2024-11-28" calcext:value-type="date">
            <text:p>28/11/2024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12" office:value-type="float" office:value="19476.95" calcext:value-type="float">
            <text:p>19476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COOPERATIVA CULTURE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5" office:value-type="date" office:date-value="2024-11-26" calcext:value-type="date">
            <text:p>26/1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10640.98" calcext:value-type="float">
            <text:p>10640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11-20" calcext:value-type="date">
            <text:p>20/11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124.68" calcext:value-type="float">
            <text:p>124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11-20" calcext:value-type="date">
            <text:p>20/11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209.84" calcext:value-type="float">
            <text:p>209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11-20" calcext:value-type="date">
            <text:p>20/11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1464.66" calcext:value-type="float">
            <text:p>1464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11-20" calcext:value-type="date">
            <text:p>20/11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62.02" calcext:value-type="float">
            <text:p>62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11-20" calcext:value-type="date">
            <text:p>20/11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74.83" calcext:value-type="float">
            <text:p>74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11-20" calcext:value-type="date">
            <text:p>20/11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100.4" calcext:value-type="float">
            <text:p>100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5" office:value-type="date" office:date-value="2024-11-21" calcext:value-type="date">
            <text:p>21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265.33" calcext:value-type="float">
            <text:p>7265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5" office:value-type="date" office:date-value="2024-11-21" calcext:value-type="date">
            <text:p>21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.14" calcext:value-type="float">
            <text:p>5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19619.99" calcext:value-type="float">
            <text:p>19619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5" office:value-type="date" office:date-value="2024-11-21" calcext:value-type="date">
            <text:p>21/1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25.41" calcext:value-type="float">
            <text:p>1425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CANTIERI DI LAVORO <text:s text:c="6"/></text:p>
          </table:table-cell>
          <table:table-cell table:style-name="ce15" office:value-type="date" office:date-value="2024-11-20" calcext:value-type="date">
            <text:p>20/11/2024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2" office:value-type="float" office:value="1030212999" calcext:value-type="float">
            <text:p>1030212999</text:p>
          </table:table-cell>
          <table:table-cell table:style-name="ce12" office:value-type="string" calcext:value-type="string">
            <text:p>Altre forme di lavoro flessibile n.a.c.</text:p>
          </table:table-cell>
          <table:table-cell table:style-name="ce12" office:value-type="float" office:value="2792" calcext:value-type="float">
            <text:p>27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TORI COMUNALI <text:s text:c="11"/></text:p>
          </table:table-cell>
          <table:table-cell table:style-name="ce15" office:value-type="date" office:date-value="2024-11-21" calcext:value-type="date">
            <text:p>21/11/2024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2" office:value-type="float" office:value="1030201001" calcext:value-type="float">
            <text:p>1030201001</text:p>
          </table:table-cell>
          <table:table-cell table:style-name="ce12" office:value-type="string" calcext:value-type="string">
            <text:p>Organi istituzionali dell'amministrazione - Indennita'</text:p>
          </table:table-cell>
          <table:table-cell table:style-name="ce12" office:value-type="float" office:value="15939.64" calcext:value-type="float">
            <text:p>15939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11-21" calcext:value-type="date">
            <text:p>21/11/2024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2" office:value-type="float" office:value="716.54" calcext:value-type="float">
            <text:p>716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number-columns-repeated="2" table:style-name="ce15" office:value-type="date" office:date-value="2024-11-21" calcext:value-type="date">
            <text:p>21/11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858" calcext:value-type="float">
            <text:p>8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DIT GROUP S.R.L</text:p>
          </table:table-cell>
          <table:table-cell table:style-name="ce15" office:value-type="date" office:date-value="2024-11-21" calcext:value-type="date">
            <text:p>21/11/2024</text:p>
          </table:table-cell>
          <table:table-cell table:style-name="ce15" office:value-type="date" office:date-value="2024-11-29" calcext:value-type="date">
            <text:p>29/1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59.78" calcext:value-type="float">
            <text:p>59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11-21" calcext:value-type="date">
            <text:p>21/11/2024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2" office:value-type="float" office:value="3579.68" calcext:value-type="float">
            <text:p>3579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11-21" calcext:value-type="date">
            <text:p>21/11/2024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2" office:value-type="float" office:value="3326.66" calcext:value-type="float">
            <text:p>3326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1-22" calcext:value-type="date">
            <text:p>22/11/2024</text:p>
          </table:table-cell>
          <table:table-cell table:style-name="ce15" office:value-type="date" office:date-value="2024-12-06" calcext:value-type="date">
            <text:p>06/12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226.99" calcext:value-type="float">
            <text:p>226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1-22" calcext:value-type="date">
            <text:p>22/11/2024</text:p>
          </table:table-cell>
          <table:table-cell table:style-name="ce15" office:value-type="date" office:date-value="2024-12-06" calcext:value-type="date">
            <text:p>06/12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922.89" calcext:value-type="float">
            <text:p>922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GOMME DI COLETTO IVO MAURIZIO <text:s text:c="2"/></text:p>
          </table:table-cell>
          <table:table-cell table:style-name="ce15" office:value-type="date" office:date-value="2024-11-22" calcext:value-type="date">
            <text:p>22/11/2024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329.4" calcext:value-type="float">
            <text:p>329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style-name="ce15" office:value-type="date" office:date-value="2024-11-22" calcext:value-type="date">
            <text:p>22/11/2024</text:p>
          </table:table-cell>
          <table:table-cell table:style-name="ce15" office:value-type="date" office:date-value="2024-11-28" calcext:value-type="date">
            <text:p>28/1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54.98" calcext:value-type="float">
            <text:p>254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.CIA SANTA MARIA DI FATE SRL</text:p>
          </table:table-cell>
          <table:table-cell table:style-name="ce15" office:value-type="date" office:date-value="2024-11-22" calcext:value-type="date">
            <text:p>22/11/2024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2" office:value-type="float" office:value="1030105999" calcext:value-type="float">
            <text:p>1030105999</text:p>
          </table:table-cell>
          <table:table-cell table:style-name="ce12" office:value-type="string" calcext:value-type="string">
            <text:p>Altri beni e prodotti sanitari n.a.c.</text:p>
          </table:table-cell>
          <table:table-cell table:style-name="ce12" office:value-type="float" office:value="397.58" calcext:value-type="float">
            <text:p>397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DOMINIO <text:s/>CORSO <text:s/>FRANCIA <text:s/>14</text:p>
          </table:table-cell>
          <table:table-cell table:number-columns-repeated="2" table:style-name="ce15" office:value-type="date" office:date-value="2024-11-25" calcext:value-type="date">
            <text:p>25/1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626.38" calcext:value-type="float">
            <text:p>626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DOMINIO <text:s/>ZODIACO UNO</text:p>
          </table:table-cell>
          <table:table-cell table:number-columns-repeated="2" table:style-name="ce15" office:value-type="date" office:date-value="2024-11-25" calcext:value-type="date">
            <text:p>25/1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784.35" calcext:value-type="float">
            <text:p>784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1-26" calcext:value-type="date">
            <text:p>26/11/2024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7391.38" calcext:value-type="float">
            <text:p>17391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599.56" calcext:value-type="float">
            <text:p>599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325.96" calcext:value-type="float">
            <text:p>325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UTURTECNICA S.R.L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713.7" calcext:value-type="float">
            <text:p>713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UTURTECNICA S.R.L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1427.4" calcext:value-type="float">
            <text:p>1427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UTURTECNICA S.R.L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713.7" calcext:value-type="float">
            <text:p>713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02.11" calcext:value-type="float">
            <text:p>102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. ANIMAZIONE VALDOCCO A.R.L. <text:s text:c="2"/></text:p>
          </table:table-cell>
          <table:table-cell table:style-name="ce15" office:value-type="date" office:date-value="2024-11-26" calcext:value-type="date">
            <text:p>26/11/2024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439.5" calcext:value-type="float">
            <text:p>439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UTURTECNICA S.R.L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713.7" calcext:value-type="float">
            <text:p>713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556.33" calcext:value-type="float">
            <text:p>556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UTURTECNICA S.R.L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713.7" calcext:value-type="float">
            <text:p>713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11-26" calcext:value-type="date">
            <text:p>26/11/2024</text:p>
          </table:table-cell>
          <table:table-cell table:style-name="ce15" office:value-type="date" office:date-value="2024-12-18" calcext:value-type="date">
            <text:p>18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170.61" calcext:value-type="float">
            <text:p>1170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272.44" calcext:value-type="float">
            <text:p>272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89.29" calcext:value-type="float">
            <text:p>89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49.66" calcext:value-type="float">
            <text:p>149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33.39" calcext:value-type="float">
            <text:p>133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304.63" calcext:value-type="float">
            <text:p>304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299.13" calcext:value-type="float">
            <text:p>299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334.26" calcext:value-type="float">
            <text:p>334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11-26" calcext:value-type="date">
            <text:p>26/11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43.22" calcext:value-type="float">
            <text:p>143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S. <text:s text:c="26"/></text:p>
          </table:table-cell>
          <table:table-cell table:number-columns-repeated="2" table:style-name="ce15" office:value-type="date" office:date-value="2024-11-27" calcext:value-type="date">
            <text:p>27/11/2024</text:p>
          </table:table-cell>
          <table:table-cell table:style-name="ce12" office:value-type="float" office:value="1030201002" calcext:value-type="float">
            <text:p>1030201002</text:p>
          </table:table-cell>
          <table:table-cell table:style-name="ce12" office:value-type="string" calcext:value-type="string">
            <text:p>Organi istituzionali dell'amministrazione - Rimborsi </text:p>
          </table:table-cell>
          <table:table-cell table:style-name="ce12" office:value-type="float" office:value="3055" calcext:value-type="float">
            <text:p>30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INO FIORI S.N.C. DI GIORGIO F.LLI &amp;</text:p>
          </table:table-cell>
          <table:table-cell table:number-columns-repeated="2" table:style-name="ce15" office:value-type="date" office:date-value="2024-11-27" calcext:value-type="date">
            <text:p>27/11/2024</text:p>
          </table:table-cell>
          <table:table-cell table:style-name="ce12" office:value-type="float" office:value="1030102009" calcext:value-type="float">
            <text:p>1030102009</text:p>
          </table:table-cell>
          <table:table-cell table:style-name="ce12" office:value-type="string" calcext:value-type="string">
            <text:p>Beni per attivita' di rappresentanza </text:p>
          </table:table-cell>
          <table:table-cell table:style-name="ce12" office:value-type="float" office:value="104.5" calcext:value-type="float">
            <text:p>104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I.MA S.N.C. DI FORNASIER FLAVIO &amp; C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1403" calcext:value-type="float">
            <text:p>14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A.T. S.N.C. <text:s text:c="19"/></text:p>
          </table:table-cell>
          <table:table-cell table:number-columns-repeated="2" table:style-name="ce15" office:value-type="date" office:date-value="2024-11-27" calcext:value-type="date">
            <text:p>27/1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264.17" calcext:value-type="float">
            <text:p>264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LFINO &amp; PARTNERS S.P.A.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75" calcext:value-type="float">
            <text:p>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UBLIKA S.R.L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90" calcext:value-type="float">
            <text:p>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A.T. S.N.C. <text:s text:c="19"/></text:p>
          </table:table-cell>
          <table:table-cell table:number-columns-repeated="2" table:style-name="ce15" office:value-type="date" office:date-value="2024-11-27" calcext:value-type="date">
            <text:p>27/1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515.73" calcext:value-type="float">
            <text:p>515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4929.76" calcext:value-type="float">
            <text:p>4929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8000" calcext:value-type="float">
            <text:p>80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MMEBI SRL</text:p>
          </table:table-cell>
          <table:table-cell table:number-columns-repeated="2" table:style-name="ce15" office:value-type="date" office:date-value="2024-11-27" calcext:value-type="date">
            <text:p>27/1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4544.06" calcext:value-type="float">
            <text:p>4544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ERATIVA SOCIALE ALDIA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109438.35" calcext:value-type="float">
            <text:p>109438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SOCIOCULTURALE COOPERATIVA SOCI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5" office:value-type="date" office:date-value="2024-12-03" calcext:value-type="date">
            <text:p>03/12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2" office:value-type="float" office:value="2149.4" calcext:value-type="float">
            <text:p>2149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ICE'S LAND S.N.C. <text:s text:c="15"/>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850.16" calcext:value-type="float">
            <text:p>850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11-27" calcext:value-type="date">
            <text:p>27/11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169975.65" calcext:value-type="float">
            <text:p>169975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11-27" calcext:value-type="date">
            <text:p>27/1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594981.36" calcext:value-type="float">
            <text:p>594981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18947.2" calcext:value-type="float">
            <text:p>18947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4-11-27" calcext:value-type="date">
            <text:p>27/11/2024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5000" calcext:value-type="float">
            <text:p>50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S. <text:s text:c="26"/></text:p>
          </table:table-cell>
          <table:table-cell table:number-columns-repeated="2" table:style-name="ce15" office:value-type="date" office:date-value="2024-11-27" calcext:value-type="date">
            <text:p>27/11/2024</text:p>
          </table:table-cell>
          <table:table-cell table:style-name="ce12" office:value-type="float" office:value="1030212999" calcext:value-type="float">
            <text:p>1030212999</text:p>
          </table:table-cell>
          <table:table-cell table:style-name="ce12" office:value-type="string" calcext:value-type="string">
            <text:p>Altre forme di lavoro flessibile n.a.c.</text:p>
          </table:table-cell>
          <table:table-cell table:style-name="ce12" office:value-type="float" office:value="407.26" calcext:value-type="float">
            <text:p>407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S. <text:s text:c="26"/></text:p>
          </table:table-cell>
          <table:table-cell table:number-columns-repeated="2" table:style-name="ce15" office:value-type="date" office:date-value="2024-11-27" calcext:value-type="date">
            <text:p>27/11/2024</text:p>
          </table:table-cell>
          <table:table-cell table:style-name="ce12" office:value-type="float" office:value="1030212999" calcext:value-type="float">
            <text:p>1030212999</text:p>
          </table:table-cell>
          <table:table-cell table:style-name="ce12" office:value-type="string" calcext:value-type="string">
            <text:p>Altre forme di lavoro flessibile n.a.c.</text:p>
          </table:table-cell>
          <table:table-cell table:style-name="ce12" office:value-type="float" office:value="279.74" calcext:value-type="float">
            <text:p>279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ENZIA DELLE ENTRATE - UFFICIO RIVOLI</text:p>
          </table:table-cell>
          <table:table-cell table:number-columns-repeated="2" table:style-name="ce15" office:value-type="date" office:date-value="2024-11-28" calcext:value-type="date">
            <text:p>28/11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ENZIA DELLE ENTRATE - UFFICIO RIVOLI</text:p>
          </table:table-cell>
          <table:table-cell table:number-columns-repeated="2" table:style-name="ce15" office:value-type="date" office:date-value="2024-11-28" calcext:value-type="date">
            <text:p>28/11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145.5" calcext:value-type="float">
            <text:p>145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ENZIA DELLE ENTRATE - UFFICIO RIVOLI</text:p>
          </table:table-cell>
          <table:table-cell table:number-columns-repeated="2" table:style-name="ce15" office:value-type="date" office:date-value="2024-11-28" calcext:value-type="date">
            <text:p>28/11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33.5" calcext:value-type="float">
            <text:p>33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ENZIA DELLE ENTRATE - UFFICIO RIVOLI</text:p>
          </table:table-cell>
          <table:table-cell table:number-columns-repeated="2" table:style-name="ce15" office:value-type="date" office:date-value="2024-11-28" calcext:value-type="date">
            <text:p>28/11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33.5" calcext:value-type="float">
            <text:p>33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INO FIORI S.N.C. DI GIORGIO F.LLI &amp;</text:p>
          </table:table-cell>
          <table:table-cell table:number-columns-repeated="2" table:style-name="ce15" office:value-type="date" office:date-value="2024-11-28" calcext:value-type="date">
            <text:p>28/11/2024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12" office:value-type="float" office:value="653.56" calcext:value-type="float">
            <text:p>653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INTEGRATI S.R.L.</text:p>
          </table:table-cell>
          <table:table-cell table:number-columns-repeated="2" table:style-name="ce15" office:value-type="date" office:date-value="2024-11-28" calcext:value-type="date">
            <text:p>28/11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1857.58" calcext:value-type="float">
            <text:p>1857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INTEGRATI S.R.L.</text:p>
          </table:table-cell>
          <table:table-cell table:style-name="ce15" office:value-type="date" office:date-value="2024-11-28" calcext:value-type="date">
            <text:p>28/11/2024</text:p>
          </table:table-cell>
          <table:table-cell table:style-name="ce15" office:value-type="date" office:date-value="2024-11-29" calcext:value-type="date">
            <text:p>29/11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2027.98" calcext:value-type="float">
            <text:p>2027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INTEGRATI S.R.L.</text:p>
          </table:table-cell>
          <table:table-cell table:number-columns-repeated="2" table:style-name="ce15" office:value-type="date" office:date-value="2024-11-28" calcext:value-type="date">
            <text:p>28/11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34186.69" calcext:value-type="float">
            <text:p>34186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. DELLA MOBILITA' PIEMONTES(CONSORZIO)</text:p>
          </table:table-cell>
          <table:table-cell table:style-name="ce15" office:value-type="date" office:date-value="2024-11-29" calcext:value-type="date">
            <text:p>29/11/2024</text:p>
          </table:table-cell>
          <table:table-cell table:style-name="ce15" office:value-type="date" office:date-value="2024-12-03" calcext:value-type="date">
            <text:p>03/12/2024</text:p>
          </table:table-cell>
          <table:table-cell table:style-name="ce12" office:value-type="float" office:value="1030215001" calcext:value-type="float">
            <text:p>1030215001</text:p>
          </table:table-cell>
          <table:table-cell table:style-name="ce12" office:value-type="string" calcext:value-type="string">
            <text:p>Contratti di servizio di trasporto pubblico</text:p>
          </table:table-cell>
          <table:table-cell table:style-name="ce12" office:value-type="float" office:value="336252.79" calcext:value-type="float">
            <text:p>336252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DOMINIO VIA MONTE GRAPPA <text:s text:c="7"/>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03" calcext:value-type="date">
            <text:p>03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841.27" calcext:value-type="float">
            <text:p>841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STRUZIONI ARMANDO CAMERLO S.R.L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03" calcext:value-type="date">
            <text:p>03/12/2024</text:p>
          </table:table-cell>
          <table:table-cell table:style-name="ce12" office:value-type="float" office:value="1030207001" calcext:value-type="float">
            <text:p>1030207001</text:p>
          </table:table-cell>
          <table:table-cell table:style-name="ce12" office:value-type="string" calcext:value-type="string">
            <text:p>Locazione di beni immobili</text:p>
          </table:table-cell>
          <table:table-cell table:style-name="ce12" office:value-type="float" office:value="25925" calcext:value-type="float">
            <text:p>259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612.12" calcext:value-type="float">
            <text:p>612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608.88" calcext:value-type="float">
            <text:p>608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49.51" calcext:value-type="float">
            <text:p>449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CRETE SRL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18" calcext:value-type="date">
            <text:p>18/12/2024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12" office:value-type="float" office:value="1402.39" calcext:value-type="float">
            <text:p>140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44.01" calcext:value-type="float">
            <text:p>244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TRAFF S.R.L. <text:s text:c="20"/>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19" calcext:value-type="date">
            <text:p>19/12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719.8" calcext:value-type="float">
            <text:p>719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16.98" calcext:value-type="float">
            <text:p>316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469.97" calcext:value-type="float">
            <text:p>1469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535.91" calcext:value-type="float">
            <text:p>535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36.66" calcext:value-type="float">
            <text:p>436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44.01" calcext:value-type="float">
            <text:p>244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44.01" calcext:value-type="float">
            <text:p>244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12-02" calcext:value-type="date">
            <text:p>02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16.98" calcext:value-type="float">
            <text:p>316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2-03" calcext:value-type="date">
            <text:p>03/12/2024</text:p>
          </table:table-cell>
          <table:table-cell table:style-name="ce15" office:value-type="date" office:date-value="2024-12-04" calcext:value-type="date">
            <text:p>04/12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857" calcext:value-type="float">
            <text:p>8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style-name="ce15" office:value-type="date" office:date-value="2024-12-03" calcext:value-type="date">
            <text:p>03/12/2024</text:p>
          </table:table-cell>
          <table:table-cell table:style-name="ce15" office:value-type="date" office:date-value="2024-12-04" calcext:value-type="date">
            <text:p>04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54.98" calcext:value-type="float">
            <text:p>254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12-03" calcext:value-type="date">
            <text:p>03/12/2024</text:p>
          </table:table-cell>
          <table:table-cell table:style-name="ce15" office:value-type="date" office:date-value="2024-12-06" calcext:value-type="date">
            <text:p>06/12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181.27" calcext:value-type="float">
            <text:p>181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12-03" calcext:value-type="date">
            <text:p>03/12/2024</text:p>
          </table:table-cell>
          <table:table-cell table:style-name="ce15" office:value-type="date" office:date-value="2024-12-06" calcext:value-type="date">
            <text:p>06/12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208.2" calcext:value-type="float">
            <text:p>208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12-03" calcext:value-type="date">
            <text:p>03/12/2024</text:p>
          </table:table-cell>
          <table:table-cell table:style-name="ce15" office:value-type="date" office:date-value="2024-12-06" calcext:value-type="date">
            <text:p>06/12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1761.57" calcext:value-type="float">
            <text:p>1761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RANAIDEA S.C.S. IMPRESA SOCIALE</text:p>
          </table:table-cell>
          <table:table-cell table:style-name="ce15" office:value-type="date" office:date-value="2024-12-03" calcext:value-type="date">
            <text:p>03/12/2024</text:p>
          </table:table-cell>
          <table:table-cell table:style-name="ce15" office:value-type="date" office:date-value="2024-12-04" calcext:value-type="date">
            <text:p>04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6010.19" calcext:value-type="float">
            <text:p>16010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12-04" calcext:value-type="date">
            <text:p>04/12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3523.11" calcext:value-type="float">
            <text:p>3523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AINERI SERVICE SAS</text:p>
          </table:table-cell>
          <table:table-cell table:style-name="ce15" office:value-type="date" office:date-value="2024-12-04" calcext:value-type="date">
            <text:p>04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12" office:value-type="float" office:value="427" calcext:value-type="float">
            <text:p>4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12-05" calcext:value-type="date">
            <text:p>05/12/2024</text:p>
          </table:table-cell>
          <table:table-cell table:style-name="ce15" office:value-type="date" office:date-value="2024-12-06" calcext:value-type="date">
            <text:p>06/12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82.47" calcext:value-type="float">
            <text:p>82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12-05" calcext:value-type="date">
            <text:p>05/12/2024</text:p>
          </table:table-cell>
          <table:table-cell table:style-name="ce15" office:value-type="date" office:date-value="2024-12-06" calcext:value-type="date">
            <text:p>06/12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2585.44" calcext:value-type="float">
            <text:p>2585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IDUE SYSTEM S.R.L</text:p>
          </table:table-cell>
          <table:table-cell table:style-name="ce15" office:value-type="date" office:date-value="2024-12-05" calcext:value-type="date">
            <text:p>05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1300" calcext:value-type="float">
            <text:p>13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ONDAZIONE DELL'ORDINE DEGLI ARCHITETTI</text:p>
          </table:table-cell>
          <table:table-cell table:style-name="ce15" office:value-type="date" office:date-value="2024-12-05" calcext:value-type="date">
            <text:p>05/12/2024</text:p>
          </table:table-cell>
          <table:table-cell table:style-name="ce15" office:value-type="date" office:date-value="2024-12-06" calcext:value-type="date">
            <text:p>06/12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112" calcext:value-type="float">
            <text:p>1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IOGRAFICA 2L S.N.C. <text:s text:c="13"/></text:p>
          </table:table-cell>
          <table:table-cell table:style-name="ce15" office:value-type="date" office:date-value="2024-12-05" calcext:value-type="date">
            <text:p>05/12/2024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12" office:value-type="float" office:value="140.3" calcext:value-type="float">
            <text:p>140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IOGRAFICA 2L S.N.C. <text:s text:c="13"/></text:p>
          </table:table-cell>
          <table:table-cell table:style-name="ce15" office:value-type="date" office:date-value="2024-12-05" calcext:value-type="date">
            <text:p>05/12/2024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12" office:value-type="float" office:value="126.27" calcext:value-type="float">
            <text:p>126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IOGRAFICA 2L S.N.C. <text:s text:c="13"/></text:p>
          </table:table-cell>
          <table:table-cell table:style-name="ce15" office:value-type="date" office:date-value="2024-12-05" calcext:value-type="date">
            <text:p>05/12/2024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12" office:value-type="float" office:value="126.27" calcext:value-type="float">
            <text:p>126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2-05" calcext:value-type="date">
            <text:p>05/12/2024</text:p>
          </table:table-cell>
          <table:table-cell table:style-name="ce15" office:value-type="date" office:date-value="2024-12-06" calcext:value-type="date">
            <text:p>06/12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4250.12" calcext:value-type="float">
            <text:p>4250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2-05" calcext:value-type="date">
            <text:p>05/12/2024</text:p>
          </table:table-cell>
          <table:table-cell table:style-name="ce15" office:value-type="date" office:date-value="2024-12-06" calcext:value-type="date">
            <text:p>06/12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2178.54" calcext:value-type="float">
            <text:p>2178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URDOCCA <text:s/>ANGELO</text:p>
          </table:table-cell>
          <table:table-cell table:style-name="ce15" office:value-type="date" office:date-value="2024-12-05" calcext:value-type="date">
            <text:p>05/12/2024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1574.16" calcext:value-type="float">
            <text:p>11574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MOTESTI S.R.L</text:p>
          </table:table-cell>
          <table:table-cell table:style-name="ce15" office:value-type="date" office:date-value="2024-12-05" calcext:value-type="date">
            <text:p>05/12/2024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0971.14" calcext:value-type="float">
            <text:p>10971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2-06" calcext:value-type="date">
            <text:p>06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33035.71" calcext:value-type="float">
            <text:p>33035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2-06" calcext:value-type="date">
            <text:p>06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34099.67" calcext:value-type="float">
            <text:p>34099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2-06" calcext:value-type="date">
            <text:p>06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3065.92" calcext:value-type="float">
            <text:p>3065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2-06" calcext:value-type="date">
            <text:p>06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8663.01" calcext:value-type="float">
            <text:p>8663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2-06" calcext:value-type="date">
            <text:p>06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003.71" calcext:value-type="float">
            <text:p>1003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12-06" calcext:value-type="date">
            <text:p>06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4163.59" calcext:value-type="float">
            <text:p>4163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7.62" calcext:value-type="float">
            <text:p>77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UDIO R&amp;D SRL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12" office:value-type="float" office:value="362" calcext:value-type="float">
            <text:p>3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2" office:value-type="float" office:value="976" calcext:value-type="float">
            <text:p>9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LDARINI &amp; ASSOCIATI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132" calcext:value-type="float">
            <text:p>1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LDARINI &amp; ASSOCIATI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282" calcext:value-type="float">
            <text:p>2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51.32" calcext:value-type="float">
            <text:p>251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9254.96" calcext:value-type="float">
            <text:p>1925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02.33" calcext:value-type="float">
            <text:p>702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36.89" calcext:value-type="float">
            <text:p>336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13.93" calcext:value-type="float">
            <text:p>313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82.02" calcext:value-type="float">
            <text:p>782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74.33" calcext:value-type="float">
            <text:p>874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78.16" calcext:value-type="float">
            <text:p>278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502.22" calcext:value-type="float">
            <text:p>2502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57.02" calcext:value-type="float">
            <text:p>357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84.59" calcext:value-type="float">
            <text:p>384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930" calcext:value-type="float">
            <text:p>79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539.24" calcext:value-type="float">
            <text:p>539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2" calcext:value-type="float">
            <text:p>1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00.93" calcext:value-type="float">
            <text:p>300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62.3" calcext:value-type="float">
            <text:p>762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00.48" calcext:value-type="float">
            <text:p>1200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2.03" calcext:value-type="float">
            <text:p>82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30.54" calcext:value-type="float">
            <text:p>130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ROMA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3.71" calcext:value-type="float">
            <text:p>13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56.5" calcext:value-type="float">
            <text:p>156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09.8" calcext:value-type="float">
            <text:p>109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5.23" calcext:value-type="float">
            <text:p>75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5.25" calcext:value-type="float">
            <text:p>85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18" calcext:value-type="float">
            <text:p>89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47" calcext:value-type="float">
            <text:p>7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47" calcext:value-type="float">
            <text:p>7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47" calcext:value-type="float">
            <text:p>7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09.8" calcext:value-type="float">
            <text:p>109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31.81" calcext:value-type="float">
            <text:p>131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404.03" calcext:value-type="float">
            <text:p>40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09.8" calcext:value-type="float">
            <text:p>109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2.96" calcext:value-type="float">
            <text:p>82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4.57" calcext:value-type="float">
            <text:p>84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47" calcext:value-type="float">
            <text:p>7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47" calcext:value-type="float">
            <text:p>7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1.64" calcext:value-type="float">
            <text:p>11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57.65" calcext:value-type="float">
            <text:p>157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77.77" calcext:value-type="float">
            <text:p>177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77.23" calcext:value-type="float">
            <text:p>277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50.77" calcext:value-type="float">
            <text:p>150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42.74" calcext:value-type="float">
            <text:p>142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02.11" calcext:value-type="float">
            <text:p>102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2.96" calcext:value-type="float">
            <text:p>82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1714.06" calcext:value-type="float">
            <text:p>1714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6.08" calcext:value-type="float">
            <text:p>86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1.4" calcext:value-type="float">
            <text:p>81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09" calcext:value-type="date">
            <text:p>09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M ITALIA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1002" calcext:value-type="float">
            <text:p>1030201002</text:p>
          </table:table-cell>
          <table:table-cell table:style-name="ce12" office:value-type="string" calcext:value-type="string">
            <text:p>Organi istituzionali dell'amministrazione - Rimborsi </text:p>
          </table:table-cell>
          <table:table-cell table:style-name="ce12" office:value-type="float" office:value="771.95" calcext:value-type="float">
            <text:p>771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2" office:value-type="float" office:value="714.02" calcext:value-type="float">
            <text:p>714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R MEDICAL SRL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12" office:value-type="float" office:value="549" calcext:value-type="float">
            <text:p>5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3" calcext:value-type="date">
            <text:p>13/12/2024</text:p>
          </table:table-cell>
          <table:table-cell table:style-name="ce12" office:value-type="float" office:value="1030202002" calcext:value-type="float">
            <text:p>1030202002</text:p>
          </table:table-cell>
          <table:table-cell table:style-name="ce12" office:value-type="string" calcext:value-type="string">
            <text:p>Indennita' di missione e di trasferta</text:p>
          </table:table-cell>
          <table:table-cell table:style-name="ce12" office:value-type="float" office:value="278" calcext:value-type="float">
            <text:p>2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2" office:value-type="float" office:value="63.5" calcext:value-type="float">
            <text:p>63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2" office:value-type="float" office:value="1251.68" calcext:value-type="float">
            <text:p>1251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4.05" calcext:value-type="float">
            <text:p>84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6.03" calcext:value-type="float">
            <text:p>86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08.17" calcext:value-type="float">
            <text:p>308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17.67" calcext:value-type="float">
            <text:p>117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31.74" calcext:value-type="float">
            <text:p>131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92.63" calcext:value-type="float">
            <text:p>192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4.05" calcext:value-type="float">
            <text:p>84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7.16" calcext:value-type="float">
            <text:p>87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20.7" calcext:value-type="float">
            <text:p>220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56.81" calcext:value-type="float">
            <text:p>256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02.73" calcext:value-type="float">
            <text:p>102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09.78" calcext:value-type="float">
            <text:p>109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56.05" calcext:value-type="float">
            <text:p>56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6.03" calcext:value-type="float">
            <text:p>86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05.45" calcext:value-type="float">
            <text:p>205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59.78" calcext:value-type="float">
            <text:p>59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7.81" calcext:value-type="float">
            <text:p>87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56.8" calcext:value-type="float">
            <text:p>256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73" calcext:value-type="float">
            <text:p>74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16.21" calcext:value-type="float">
            <text:p>116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20.7" calcext:value-type="float">
            <text:p>220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92.61" calcext:value-type="float">
            <text:p>192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56.05" calcext:value-type="float">
            <text:p>56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2.33" calcext:value-type="float">
            <text:p>82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4.19" calcext:value-type="float">
            <text:p>64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8.68" calcext:value-type="float">
            <text:p>18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9.04" calcext:value-type="float">
            <text:p>29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47.18" calcext:value-type="float">
            <text:p>147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7.36" calcext:value-type="float">
            <text:p>37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57.34" calcext:value-type="float">
            <text:p>57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4.2" calcext:value-type="float">
            <text:p>64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7.43" calcext:value-type="float">
            <text:p>27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8.68" calcext:value-type="float">
            <text:p>18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15002" calcext:value-type="float">
            <text:p>1030215002</text:p>
          </table:table-cell>
          <table:table-cell table:style-name="ce12" office:value-type="string" calcext:value-type="string">
            <text:p>Contratti di servizio di trasporto scolastico</text:p>
          </table:table-cell>
          <table:table-cell table:style-name="ce12" office:value-type="float" office:value="17552.66" calcext:value-type="float">
            <text:p>17552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12" office:value-type="float" office:value="16936.48" calcext:value-type="float">
            <text:p>16936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117.24" calcext:value-type="float">
            <text:p>117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243.37" calcext:value-type="float">
            <text:p>243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ITONE <text:s/>STEFANO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592.11" calcext:value-type="float">
            <text:p>592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483.59" calcext:value-type="float">
            <text:p>2483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16815.39" calcext:value-type="float">
            <text:p>16815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12-10" calcext:value-type="date">
            <text:p>10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390.1" calcext:value-type="float">
            <text:p>1390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IEMME.GI DI DE CRISTOFANO MICHEL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6039" calcext:value-type="float">
            <text:p>60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IOGRAFICA 2L S.N.C. <text:s text:c="13"/></text:p>
          </table:table-cell>
          <table:table-cell table:style-name="ce15" office:value-type="date" office:date-value="2024-12-11" calcext:value-type="date">
            <text:p>11/12/2024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2" office:value-type="float" office:value="458.72" calcext:value-type="float">
            <text:p>458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number-columns-repeated="2" table:style-name="ce15" office:value-type="date" office:date-value="2024-12-11" calcext:value-type="date">
            <text:p>11/1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35.5" calcext:value-type="float">
            <text:p>35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BRUINO</text:p>
          </table:table-cell>
          <table:table-cell table:number-columns-repeated="2" table:style-name="ce15" office:value-type="date" office:date-value="2024-12-11" calcext:value-type="date">
            <text:p>11/1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1.76" calcext:value-type="float">
            <text:p>11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5" office:value-type="date" office:date-value="2024-12-11" calcext:value-type="date">
            <text:p>11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36.64" calcext:value-type="float">
            <text:p>136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12-12" calcext:value-type="date">
            <text:p>12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855.07" calcext:value-type="float">
            <text:p>855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12-12" calcext:value-type="date">
            <text:p>12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75745.71" calcext:value-type="float">
            <text:p>75745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12-12" calcext:value-type="date">
            <text:p>12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166563.48" calcext:value-type="float">
            <text:p>166563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GRUGLIASCO <text:s text:c="14"/></text:p>
          </table:table-cell>
          <table:table-cell table:style-name="ce15" office:value-type="date" office:date-value="2024-12-12" calcext:value-type="date">
            <text:p>12/12/2024</text:p>
          </table:table-cell>
          <table:table-cell table:style-name="ce15" office:value-type="date" office:date-value="2024-12-19" calcext:value-type="date">
            <text:p>19/12/2024</text:p>
          </table:table-cell>
          <table:table-cell table:style-name="ce12" office:value-type="float" office:value="1030299003" calcext:value-type="float">
            <text:p>1030299003</text:p>
          </table:table-cell>
          <table:table-cell table:style-name="ce12" office:value-type="string" calcext:value-type="string">
            <text:p>Quote di associazioni</text:p>
          </table:table-cell>
          <table:table-cell table:style-name="ce12" office:value-type="float" office:value="2831.88" calcext:value-type="float">
            <text:p>2831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12-12" calcext:value-type="date">
            <text:p>12/12/2024</text:p>
          </table:table-cell>
          <table:table-cell table:style-name="ce15" office:value-type="date" office:date-value="2024-12-13" calcext:value-type="date">
            <text:p>13/12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10367.1" calcext:value-type="float">
            <text:p>10367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TORI COMUNALI <text:s text:c="11"/></text:p>
          </table:table-cell>
          <table:table-cell table:style-name="ce15" office:value-type="date" office:date-value="2024-12-13" calcext:value-type="date">
            <text:p>13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01001" calcext:value-type="float">
            <text:p>1030201001</text:p>
          </table:table-cell>
          <table:table-cell table:style-name="ce12" office:value-type="string" calcext:value-type="string">
            <text:p>Organi istituzionali dell'amministrazione - Indennita'</text:p>
          </table:table-cell>
          <table:table-cell table:style-name="ce12" office:value-type="float" office:value="15939.23" calcext:value-type="float">
            <text:p>15939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TORI COMUNALI <text:s text:c="11"/></text:p>
          </table:table-cell>
          <table:table-cell table:style-name="ce15" office:value-type="date" office:date-value="2024-12-13" calcext:value-type="date">
            <text:p>13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01002" calcext:value-type="float">
            <text:p>1030201002</text:p>
          </table:table-cell>
          <table:table-cell table:style-name="ce12" office:value-type="string" calcext:value-type="string">
            <text:p>Organi istituzionali dell'amministrazione - Rimborsi </text:p>
          </table:table-cell>
          <table:table-cell table:style-name="ce12" office:value-type="float" office:value="222.21" calcext:value-type="float">
            <text:p>222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4-12-13" calcext:value-type="date">
            <text:p>13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97.46" calcext:value-type="float">
            <text:p>97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STIONI.DOC <text:s/>S.R.L.</text:p>
          </table:table-cell>
          <table:table-cell table:number-columns-repeated="2" table:style-name="ce15" office:value-type="date" office:date-value="2024-12-13" calcext:value-type="date">
            <text:p>13/1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65.88" calcext:value-type="float">
            <text:p>6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 ANTINFORTUNISTICA SAS-LUCIDO &amp;C</text:p>
          </table:table-cell>
          <table:table-cell table:number-columns-repeated="2" table:style-name="ce15" office:value-type="date" office:date-value="2024-12-13" calcext:value-type="date">
            <text:p>13/1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76.99" calcext:value-type="float">
            <text:p>76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ITATO ELETTROTECNICO ITALIANO <text:s/>- C.E</text:p>
          </table:table-cell>
          <table:table-cell table:number-columns-repeated="2" table:style-name="ce15" office:value-type="date" office:date-value="2024-12-13" calcext:value-type="date">
            <text:p>13/1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202.2" calcext:value-type="float">
            <text:p>202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number-columns-repeated="2" table:style-name="ce15" office:value-type="date" office:date-value="2024-12-13" calcext:value-type="date">
            <text:p>13/12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70" calcext:value-type="float">
            <text:p>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SAN MAURO TORINESE</text:p>
          </table:table-cell>
          <table:table-cell table:number-columns-repeated="2" table:style-name="ce15" office:value-type="date" office:date-value="2024-12-13" calcext:value-type="date">
            <text:p>13/1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TORINO <text:s text:c="18"/></text:p>
          </table:table-cell>
          <table:table-cell table:number-columns-repeated="2" table:style-name="ce15" office:value-type="date" office:date-value="2024-12-13" calcext:value-type="date">
            <text:p>13/1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33X3 SNC DI MONEA ANITA</text:p>
          </table:table-cell>
          <table:table-cell table:number-columns-repeated="2" table:style-name="ce15" office:value-type="date" office:date-value="2024-12-13" calcext:value-type="date">
            <text:p>13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8758.82" calcext:value-type="float">
            <text:p>18758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NASSI LIBRERIE SRL</text:p>
          </table:table-cell>
          <table:table-cell table:number-columns-repeated="2" table:style-name="ce15" office:value-type="date" office:date-value="2024-12-13" calcext:value-type="date">
            <text:p>13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5470.13" calcext:value-type="float">
            <text:p>15470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NGOVERS SNC DI DELLAFERRERA FEDERICO</text:p>
          </table:table-cell>
          <table:table-cell table:style-name="ce15" office:value-type="date" office:date-value="2024-12-13" calcext:value-type="date">
            <text:p>13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29389.8" calcext:value-type="float">
            <text:p>29389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CANTIERI DI LAVORO <text:s text:c="6"/></text:p>
          </table:table-cell>
          <table:table-cell table:style-name="ce15" office:value-type="date" office:date-value="2024-12-13" calcext:value-type="date">
            <text:p>13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12999" calcext:value-type="float">
            <text:p>1030212999</text:p>
          </table:table-cell>
          <table:table-cell table:style-name="ce12" office:value-type="string" calcext:value-type="string">
            <text:p>Altre forme di lavoro flessibile n.a.c.</text:p>
          </table:table-cell>
          <table:table-cell table:style-name="ce12" office:value-type="float" office:value="2570" calcext:value-type="float">
            <text:p>25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DOMINIO VIA CHIOMONTE C/O BARGOLINI A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795" calcext:value-type="float">
            <text:p>7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ZIENDE GRAFICHE TORINO SRL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79.3" calcext:value-type="float">
            <text:p>79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08.52" calcext:value-type="float">
            <text:p>208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57.81" calcext:value-type="float">
            <text:p>257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74.46" calcext:value-type="float">
            <text:p>174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2" calcext:value-type="float">
            <text:p>1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4.4" calcext:value-type="float">
            <text:p>24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512.4" calcext:value-type="float">
            <text:p>512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434.32" calcext:value-type="float">
            <text:p>434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10.45" calcext:value-type="float">
            <text:p>210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4.86" calcext:value-type="float">
            <text:p>4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47.05" calcext:value-type="float">
            <text:p>247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40.65" calcext:value-type="float">
            <text:p>40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3.74" calcext:value-type="float">
            <text:p>83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6.3" calcext:value-type="float">
            <text:p>76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47" calcext:value-type="float">
            <text:p>7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47" calcext:value-type="float">
            <text:p>7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2.81" calcext:value-type="float">
            <text:p>82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57" calcext:value-type="float">
            <text:p>74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09.8" calcext:value-type="float">
            <text:p>109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5.23" calcext:value-type="float">
            <text:p>75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30.54" calcext:value-type="float">
            <text:p>130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90.07" calcext:value-type="float">
            <text:p>90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7.81" calcext:value-type="float">
            <text:p>67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5.38" calcext:value-type="float">
            <text:p>85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ILE CROCE BLU DI PENENGO GIUSEPPINA &amp;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15011" calcext:value-type="float">
            <text:p>1030215011</text:p>
          </table:table-cell>
          <table:table-cell table:style-name="ce12" office:value-type="string" calcext:value-type="string">
            <text:p>Contratti di servizio per la lotta al randagismo </text:p>
          </table:table-cell>
          <table:table-cell table:style-name="ce12" office:value-type="float" office:value="2625" calcext:value-type="float">
            <text:p>26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ILE CROCE BLU DI PENENGO GIUSEPPINA &amp;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874.66" calcext:value-type="float">
            <text:p>874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HIATELLINO MAGGIORINO E FIGLIO S.R.L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4753.67" calcext:value-type="float">
            <text:p>4753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ALE DI SARDEGNA S.R.L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16403.06" calcext:value-type="float">
            <text:p>16403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4.66" calcext:value-type="float">
            <text:p>124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12-16" calcext:value-type="date">
            <text:p>16/12/2024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6.4" calcext:value-type="float">
            <text:p>76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HNICAL DESIGN SRL</text:p>
          </table:table-cell>
          <table:table-cell table:style-name="ce15" office:value-type="date" office:date-value="2024-12-17" calcext:value-type="date">
            <text:p>17/12/2024</text:p>
          </table:table-cell>
          <table:table-cell table:style-name="ce15" office:value-type="date" office:date-value="2024-12-18" calcext:value-type="date">
            <text:p>18/12/2024</text:p>
          </table:table-cell>
          <table:table-cell table:style-name="ce12" office:value-type="float" office:value="1030210002" calcext:value-type="float">
            <text:p>1030210002</text:p>
          </table:table-cell>
          <table:table-cell table:style-name="ce12" office:value-type="string" calcext:value-type="string">
            <text:p>Esperti per commissioni, comitati e consigli</text:p>
          </table:table-cell>
          <table:table-cell table:style-name="ce12" office:value-type="float" office:value="1769" calcext:value-type="float">
            <text:p>17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INO FIORI S.N.C. DI GIORGIO F.LLI &amp;</text:p>
          </table:table-cell>
          <table:table-cell table:number-columns-repeated="2" table:style-name="ce15" office:value-type="date" office:date-value="2024-12-18" calcext:value-type="date">
            <text:p>18/12/2024</text:p>
          </table:table-cell>
          <table:table-cell table:style-name="ce12" office:value-type="float" office:value="1030102009" calcext:value-type="float">
            <text:p>1030102009</text:p>
          </table:table-cell>
          <table:table-cell table:style-name="ce12" office:value-type="string" calcext:value-type="string">
            <text:p>Beni per attivita' di rappresentanza </text:p>
          </table:table-cell>
          <table:table-cell table:style-name="ce12" office:value-type="float" office:value="863.5" calcext:value-type="float">
            <text:p>863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number-columns-repeated="2" table:style-name="ce15" office:value-type="date" office:date-value="2024-12-18" calcext:value-type="date">
            <text:p>18/12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48.52" calcext:value-type="float">
            <text:p>48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.N.G. GRUPPO COMMERCIALE S.R.L.</text:p>
          </table:table-cell>
          <table:table-cell table:number-columns-repeated="2" table:style-name="ce15" office:value-type="date" office:date-value="2024-12-18" calcext:value-type="date">
            <text:p>18/12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48.8" calcext:value-type="float">
            <text:p>48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UBLIKA S.R.L</text:p>
          </table:table-cell>
          <table:table-cell table:number-columns-repeated="2" table:style-name="ce15" office:value-type="date" office:date-value="2024-12-18" calcext:value-type="date">
            <text:p>18/12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540" calcext:value-type="float">
            <text:p>5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UBLIKA S.R.L</text:p>
          </table:table-cell>
          <table:table-cell table:number-columns-repeated="2" table:style-name="ce15" office:value-type="date" office:date-value="2024-12-18" calcext:value-type="date">
            <text:p>18/12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540" calcext:value-type="float">
            <text:p>5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12-18" calcext:value-type="date">
            <text:p>18/12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8250" calcext:value-type="float">
            <text:p>82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number-columns-repeated="2" table:style-name="ce15" office:value-type="date" office:date-value="2024-12-18" calcext:value-type="date">
            <text:p>18/12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2" office:value-type="float" office:value="3326.66" calcext:value-type="float">
            <text:p>3326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number-columns-repeated="2" table:style-name="ce15" office:value-type="date" office:date-value="2024-12-18" calcext:value-type="date">
            <text:p>18/12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2" office:value-type="float" office:value="3579.68" calcext:value-type="float">
            <text:p>3579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12-18" calcext:value-type="date">
            <text:p>18/12/2024</text:p>
          </table:table-cell>
          <table:table-cell table:style-name="ce15" office:value-type="date" office:date-value="2024-12-19" calcext:value-type="date">
            <text:p>19/1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1000" calcext:value-type="float">
            <text:p>10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12-18" calcext:value-type="date">
            <text:p>18/12/2024</text:p>
          </table:table-cell>
          <table:table-cell table:style-name="ce15" office:value-type="date" office:date-value="2024-12-19" calcext:value-type="date">
            <text:p>19/1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400" calcext:value-type="float">
            <text:p>4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IBRERIA OMNIA DI MASSARO FRANCESCO</text:p>
          </table:table-cell>
          <table:table-cell table:style-name="ce15" office:value-type="date" office:date-value="2024-12-18" calcext:value-type="date">
            <text:p>18/12/2024</text:p>
          </table:table-cell>
          <table:table-cell table:style-name="ce15" office:value-type="date" office:date-value="2024-12-19" calcext:value-type="date">
            <text:p>19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34.07" calcext:value-type="float">
            <text:p>34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YBLOS S.A.S. DI PREGNOLATO CRISTINA</text:p>
          </table:table-cell>
          <table:table-cell table:number-columns-repeated="2" table:style-name="ce15" office:value-type="date" office:date-value="2024-12-18" calcext:value-type="date">
            <text:p>18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3301.89" calcext:value-type="float">
            <text:p>3301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STITUTO COMPRENSIVO MATTEOTTI</text:p>
          </table:table-cell>
          <table:table-cell table:style-name="ce15" office:value-type="date" office:date-value="2024-12-18" calcext:value-type="date">
            <text:p>18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6957" calcext:value-type="float">
            <text:p>69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CI S.R.L.</text:p>
          </table:table-cell>
          <table:table-cell table:number-columns-repeated="2" table:style-name="ce15" office:value-type="date" office:date-value="2024-12-18" calcext:value-type="date">
            <text:p>18/1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8418" calcext:value-type="float">
            <text:p>84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12-18" calcext:value-type="date">
            <text:p>18/12/2024</text:p>
          </table:table-cell>
          <table:table-cell table:style-name="ce15" office:value-type="date" office:date-value="2024-12-19" calcext:value-type="date">
            <text:p>19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331.58" calcext:value-type="float">
            <text:p>1331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PRESA ONORANZE FUNEBRI LA SINDONE DI M</text:p>
          </table:table-cell>
          <table:table-cell table:number-columns-repeated="2" table:style-name="ce15" office:value-type="date" office:date-value="2024-12-18" calcext:value-type="date">
            <text:p>18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400" calcext:value-type="float">
            <text:p>4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LFINO &amp; PARTNERS S.P.A.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2928" calcext:value-type="float">
            <text:p>29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EXIA S.R.L.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372.71" calcext:value-type="float">
            <text:p>372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6.97" calcext:value-type="float">
            <text:p>46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90.86" calcext:value-type="float">
            <text:p>190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0.96" calcext:value-type="float">
            <text:p>70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.17" calcext:value-type="float">
            <text:p>6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9.14" calcext:value-type="float">
            <text:p>49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9.68" calcext:value-type="float">
            <text:p>109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EXIA S.R.L.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14.68" calcext:value-type="float">
            <text:p>114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M.I. SAS DI DAVIDE CIONI E C.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278.16" calcext:value-type="float">
            <text:p>278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WEISOFT SRL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3000" calcext:value-type="float">
            <text:p>30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LDUCCI <text:s/>ROMANO <text:s/>- LAW OFFICE</text:p>
          </table:table-cell>
          <table:table-cell table:style-name="ce15" office:value-type="date" office:date-value="2024-12-19" calcext:value-type="date">
            <text:p>19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1047.48" calcext:value-type="float">
            <text:p>1047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LDARINI &amp; ASSOCIATI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142" calcext:value-type="float">
            <text:p>1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EXIA S.R.L.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372.71" calcext:value-type="float">
            <text:p>372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80.14" calcext:value-type="float">
            <text:p>780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UOVA R.A.M. S.N.C. DI MARTINO A. E OJAR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577.43" calcext:value-type="float">
            <text:p>577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ADINA RADIO S.R.L. <text:s text:c="14"/>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12" office:value-type="float" office:value="1881.48" calcext:value-type="float">
            <text:p>1881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PASS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5.6" calcext:value-type="float">
            <text:p>15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995.04" calcext:value-type="float">
            <text:p>995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25.74" calcext:value-type="float">
            <text:p>825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29.88" calcext:value-type="float">
            <text:p>329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99.26" calcext:value-type="float">
            <text:p>699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15.15" calcext:value-type="float">
            <text:p>715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12-19" calcext:value-type="date">
            <text:p>19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2.59" calcext:value-type="float">
            <text:p>82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91.85" calcext:value-type="float">
            <text:p>391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29.36" calcext:value-type="float">
            <text:p>829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90.39" calcext:value-type="float">
            <text:p>390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48.73" calcext:value-type="float">
            <text:p>448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85.78" calcext:value-type="float">
            <text:p>1085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92.44" calcext:value-type="float">
            <text:p>592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05.82" calcext:value-type="float">
            <text:p>1105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43.13" calcext:value-type="float">
            <text:p>1243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18.35" calcext:value-type="float">
            <text:p>1418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90.9" calcext:value-type="float">
            <text:p>1090,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221" calcext:value-type="float">
            <text:p>22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39.27" calcext:value-type="float">
            <text:p>839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15.15" calcext:value-type="float">
            <text:p>715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12-19" calcext:value-type="date">
            <text:p>19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2.59" calcext:value-type="float">
            <text:p>82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44.04" calcext:value-type="float">
            <text:p>744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1.43" calcext:value-type="float">
            <text:p>111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963.26" calcext:value-type="float">
            <text:p>2963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12-19" calcext:value-type="date">
            <text:p>19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4.56" calcext:value-type="float">
            <text:p>34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84.93" calcext:value-type="float">
            <text:p>284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14.84" calcext:value-type="float">
            <text:p>1014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64.46" calcext:value-type="float">
            <text:p>864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92.16" calcext:value-type="float">
            <text:p>1292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34.47" calcext:value-type="float">
            <text:p>13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667.07" calcext:value-type="float">
            <text:p>2667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7.17" calcext:value-type="float">
            <text:p>127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79.78" calcext:value-type="float">
            <text:p>179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51.75" calcext:value-type="float">
            <text:p>1051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44.51" calcext:value-type="float">
            <text:p>344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924.96" calcext:value-type="float">
            <text:p>192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ERATIVA ORSO S.C.S. A R.L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659" calcext:value-type="float">
            <text:p>26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. ANIMAZIONE VALDOCCO A.R.L. <text:s text:c="2"/>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370.1" calcext:value-type="float">
            <text:p>370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STITUTO COMPRENSIVO STATALE G. GOZZANO</text:p>
          </table:table-cell>
          <table:table-cell table:style-name="ce15" office:value-type="date" office:date-value="2024-12-19" calcext:value-type="date">
            <text:p>19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4884" calcext:value-type="float">
            <text:p>48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STITUTO COMPRENSIVO PIERO GOBETTI</text:p>
          </table:table-cell>
          <table:table-cell table:style-name="ce15" office:value-type="date" office:date-value="2024-12-19" calcext:value-type="date">
            <text:p>19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9462" calcext:value-type="float">
            <text:p>94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STITUTO COMPRENSIVO PRIMO LEVI</text:p>
          </table:table-cell>
          <table:table-cell table:style-name="ce15" office:value-type="date" office:date-value="2024-12-19" calcext:value-type="date">
            <text:p>19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8697" calcext:value-type="float">
            <text:p>86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38.74" calcext:value-type="float">
            <text:p>638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0.96" calcext:value-type="float">
            <text:p>70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517.68" calcext:value-type="float">
            <text:p>1517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ERATIVA ORSO S.C.S. A R.L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091.5" calcext:value-type="float">
            <text:p>1091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10.14" calcext:value-type="float">
            <text:p>410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18.06" calcext:value-type="float">
            <text:p>518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91.13" calcext:value-type="float">
            <text:p>91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EXIA S.R.L.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57.34" calcext:value-type="float">
            <text:p>57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.75" calcext:value-type="float">
            <text:p>5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.15" calcext:value-type="float">
            <text:p>5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95.79" calcext:value-type="float">
            <text:p>95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7.32" calcext:value-type="float">
            <text:p>37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94.01" calcext:value-type="float">
            <text:p>394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32.7" calcext:value-type="float">
            <text:p>832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84.23" calcext:value-type="float">
            <text:p>784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71.85" calcext:value-type="float">
            <text:p>171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5.9" calcext:value-type="float">
            <text:p>75,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37.8" calcext:value-type="float">
            <text:p>137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64.35" calcext:value-type="float">
            <text:p>164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OCE ROSSA ITALIANA - COMITATO DI RIVOL</text:p>
          </table:table-cell>
          <table:table-cell table:style-name="ce15" office:value-type="date" office:date-value="2024-12-19" calcext:value-type="date">
            <text:p>19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658" calcext:value-type="float">
            <text:p>26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6.95" calcext:value-type="float">
            <text:p>46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78.79" calcext:value-type="float">
            <text:p>178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92.72" calcext:value-type="float">
            <text:p>192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EXIA S.R.L.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57.34" calcext:value-type="float">
            <text:p>57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8.66" calcext:value-type="float">
            <text:p>38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81.58" calcext:value-type="float">
            <text:p>681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3682.46" calcext:value-type="float">
            <text:p>23682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.04" calcext:value-type="float">
            <text:p>14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6.79" calcext:value-type="float">
            <text:p>126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4.7" calcext:value-type="float">
            <text:p>54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48.6" calcext:value-type="float">
            <text:p>1248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.26" calcext:value-type="float">
            <text:p>14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4.4" calcext:value-type="float">
            <text:p>24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0.01" calcext:value-type="float">
            <text:p>0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2.39" calcext:value-type="float">
            <text:p>2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5.88" calcext:value-type="float">
            <text:p>12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8.85" calcext:value-type="float">
            <text:p>18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5941.51" calcext:value-type="float">
            <text:p>15941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NEL SOLE S.R.L.</text:p>
          </table:table-cell>
          <table:table-cell table:style-name="ce15" office:value-type="date" office:date-value="2024-12-19" calcext:value-type="date">
            <text:p>19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452.68" calcext:value-type="float">
            <text:p>7452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12-19" calcext:value-type="date">
            <text:p>19/12/2024</text:p>
          </table:table-cell>
          <table:table-cell table:style-name="ce15" office:value-type="date" office:date-value="2024-12-20" calcext:value-type="date">
            <text:p>20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4.56" calcext:value-type="float">
            <text:p>34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OCE ROSSA ITALIANA - COMITATO DI RIVOL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500" calcext:value-type="float">
            <text:p>25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94.97" calcext:value-type="float">
            <text:p>894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7.07" calcext:value-type="float">
            <text:p>27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73.96" calcext:value-type="float">
            <text:p>173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6.47" calcext:value-type="float">
            <text:p>126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9.06" calcext:value-type="float">
            <text:p>69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32.42" calcext:value-type="float">
            <text:p>132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2.54" calcext:value-type="float">
            <text:p>32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35.03" calcext:value-type="float">
            <text:p>435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06.69" calcext:value-type="float">
            <text:p>206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93.5" calcext:value-type="float">
            <text:p>193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8.07" calcext:value-type="float">
            <text:p>18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0.56" calcext:value-type="float">
            <text:p>110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43.16" calcext:value-type="float">
            <text:p>743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.6" calcext:value-type="float">
            <text:p>14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.6" calcext:value-type="float">
            <text:p>14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13.26" calcext:value-type="float">
            <text:p>213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99.93" calcext:value-type="float">
            <text:p>99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34.77" calcext:value-type="float">
            <text:p>334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3.25" calcext:value-type="float">
            <text:p>53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6.21" calcext:value-type="float">
            <text:p>76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91.48" calcext:value-type="float">
            <text:p>591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34.24" calcext:value-type="float">
            <text:p>234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3.2" calcext:value-type="float">
            <text:p>103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7.73" calcext:value-type="float">
            <text:p>147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EXIA S.R.L.</text:p>
          </table:table-cell>
          <table:table-cell table:number-columns-repeated="2" table:style-name="ce15" office:value-type="date" office:date-value="2024-12-19" calcext:value-type="date">
            <text:p>19/1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72.02" calcext:value-type="float">
            <text:p>172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12-20" calcext:value-type="date">
            <text:p>20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12-20" calcext:value-type="date">
            <text:p>20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12-20" calcext:value-type="date">
            <text:p>20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12-20" calcext:value-type="date">
            <text:p>20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098.24" calcext:value-type="float">
            <text:p>2098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12-20" calcext:value-type="date">
            <text:p>20/1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634.77" calcext:value-type="float">
            <text:p>2634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ARTEX GROUP S.R.L</text:p>
          </table:table-cell>
          <table:table-cell table:number-columns-repeated="2" table:style-name="ce15" office:value-type="date" office:date-value="2024-12-20" calcext:value-type="date">
            <text:p>20/1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094.34" calcext:value-type="float">
            <text:p>1094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12-20" calcext:value-type="date">
            <text:p>20/12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527199.26" calcext:value-type="float">
            <text:p>527199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12-20" calcext:value-type="date">
            <text:p>20/12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148697.23" calcext:value-type="float">
            <text:p>148697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EDITORIALI S.A.S. DI CANTAMESSA</text:p>
          </table:table-cell>
          <table:table-cell table:number-columns-repeated="2" table:style-name="ce15" office:value-type="date" office:date-value="2024-12-23" calcext:value-type="date">
            <text:p>23/12/2024</text:p>
          </table:table-cell>
          <table:table-cell table:style-name="ce12" office:value-type="float" office:value="1030202999" calcext:value-type="float">
            <text:p>1030202999</text:p>
          </table:table-cell>
          <table:table-cell table:style-name="ce12" office:value-type="string" calcext:value-type="string">
            <text:p>Altre spese per relazioni pubbliche, convegni e mostre, pubblicita' n.a.c</text:p>
          </table:table-cell>
          <table:table-cell table:style-name="ce12" office:value-type="float" office:value="6240" calcext:value-type="float">
            <text:p>62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T <text:s/>SPA</text:p>
          </table:table-cell>
          <table:table-cell table:number-columns-repeated="2" table:style-name="ce15" office:value-type="date" office:date-value="2024-12-23" calcext:value-type="date">
            <text:p>23/12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201.95" calcext:value-type="float">
            <text:p>201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12-30" calcext:value-type="date">
            <text:p>30/12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2400.46" calcext:value-type="float">
            <text:p>12400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S. <text:s text:c="26"/></text:p>
          </table:table-cell>
          <table:table-cell table:number-columns-repeated="2" table:style-name="ce15" office:value-type="date" office:date-value="2024-12-31" calcext:value-type="date">
            <text:p>31/12/2024</text:p>
          </table:table-cell>
          <table:table-cell table:style-name="ce12" office:value-type="float" office:value="1030201002" calcext:value-type="float">
            <text:p>1030201002</text:p>
          </table:table-cell>
          <table:table-cell table:style-name="ce12" office:value-type="string" calcext:value-type="string">
            <text:p>Organi istituzionali dell'amministrazione - Rimborsi </text:p>
          </table:table-cell>
          <table:table-cell table:style-name="ce12" office:value-type="float" office:value="721" calcext:value-type="float">
            <text:p>7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ENZIA DELLE ENTRATE - UFFICIO RIVOLI</text:p>
          </table:table-cell>
          <table:table-cell table:number-columns-repeated="2" table:style-name="ce15" office:value-type="date" office:date-value="2024-12-31" calcext:value-type="date">
            <text:p>31/12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33.5" calcext:value-type="float">
            <text:p>33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style-name="ce15" office:value-type="date" office:date-value="2024-12-31" calcext:value-type="date">
            <text:p>31/12/2024</text:p>
          </table:table-cell>
          <table:table-cell table:style-name="ce12"/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230.9" calcext:value-type="float">
            <text:p>230,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style-name="ce15" office:value-type="date" office:date-value="2024-12-31" calcext:value-type="date">
            <text:p>31/12/2024</text:p>
          </table:table-cell>
          <table:table-cell table:style-name="ce12"/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135.65" calcext:value-type="float">
            <text:p>135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style-name="ce15" office:value-type="date" office:date-value="2024-12-31" calcext:value-type="date">
            <text:p>31/12/2024</text:p>
          </table:table-cell>
          <table:table-cell table:style-name="ce12"/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1.5" calcext:value-type="float">
            <text:p>1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style-name="ce15" office:value-type="date" office:date-value="2024-12-31" calcext:value-type="date">
            <text:p>31/12/2024</text:p>
          </table:table-cell>
          <table:table-cell table:style-name="ce12"/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1.5" calcext:value-type="float">
            <text:p>1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style-name="ce15" office:value-type="date" office:date-value="2024-12-31" calcext:value-type="date">
            <text:p>31/12/2024</text:p>
          </table:table-cell>
          <table:table-cell table:style-name="ce12"/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25.99" calcext:value-type="float">
            <text:p>25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style-name="ce15" office:value-type="date" office:date-value="2024-12-31" calcext:value-type="date">
            <text:p>31/12/2024</text:p>
          </table:table-cell>
          <table:table-cell table:style-name="ce12"/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367.79" calcext:value-type="float">
            <text:p>367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style-name="ce15" office:value-type="date" office:date-value="2024-12-31" calcext:value-type="date">
            <text:p>31/12/2024</text:p>
          </table:table-cell>
          <table:table-cell table:style-name="ce12"/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308.79" calcext:value-type="float">
            <text:p>308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style-name="ce15" office:value-type="date" office:date-value="2024-12-31" calcext:value-type="date">
            <text:p>31/12/2024</text:p>
          </table:table-cell>
          <table:table-cell table:style-name="ce12"/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18.79" calcext:value-type="float">
            <text:p>18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12-31" calcext:value-type="date">
            <text:p>31/12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12-31" calcext:value-type="date">
            <text:p>31/12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2" calcext:value-type="float">
            <text:p>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12-31" calcext:value-type="date">
            <text:p>31/12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82.5" calcext:value-type="float">
            <text:p>82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style-name="ce15" office:value-type="date" office:date-value="2024-12-31" calcext:value-type="date">
            <text:p>31/12/2024</text:p>
          </table:table-cell>
          <table:table-cell table:style-name="ce12"/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11.94" calcext:value-type="float">
            <text:p>11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style-name="ce15" office:value-type="date" office:date-value="2024-12-31" calcext:value-type="date">
            <text:p>31/12/2024</text:p>
          </table:table-cell>
          <table:table-cell table:style-name="ce12"/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342.17" calcext:value-type="float">
            <text:p>342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style-name="ce15" office:value-type="date" office:date-value="2024-12-31" calcext:value-type="date">
            <text:p>31/12/2024</text:p>
          </table:table-cell>
          <table:table-cell table:style-name="ce12"/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3" calcext:value-type="float">
            <text:p>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style-name="ce15" office:value-type="date" office:date-value="2024-12-31" calcext:value-type="date">
            <text:p>31/12/2024</text:p>
          </table:table-cell>
          <table:table-cell table:style-name="ce12"/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147.5" calcext:value-type="float">
            <text:p>147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style-name="ce15" office:value-type="date" office:date-value="2024-12-31" calcext:value-type="date">
            <text:p>31/12/2024</text:p>
          </table:table-cell>
          <table:table-cell table:style-name="ce12"/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28.37" calcext:value-type="float">
            <text:p>28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S. <text:s text:c="26"/></text:p>
          </table:table-cell>
          <table:table-cell table:number-columns-repeated="2" table:style-name="ce15" office:value-type="date" office:date-value="2024-12-31" calcext:value-type="date">
            <text:p>31/12/2024</text:p>
          </table:table-cell>
          <table:table-cell table:style-name="ce12" office:value-type="float" office:value="1030212999" calcext:value-type="float">
            <text:p>1030212999</text:p>
          </table:table-cell>
          <table:table-cell table:style-name="ce12" office:value-type="string" calcext:value-type="string">
            <text:p>Altre forme di lavoro flessibile n.a.c.</text:p>
          </table:table-cell>
          <table:table-cell table:style-name="ce12" office:value-type="float" office:value="374" calcext:value-type="float">
            <text:p>374</text:p>
          </table:table-cell>
          <table:table-cell table:number-columns-repeated="1017"/>
        </table:table-row>
        <table:table-row table:style-name="ro1" table:number-rows-repeated="91">
          <table:table-cell table:style-name="ce12"/>
          <table:table-cell table:style-name="ce15" table:number-columns-repeated="2"/>
          <table:table-cell table:style-name="ce12" table:number-columns-repeated="3"/>
          <table:table-cell table:number-columns-repeated="1017"/>
        </table:table-row>
        <table:table-row table:style-name="ro1" table:number-rows-repeated="1047252">
          <table:table-cell table:number-columns-repeated="1023"/>
        </table:table-row>
        <table:table-row table:style-name="ro1">
          <table:table-cell table:number-columns-repeated="1023"/>
        </table:table-row>
      </table:table>
      <table:table table:name="Foglio2" table:style-name="ta2">
        <table:table-column table:style-name="co7" table:number-columns-repeated="1024" table:default-cell-style-name="ce5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7" table:number-columns-repeated="1024" table:default-cell-style-name="ce5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F1076" table:display-filter-buttons="true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1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14P2" style:volatile="true">
      <number:text>-</number:text>
      <number:number number:decimal-places="0" number:min-decimal-places="0" number:min-integer-digits="2"/>
      <number:text>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1">
      <number:text> </number:text>
      <number:number number:decimal-places="2" number:min-decimal-places="2" number:min-integer-digits="1" number:grouping="true"/>
      <number:text>   </number:text>
    </number:number-style>
    <number:number-style style:name="N112">
      <number:text>-</number:text>
      <number:number number:decimal-places="2" number:min-decimal-places="2" number:min-integer-digits="1" number:grouping="true"/>
      <number:text>   </number:text>
    </number:number-style>
    <number:number-style style:name="N113">
      <number:text>-</number:text>
      <number:number number:decimal-places="0" number:min-decimal-places="0" number:min-integer-digits="2"/>
      <number:text>   </number:text>
    </number:number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3P0" style:volatile="true">
      <number:number number:decimal-places="2" number:min-decimal-places="2" number:min-integer-digits="1" number:grouping="true"/>
      <number:text> €</number:text>
    </number:number-style>
    <number:number-style style:name="N12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">
      <number:number number:decimal-places="1" number:min-decimal-places="1" number:min-integer-digits="1"/>
    </number:number-style>
    <number:currency-style style:name="N14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4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47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14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8">
      <style:table-cell-properties fo:padding="0.071cm"/>
    </style:style>
  </office:styles>
  <office:automatic-styles>
    <style:page-layout style:name="Mpm1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2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2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2.2$Windows_x86 LibreOffice_project/53bb9681a964705cf672590721dbc85eb4d0c3a2</meta:generator>
    <meta:initial-creator>pcastagno</meta:initial-creator>
    <meta:creation-date>2021-05-20T12:11:08Z</meta:creation-date>
    <dc:date>2025-01-08T11:11:28.991000000</dc:date>
    <meta:print-date>2021-05-20T12:15:31Z</meta:print-date>
    <meta:editing-cycles>16</meta:editing-cycles>
    <meta:editing-duration>PT1H13M9S</meta:editing-duration>
    <meta:document-statistic meta:table-count="3" meta:cell-count="7327" meta:object-count="1"/>
  </office:meta>
</office:document-meta>
</file>