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7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8" style:family="table-column">
      <style:table-column-properties fo:break-before="auto" style:column-width="3.44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8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6" style:family="table-cell" style:parent-style-name="Default" style:data-style-name="N4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8" table:default-cell-style-name="ce2"/>
        <table:table-column table:style-name="co7" table:number-columns-repeated="57" table:default-cell-style-name="ce5"/>
        <table:table-column table:style-name="co9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INVESTIM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QUART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2">
          <table:table-cell table:style-name="ce6" office:value-type="string" calcext:value-type="string">
            <text:p>RAGIONE SOCIALE FORNITORE</text:p>
          </table:table-cell>
          <table:table-cell table:style-name="ce6" office:value-type="string" calcext:value-type="string">
            <text:p>DATA MANDATO</text:p>
          </table:table-cell>
          <table:table-cell table:style-name="ce13" office:value-type="string" calcext:value-type="string">
            <text:p>DATA PAGAMENTO</text:p>
          </table:table-cell>
          <table:table-cell table:style-name="ce13" office:value-type="string" calcext:value-type="string">
            <text:p>CODICE V°LVL</text:p>
          </table:table-cell>
          <table:table-cell table:style-name="ce6" office:value-type="string" calcext:value-type="string">
            <text:p>DESCRIZIONE V° LVL</text:p>
          </table:table-cell>
          <table:table-cell table:style-name="ce18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659.81" calcext:value-type="float">
            <text:p>659,8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861.76" calcext:value-type="float">
            <text:p>861,7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235.64" calcext:value-type="float">
            <text:p>235,6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.I.T. SRL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2" office:value-type="float" office:value="257715.64" calcext:value-type="float">
            <text:p>257715,6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.I.T. SRL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2" office:value-type="float" office:value="193310.99" calcext:value-type="float">
            <text:p>193310,9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.I.T. SRL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2" office:value-type="float" office:value="24375.76" calcext:value-type="float">
            <text:p>24375,7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DITEL S.P.A.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2" office:value-type="float" office:value="567238.38" calcext:value-type="float">
            <text:p>567238,3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DITEL S.P.A.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2" office:value-type="float" office:value="425442.56" calcext:value-type="float">
            <text:p>425442,5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DITEL S.P.A.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2" office:value-type="float" office:value="53691.28" calcext:value-type="float">
            <text:p>53691,2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2" office:value-type="float" office:value="203.67" calcext:value-type="float">
            <text:p>203,6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ECSE ENGINEERING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5360.27" calcext:value-type="float">
            <text:p>5360,2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ECSE ENGINEERING</text:p>
          </table:table-cell>
          <table:table-cell table:style-name="ce15" office:value-type="date" office:date-value="2024-12-04" calcext:value-type="date">
            <text:p>04/12/2024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8362.89" calcext:value-type="float">
            <text:p>8362,8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ECSE ENGINEERING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2294.98" calcext:value-type="float">
            <text:p>22294,9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ECSE ENGINEERING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8611.37" calcext:value-type="float">
            <text:p>48611,3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11-28" calcext:value-type="date">
            <text:p>28/11/2024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4392" calcext:value-type="float">
            <text:p>439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2 S.R.L.A SOCIO UNICO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3592.9" calcext:value-type="float">
            <text:p>3592,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1385.92" calcext:value-type="float">
            <text:p>1385,9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420.9" calcext:value-type="float">
            <text:p>420,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2" office:value-type="float" office:value="8109.38" calcext:value-type="float">
            <text:p>8109,3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LA LUCERNA DI G.LONGO &amp; C. S.A.S.</text:p>
          </table:table-cell>
          <table:table-cell table:number-columns-repeated="2" table:style-name="ce15" office:value-type="date" office:date-value="2024-12-23" calcext:value-type="date">
            <text:p>23/12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00.5" calcext:value-type="float">
            <text:p>100,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OFFICINA ORTOPEDICA FERRERO S.R.L.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4000" calcext:value-type="float">
            <text:p>40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OFFICINA ORTOPEDICA FERRERO S.R.L.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914.88" calcext:value-type="float">
            <text:p>914,8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MENGO FEDERICO S.R.L.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20000" calcext:value-type="float">
            <text:p>200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2.8" calcext:value-type="float">
            <text:p>282,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911.74" calcext:value-type="float">
            <text:p>1911,7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LA LUCERNA DI G.LONGO &amp; C. S.A.S.</text:p>
          </table:table-cell>
          <table:table-cell table:number-columns-repeated="2" table:style-name="ce15" office:value-type="date" office:date-value="2024-12-23" calcext:value-type="date">
            <text:p>23/12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3000" calcext:value-type="float">
            <text:p>30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MENGO FEDERICO S.R.L.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29297.82" calcext:value-type="float">
            <text:p>29297,8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MENGO FEDERICO S.R.L.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24611" calcext:value-type="float">
            <text:p>2461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1808.43" calcext:value-type="float">
            <text:p>1808,4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number-columns-repeated="2" table:style-name="ce15" office:value-type="date" office:date-value="2024-11-15" calcext:value-type="date">
            <text:p>15/11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12410.71" calcext:value-type="float">
            <text:p>12410,7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4289.01" calcext:value-type="float">
            <text:p>4289,0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13761.87" calcext:value-type="float">
            <text:p>13761,8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508.68" calcext:value-type="float">
            <text:p>508,6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LA LUCERNA DI G.LONGO &amp; C. S.A.S.</text:p>
          </table:table-cell>
          <table:table-cell table:number-columns-repeated="2" table:style-name="ce15" office:value-type="date" office:date-value="2024-12-23" calcext:value-type="date">
            <text:p>23/12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000" calcext:value-type="float">
            <text:p>10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LA LUCERNA DI G.LONGO &amp; C. S.A.S.</text:p>
          </table:table-cell>
          <table:table-cell table:number-columns-repeated="2" table:style-name="ce15" office:value-type="date" office:date-value="2024-12-23" calcext:value-type="date">
            <text:p>23/12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000" calcext:value-type="float">
            <text:p>1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2.8" calcext:value-type="float">
            <text:p>282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12" office:value-type="float" office:value="462.8" calcext:value-type="float">
            <text:p>462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12" office:value-type="float" office:value="165.29" calcext:value-type="float">
            <text:p>165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3920.2" calcext:value-type="float">
            <text:p>13920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EONARDI <text:s/>MICAEL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502.87" calcext:value-type="float">
            <text:p>1502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2" office:value-type="float" office:value="968.55" calcext:value-type="float">
            <text:p>968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2" office:value-type="float" office:value="551.79" calcext:value-type="float">
            <text:p>551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RGAMIN <text:s/>LORIS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562.46" calcext:value-type="float">
            <text:p>3562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NDECO <text:s/>S.R.L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22" calcext:value-type="date">
            <text:p>22/11/2024</text:p>
          </table:table-cell>
          <table:table-cell table:style-name="ce12" office:value-type="float" office:value="2020201999" calcext:value-type="float">
            <text:p>2020201999</text:p>
          </table:table-cell>
          <table:table-cell table:style-name="ce12" office:value-type="string" calcext:value-type="string">
            <text:p>Altri terreni n.a.c.</text:p>
          </table:table-cell>
          <table:table-cell table:style-name="ce12" office:value-type="float" office:value="5786.11" calcext:value-type="float">
            <text:p>5786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OCOS S.R.L. 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2020109014" calcext:value-type="float">
            <text:p>2020109014</text:p>
          </table:table-cell>
          <table:table-cell table:style-name="ce12" office:value-type="string" calcext:value-type="string">
            <text:p>Opere per la sistemazione del suolo</text:p>
          </table:table-cell>
          <table:table-cell table:style-name="ce12" office:value-type="float" office:value="158620.65" calcext:value-type="float">
            <text:p>158620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OCOS S.R.L. 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2020109014" calcext:value-type="float">
            <text:p>2020109014</text:p>
          </table:table-cell>
          <table:table-cell table:style-name="ce12" office:value-type="string" calcext:value-type="string">
            <text:p>Opere per la sistemazione del suolo</text:p>
          </table:table-cell>
          <table:table-cell table:style-name="ce12" office:value-type="float" office:value="589178.91" calcext:value-type="float">
            <text:p>589178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OCOS S.R.L. 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2020109014" calcext:value-type="float">
            <text:p>2020109014</text:p>
          </table:table-cell>
          <table:table-cell table:style-name="ce12" office:value-type="string" calcext:value-type="string">
            <text:p>Opere per la sistemazione del suolo</text:p>
          </table:table-cell>
          <table:table-cell table:style-name="ce12" office:value-type="float" office:value="66301.65" calcext:value-type="float">
            <text:p>66301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BERCOP S.P.A.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6710" calcext:value-type="float">
            <text:p>67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373.13" calcext:value-type="float">
            <text:p>373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569.94" calcext:value-type="float">
            <text:p>569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704" calcext:value-type="float">
            <text:p>7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271.44" calcext:value-type="float">
            <text:p>271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96.94" calcext:value-type="float">
            <text:p>96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5" office:value-type="date" office:date-value="2024-12-23" calcext:value-type="date">
            <text:p>23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1045" calcext:value-type="float">
            <text:p>10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TEC ENGINEERING S.R.L.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9745.43" calcext:value-type="float">
            <text:p>49745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1140.52" calcext:value-type="float">
            <text:p>1140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BERCOP S.P.A.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2558.34" calcext:value-type="float">
            <text:p>2558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2052.68" calcext:value-type="float">
            <text:p>20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3996.2" calcext:value-type="float">
            <text:p>3996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4613.38" calcext:value-type="float">
            <text:p>4613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1603.44" calcext:value-type="float">
            <text:p>1603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6009.8" calcext:value-type="float">
            <text:p>60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SEPPE BOSISIO SRL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3095.13" calcext:value-type="float">
            <text:p>3095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SEPPE BOSISIO SRL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16385" calcext:value-type="float">
            <text:p>163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SEPPE BOSISIO SRL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27102.01" calcext:value-type="float">
            <text:p>27102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SEPPE BOSISIO SRL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1396.56" calcext:value-type="float">
            <text:p>1396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TRINO <text:s/>GUIDO</text:p>
          </table:table-cell>
          <table:table-cell table:number-columns-repeated="2" table:style-name="ce15" office:value-type="date" office:date-value="2024-12-23" calcext:value-type="date">
            <text:p>23/1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9760.88" calcext:value-type="float">
            <text:p>9760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TRINO <text:s/>GUIDO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183.23" calcext:value-type="float">
            <text:p>4183,23</text:p>
          </table:table-cell>
          <table:table-cell table:number-columns-repeated="1017"/>
        </table:table-row>
        <table:table-row table:style-name="ro1" table:number-rows-repeated="998">
          <table:table-cell table:style-name="ce12"/>
          <table:table-cell table:style-name="ce15" table:number-columns-repeated="2"/>
          <table:table-cell table:style-name="ce12" table:number-columns-repeated="2"/>
          <table:table-cell table:style-name="ce16"/>
          <table:table-cell table:number-columns-repeated="1017"/>
        </table:table-row>
        <table:table-row table:style-name="ro1" table:number-rows-repeated="247"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1017"/>
        </table:table-row>
        <table:table-row table:style-name="ro1" table:number-rows-repeated="10472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076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5-01-08T11:11:06.508000000</dc:date>
    <meta:print-date>2021-05-20T12:15:31Z</meta:print-date>
    <meta:editing-cycles>18</meta:editing-cycles>
    <meta:editing-duration>PT1H7M19S</meta:editing-duration>
    <meta:document-statistic meta:table-count="3" meta:cell-count="416" meta:object-count="1"/>
  </office:meta>
</office:document-meta>
</file>